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Cambria" svg:font-family="Cambria" style:font-family-generic="roman" style:font-pitch="variable"/>
    <style:font-face style:name="Cambria1" svg:font-family="Cambria" style:font-family-generic="system"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office:font-face-decls>
  <office:automatic-styles>
    <style:style style:name="P1" style:family="paragraph" style:parent-style-name="Standard">
      <style:text-properties officeooo:paragraph-rsid="001c4253"/>
    </style:style>
    <style:style style:name="P2" style:family="paragraph" style:parent-style-name="Text_20_body">
      <style:text-properties fo:font-style="normal" officeooo:paragraph-rsid="001c4253" style:font-style-asian="normal" style:font-style-complex="normal"/>
    </style:style>
    <style:style style:name="P3" style:family="paragraph" style:parent-style-name="Para_20_1">
      <style:text-properties fo:font-style="normal" officeooo:paragraph-rsid="00197183" style:font-style-asian="normal" style:font-style-complex="normal"/>
    </style:style>
    <style:style style:name="P4" style:family="paragraph" style:parent-style-name="Para_20_1">
      <style:text-properties officeooo:paragraph-rsid="00197183"/>
    </style:style>
    <style:style style:name="P5" style:family="paragraph" style:parent-style-name="Para_20_1">
      <style:text-properties officeooo:paragraph-rsid="001fa533"/>
    </style:style>
    <style:style style:name="P6" style:family="paragraph" style:parent-style-name="Standard">
      <style:text-properties officeooo:paragraph-rsid="001fa533"/>
    </style:style>
    <style:style style:name="P7" style:family="paragraph" style:parent-style-name="Standard">
      <style:text-properties style:use-window-font-color="true" loext:opacity="0%" fo:font-style="normal" officeooo:paragraph-rsid="001c4253" style:font-style-asian="normal" style:font-style-complex="normal"/>
    </style:style>
    <style:style style:name="P8" style:family="paragraph" style:parent-style-name="Standard">
      <style:text-properties officeooo:paragraph-rsid="0021c5db"/>
    </style:style>
    <style:style style:name="P9" style:family="paragraph" style:parent-style-name="Standard">
      <style:text-properties officeooo:paragraph-rsid="0022c209"/>
    </style:style>
    <style:style style:name="P10" style:family="paragraph" style:parent-style-name="Standard">
      <style:text-properties fo:font-weight="bold" style:font-weight-asian="bold" style:font-weight-complex="bold"/>
    </style:style>
    <style:style style:name="P11" style:family="paragraph" style:parent-style-name="Standard">
      <style:text-properties officeooo:paragraph-rsid="002473a6"/>
    </style:style>
    <style:style style:name="T1" style:family="text">
      <style:text-properties officeooo:rsid="001a71b1"/>
    </style:style>
    <style:style style:name="T2" style:family="text">
      <style:text-properties officeooo:rsid="001abe7f"/>
    </style:style>
    <style:style style:name="T3" style:family="text">
      <style:text-properties style:use-window-font-color="true" loext:opacity="0%" fo:font-style="normal" style:font-style-asian="normal" style:font-style-complex="normal"/>
    </style:style>
    <style:style style:name="T4" style:family="text">
      <style:text-properties style:use-window-font-color="true" loext:opacity="0%" fo:font-style="normal" fo:font-weight="normal" officeooo:rsid="00095d3d" style:font-style-asian="normal" style:font-weight-asian="normal" style:font-style-complex="normal" style:font-weight-complex="normal"/>
    </style:style>
    <style:style style:name="T5" style:family="text">
      <style:text-properties style:use-window-font-color="true" loext:opacity="0%" fo:font-style="italic" fo:font-weight="normal" officeooo:rsid="00095d3d" style:font-style-asian="italic" style:font-weight-asian="normal" style:font-style-complex="italic" style:font-weight-complex="normal"/>
    </style:style>
    <style:style style:name="T6" style:family="text">
      <style:text-properties style:use-window-font-color="true" loext:opacity="0%" fo:font-style="italic" fo:font-weight="normal" officeooo:rsid="0021c5db" style:font-style-asian="italic" style:font-weight-asian="normal" style:font-style-complex="italic" style:font-weight-complex="normal"/>
    </style:style>
    <style:style style:name="T7" style:family="text">
      <style:text-properties officeooo:rsid="00095d3d"/>
    </style:style>
    <style:style style:name="T8" style:family="text">
      <style:text-properties fo:font-style="normal" style:font-style-asian="normal" style:font-style-complex="normal"/>
    </style:style>
    <style:style style:name="T9" style:family="text">
      <style:text-properties officeooo:rsid="0021c5db"/>
    </style:style>
    <style:style style:name="T10" style:family="text">
      <style:text-properties officeooo:rsid="0022c209"/>
    </style:style>
    <style:style style:name="T11" style:family="text">
      <style:text-properties officeooo:rsid="002473a6"/>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text:span text:style-name="T7">Original t</text:span>ranslat<text:span text:style-name="T7">ion</text:span> from German to English <text:span text:style-name="T7">found at</text:span></text:p>
      <text:p text:style-name="P1"><text:a xlink:type="simple" xlink:href="http://www.bertha-dudde.info/english/edown.html" text:style-name="Internet_20_link" text:visited-style-name="Visited_20_Internet_20_Link"><text:span text:style-name="_30__20_Text"><text:span text:style-name="T3">http://www.bertha-dudde.info/english/edown.html</text:span></text:span></text:a></text:p>
      <text:p text:style-name="P2">Ver-1 (01.01.2021)</text:p>
      <text:p text:style-name="P1"><text:span text:style-name="_31__20_Text"><text:span text:style-name="T5">Minor edits made </text:span></text:span><text:span text:style-name="_31__20_Text"><text:span text:style-name="T6">here on this</text:span></text:span><text:span text:style-name="_31__20_Text"><text:span text:style-name="T5"> English version in 2026.</text:span></text:span></text:p>
      <text:p text:style-name="P1"><text:span text:style-name="_31__20_Text"><text:span text:style-name="T4"/></text:span></text:p>
      <text:p text:style-name="P1"><text:span text:style-name="_31__20_Text"><text:span text:style-name="T4"/></text:span></text:p>
      <text:p text:style-name="P1"><text:span text:style-name="_31__20_Text"><text:span text:style-name="T4"/></text:span></text:p>
      <text:p text:style-name="Standard"><text:span text:style-name="_31__20_Text"><text:span text:style-name="T8">BD 0423</text:span></text:span><text:span text:style-name="T8"> 18.5.1938 </text:span></text:p>
      <text:p text:style-name="P4"><text:span text:style-name="T8">(Before the headland).... </text:span><text:span text:style-name="_32__20_Text"><text:span text:style-name="T8"><text:s/></text:span></text:span></text:p>
      <text:p text:style-name="P4"><text:span text:style-name="_32__20_Text"><text:span text:style-name="T8"/></text:span></text:p>
      <text:p text:style-name="P3">Behold, My child, for you the way is marked out, and every movement of your heart points you this way. What you are beginning, I have ordered wisely, since you want to serve Me. Now, however, many an hour it will seem to you as if you are distanced from Me and stand alone.... For every such feeling I have My plan, because only through perpetual fighting and wrestling, your will to reach Me is tempered.... So I also brought you here and record this day especially blessed for you.... What you receive into your heart, shall teach you love.... There will only be few who remain completely in Me, but these few shall stick together and be shone upon by My sun of mercy.</text:p>
      <text:p text:style-name="P3"/>
      <text:p text:style-name="P3">Physical well-being is so secondary if you can only quench your spiritual thirst and hunger. </text:p>
      <text:p text:style-name="P3"/>
      <text:p text:style-name="P4"><text:span text:style-name="T8">And in the vicinity of this My servant on earth, you will mature and always rise to higher regions because you are destined to stand up for My word, and again it is My love that brings you together and guides you. So try, My child, to accept every word received as spoken to you.... Behold, your spirit is willing, but you do not yet grasp the whole depth of My love. Every word will reach you only after firm will and constant struggle.... But if your heart first holds intimate love for Me, then you will </text:span><text:span text:style-name="_31__20_Text"><text:span text:style-name="T8">hear</text:span></text:span><text:span text:style-name="T8"> what I want to convey to you.... And then you will tremble with happiness; an unspeakable feeling of bliss will fill you, and you will always only want to hear My words. </text:span></text:p>
      <text:p text:style-name="P3"/>
      <text:p text:style-name="P3">Now however still an unmanageable restraining feeling presents itself to your heart's door<text:span text:style-name="T1">....</text:span> which has its reason in a still insufficiently strong faith.... See, where you can strengthen this, you will also lose all inhibitions, the words will quickly and easily force themselves into your heart, you will receive them with brightness of mind and a rejoicing heart.... Oh seek to attain this faith, let yourself be guided and directed by all that I send you.... Nothing is without intention, therefore let go of all anxiety. I will also give you joy today and give you spiritual food, which is to strengthen you and bring your little heart closer to Me. </text:p>
      <text:p text:style-name="P3"/>
      <text:p text:style-name="P3"><text:soft-page-break/>Release yourself from every doubt, put everything trustingly into the hands of your Savior, Who protects you and guides you safely on all paths. Hold on to only true confidence.... what My tongue speak is always only meant for the right ears, and these My words are to penetrate also there where it is necessary.... The best fighters for Me and My teachings I also have to give exceptional consideration because you humans fear and tremble even if you are of good will.... But I still know your troubles, and when you call on Me for help, then I am already for you and give what you ask. </text:p>
      <text:p text:style-name="P3"/>
      <text:p text:style-name="P3">I want to consider you, My child, richly and unceasingly.... just always insert yourself into everything what I let happen around you, and you will soon be on a height, which still today appears unreachable to you. When the day comes to an end and you surrender yourself intimately to your heavenly Father, a ray of enlightenment will be bestowed upon you.... then lift up your eyes to Him who desires the salvation of your and everyone's souls from the most deeply loving Father-heart. For His eye watches over all of you who are His children, and where your heart asks for grace, this grace is bestowed upon him without measure. Take therefore care of each other and you will mature.... you will recognize the Divine greatness more and more and can truly be called My children.... </text:p>
      <text:p text:style-name="P3"/>
      <text:p text:style-name="P3">Amen </text:p>
      <text:p text:style-name="_30__20_Block"/>
      <text:p text:style-name="Standard"/>
      <text:p text:style-name="Standard"><text:span text:style-name="_31__20_Text">BD 0424</text:span> 18.5.1938 </text:p>
      <text:p text:style-name="Para_20_1">Father words.... <text:span text:style-name="_32__20_Text"><text:s/></text:span></text:p>
      <text:p text:style-name="Para_20_1">Love.... <text:span text:style-name="_32__20_Text"><text:s/></text:span></text:p>
      <text:p text:style-name="Para_20_1">Appearance.... <text:span text:style-name="_32__20_Text"><text:s/></text:span></text:p>
      <text:p text:style-name="Para_20_1">Participation of those in the hereafter.... <text:span text:style-name="_32__20_Text"><text:s/></text:span></text:p>
      <text:p text:style-name="_30__20_Block"/>
      <text:p text:style-name="Standard">Behold My child, in a short time you will see Me in the light.... you will be blinded by the light and your eyesight will be taken away for a few moments, but in your heart a flame will ignite that will never be extinguished. Thus I will draw near to My children whose hearts desire Me. See, it is so difficult for you to recognize only because all your longing cannot yet be found in the image of your Savior.... For the time of your earthly existence you are still held captive by an indefined trembling. You cannot yet comprehend the actual essence of love.... everything is still undissolved in you, and when love is not yet recognized for what it actually is, also the heart will not be able to free itself from the heaviness of the earth. </text:p>
      <text:p text:style-name="Standard"/>
      <text:p text:style-name="Standard">My will never allows a violent ignition of love.... it must be quietly drawn into the heart and yet anchor itself so firmly in it.... It has an oversized power, which it draws from the Divine Love.... Desire and fulfillment are <text:soft-page-break/>one, because God gives unceasingly where His nearness is longed for. My child, let your eyes see what will make you happy forever.... </text:p>
      <text:p text:style-name="Standard"/>
      <text:p text:style-name="Standard">Let your truth-hungry heart refresh itself with spiritual light.... The food shall be offered to it fully, and body and soul shall be refreshed.... </text:p>
      <text:p text:style-name="Standard"/>
      <text:p text:style-name="Standard">What shall man still desire, if he once enjoyed the favor of the Savior?.... What you then feel in the heart, will lift you above all earthly things.... And this moment will let you recognize the oversized love of the Father for His children.... and if this has become understandable to you, then there is no more fear.... neither about faith nor about love.... Then everything, everything will be only a proof of eternal grace.... </text:p>
      <text:p text:style-name="Standard"/>
      <text:p text:style-name="Standard">All those who are well-disposed towards you in the hereafter look forward to this act of grace with joy, they know that you have been accepted into the chosen circle of those who serve God on earth.... they desire to care for you constantly, and for their work they hope for a supporting power in you, if you, blessed by the love of the Lord, surrender to your office.... They all want to take care that your spiritual work progresses and has a successful effect on all who hear you. To possess the heart of the Savior.... To be made happy by His love is the most precious gift that the Father can give to His children, because in possession of this love, all life in this earthly valley will appear miraculously lovely to them. </text:p>
      <text:p text:style-name="Standard"/>
      <text:p text:style-name="Standard">Their own spirit will unfold and only always strive for union with the Father-Spirit, because everything unites in Divine love. </text:p>
      <text:p text:style-name="Standard"/>
      <text:p text:style-name="P8">The farther work will become easy for you, if only love dwells in your heart. So prepare this your heart that it may receive Him who will offer you an unspeakable happiness and receive you to Himself.... Who wants to take you into His Divine heart and teach you love.... </text:p>
      <text:p text:style-name="P8"/>
      <text:p text:style-name="P8">The eternal sun will then rise in you and fill you completely with its mild light, its warmth and bright shine and only then will you realize that the greatest wonder is love.... </text:p>
      <text:p text:style-name="Standard"/>
      <text:p text:style-name="Standard">Therefore, My child, take not of when the Divine Being approaches you and receive Him deeply, humbly and in holy faith, and offer Him your heart willingly and without restraint, then you will be filled with fervent love-power and your faith will strengthen.... </text:p>
      <text:p text:style-name="Standard"/>
      <text:p text:style-name="Standard">Amen </text:p>
      <text:p text:style-name="_30__20_Block"/>
      <text:p text:style-name="Standard"><text:a xlink:type="simple" xlink:href="http://www.bertha-dudde.info/english/edown.html" text:style-name="_30__20_Text" text:visited-style-name="_30__20_Text"><text:span text:style-name="_30__20_Text"/></text:a></text:p>
      <text:p text:style-name="Standard"/>
      <text:p text:style-name="Standard"><text:soft-page-break/><text:span text:style-name="_31__20_Text">BD 0425</text:span> 20.5.1938<text:span text:style-name="_31__20_Text"> </text:span></text:p>
      <text:p text:style-name="Para_20_1">Shaping the youth.... </text:p>
      <text:p text:style-name="Para_20_1">Intervention by God.... </text:p>
      <text:p text:style-name="_30__20_Block"/>
      <text:p text:style-name="Standard">You will be faced with a task that requires great willpower to solve, and therefore it should be strengthened again and again through our teachings. Thus today the Saviour has given you a teaching that refers to the inner development of all political measures, which have the sole purpose of strengthening power but depriving the people of all their freedom. </text:p>
      <text:p text:style-name="Standard"/>
      <text:p text:style-name="Standard">These are the measures that are used in order to fully get hold of the youth. </text:p>
      <text:p text:style-name="Standard"/>
      <text:p text:style-name="Standard">Just in these times, where the young person should reflect on his inner life.... where he should begin to look at nature in a Divine sense.... where he should learn to look at all the wonderful things in the world with spiritual eyes.... It is precisely during this time that he is called upon to perform mechanical exercises that suffocate or atrophy all spirituality in him.... A world-view is forced upon them, the whole purpose of which is to eliminate everything of the future from their thought-life, that could have a positive effect on the refinement of the soul.... </text:p>
      <text:p text:style-name="Standard"/>
      <text:p text:style-name="Standard">They start with the idea of forming a completely new line of thought.... this results in a degeneration of all spiritual thinking.... The train of thought of the youth will only move in those areas that are much more in accordance with the trivial demands on the youth....<text:span text:style-name="T2"> </text:span>but they can never bring the maturity of the soul. Because the youth knows nothing of a soul and its destiny, or sees such an enlightenment only as a fable, to which a person of the present time do not need to pay any attention, the task which is placed today on the youth, misses the spiritual sense completely.... </text:p>
      <text:p text:style-name="Standard"/>
      <text:p text:style-name="Standard">Everything that is striven for is only development for the earthly life, but not in the least a promoting influence on the spiritual constitution of the young person. The still existing reasoning is remodeled without consideration.... the responsible youth leaders consider their work full of satisfaction, consisting of a completely earthly shaping of the youthful soul, but blocks the way to the free search for the truth and deprives it of every opportunity to find or strive for food beneficial to the spirit. How are these earthly children to be guided.... how is the work to be accomplished in them, which opens another direction of thought for them.... </text:p>
      <text:p text:style-name="Standard"/>
      <text:p text:style-name="Standard">Depending on the length of time, these people take root in a soil that is not very suitable for developing of the right spirit. On the contrary, they will use everything to expose any teaching that bears witness to God and to the descent of the Son of God, Jesus Christ, to earth for the purpose of the redemption of mankind. They will strive to present this His teaching - which <text:soft-page-break/>should be the most holy for all - to be completely invented, and this is the worst time for the youth, which should be opposed with all power and will. And the Lord will therefore also with this, pull up the lever.... </text:p>
      <text:p text:style-name="Standard"/>
      <text:p text:style-name="Standard">He will also bring judgment against those who are up to such a deforming of the youth.... </text:p>
      <text:p text:style-name="Standard"/>
      <text:p text:style-name="Standard">Where should God's love reveal itself more vividly than with those who are entrusted to Divine love and whom the enemy is now trying to wrest.... The Lord does not let go of them so easily.... He will protect the young mind.... He will also put the question into their hearts: What is the purpose of the whole earthly existence in the nature of man?.... </text:p>
      <text:p text:style-name="Standard"/>
      <text:p text:style-name="Standard">And with the help of the Lord, this question will not be lightly dismissed. But this question will be answered in their minds, and the systematic extermination of all spiritual experience will suffer a strong blow through the will of the Lord. </text:p>
      <text:p text:style-name="Standard"/>
      <text:p text:style-name="Standard">And then.... take note, you unbelievers, how ever more strongly the impulse will become apparent in the youth to recognize a higher Being.... take notice that an ever stronger resistance will make itself felt and finally demands freedom for all inner life.... Because God does not forsake those who remember Him, and will especially take care of the youth, so that they do not suffer harm to their souls. Therefore wait for the time which is no longer far away and will free you from the gagging of the spirit.... Because all this happens in the will of the Lord, who will gather His children around Himself, to give them knowledge of their actual purpose, so that they may pursue it and escape the banishment of the world through it. </text:p>
      <text:p text:style-name="Standard">Amen </text:p>
      <text:p text:style-name="_30__20_Block"/>
      <text:p text:style-name="Standard"><text:span text:style-name="_31__20_Text">BD 0426 </text:span><text:s/>21.5.1938</text:p>
      <text:p text:style-name="P5">The sages of antiquity....<text:span text:style-name="_32__20_Text"> </text:span></text:p>
      <text:p text:style-name="P6"><text:span text:style-name="_32__20_Text"/></text:p>
      <text:p text:style-name="P6">The greatest sages of the world were hidden in antiquity, and yet the laws of creation were closed to them as a book with seven seals...., like the secret code that inspired posterity to think diligently and yet could not be deciphered. As versatile as their knowledge was, the eternal problem between God and humans was unsolvable to them.... an enigmatic veil covered everything that reached into the mystical.... Even the wise Socrates completely wrongly concluded that there were undeniable natural forces, which, however, acted from within themselves, uninfluenced by any power that determined them.... </text:p>
      <text:p text:style-name="P6"/>
      <text:p text:style-name="P6">The Divine work as such and the conscious ability to serve this Divinity was, according to the opinion of these sages, something completely unproven <text:soft-page-break/>and had to be denied, because in no epoch of time was the urge for truth stronger than in that very time of the sages. At that time God also awakened people who at certain intervals brought a glimmer of light among their peers and expressed themselves as follows: that the world with all that lives and exists witnesses to the work of a Deity and that this Deity expresses Itself in all life.... from the smallest creature up to man.... </text:p>
      <text:p text:style-name="P6"/>
      <text:p text:style-name="P6">The opponents could not argue against such wisdom, since they very clearly recognized the extraordinary power inherent in those who proclaimed the truth. This power was always used where people were in danger of being subject to a complete supremacy of matter.... </text:p>
      <text:p text:style-name="P6"/>
      <text:p text:style-name="P6">In times of deep spiritual blindness, when spiritual night surrounded mankind, a ray of light broke through again and the Lord found His way into the hearts of the people. Thus each epoch has also felt the nearness of the Lord on earth, both before and after the great work of redemption of Christ.... </text:p>
      <text:p text:style-name="P6"/>
      <text:p text:style-name="P6">At all times, only few remain devoted to the Divine Lord and Master in such a way that they are able to hear the voice of the Lord. But these have always been blessed at all times. </text:p>
      <text:p text:style-name="P6"/>
      <text:p text:style-name="P6">By the will of an earthly child showing such a readiness which is expressed in receiving Divine communications, the truths of the eternal creation was made accessible to people on earth, and therefore the earth did not remain unconsidered since antiquity.... it was always and eternally the same.... Brightness of spirit is given to those researching the deepest depths of their hearts, and the eternal Godhead was also always recognized by these, although this truth could not be passed on as a teaching, but had to be recognized again and again by each person himself. </text:p>
      <text:p text:style-name="P6"/>
      <text:p text:style-name="P6">So still a number of beings have attained spiritual maturity at all times, which now again and again continuously teach the children on earth and let them receive every suggestion to also seek and research in the heart for the eternally immutable and all-wise ruling Deity.... </text:p>
      <text:p text:style-name="P6"/>
      <text:p text:style-name="Standard">Amen </text:p>
      <text:p text:style-name="_30__20_Block"/>
      <text:p text:style-name="Standard"><text:span text:style-name="_31__20_Text">BD 0427</text:span> 22.5.1938<text:span text:style-name="_31__20_Text"> </text:span></text:p>
      <text:p text:style-name="Para_20_1">Undermining the teaching of Christ.... </text:p>
      <text:p text:style-name="Standard">The Lord's vision goes far ahead, and the threads of fate run together everywhere into eternity. Put the axe to the roots of a tree, and you inevitably have to cut down the whole tree.... and in the same way a whole building will collapse if you would break down the foundation walls.<text:span text:style-name="T9">...</text:span> and where work is constantly being done to undermine the building of God, <text:soft-page-break/>which is the teaching of Jesus Christ...., there the whole of humanity must inevitably perish, because eternal life is based on this teaching alone.... </text:p>
      <text:p text:style-name="Standard">What once the Lord and Master clearly expressed to mankind, was the constant commandment to follow all His teachings. During the time when He walked on earth, His teachings accompanied and supported countless miracles and gave the unbelievers visible knowledge of the fact that God's Being and supreme power hid Himself in the human shell of Jesus and spoke through it to the people. </text:p>
      <text:p text:style-name="Standard">A work as powerful as the teachings revealed to mankind through Jesus could never be the work of a human.... the Divine power of His words, combined with the deepest love for the people, testifies to the fact that it was the Lord Himself who spoke to the people.... </text:p>
      <text:p text:style-name="Standard">and such a work, the Word of God.... which existed from eternity and will remain in eternity.... shall now be destroyed through the will of man.... The world itself will rather fall apart before mankind would accomplish this.... </text:p>
      <text:p text:style-name="Standard">And where someone nevertheless wants to lend a hand and will try to tackle the work of destruction, there he will rob himself of the vital nerve and slowly perish both psychologi-cally and physically. For would you then fight against the Lord with your own hands and not be defeated? Like false friends, you will be advised by those who think they are justified in having an enlightening effect on this earthly life. </text:p>
      <text:p text:style-name="Standard">These are themselves so selfish beyond all measure that they also seek their own benefit in this striving.... that they themselves presumptuously issue commandments in an unmistakably calculating sense.... that they furthermore selfishly want to make people understand that God Himself never gives Himself to the earthly beings to recognize, except through the visible activity of nature.... a people spiritually impressed like this, rendering the connection of God with humans through Jesus Christ only credible in such a way, will be robbed of the power of their own will and the energy of this people would be weakened for unforeseeable times. </text:p>
      <text:p text:style-name="Standard">However, this view will presently not allow for unlimited power, for the people would rather keep the commandments of God in mind if they believe.... and they would live strictly according to them. But this would then be a disadvantage for the earthly rulers who want to dominate everything.... it would set a sure limit to their power. They therefore seek to present all Divine work as an earthly illusion in order to campaign against it. </text:p>
      <text:p text:style-name="Standard">According to Divine counsel, Divine teaching must endure this admission in order to rise again purified and with renewed strength - and to assert itself all the more strongly in distant future times. And whoever shall lay hands on the word of God, shall perish in body and soul. But His Word will remain unchanged until all eternity.... </text:p>
      <text:p text:style-name="Standard">Amen </text:p>
      <text:p text:style-name="Standard"><text:span text:style-name="_31__20_Text">BD 0428 </text:span><text:s/>23.5.1938<text:span text:style-name="_31__20_Text"> </text:span></text:p>
      <text:p text:style-name="Para_20_1">Explanatory note to no. 410.... </text:p>
      <text:p text:style-name="Standard"><text:soft-page-break/>Thus walking on earth is nothing more than a transition into the eternal regions, and again and again it is man himself who determines his own condition in those regions. If he has spent his life on earth in constant striving for spiritual goods, he will never have to fear that life in the other world will be a burden for him.... he will never have to fear the hour of death and will only leave the valley of the earth to swap it for heavenly realms, which will appear incomparably lovely to him. </text:p>
      <text:p text:style-name="Standard">But the inner return to God must have taken place.... the union with the highest Being must have preceded if man is to reach this state of mind, which guarantees him a complete dissolving of his covering. In the other case, however, the human shell will not separate so easily from the soul.... Although the soul has left its earthly body, it is still not free.... </text:p>
      <text:p text:style-name="Standard">The spirit<text:span text:style-name="T2">'</text:span>s covering still clings to it.... it is not completely free, but still prevented by the same fetters as on earth to be able to swing freely up into higher regions, and this state will then be the same as the state on earth, because the soul in the beyond still walks in the same ignorance and obduracy.... it is often unconscious that it has already left the earthly valley.... Therefore your spirit always finds the sphere equal to itself, and when the soul has already reached the state of maturity on earth, then it also, at the time of bodily death, immediately enters light-filled spheres.... </text:p>
      <text:p text:style-name="Standard">It then does not first have to go the endlessly long way of struggle in the hereafter, which is similar that of the earth, but cannot be overcome as easily as on earth. Do not fall therefore into the temptation to believe that over there the possibility still remains for you to mature the soul.... This is far more difficult, and unspeakably remorseful is the recognition of the unused time on earth. So it is always more advisable to remember the hereafter with horror as an unfinished being and then to restlessly strive for the greatest possible perfection already on earth, than to indulge in inertia in the hope that one can make up for what has been missed here.... </text:p>
      <text:p text:style-name="Standard">Life on earth with all its misery and suffering is nothing compared to the struggle of such imperfect souls in the hereafter; for you are not given such possibilities as on earth.... </text:p>
      <text:p text:style-name="P9">Your struggle will be far more difficult until all human earthly things have completely separated from your spirit and then your spirit has reached the degree that it can be absorbed into a new kingdom of light. Thus it is to be understood that the state of the human is passed on to the soul until it has reached the degree of maturity determined for it.... Amen</text:p>
      <text:p text:style-name="P9"><text:span text:style-name="_31__20_Text"/></text:p>
      <text:p text:style-name="P9"><text:span text:style-name="_31__20_Text">BD 0429 </text:span><text:s/>23.5.1938<text:span text:style-name="_31__20_Text"> </text:span></text:p>
      <text:p text:style-name="Para_20_1">Love.... </text:p>
      <text:p text:style-name="Standard">Those who love Me are in My grace.... My child, in your heart the embers that have Me at their center, have not yet been kindled.... The fire of love is a very tiny flame for the children on earth, to whom the highest and holiest is still hidden.... for those who have not yet grasped Me in My whole Being. As much as the intimacy with which I draw all who are Mine to My heart is <text:soft-page-break/>still unknown to you, so also is the power of My love still unknown to you, and when this will expresses itself, heaven and earth will be opened to you, and love will ignite in you with such violence that you would almost believe yourself to have perished.... </text:p>
      <text:p text:style-name="Standard">Such a desire for your Redeemer will befall you that life on earth seems unbearable to you and you no longer demand anything but to be united with Me. And then it is to show itself whether you are able to bring Me a sacrifice.... whether you are content for the time on earth with the consciousness of My love turned towards you and want to be active for Me on earth for the sake of this love when your time has come.... I will not, never ever leave you and am with you always, but you must first acquire on earth that measure which is to bring you the highest reward in eternity.... the sonship of God with all rights handed down from the Father and most indescribable bliss. </text:p>
      <text:p text:style-name="Standard">If you want to carry this life on earth, I will give you strength through My love.... but you must first recognize who I am, only then will you be able to love Me, as all My children are to love Me.... You, My child on earth, walk in such exceedingly gracious ways, and por-tals will be opened to you, which will reveal to you much hidden things.... You walk in the light and seek Me daily and hourly.... I will let you find Me, and I will open the sight of Your eyes for you, that they may know Me, that thou may henceforth love Me with all the heat that thy heart is able of.... I must first completely take hold of you.... </text:p>
      <text:p text:style-name="Standard">I must let your desire for Me become ever greater.... only then will I quench your thirst and come to you Myself.... and awaken in you the holiest feeling.... burning, irredeemable love, which lasts until all of eternity. Those who seek Me will find Me.... and those who want to serve Me are not to rule, yet nothing is possible without love, because it alone brings you closer to eternity. So desire only warmly and dearly to know Me, and I will answer your prayer and give you a taste of heaven's bliss, so that you may eternally desire nothing else but to live and die for your Saviour.... </text:p>
      <text:p text:style-name="Standard">Amen </text:p>
      <text:p text:style-name="_30__20_Block"/>
      <text:p text:style-name="Standard"><text:span text:style-name="_31__20_Text">BD 0430 </text:span><text:s/>24.5.1938<text:span text:style-name="_31__20_Text"> </text:span></text:p>
      <text:p text:style-name="Para_20_1">Infinity.... </text:p>
      <text:p text:style-name="Para_20_1">Eternity.... </text:p>
      <text:p text:style-name="Para_20_1">Size of the work of creation.... </text:p>
      <text:p text:style-name="Para_20_1">Creative spirits.... </text:p>
      <text:p text:style-name="Standard">The heavens praise the eternal glory.... The world is, spiritually speaking, an edifice of unimagined greatness and power, for the Lord has created everything on such a scale that millions upon millions of beings are lost in it as nothing.... Often the opinion is held that in view of this immeasurable size the army of creating spirits has only a limited effect.... </text:p>
      <text:p text:style-name="Standard">that therefore this infinity is not everywhere created with beings and their necessary environment, that this creation of God is rather a further <text:soft-page-break/>completely lifeless space which must only correspond to its purpose in many millennia and only then host countless beings.... </text:p>
      <text:p text:style-name="Standard">The people on earth cannot grasp the enormous size of the work of creation.... just as little the determination of each particle of the universe. Where the Deity works, human comprehension is insufficient to grasp this work in its full magnitude. The earth holds only the tiniest part of the beings and creations of God, but infinity has countless such small worlds, all created by God's power and will.... and not one of them will need to do without the wise guidance and constant care of the Divine Creator; everywhere the Deity is equally active, always again and again training beings, to whom the same strength, power, and willpower is inherent and to whom then the same work is incumbent - to continuously create in the spirit of the eternal Creator. </text:p>
      <text:p text:style-name="Standard">Thus all walk since eternity in the same law, and this will take its progress into all eternity.... An endless enlivening of all worlds will never let the Divine Creator rest idly, and it will be left to every being to form itself in such a way that it can create and produce in the same way and through this again becomes a part of the eternal Godhead - and thus the same power dwells within it, which is expressed in the miracles of the Divine creation. </text:p>
      <text:p text:style-name="Standard">Thus the terms infinity and eternity will become more easily comprehensible to you, because an endlessly long time is necessary to reach this state, and again a limit cannot be set by a limited space for the development-potential of the beings.... The voice of the Lord constantly calls out to all these beings, and whoever hears this voice will be a true child of the Father, be with the Father, and will work like Him for eternity.... </text:p>
      <text:p text:style-name="Standard">Amen </text:p>
      <text:p text:style-name="_30__20_Block"/>
      <text:p text:style-name="Standard"><text:span text:style-name="_31__20_Text">BD 0431</text:span> 24.5.1938<text:span text:style-name="_31__20_Text"> </text:span></text:p>
      <text:p text:style-name="Para_20_1">Appearance of the Lord.... </text:p>
      <text:p text:style-name="Para_20_1">Strengthening in suffering.... </text:p>
      <text:p text:style-name="Para_20_1">Suspension Railway.... </text:p>
      <text:p text:style-name="Standard">See, My child, everywhere My power rules.... every second, innumerable spirit-beings are active, which place themselves into My service for the salvation of the souls of people on earth, and I am before all these with My will, directing and intervening in all events. Who there hears My voice, is a child cared for by Me, which can be sure of My help at any time. </text:p>
      <text:p text:style-name="Standard">You are standing at a time of inner disruption on earth, and this time requires many armed forces which stand up for Me, and only the greatest love for Me enable these fighters to take upon themselves all troubles, which is the lot of My followers. </text:p>
      <text:p text:style-name="Standard">Then I Myself will appear because they need extraordinary power, which only I Myself can and want to give them. Do not be afraid, you who want to serve Me, your lot will certainly appear difficult to the world, but I Myself keep pain and suffering away from you.... </text:p>
      <text:p text:style-name="Standard"><text:soft-page-break/>You have Me.... and he who has Me in his heart does not feel any suffering and does not fear bodily death. He longs only for Me and in this love, he can achieve unbelievable things.... This shall be My consolation for you and for your love-desiring heart.... The time is near, and your heart will rejoice when it is fulfilled.... </text:p>
      <text:p text:style-name="Standard">All of life resembles a suspension railroad.... Where on rugged, uneven slopes often no-one's feet can pass.... where people are effortlessly transported high above the ground.... </text:p>
      <text:p text:style-name="Standard">which means that the will of the Father also promotes the spirit of those who entrust themselves to Him, where in a natural way a stop is required.... where the spirit is gagged and can hardly find its way up. Let the heavenly Father take care in all things.... </text:p>
      <text:p text:style-name="Standard">His Fatherly love creates paths for you everywhere which lead to Him, if you only pay attention to these paths and shrink back from no danger.... But the essence of the Godhead will remain hidden to no-one who only calls for Me in the heart.... It will be revealed to him to his highest bliss, and from now on fight for the Lord and Saviour, who has taken up My image in himself.... And this fight will be a victorious one, because My fighters are blessed by Me.... </text:p>
      <text:p text:style-name="Standard">Amen </text:p>
      <text:p text:style-name="_30__20_Block"/>
      <text:p text:style-name="Standard"><text:a xlink:type="simple" xlink:href="http://www.bertha-dudde.info/english/edown.html" text:style-name="_30__20_Text" text:visited-style-name="_30__20_Text"><text:span text:style-name="_30__20_Text"/></text:a></text:p>
      <text:p text:style-name="Standard"><text:span text:style-name="_31__20_Text">BD 0432</text:span> 25.5.1938<text:span text:style-name="_31__20_Text"> </text:span></text:p>
      <text:p text:style-name="Para_20_1">Recognition in the Hereafter.... </text:p>
      <text:p text:style-name="Para_20_1">Disguise of the light-beings.... </text:p>
      <text:p text:style-name="Para_20_1">Self-reproach.... </text:p>
      <text:p text:style-name="Standard">At all times you are to remember those who have already long since left the earthly valley and had to enter the hereafter in an immature state. They has indeed landed a hard lot; they cannot find their way in the surroundings granted to them.... they quarrel with themselves and are so very unhappy, that Love must meet them to redeem them.... i.e. to help them to find the right way out of their darkness also there.... Where now there the soul fights for light, it is guided rightly and inevitably advances. </text:p>
      <text:p text:style-name="Standard">But the time until recognition is so unspeakably hard for this soul. Here on earth, God gave them grace upon grace, so that they should find themselves in faith in the Lord Jesus Christ.... There they must still, much more from own strength, strive to reach.... i.e. with own will strive for this recognition, because the strength must as yet be supplied to them by the loving activity of the higher spirit-beings or by commemoration in love in prayer on earth. There is such a great difference between a perfect spirit-being and the soul entrusted to it, that out of such fullness of light it would be impossible to charitably influence the soul around which is still the darkest night. </text:p>
      <text:p text:style-name="Standard">It would inevitably declare the light, but it has to perish under such sudden fullness of light, and a complete purification of the soul would not take <text:soft-page-break/>place. So the light-being is commanded to accept a disguise, which makes the interaction easier for the poor soul.... </text:p>
      <text:p text:style-name="Standard">And in this garment, which is only slightly lighter than that of the erring soul, the light-spirit achieves to connect with it and now seeks to bring it into recognition of its situation.... Many possibilities are offered and described to it, which are useful for the improvement of its situation. The soul, which has already become so hopeless in its darkness, embraces everything with the most intimate desire to just free itself from the present situation, and so the aspiration after the light begins.... </text:p>
      <text:p text:style-name="Standard">The condition of such naked souls are often pitiful; they are left to themselves, and remember their failed lives in agony and self-reproach. And an exceedingly great work of love is done on these beings when a little help is brought to them, which people can do so exceedingly easily and abundantly if they remember in prayer these lightless, hard-pressed souls, which on earth, sure out of their own fault rejected all favours offered to them and now exceedingly gratefully accept every smallest help, which makes their situation more bearable for them. </text:p>
      <text:p text:style-name="Standard">If you want to acquire an extraordinary measure of gratitude, then come to the aid of these souls. They languish in darkness and cannot redeem themselves without it.... and they will also never be admitted to circles of light until they themselves have the firm will to wrestle themselves from darkness with all their strength and striving for bright regions.... And in order to be able to summon up this will from within yourselves, you are to be helpful to these poor beings and, in perpetual concern, remember them in prayer, so that the light may also penetrate there and innumerable beings may be redeemed through love.... </text:p>
      <text:p text:style-name="Standard">Amen </text:p>
      <text:p text:style-name="_30__20_Block"/>
      <text:p text:style-name="Standard"><text:span text:style-name="_31__20_Text">BD 0433</text:span> 25.5.1938<text:span text:style-name="_31__20_Text"> </text:span></text:p>
      <text:p text:style-name="Para_20_1">Closeness of God.... </text:p>
      <text:p text:style-name="Para_20_1">Earthly goods.... </text:p>
      <text:p text:style-name="Para_20_1">Renunciation and sacrifice.... </text:p>
      <text:p text:style-name="Standard">Bring to the Lord all that is dear to you and worthy of you, and you will be allowed to exchange them for far more beautiful things and receive them from His hand. But those who take pleasure in earthly things and do not want to give anything away will also be chained to matter.... They live one day at a time, but their hearts will never find the sweet peace that is only given to those earthly children, who willingly part with everything that is earthly.... </text:p>
      <text:p text:style-name="Standard">To become worthy of nearness to God, is such priceless goodness that all earthly goods collapse into nothing before it. Blinded by the fictitious goods of the earth, people find it difficult to separate themselves from it; they only always strive to increase these goods, and do not see thereby that the spiritual death accompanies these.... that they are led through a long, dark tunnel, which often have no end during their time on earth.... </text:p>
      <text:p text:style-name="Standard"><text:soft-page-break/>The sun, the brightly shining daylight, they carelessly give up for a dazzling work, which however brings their spirit a dark night.... and thus the spiritual death - if humans do not come to the spiritual realization and sacrifice everything for this in order to attain for it the light of the Divine mercy-sun. Heaven's highest honors will be bestowed on those who never sought honor on earth.... and heaven's highest pleasure will be their share, who on earth willingly gave up for the sake of the Lord.... </text:p>
      <text:p text:style-name="Standard">Thus the Lord repays a thousand times what is sacrificed for His sake, and He considers each one according to his deeds on earth.... but each one will have to consider that he does not prefer the goods of the earth to those of eternity.... Because earthly property caters only for the well-being of the body and provides you with purely bodily pleasures.... </text:p>
      <text:p text:style-name="Standard">it gives you reputation only before humans.... for eternity, it is completely worthless, yes far rather obstructive, because it will make the way upward more difficult for you.... but a heart that gives everything and has no joy in earthly possessions and recognizes only the Lord as a desirable possession, will be considered in all fullness in eternity and will increase its spiritual possessions and wisely provide for all the needs of the soul, and it will, because it gave, receive unmeasured what will bring it highest bliss.... </text:p>
      <text:p text:style-name="Standard">Amen </text:p>
      <text:p text:style-name="_30__20_Block"/>
      <text:p text:style-name="Standard"><text:span text:style-name="_31__20_Text">BD 0434</text:span> 26.5.1938<text:span text:style-name="_31__20_Text"> </text:span></text:p>
      <text:p text:style-name="Para_20_1">Will - Faith - Knowledge.... </text:p>
      <text:p text:style-name="Standard">Only the most perfect being of light will be able to penetrate into the deepest depth of Divine wisdom, but mankind will be granted an extraordinary favour when it is given knowledge of things, which otherwise remain hidden from the world, and this is allowed for the purpose that all those human children to whom the wisdom of God grants a view into infinity, are to find themselves into ever deepening faith. Faith in its strength can do everything.... Those who are willing to believe will be helped so that their weak faith will reach the strength of a wall, and only the unbelieving mind will refuse to accept everything that the Lord God dearly offers to His own. </text:p>
      <text:p text:style-name="Standard">Look at nature, how everything is formed in a regular course according to the will of the Creator and passes away again.... and how many people pass by it carelessly.... All these miracles give them not even an indication of the Divine work. To these, signs of even much greater kind could be given, they would also experience all wonderful things without any impairment of faith as long as there wants to be any human - i.e. earthly - explanation for it. Because what then would <text:span text:style-name="_31__20_Text">force</text:span> their faith, would be useless for their spiritual progress. </text:p>
      <text:p text:style-name="Standard">That is why the Lord always chooses the earthly children for His revelations, who are willing to accept.... who want to believe and so the precondition is given for researching in the wisdom of God. These also have to master the doubts wanting to shake the faith again and again as the <text:soft-page-break/>strongest enemy.... but the will to have faith is stronger, then it will also soon overcome all counter-currents.... and then there will be no borders to investigate the depths of Divine wisdom. </text:p>
      <text:p text:style-name="Standard">Very few are able to realize to what extent a strong faith helps them to acquire undreamt-of knowledge about things that are hidden from the earthly man who lives without faith.... And that is why the number of those who live in ignorance will always be far greater, because only a small part of mankind is able to penetrate to deep faith. But you have this in your own hands.... it is always prayer that takes you up step by step.... and where you cannot believe deeply and yet are of good will, there pray out of a sincere heart. If you still have faith in the power of prayer, you will be helped.... The help of the Lord and your own will go hand in hand.... And you must achieve what you ask for. </text:p>
      <text:p text:style-name="Standard">The love of the Lord is so great that it very eagerly fulfills the wishes of the earthly children on earth, when the driving force for these wishes is the will to reach the Lord. And what knowledge is imparted to you, has to form your faith deeper and deeper, and so you reach through the grace of the Lord, knowledge about things which otherwise remained hidden to you, but are imparted through deep faith to everyone who wants to extend his knowledge through Divine wisdom. And what is offered to you is always only an outpour-ing of Divine grace to make the path of life easier for you who believe - and to make you into beings of light in all reverence and love for the Lord.... </text:p>
      <text:p text:style-name="Standard">Amen </text:p>
      <text:p text:style-name="_30__20_Block"/>
      <text:p text:style-name="Standard"><text:span text:style-name="_31__20_Text">BD 0435</text:span> 26.5.1938<text:span text:style-name="_31__20_Text"> </text:span></text:p>
      <text:p text:style-name="Para_20_1">Agreements from acquaintances.... </text:p>
      <text:p text:style-name="Standard">Do not let your faith in your God be robbed from you.... the Lord and Savior knows better what is necessary for you, and He will therefore never hesitate to intervene by means of His power and to raise up an army of warriors who are to defend His word and His name on earth. This is why the call has gone out to willing children on earth, and the wise followed the call. </text:p>
      <text:p text:style-name="Standard">The earthly valley accommodates many people who want to extinguish the glimmer of light that shines for them because they shy away from the light and believe they are walking more protected in the darkness. Because the light illuminates too glaringly their errors and weaknesses.... they wrap it with the coat of darkness, then they feel better and can follow the wrong better. Suffering for these humans is if they are made aware on their wrongful life, and they would far rather like to remain in the old condition than to think of a serious transformation of their inner being. Then the greatest light has no ennobling influence; they prefer to withdraw again into their twilight state and are only ever active when it is necessary to achieve earthly success. The spiritual progress of the soul is not particularly important to them.... </text:p>
      <text:p text:style-name="Standard"><text:soft-page-break/>But you must resist temptations of this kind. It is not any spoken thoughts that reflects eager reflection, but the contradiction is based only on the concern that constant writing might deprive you of the ability to be active in the same way as up to now. The commandment of charity is to be applied and obeyed, but where will a person who thinks only of himself observe such things.... </text:p>
      <text:p text:style-name="Standard">And already this love for one's neighbor should express itself there, then every proclamation would also have the power to penetrate there.... the words of God would have to resound in the hearts and trigger a feeling of well-being, but then people put themselves into a kind of resistance and then turn away inwardly because the truth does not seem quite so bearable to them and they therefore prefer to remain in the previous ignorance where they feel more comfortable. Therefore leave them the will until they confess it of their own accord, but continue to do your duty, as<text:span text:style-name="T10"> </text:span>the heart and love of the Lord commands you.... for the blessing will not fail to come.... </text:p>
      <text:p text:style-name="Standard">Amen </text:p>
      <text:p text:style-name="_30__20_Block"/>
      <text:p text:style-name="Standard"><text:span text:style-name="_31__20_Text">BD 0436 </text:span><text:s/>27.5.1938<text:span text:style-name="_31__20_Text"> </text:span></text:p>
      <text:p text:style-name="Para_20_1">De-religionizing the State.... </text:p>
      <text:p text:style-name="Standard">So the people want to initiate an unmistakable de-religionization of the state that will promote every evil. One should always bear in mind that the State must necessarily collapse in itself when the simplest teaching about God and His justice is torn from the hearts of the people. All earthly order is first of all the consequence of the inner order of God. The peoples of all nations know that none of the laws given by the state could be fulfilled if the mentality of this people was not first judged by a doctrine of the God-being above all earthly, so that it complies with a fulfillment of the laws. </text:p>
      <text:p text:style-name="Standard">A hard being will always resist all desire for a higher power.... Now first transform mankind into compliant, willingly conforming beings, then they will also comply with what is desired of them. And nothing else can make a person as soft and pliable than the doctrine of faith. And so a God-fearing people will also always strive far more to fulfill all earthly laws than a people from whom one has taken away the belief in justification before the eternal Godhead and retribution after death. </text:p>
      <text:p text:style-name="Standard">Just a brief reference that such people will also soon no more fear an earthly punishment is enough, because in it each sense of responsibility is slowly suffocated.... This depends on the attitude towards God.... a higher being might still be feared, but not an earthly force.... if all faith would be taken from the people in retaliation. Then the passions would rather violently ignite in a human soul, they will want to seize equally unbound elements of all possession or unrestrainedly also destroy everything, because the urge for destruction is far more characteristic of such a faithless being than the urge to preserve.... </text:p>
      <text:p text:style-name="Standard"><text:soft-page-break/>The further consequences of such a de-religionization would be that soon there would be no difference between people who are now still differently constituted. Because they would be averse to a supernatural Creator, i.e. they would no longer want to acknowledge Him, soon every soul would also develop only purely materially, there could never be any talk of spiritualization, and there would therefore also be no striving to reach a higher spiritual level.... So everything would remain unchanged soul-wise on earth and be influenced by earth forces and their unfavorable radiations. And the end of these beings would be a complete spiritual death after their earthly death. </text:p>
      <text:p text:style-name="Standard">But never has any authority been given unlimited power to have such a destructive effect on the soul of the earthly children and for this reason activity will begin in order to make people aware of the dreadful consequences of such a project.... What the peoples of the past had built up in ignorance and complete blindness as the doctrine of Deity, was infinitely more valuable than today's plan to tamper with an already existing Divine doctrine and try to eradicate it. Oh what misery this earth still has to suffer.... what misery the human children must still endure, so that they again will turn completely to this pure teaching!.... </text:p>
      <text:p text:style-name="Standard">And what a most evil crime is the planned destruction of this teaching.... to fight against everything that up to now has saved people from evil, if it was only recognized and fulfilled.... the many attempts of the alleged purification of teachings harmful to the people will fail, but what exists since eternity will arise again in clear purity, and cannot perish.... </text:p>
      <text:p text:style-name="Standard">the pure word of Jesus Christ, the truly Divine teaching.... which alone can bring only blessings to mankind and lead them to their true destiny.... to eternal life.... </text:p>
      <text:p text:style-name="Standard">Amen </text:p>
      <text:p text:style-name="_30__20_Block"/>
      <text:p text:style-name="Standard"><text:span text:style-name="_31__20_Text">BD 0437</text:span> 27.5.1938<text:span text:style-name="_31__20_Text"> </text:span></text:p>
      <text:p text:style-name="Para_20_1">Sacrificial works and works of love.... </text:p>
      <text:p text:style-name="Standard">Always do only good, and you will find recompense in Me because you draw Me closer to you with every good deed. It will simultaneously be given to your heart if you want to acquire Divine grace in unlimited measure, only you must always combine love with every good deed.... I regard only good works born in love.... </text:p>
      <text:p text:style-name="Standard">My dear child, how laboriously an understanding is often reached, that must make you think that your willingness is not always the same. In place of daily prayer you must also sometimes do an act of love, and the strength to receive will flow to you much more easily from this very work. What you people can achieve when you only want to practice love more actively, is so boundless, that you are already blessed by it on earth, but unfortunately you take far too little advantage of the opportunity to obtain such blessings.... </text:p>
      <text:p text:style-name="Standard">For the heavenly homeland you need so many works of love, because they help you there to enter the Kingdom of God.... Through love you all gain an <text:soft-page-break/>advantage, but you cannot expect without works of love that the Lord speaks to you as a father speaks to his children, so pay attention to this.... If you offer one sacrifice to the Lord out of love for Him, you will also receive the strength to let others follow this first sacrifice, and your spirit, your faith and your confidence will be strengthened.... You will love the Divine Savior and will hear the words of love through Him. </text:p>
      <text:p text:style-name="Standard">But it must always be your heart speaking, it must be endeavored in recognition of the Divine truth from extremely noble motives to stop the need and misery of your fellow man, it must always only seek to alleviate suffering, to give peace and to serve.... people on earth and always, the Father in heaven.... Only he who serves, will become great in spirit - and he who exalts himself will be humbled. Only when you strive to serve yourselves in this way do you learn to know the power of love in all its effects. You are destined to be allowed to rule a kingdom.... administer and create on earth in moderation according to earthly needs, but take care of the soul without interruption.... </text:p>
      <text:p text:style-name="Standard">And so you also have to be uninterruptedly active in love because without this, no-one can become perfect and also very little Divine favour can be granted, but favour is so valuable for you and it is so difficult when you miss it, that you therefore have to acquire it through the works of love if you want that the Father in heaven to let you feel His love likewise. It will be a wide field of activity for everyone, if love is to be carefully cultivated and to produce the fruits that will be beneficial to us both on earth and in the hereafter.... And now put yourself in God's care and trustingly place all your worries in His Divine Father's heart.... He will know how to comfort you and will not deny you His help. </text:p>
      <text:p text:style-name="Standard">Amen </text:p>
      <text:p text:style-name="_30__20_Block"/>
      <text:p text:style-name="Standard"><text:span text:style-name="_31__20_Text">BD 0438</text:span> 28.5.1938<text:span text:style-name="_31__20_Text"> </text:span></text:p>
      <text:p text:style-name="Para_20_1">Flowers.... </text:p>
      <text:p text:style-name="Para_20_1">Transformation of the beings.... </text:p>
      <text:p text:style-name="Para_20_1">Work of creation.... </text:p>
      <text:p text:style-name="Standard">Accept the garden of the Lord as one of His dearest creations. The flowers in their oversized number and kinds, point you to the Lord's immeasurable power and love of creation. </text:p>
      <text:p text:style-name="Standard">As often as a being embodies itself, a form is conditioned by the will of God, in which this being can dwell and work. In the same way also all the beings, to whom the power of God has made a visible work a duty, are again and again brought into forms, according to their activity determined for them. That now thousands and thousands of such beings have an exceedingly short life span, has its justification in the fact that everything in the world must exist simultaneously.... the destructive urge on the other hand however, again causes a permanent change of these. </text:p>
      <text:p text:style-name="Standard">But since no concrete destruction of a being can take place, it must necessarily embody itself again and again in another form.... Therefore the <text:soft-page-break/>rapid change in nature.... the eternal emergence and passing of all living beings.... (All heliotrophic plants embody the beings determined by the Father of the universe as carriers of the Spirit of God in the plant kingdom....) Such a wonderful shaping of all creatures on earth has become the need of the creative spirit beings that they can manifest themselves in a thousandfold manners and diversities. </text:p>
      <text:p text:style-name="Standard">The all-time task of every being is to enliven the form so long until it itself has matured for the new formation in another form, and with the embodiment in every form also to fulfill the purpose of participating in God's work of creation, even if without will and unconsciously. Continuous reshaping then results in ever higher tasks, and such a being separates itself also ever more from the still clinging force downward.... it strives toward the light in every embodiment.... </text:p>
      <text:p text:style-name="Standard">And in manifold forms such beings are therefore given the opportunity to proclaim praise and glory to the Lord of creation, because every form is a true miracle.... but the human mind.... just because it is not able to recognize, often does not even pay attention to these miracles.... Where has the great love of the Lord expressed itself more gloriously than in the manifold design of that which covers the earth over and over.... be it in field and for-est, on the mountains or in the valley, be it on the ground or in the air.... it is an immense work of God's omnipotence, which the Lord has put on display to mankind, and in the multiplicity of flowers alone lies hidden such a deep meaning that any one of them could occupy man's mind beyond all measure. </text:p>
      <text:p text:style-name="Standard">As humans who carelessly passes them by, you always want to consider that you have not recognized the value of flowers, but that all of you have also gone this way and you have also received your present form only after a long, long struggle, but that you first could only find the connection with the earth through your participation in the work of creation of the Lord through the embodiment in such smallest forms and smallest creatures. Therefore respect in every flower, in every blade of grass the eternal creator of heaven and earth.... and respect also the smallest beings, who through their embodiment serve the Lord of heaven and earth.... </text:p>
      <text:p text:style-name="Standard">Amen </text:p>
      <text:p text:style-name="_30__20_Block"/>
      <text:p text:style-name="Standard"><text:span text:style-name="_31__20_Text">BD 0439</text:span> 28.5.1938<text:span text:style-name="_31__20_Text"> </text:span></text:p>
      <text:p text:style-name="Para_20_1">Danger of worldly pleasures.... </text:p>
      <text:p text:style-name="Standard"><text:span text:style-name="_32__20_Text"><text:s/></text:span><text:s/>The best weapon against evil is prayer, for already the request for strength saves you from being defeated. Everything on earth is a certain danger for man because it easily distracts thoughts from striving for eternity.... But the world must influence the senses of man with all stimuli, so that he can try out his resistance to it. But the easier the will to find the spiritual back, the more ineffective is the power of the earthly.... In all seclusion from the world, man can often prove himself far less than when the dangers rush at <text:soft-page-break/>him from all sides, because spiritual power cannot develop and strengthen itself in such a way when little resistance is offered to it. </text:p>
      <text:p text:style-name="Standard">On the other hand an easy-going response to all temptations of life is an earnest danger for the spiritual state of man because this will always result in a flattening of the soul-life because never can one's intention be directed towards both the earthly and the spiritual life simultaneously. But in the true striving for spiritual maturity, the earthly child will always entrust itself to the Lord, Who leads it safely and lovingly through all dangers, and an overcome temptation is always a rung further towards the spiritual height.... </text:p>
      <text:p text:style-name="Standard">That is why we so often issue warnings and admonitions to you, to hold you back from everything that could be a hindrance on the way up, and you will always only have to recognize His loving care for you from this, because not one of you can pass these temptations without the power of prayer. The whole world with its charms, on the other hand, will no longer harm you if you are so inflamed with love for the Divine Lord that you no longer demand anything on earth for yourselves, but seek and find fulfillment only in this love. </text:p>
      <text:p text:style-name="Standard">Then the danger of worldly pleasures is over for you because you then only know the one desire - to be near Him.... Every child longs for the Father, and His great love draws you to His heart.... but the world with its joys is then no longer desirable for you.... pray that you may overcome all temptations.... pray ceaselessly for strength and for Divine grace.... </text:p>
      <text:p text:style-name="Standard">Amen </text:p>
      <text:p text:style-name="_30__20_Block"/>
      <text:p text:style-name="Standard"><text:span text:style-name="_31__20_Text">BD 0440</text:span> 29.5.1938<text:span text:style-name="_31__20_Text"> </text:span></text:p>
      <text:p text:style-name="Para_20_1">Strong Faith.... </text:p>
      <text:p text:style-name="Para_20_1">Power of Judgement.... </text:p>
      <text:p text:style-name="Para_20_1">Prediction.... </text:p>
      <text:p text:style-name="Standard">Those who remain in Me will not need to do without My help.... says the Lord, and so also your heart will be cleansed from all doubt, so that a strong faith takes possession of you and you furthermore will stand completely in the service of the Lord. the Lord considers those who are His without distinction, but their own will can let them rise unbelievably high in the spiritual. Whatever will threaten you, the enemy can never harm you as long as you sincerely implore the heavenly Father for protection, because His will stands above everything, so also above the hostile powers, which are hindered to carry out their shameful plans as soon as in the child on earth ask for God's help - even if only in thought - when he begins to feel disgust for it. </text:p>
      <text:p text:style-name="Standard">Therefore never tremble and put yourselves trustingly in God's protection, and you will remain victorious in all temptations.... In the more distant decades, strange things are going to happen on and above the earth.... so the earth will gradually rebel against any excessive transformation through human hands.... This is a sign of the effect of the Divine will, which wants to <text:soft-page-break/>point all consciously living beings the earth carries, upwards. This can only happen in such a way that also all these unusual phenomena have an inherent order.... because only by this one will recognize that one cannot escape from these things, and only then begin to notice and to think differently. </text:p>
      <text:p text:style-name="Standard">But only few will do this because the masses of humanity will also again try to give scien-tific explanations and will not draw any further benefit for their salvation from all these phenomena. It is up to each individual to decide where his mind wants to turn.... If the Lord would proceed too obviously, then soon everything would freeze in captured will.... </text:p>
      <text:p text:style-name="Standard">as long as humans are able to think, they will also possess the power of free judgement and will express it at their discretion.... </text:p>
      <text:p text:style-name="Standard">A being on earth can never reach maturity if this power of judgement would be taken away from it or it would somehow be judged, because then free will would be switched off and spiritual maturity can no longer be striven for.... But how differently it behaves with those humans, who live only for the present.... their strength of judgement weakens significant-ly, they leave it completely to the world around them to judge what is uncomfortable for them.... They also thoughtlessly accept their judgement, but still again act according to their free will.... </text:p>
      <text:p text:style-name="Standard">And so again will only a small part be blessed.... and all phenomena will be beneficial only for this small part, but then these are to turn with all zeal to their actual purpose, because it would be only a short time, and unbelievably much and high can be achieved, if striving begins seriously. Do not let the hungry starve.... and enlighten all who are in darkness, who desires light from you.... You will be approached to hand out the bread to the starv-ing, and it will be good because this will satisfy all who long for it, and it will give the strength to stand by their soul from now on, to redeem itself from matter and to turn completely to the spiritual. </text:p>
      <text:p text:style-name="Standard">These events will be such that many of them will try to start another life, because the recognition of an active Deity will come so suddenly over these earthly children, that also their whole thinking and striving will seem to have become different.... And then it just applies to utilize this condition of the people and to point everything out to them, which can anchor them firmly in the faith.... Heaven will give its blessing when you work for the glory of God and want to bring many sheep to Him.... A good will will always be blessed and bear good fruit.... </text:p>
      <text:p text:style-name="Standard">Amen </text:p>
      <text:p text:style-name="_30__20_Block"/>
      <text:p text:style-name="Standard"><text:a xlink:type="simple" xlink:href="http://www.bertha-dudde.info/english/edown.html" text:style-name="_30__20_Text" text:visited-style-name="_30__20_Text"><text:span text:style-name="_30__20_Text"/></text:a></text:p>
      <text:p text:style-name="Standard"><text:span text:style-name="_31__20_Text">BD 0441</text:span> 30.5.1938<text:span text:style-name="_31__20_Text"> </text:span></text:p>
      <text:p text:style-name="Para_20_1">Spirit of God.... </text:p>
      <text:p text:style-name="Para_20_1">Germ of the love of God.... <text:span text:style-name="_32__20_Text"><text:s/></text:span></text:p>
      <text:p text:style-name="Standard">Desire the Spirit of God.... Then immediately everything in you will become active.... the soul will turn away from matter, the flesh will renounce the <text:soft-page-break/>fulfillment of its desire.... love will enter your heart, and so you will feel how everything in you becomes light and bright. </text:p>
      <text:p text:style-name="Standard">And all this, if you long out of your own free will for the union with God.... every being carries within itself the germ of the purest love of God.... Once it has risen in the heart, it then continues to grow, because the food that this little plant needs is supplied to it in the Word of God, which in its purest form forces its way into the hearts of people, where it is taken up and put to best use. </text:p>
      <text:p text:style-name="Standard">A heart fed in such a way will during the earthly existence certainly not need to live in want, it maintains itself in vitality and only needs to love with all the fervor it is capable of, then it will also soon be filled with the Divine Spirit, because the Father of the universe wants to reveal Himself to such people.... He nevertheless always selects those to such office, who carry the germ in themselves and care for the development of God's tender little plant. The Divine Teacher Himself taught His disciples on earth never to let themselves be captured by matter, and so often gave them proofs through the most diverse people, on whom He fulfilled His work of love and introduced them to His wisdom and teachings. </text:p>
      <text:p text:style-name="Standard">The greater the flame of love was in the hearts of the disciples, the brighter their spirit received what the Lord preached, and soon the disciples were so imbued with the Spirit of God that the work of the disciples on earth only expressed what was inherent in the Divine Master Himself.... an unknown power that expressed itself in deeds and words. Completely ignorant, simple people reached a degree of faith and maturity of the soul that undeniably surpassed their natural gifts.... but with them was the Spirit of God, and a visible influence of this Divine Spirit was everywhere where it was necessary to lead erring souls onto the right path. </text:p>
      <text:p text:style-name="Standard">So the Spirit of God is always needed where a people is to be awakened and guided, because man would lack all power, who would strive to bring teachings and wisdom only out of himself, which without the Spirit of God, would be only pure human work and as such transitory. Thus man can accomplish everything, the Divine Spirit works through him, and it will therefore always be man's most desirable task to prepare himself so that he is destined to receive the Divine Spirit - and full power then dwells within him, through which he can then accomplish what is pleasing in the will of the Lord and to himself.... </text:p>
      <text:p text:style-name="Standard">Amen </text:p>
      <text:p text:style-name="_30__20_Block"/>
      <text:p text:style-name="Standard"><text:span text:style-name="_31__20_Text">BD 0442</text:span> 31.5.1938<text:span text:style-name="_31__20_Text"> </text:span></text:p>
      <text:p text:style-name="Para_20_1">The sun.... </text:p>
      <text:p text:style-name="Para_20_1">The spiritual sun.... </text:p>
      <text:p text:style-name="Para_20_1">The Divine mercy-sun.... </text:p>
      <text:p text:style-name="Standard">A sunny spring morning will revive the spirit and give it the right food. For it is prophe-sied in the Lord that the Divine Voice will be heard, which stands in the Divine sun of grace.... and so, as a sunny day delights the <text:soft-page-break/>heart of man, so the soul is highly happy when the sun of Divine love shines upon it.... It is an inexplicable process for you that the sun does not always express itself with its power in the same way.... that it irradiates the earth<text:span text:style-name="T10"> </text:span>valley at times with light and heat and again at times nothing of its power and beauty can be noticed. </text:p>
      <text:p text:style-name="Standard">This is due to the fact that the earth is surrounded by atmospheric shells which prevent the sun's rays from reaching the earth or reduce their light and heat-power, so that the beneficial effect of the sun's rays is weakened and is felt only slightly by the earth.... It is exactly the same with the spiritual sun, which in its elemental power wants to penetrate the human heart, wanting to shine through it with light and the warmth of love, and which often cannot work its way through because of the many shells in which the soul languishes. </text:p>
      <text:p text:style-name="Standard">As the forces of nature.... Severe weather, rain, wind and storm.... have a purifying effect in the atmosphere surrounding the earth and allow the sun's power to penetrate, so must the human heart.... the soul.... remove all the dross around and within you and clear the way for the Divine mercy-sun to feel the effect of this invigorating and refreshing in the spirit. </text:p>
      <text:p text:style-name="Standard">To provide the spiritual sun unhindered entrance to the heart is a task, which should be quite recognized in life.... because you people on earth certainly long for purely physical sunshine and warmth.... how great is then the desire of the soul for the spiritual sun, which can come to it again only if the human will cooperates. How wonderfully the soul will then be able to unfold, and in what shining light it will stand.... and how soon it will then be receptive for the Divine Spirit, which can only stay in a completely purified and sun-clear soul. The sunlight and its power cannot be replaced in equal effect.... and so nothing will be able to replace the power of the Divine mercy-sun.... </text:p>
      <text:p text:style-name="Standard">Amen </text:p>
      <text:p text:style-name="_30__20_Block"/>
      <text:p text:style-name="Standard"><text:span text:style-name="_31__20_Text">BD 0443</text:span> 31.5.1938<text:span text:style-name="_31__20_Text"> </text:span></text:p>
      <text:p text:style-name="Para_20_1">Passions.... </text:p>
      <text:p text:style-name="Standard">People's passions often bring about such strong clouding of the soul that again days pass until it has freed itself from the effects of these, and then the soul's fate is a struggle for strength. Do not forget, you people on earth, that you yourselves can considerably contribute to the equinamity of your feelings when you just would always consider this state of your soul which causes you pain and suffering. </text:p>
      <text:p text:style-name="Standard">In the excitement of the human being, these right-off malevolent powers take possession of him and seek to stir up all hatred and bitterness in order to dissuade the human soul from the previous path as far as possible.... And only prayer for help from these temptations, weakens their power. Every minute of your life should serve to snatch you from the power of these forces, by practicing meekness, humility and patience. </text:p>
      <text:p text:style-name="Standard"><text:soft-page-break/>But those who give free rein to their passion, does not pay attention.... He has only to fight again to find his way back to the former state, and with a good will he will also succeed, but which has only took the soul a step backwards. Therefore first try to get rid of all violence.... to thereby turn off in all gentleness and to escape the temptations which approach you.... because how small are often the causes to large aberrations of the soul.... </text:p>
      <text:p text:style-name="Standard">Every earthly power is given the power to decide according to its own discretion.... If its actions are not good and wise, it will have to answer for itself one day, but you, who are subject to this power, follow everything to the best of your ability.... so in such a case the blessing will still come to you, and you will also be able to cope with what is demanded when you beg the Lord for the necessary strength. After all, the Deity is constantly concerned about you and intervenes with help where you ask for help. </text:p>
      <text:p text:style-name="Standard">The earthly law must remain a guideline as long as it does not violate the commandments of God and the entire Divine order. For then the Lord Himself intervenes to judge and raise up all who go astray. The voice of the Lord is penetrating and will be heard when the time comes, but you who walk on earth, will have it easy to fulfill everything and to comply with what is demanded of you in the world, if you keep the commandments of God </text:p>
      <text:p text:style-name="Standard">.... </text:p>
      <text:p text:style-name="Standard">Amen </text:p>
      <text:p text:style-name="_30__20_Block"/>
      <text:p text:style-name="Para_20_2">BD 0446<text:span text:style-name="_31__20_Text"> </text:span><text:s/>1.6.1938 </text:p>
      <text:p text:style-name="Para_20_1">Doubt.... </text:p>
      <text:p text:style-name="Para_20_1">Faith.... </text:p>
      <text:p text:style-name="Para_20_1">Will.... </text:p>
      <text:p text:style-name="Para_20_1">The Word of God.... </text:p>
      <text:p text:style-name="Standard">Follow My words, and you will draw refreshment from the right wellspring, and you shall not be thirsty and have to starve when I Myself feed you. My dear child, your timidity is the result of inner doubts.... How little do you rely on your Savior, Who only means well with you.... What you lack on earth is the fully faithful trust, and if you do not have this, doubt will always arise in you and let you fight inwardly.... </text:p>
      <text:p text:style-name="Standard">But always hold yourself upright to My words.... it will approach you from above, which is to convince you of the love of the Saviour, and then your heart will turn completely to Me and you will be strong in faith.... Those who seek Me, will find Me, and those who build on Me, to them the way will be easy...., but everyone must penetrate to knowledge in himself.... I indeed add and direct everything that the earthly child needs to notice and will recognize My love for him in everything. </text:p>
      <text:p text:style-name="Standard">But every earthly child has his walk through the earthly valley assigned to him by Me.... at all cliffs My love warns, and in all storms and troubles, I stand by him.... But I cannot look after those who carelessly pass Me by against their will.... those turns to Me is under My protection and will also <text:soft-page-break/>once dwell with Me in eternity.... But I express Myself to all these so inconspicuously and still they take Me in.... </text:p>
      <text:p text:style-name="Standard">And so I want that My children find regarding Me, that their faith is deep and they never doubt the truth of what I reveal to them, be it through word or the most insignificant signs around and in you.... You always have to believe that I am in everything that surrounds you.... and if your heart wants to tremble and searches for explanations, who could give you these better than your Savior Himself?.... Ask and desire.... and you will always receive.... ask and you will receive and answer.... but deny doubt an entrance into your heart.... For is this not distrust towards Me, Who still only want to instruct you in truth and wisdom?.... </text:p>
      <text:p text:style-name="Standard">I - the essence of love Who love you as My creatures - commands you to help each other.... do I not have to help you if you would only do everything with Me and for Me?.... </text:p>
      <text:p text:style-name="Standard">And so you are to draw strength from My word.... it will teach you and also help you where you waver because My Spirit is in this word, and this Spirit will preserve you as long as you remain loyal to Me and in you is the desire for truth and the longing for the union with your heavenly Father.... </text:p>
      <text:p text:style-name="Standard">Amen </text:p>
      <text:p text:style-name="Standard"><text:span text:style-name="_31__20_Text"/></text:p>
      <text:p text:style-name="Standard"><text:span text:style-name="_31__20_Text">BD 0447</text:span> 2.6.1938<text:span text:style-name="_31__20_Text"> </text:span></text:p>
      <text:p text:style-name="Para_20_1">Suffering (a necessity).... </text:p>
      <text:p text:style-name="Para_20_1">Divine will over the power of evil.... </text:p>
      <text:p text:style-name="Standard">Let the Lord prevail at all times, He will make it right.... The many miracles in nature give you a testimony that nothing can change anywhere, except by God's will.... And just as always and eternally the same will remain the same, as far as the growth of plants, of animals and of humans is concerned, so also God will know how to direct all events in such a way that they always correspond to a purpose and so, whether apparently good or evil, will always serve mankind in a promoting way. </text:p>
      <text:p text:style-name="Standard">Thus the heavenly Father has reserved it for Himself, to without exception consider humans with suffering, and thereby performs only a work of love on them.... You people do not grasp this because you see only the dull hours that this suffering causes you, but not the often considerable change of the soul, which is a consequence of this suffering.... If you consider this, then a single moment can be enough to reveal the Lord to you in your suffering.... You can suddenly understand that you will be spared long periods of groping in darkness through a single day of suffering.... And you must recognize its great blessing. </text:p>
      <text:p text:style-name="Standard">Therefore seek to recognize above all the necessity of such tests, then they will also no longer burden you so oppressively.... But the Lord bless you and give you strength.... </text:p>
      <text:p text:style-name="Standard">See, in the wide worldly realm, there is only one will.... Never in infinity two ruling powers - good and evil, but the power of the eternal Godhead is unlimited and also commands over darkness.... To the worldly wise, the <text:soft-page-break/>influence of good and evil appears to be of equal power and strength.... yes, he even denies that the good could ever win, and thus recognizes the power of evil as predominant.... In this world on earth, evil is so strongly predominant that the danger is very great of having complete victory over man. </text:p>
      <text:p text:style-name="Standard">But in times of greatest trouble, the work of the Godhead is intent on awakening in people a sudden recognition of evil, and this breaks the power of such power of darkness. God has given man free will, and this unfortunately turns far too often to evil. But the power of love is nevertheless stronger in its effect than the power of hate of the underworld.... And so, even without coercion, the human soul will not completely fall under the spell of hostile power. </text:p>
      <text:p text:style-name="Standard">Every good deed triggers infinitely more blessings than the act of hatred can bring about in terms of destruction of the soul.... And where the Divine Love embraces the whole universe, it can never ever fall completely under the power of the opponent.... And even if the struggle lasts for thousands of years and eternities.... love will always take souls away from the enemy, and every heart dwelling in sin and darkness, will be purified by the fire of love, if it only has the will to pass from darkness into light.... </text:p>
      <text:p text:style-name="Standard">Amen </text:p>
      <text:p text:style-name="_30__20_Block"/>
      <text:p text:style-name="Standard"><text:span text:style-name="_31__20_Text">BD 0448</text:span> 2.6.1938<text:span text:style-name="_31__20_Text"> </text:span></text:p>
      <text:p text:style-name="Para_20_1">Acceptance of faith without recognition.... </text:p>
      <text:p text:style-name="Para_20_1">Living faith.... </text:p>
      <text:p text:style-name="Para_20_1">Blessing.... </text:p>
      <text:p text:style-name="Standard">If you take part in all events, you will also continue to gain experiences, which will always only serve you, because you will either have to reject or agree, and in any case you have sharpened your power of judgement, without which recognition is not easily possible even in the spiritual.... </text:p>
      <text:p text:style-name="Standard">The patriarchs taught the silent, unquestioning acceptance of faith.... This sure is good, if man can confess himself inwardly to it, but it is never good to accept something blindly without own judgement, because this has as good as no value at all.... This acceptance would then be less of one's own will, but rather a certain indolence of thought, and such a belief can neither have a beneficial effect nor become stronger in itself.... It will therefore never be able to act as a force.... and hence the blessings of such a faith are very limited. </text:p>
      <text:p text:style-name="Standard">Only when man himself has awakened, when the spirit becomes active in him and he deals with spiritual questions, faith also begins to come alive.... Everything that was dead words so far, when not rejected.... comes to life and constantly stimulates the spirit.... It must now inevitably begin an eager striving to put into practice everything that faith teaches.... </text:p>
      <text:p text:style-name="Standard">The connection with the Divine Father is established, and now the earthly child is supported by Divine grace in its striving, and no opportunity passes by to take up spiritual food and to strengthen itself through it.... because <text:soft-page-break/>the Father considers all those who seek Him.... and wants to pave their way that leads to Him. </text:p>
      <text:p text:style-name="Standard">So the faith that becomes a deed is first the real faith, everything else is dogmatic.... whatever does not find the way to the innermost heart, is worthless until the power of the Holy Spirit could have an illuminating effect on a willing human child.... Only then does the Father give His blessing to this child and helps him to strengthen in firm faith.... and to learn through this faith to regard everything he encounters on his earthly career as a wise act of providence of the Father, and the heart can then approach the Father much more intimately, because deep faith also brings him knowledge about his relationship with the heavenly Father.... </text:p>
      <text:p text:style-name="P9">The rest of life will then always only be a leaning against the Father's heart, which embraces this child with deep love.... and if faith has brought about this, then the earthly child is never abandoned, because it finds in Him all help in need, Who always provides it.... Amen </text:p>
      <text:p text:style-name="P9"><text:span text:style-name="_31__20_Text"/></text:p>
      <text:p text:style-name="P9"><text:span text:style-name="_31__20_Text">BD 0449</text:span> 3.6.1938 </text:p>
      <text:p text:style-name="Para_20_1">Book of Life.... </text:p>
      <text:p text:style-name="Para_20_1">Summarizing Commandments.... </text:p>
      <text:p text:style-name="Standard">The Lord lets every minute of your life pass you by in a way decisive for eternity.... Everything that you do and think is recorded in the Book of Life, so you must always be mindful to fill page after page of this book with good works and good thoughts.... you are responsible for all your actions and deeds.... but if this always corresponds to the will of God, then an undreamed-of bliss will be the reward of your deeds and your walk on earth. </text:p>
      <text:p text:style-name="Standard">Therefore pay attention: </text:p>
      <text:p text:style-name="Standard">Never let your neighbor ask in vain, but give and fulfill any request that touches your ear as far as you can.... Respect no man, however lowly he may be, and give him the respect due to him before God.... Be a counsellor to your fellow man in physical and spiritual need, if he goes astray on his path of life or finds it difficult to come to God the Lord.... </text:p>
      <text:p text:style-name="Standard">Always forgive them from your heart what they do to you, and do not think of retribution, because the Lord alone is doing this, but you shall love your enemies as well.... </text:p>
      <text:p text:style-name="Standard">Remain humble in heart, and always recognize the infinite greatness and love of the Heavenly Father, which is inclined towards the smallest beings of creation - including you - to draw you to Himself.... Remain united in deepest love with your heavenly Creator, and beg Him in prayer for His grace and His blessing on all your paths of life, so that you may grow in strength to be active according to His will.... </text:p>
      <text:p text:style-name="Standard">Practice gentleness, peaceableness and mercy, for only through these can you become a child of God and as such be able to hear the voice of the Lord.... Recognize how everything around you longs for salvation, and be ready to help where hearts need to be opened for the salvation that comes from the Word of God alone.... Commemorate with all love the deceased, <text:soft-page-break/>who - like you - are striving for perfection.... Give them through prayer the strength and support they need.... </text:p>
      <text:p text:style-name="Standard">All this can bring you into a state of mind that the Lord's work on you is visibly expressed, because only those who can receive Divine grace in all its fullness - because they make themselves worthy of it - will also receive the grace of the visible work of the Lord.... if the Lord can sojourn in a heart that has formed the love for God and fellow man in such a way that the pages of the Book of Life record only ever noble and good deeds and thoughts. The Lord will cancel the guilt or avenge, depending on whether the earthly child has turned to Him or not.... Therefore seek to ennoble yourselves where you can, and to walk the way on earth pleasing to the Lord, that you may not be judged, but have eternal life.... </text:p>
      <text:p text:style-name="Standard">Amen </text:p>
      <text:p text:style-name="_30__20_Block"/>
      <text:p text:style-name="Standard"><text:span text:style-name="_31__20_Text">BD 0450</text:span> 4.6.1938<text:span text:style-name="_31__20_Text"> </text:span></text:p>
      <text:p text:style-name="Para_20_1">The voice of the Lord.... </text:p>
      <text:p text:style-name="Para_20_1">Faith and unbelief.... </text:p>
      <text:p text:style-name="Standard">And so continue then: Know that you are a wise among the wise, where the voice of the heart sounds in you.... where the Lord himself teaches you through His messengers. If you hear this voice, you also obey every time the call that is addressed to you from above, and this connection creates great blessing for you and us, because all beings around you listen and at the same time receive all teachings that are offered to you. Pious people will now not hesitate to recognize the value and blessing of these words, and will therefore endeavor, like you, to apply them to their lives, likewise all will accept them without hesitation as pure truth of God.... but only these can also be granted the great blessing, because whoever does not believe there, does not accept the words as sent from above and will therefore also not feel the benefit of these in themselves. Whereas all suffering on earth could be prevented and reduced by accepting and following these teachings. </text:p>
      <text:p text:style-name="Standard">See therefore the immense misery among mankind.... the sole cause is the lack of faith.... the unbelief in a force which can give help.... the unbelief that they could attract this to themselves by thanking and acting.... the need will become ever larger, because the final goal of humans is exactly this faith.... and so infinitely many troubles and worries must come over mankind in order to bring people to faith, because only these can still have a changing effect on people, if signs and words from above are not recognized and accepted. </text:p>
      <text:p text:style-name="Standard">The deepest darkness currently surrounds mankind, everything languishes in the chains of matter, only a tiny part reflects on itself and gives glory to the eternal Lord and Creator.... </text:p>
      <text:p text:style-name="Standard">But according to the commandment of God, the earth will have to become the valley of suffering to increase the number of those who recognize Him, and all suffering on earth will have a promoting and delightful effect in <text:soft-page-break/>eternity. Therefore do not fear what comes over you.... it is temporary, and all suffering will one day bring you blessings.... but whoever escapes suffering on earth, will have a hard time in the hereafter.... </text:p>
      <text:p text:style-name="Standard">The voice of the Lord drowns out all the hustle and bustle of the world.... it will also penetrate where no concessions will be made to the existence of a Deity.... it will also cause confusion, fear and suffering there, to plant His seed also there, so that it may grow and bear fruit until maturity.... Whoever hears this voice and obeys it will be wise.... Only he alone will know about things that remain hidden from the other.... Understand this and act accordingly.... The more intimately you seek connection with the Godhead, the sooner and more helpful He will meet you - and the deep will alone to do the right thing and to correctly fulfill the purpose of earthly existence according to the will of the Highest.... </text:p>
      <text:p text:style-name="Standard">only this will brings you closer to the truth and thus the goal.... of union with the eternal God, the Father of all light.... </text:p>
      <text:p text:style-name="Standard">Amen </text:p>
      <text:p text:style-name="_30__20_Block"/>
      <text:p text:style-name="Standard"><text:span text:style-name="_31__20_Text">BD 0451</text:span> 5.6.1938<text:span text:style-name="_31__20_Text"> </text:span></text:p>
      <text:p text:style-name="Para_20_1">"By their fruits you shall know them...." </text:p>
      <text:p text:style-name="Standard">By their fruits you will recognize them.... This word must serve you as a signpost that the one who walks in the Lord is immediately outwardly recognizable, and from this you will see how the promises of the word of God are faithfully fulfilled in those who also live according to it and are active in love. The danger for man is always the fact that some people believe that they are fulfilling the commandments of the Lord by simply listening to them or by fulfilling the required duties outwardly.... But they lack the intimate entering into the teaching of Christ, and a knowledge of the Word of God alone can never produce the fruits that the Lord promises to those who love Him and eagerly strive to fulfill His commandments. </text:p>
      <text:p text:style-name="Standard">So the danger exists that man does not recognize himself properly or that his whole way of life remains in spiritual inertia without fruitful success. How can a person who never practices love himself speak of the commandment to love one's neighbor and also want to understand it.... How will a person in humility be able to bow before the Lord, who never tried to put this humility, as it is taught, to work on himself.... who exalts himself over his fellow men, but with it takes up the Word of God and expresses himself pleasingly to others.... </text:p>
      <text:p text:style-name="Standard">It is so difficult for people to get their hands on the work of their own transformation into a new human being formed entirely according to God's will.... They find it so hard to part with the old and put on a new garment, and yet they approve with their lips everything that the Word of God teaches them.... And if the Word of God does not contribute to ennobling man in such a way that the fruits of his efforts are recognizable...., the promises of the Word of God will also not be able to be fulfilled in these. Empty the words are accepted and empty the words will fade away again.... <text:soft-page-break/>The blessing will not come unless a serious effort is made to fulfill the commandments of God. </text:p>
      <text:p text:style-name="Standard">It certainly requires self denial, firm will and overcoming.... but the fruits of it are unmistakable spiritual success.... And the one whose striving is blessed by these fruits will also be able to have an unspeakable influence on his fellow man.... For only he who himself practices love can teach love.... he who himself lives in humility can preach this virtue to others, he who himself is gentle and peace-loving can point out to others the blessings of it, and his example will always have an encouraging effect on people and would someone strive to follow such a servant of God, recognizable by the fruits, all this will be achieved through firm will and great love for the Lord.... Therefore ask for the strength to will and to love with all your heart, that the Lord may hear you and bless you. </text:p>
      <text:p text:style-name="Standard">Amen </text:p>
      <text:p text:style-name="_30__20_Block"/>
      <text:p text:style-name="Standard"><text:span text:style-name="_31__20_Text">BD 0452</text:span> 6.6.1938<text:span text:style-name="_31__20_Text"> </text:span></text:p>
      <text:p text:style-name="Para_20_1">School.... </text:p>
      <text:p text:style-name="Para_20_1">Consequences of disbelief.... </text:p>
      <text:p text:style-name="Para_20_1">Miracles of strong faith.... </text:p>
      <text:p text:style-name="Standard">People's lot is unbearable when they remain in unbelief. Evil will await them on earth, and in the hereafter the soul remains in constant agony because it lacks the ray of light and the source of grace, and its fate is spiritual death. Compare the earth with an orderly school, which is ready to give everything in wisdom and whose pupils need only to take which they are commanded through teachings.... the pupil however who stubbornly refuse acceptance of all teachings, shut himself rather stubbornly down and such humans leave this school as good as completely untaught and ignorant.... so the following path of life will be able to offer him only little due to his ignorance.... he will face everything completely poor in experience.... his knowledge will not be sufficient to accommodate that world and its requirements.... as completely unfit, he will not be able to do any work, but he will be receptive to all the vices of that world, and this will lead to his downfall.... </text:p>
      <text:p text:style-name="Standard">Therefore, consider the human soul, who refuses to accept the teaching from above...., who also stubbornly rejects the Word of God, does not collect spiritual knowledge and even less tries to give his spirit any beneficial nourishment.... How is such a soul supposed to be able to find its way both here on earth as well as in the hereafter when it lacks all understanding.... when everything is dark and empty inside and it also cannot carry out any spiritual activity in such a state, because deep darkness embraces such a soul. </text:p>
      <text:p text:style-name="Standard">Then his life in the hereafter will become torture, and when the mercy of God does not take care of such a soul, this torture would be endless.... and yet so easy to avoid.... because faith alone puts the soul into the state that every step up can be taken without effort. </text:p>
      <text:p text:style-name="Standard"><text:soft-page-break/>All power is rooted in faith.... Faith gives you a capacity which in turn puts you in a state of full and true recognition.... so that work on earth as well as in the hereafter, will be a perpetual activity in love.... And out of this activity you will one day be able to redeem yourselves and countless beings from the power of matter.... </text:p>
      <text:p text:style-name="Standard">You do not yet understand this, but times will come when the meaning of these words will be clear to you and you will try to fathom what it means with strong faith.... and then you will have achieved great things and no power in the world will be able to dispute your knowledge, because you can do more than the wise of the world.... And give yourselves over to faith in things that seem mysterious to you in this time; you will soon feel the influence of a truly strong faith and thank the Lord from the bottom of your heart that He gave you the strength to believe.... </text:p>
      <text:p text:style-name="Standard">Just ask, and the Lord God is ready for you and choose everyone who believes in Him, to be His warrior.... And then you do not fight alone, but always with the Lord and therefore you are able to do everything.... But when you become wavering in faith, you are in danger to deviate from the right way...., therefore ask incessantly for strong, rock-solid faith, and place yourselves in the protection of God. For He who watches over you, will not let your faith be put to shame.... </text:p>
      <text:p text:style-name="Standard">Amen </text:p>
      <text:p text:style-name="_30__20_Block"/>
      <text:p text:style-name="Standard"><text:span text:style-name="_31__20_Text">BD 0453</text:span> 7.6.1938<text:span text:style-name="_31__20_Text"> </text:span></text:p>
      <text:p text:style-name="Para_20_1">Strange phenomena for unbelievers.... </text:p>
      <text:p text:style-name="Para_20_1">The plight of the Earth.... </text:p>
      <text:p text:style-name="Standard">Oh see the earthly children's distress!.... It is only understandable to a few that the Lord comes to His own, and in no way do people come to meet the Lord.... that is why He wants to call them and make Himself known, but they also do not want to recognize.... </text:p>
      <text:p text:style-name="Standard">And so the fight for each soul is not a small one.... If the Lord asks the ones who are His to fight for Him, then this is also certainly necessary.... </text:p>
      <text:p text:style-name="Standard">The great need of the earth can only be reduced if a diligent work would begin, and this again is only then possible if the Spirit of God works visibly, because people's lack of faith is so far that only enormous signs are able to get people's attention.... All things ordinary can no longer dissuade them from their current thinking.... Only strange, inexplicable phenomena can cause them to pay attention, to start thinking about the most important problem.... about the eternal Godhead. </text:p>
      <text:p text:style-name="Standard">How far humans have themselves removed from the right faith, can only He alone who stands over everything, know.... And because the Divine Father-love has mercy, it intervenes and shakes people awake ... Often probably against the will of mankind, but always for their salvation, if only the slightest attention is paid to the loving intention of the heavenly Father. The hints given to people will never contradict what the Lord demands of His own. For example, no advice and instructions will be given that is against <text:soft-page-break/>the Divine commandments.... but the will of the Lord will always be expressed in every announcement, which again is only intended to work with enlightening effect for the doubters and unbelievers. </text:p>
      <text:p text:style-name="Standard">The greatest commandment is also here the love.... Who tries to guide his fellow men on the right path in love, remains always merely an executive instrument of God.... He does everything what the Father Himself would do as if He were visible on earth among the people. But this is how the Lord uses a servant in the flesh.... to bridge the gap between Him and the earthly child, to make it more trusting and to move it to accept the truths and to adjust itself affirmatively to everything Divine. </text:p>
      <text:p text:style-name="Standard">Life on earth is short and painful, but so full of grace, for whoever desires these graces.... </text:p>
      <text:p text:style-name="Standard">And the Lord aims at nothing else than that the earthly children do not reject this grace, but may draw from it the strength to unite with the Lord in spirit and through all actions on earth.... Woe betide anyone who does not recognize this.... and therefore has to struggle so unspeakably on earth and later in the hereafter. </text:p>
      <text:p text:style-name="P6">But now the proofs of Divine favor will visibly appear on earth, that also the most unbelieving will waver in his views.... that also he will deal with such thoughts and only needs to follow his heart, which already shows him in the right direction.... And he will be allowed to receive all the graces and proofs of love of the Lord.... For it is His will to refresh and consider all who are of good will, and that is why He works ceaselessly with (and through) His warriors on earth.... </text:p>
      <text:p text:style-name="P6"/>
      <text:p text:style-name="P6">Amen </text:p>
      <text:p text:style-name="Standard"><text:span text:style-name="_31__20_Text"/></text:p>
      <text:p text:style-name="Standard"><text:span text:style-name="_31__20_Text">BD 0454</text:span> 8.6.1938<text:span text:style-name="_31__20_Text"> </text:span></text:p>
      <text:p text:style-name="Para_20_1">Effects of the spirit beings on thoughts.... </text:p>
      <text:p text:style-name="Standard"><text:span text:style-name="_32__20_Text"><text:s/></text:span><text:s/>Never leave the right path, God will always be with you. Hard times have come upon you and your souls that a whole army of spirit-beings is constantly striving to work in a way that is useful for your souls.... but you still throw the thought of possible helpers far from you. What does not seem comprehensible to you, you do not want to accept, but you only need to realize that the world of the beings on the other side is in direct connection with the earth and its inhabitants.... </text:p>
      <text:p text:style-name="Standard">You need only imagine that on earth as well as in the hereafter, the same laws prevail.... </text:p>
      <text:p text:style-name="Standard">that everything acts according to free will, is subordinated to the law of the highest and that here as there only love and its energy works where it is necessary to rise from darkness to light....Therefore, if in the hereafter all this is the same as on earth, why should not the forces invisible to you be able to have the same effect on you? Since they are only executors of the will of God - or rather, their own will is completely equal to the will of <text:soft-page-break/>God.... all events are directed by them in such a way that man is always instructed to follow the path of good by means of a work of love.... </text:p>
      <text:p text:style-name="Standard">There are many occasions where people can do good deeds.... The more people on earth is active in love, the more he is driven from within and supported in his actions by the grace of the Lord, and so a good deed brings about so many moments of blessing.... The thoughts of people begin to turn to the regions, which are outside of life on earth, and also this is a direct effect of the spiritual beings on the other side. </text:p>
      <text:p text:style-name="Standard">If only people would embrace all these thoughts suggested to them by their protective beings.... it would be much easier to give the human soul the necessary assistance.... But so people willfully prefer to reject these thoughts which seemingly force themselves upon them and which they should draw more attention to in their inner life. Man - whom matter still keeps too much tied up - wants to avoid the spiritual, and that is why he often mockingly exalts himself over such things which touch the inner life. </text:p>
      <text:p text:style-name="Standard">But such thoughts will impose themselves on every human being.... more definitely on those who accepts them and begins to think about them instead of unwillingly rejecting them. These are the first steps on the way up.... if a person dares to do this, help will come from all sides. The walk on the path taken will be increasingly easier to continue and even then much more joyfully.... But you will one day feel so grateful for the active help of the spirit-beings, because you also have to be guided in love, where you yourselves are too weak.... </text:p>
      <text:p text:style-name="Standard">(Break) </text:p>
      <text:p text:style-name="_30__20_Block"/>
      <text:p text:style-name="Standard"><text:a xlink:type="simple" xlink:href="http://www.bertha-dudde.info/english/edown.html" text:style-name="_30__20_Text" text:visited-style-name="_30__20_Text"><text:span text:style-name="_30__20_Text"/></text:a></text:p>
      <text:p text:style-name="Standard"><text:span text:style-name="_31__20_Text">BD 0455</text:span> 8.6.1938<text:span text:style-name="_31__20_Text"> </text:span></text:p>
      <text:p text:style-name="Para_20_1">Grace incarnated.... </text:p>
      <text:p text:style-name="Para_20_1">Earthly time.... </text:p>
      <text:p text:style-name="Para_20_1">Time of Grace.... </text:p>
      <text:p text:style-name="Standard">Those who believe that they can enter through the gate to eternal bliss because they have apparently lived righteously on earth and fulfilled their outward duties will be severely dis-appointed to realize their error.... For the goodness of the Lord lasts forever, and He does not let His own undiminished in their reward.... but those that does not come to Him, do not receive a reward. </text:p>
      <text:p text:style-name="Standard">People very often need a reminder not to deem their physical life so important, but to turn more to their spiritual life. But such admonitions usually fade away unheard and unheeded. If now the heavenly father demands total commitment from the earthly child and the child does not comply with the Divine demand, then it can also never receive the full reward and will have to be content with little or try with all its strength to make up for what it has missed in life on earth. </text:p>
      <text:p text:style-name="Standard">The Father's great kindness grants also in the soul's beyond the grace to be able to strive and to put such an attainable goal into its hands.... but it <text:soft-page-break/>should always be considered that an earthly child who are already faithfully devoted to the heavenly Father, has to be in far higher esteem, because it has applied the time on earth justly in love towards the Savior and has won a step, which is far more difficult to reach in the hereafter. The time on earth is a time of grace.... the embodiment on earth an unspeakably great grace for the soul.... </text:p>
      <text:p text:style-name="Standard">But the human being, which makes use of this time of grace, must be infinitely dear to the Lord, and his reward will again be love, which makes him immeasurably happy and brings eternal life. </text:p>
      <text:p text:style-name="Standard">But how is it to be understood that the Lord has less consideration for those who disregarded His Word and whose hearts were not so filled with love for God.... They can receive only a small reward, and they must strive with all their strength to reach the same level, if they want to attain the same degree of eternal bliss, which is granted to the true children of God.... who have striven for the childhood of God on earth and are thus also richly considered by the heavenly Father until all eternity.... </text:p>
      <text:p text:style-name="Standard">Amen </text:p>
      <text:p text:style-name="_30__20_Block"/>
      <text:p text:style-name="Para_20_2">BD 0456 <text:span text:style-name="_31__20_Text"><text:s/>9.6.1938</text:span> </text:p>
      <text:p text:style-name="Para_20_1">Purification of the teaching of Christ.... </text:p>
      <text:p text:style-name="Standard">There are helpful beings turning to you from all sides, who want to make your task easier, so that you do not become tired in your spiritual work. In this way all beings unite to one task, which in its magnitude is not yet fully clear to you.... You have a work to do that extends over a wide area, both in space and time. The epitome of this work is a thorough cleansing of the teaching that is now preached on earth as the teaching of Christ. </text:p>
      <text:p text:style-name="Standard">Reforms have been given again and again.... and each was based on the will to remove any abuses and teach only the truth. But the human being is always keen to create a complicated as possible teaching.... it was already like this in old times and is still the same today. </text:p>
      <text:p text:style-name="Standard">The actual meaning of Christ's teaching is veiled, and man places value on external actions and things that can only diminish the value of the teaching, but never help to establish the simplest and most childlike relationship with the heavenly Father, which is the very first necessity.... </text:p>
      <text:p text:style-name="Standard">Likewise, the followers of such complicated teachings will soon themselves no longer be able to distinguish how much more Divine a teaching in all simplicity is, but will always direct their attention only to the fulfillment of outwardly working duties. Because for itself, out of own drive, humans do the least.... the effect their actions have on the fellow men, is always the greatest motivation of it.... And yet everything with purely external effect, should be avoided in the teachings of Christ.... </text:p>
      <text:p text:style-name="Standard">Each man must be busy with himself and always only want to bring this own I to the Father in heaven.... the world however should be completely excluded in order to be connected with the Divine Creator, and his life in the midst of the world should always be ar-ranged according to the will of <text:soft-page-break/>the Father.... in avid love-activity.... This teaching is so simple and so easy to carry out with good will, but people often make the way up, difficult for themselves. Everyone must seek the connection with God in his heart, and do this at all times.... Where however a schematization of the spiritual work is striven for.... where one outwardly does this work by the hour, and that also mostly not in an effort to serve God, but only to fulfill his <text:span text:style-name="_31__20_Text">duties</text:span>.... there the blessing is hardly to be expected, which the Lord promises to those who love Him and serve Him. </text:p>
      <text:p text:style-name="Standard">So the desire for spiritual nourishment always only moves where the true union with God is striven for.... and to these the Lord gives news of His will.... that this teaching represented among the people should be purified and arise anew as the Lord Himself has announced it to His own on earth.... The teaching of Jesus Christ remains always and eternally the same, but people add or change.... of their own accord and a teaching changed in this way must be purified according to the will of the Lord.... So that people can find themselves again with Him and deeply inwardly accept and follow what helps them to eternal bliss.... </text:p>
      <text:p text:style-name="Standard">Amen </text:p>
      <text:p text:style-name="_30__20_Block"/>
      <text:p text:style-name="Standard"><text:span text:style-name="_31__20_Text">BD 0547</text:span> 9.6.1938<text:span text:style-name="_31__20_Text"> </text:span></text:p>
      <text:p text:style-name="Para_20_1">Willpower.... </text:p>
      <text:p text:style-name="Standard"><text:span text:style-name="_32__20_Text"><text:s/></text:span><text:s/>See, My child.... Over endlessly long times the human soul has acquired the right to claim - during its stay on earth - a willpower of his own, which he can develop at his own discretion. Such a soul therefore also has the possibility to form itself in this earthly time when he uses this will-power wisely and in such a way to bring itself into a mature state. It is given so many possibilities to engage in an activity which is of charitable and supporting influence on the soul.... </text:p>
      <text:p text:style-name="Standard">Every expression of the soul's senses must be observed and, if possible, followed, if it is to move completely in Divine wisdom.... It will then always simultaneously carry out the will-power which the will strives for, because unbelievably great things can be achieved and effected by this power.... The soul can completely detach itself from the matter surrounding it and become a vessel for receiving the Divine Spirit. A so-called redeemed soul then also reaches its goal, which is the purpose of its embodiment.... </text:p>
      <text:p text:style-name="Standard">The whole purpose of existence is fulfilled when the soul, after the death of the body, is completely free from matter, when it is spiritually enlivened through and through and has thus become the bearer of the Spirit of God. And exactly this Spirit of God will take up residence in a soul that has become free through its own will, and the union with the Divine Creator will take place, and all that the will-power can achieve - which has been given to every creature for the time on earth - is only recognized and used far too little. </text:p>
      <text:p text:style-name="Standard">When already a being in freedom of the will can choose which content it wants to give to life on earth, then it is evident that the love of the Lord <text:soft-page-break/>considers all, looks after all and still also again lets all decide of its own accord to either unfold to become a high Divine being, or to not make use of the power and to always remain on the same low level of development and to let the time of embodiment pass by completely unused. </text:p>
      <text:p text:style-name="Standard">Here is a struggle, which the being on earth must endure, but it willfully avoids it, and the soul always remains the same what it was at the beginning of its embodiment, and can never develop higher, because the will-power is broken, because the inner drive to the heights is not strong enough. And soon the time of grace is over.... therefore consider how you can use it and how free will can express itself in active labor of love and thus unfold to full power.... and you will walk your life on earth according to its purpose - and pleasing to the Lord. </text:p>
      <text:p text:style-name="Standard">Amen </text:p>
      <text:p text:style-name="_30__20_Block"/>
      <text:p text:style-name="Standard"><text:span text:style-name="_31__20_Text">BD 0458 </text:span><text:s/>10.6.1938<text:span text:style-name="_31__20_Text"> </text:span></text:p>
      <text:p text:style-name="Para_20_1">Bliss.... </text:p>
      <text:p text:style-name="Para_20_1">Union with God.... </text:p>
      <text:p text:style-name="Standard">To walk in a manner pleasing to the Lord, is the most important task of life, for only in this way can you achieve that the heavenly Father receives you as a part of Himself and you become worthy of the light and all the delights of heaven.... Follow Me, My child, into that land which is exalted above all beauty on earth. </text:p>
      <text:p text:style-name="Standard">An vision will open up to you that will be given to the truly pious when they close their eyes on earth forever, to awaken over there in the hereafter. An incomparable desire fulfills all these souls.... the environment is so exceedingly attractive that each soul in devoted disposition looks forward to the fulfillment of the desire, which only the Lord Himself can satisfy with His nearness.... The longing of all these souls is one that transcends all human concepts, but the fulfillment of this longing is completely incomprehensible to a human mind, for it exceeds in bliss all comprehension.... It is pure heavenly wonder, delight and incomprehensible bliss.... </text:p>
      <text:p text:style-name="Standard">That which seems incomprehensible to people.... the pure union with the highest Godhead, is the epitome of that which all should strive for, because only this is followed by siuch a delightful reward.... because only in the union with God, the most perfect state is reached and because this is and will be the only goal of all beings from the beginning of the world until all eternity.... that all beings ever separated from God find their way back to unite anew with the eternal Father as His true children.... and such a union can only take place if the earthly child never does anything other than this will through obedience to God's will.... if it thereby reaches a state of perfection and makes itself worthy of being a child of God.... For only in this way can you enter the realms of heavenly bliss, and only in union with the heavenly Father can you be granted the glory of heaven for eternity.... </text:p>
      <text:p text:style-name="Standard">Amen </text:p>
      <text:p text:style-name="_30__20_Block"><text:soft-page-break/></text:p>
      <text:p text:style-name="Standard"><text:span text:style-name="_31__20_Text">BD 0459</text:span> 10.6.1938<text:span text:style-name="_31__20_Text"> </text:span></text:p>
      <text:p text:style-name="Para_20_1">The redemption work of Christ.... </text:p>
      <text:p text:style-name="Para_20_1">The guilt of sin.... </text:p>
      <text:p text:style-name="Standard">The time of suffering of Jesus on earth was the greatest sacrifice ever made by a human being on this earth, because the Lord did not suffer for His own, but for the sin of mankind, whereas all suffering that hit mankind deservedly came through them.... The soul of the Lord was spirit of the Spirit of God.... it was one with the Father.... But the body was earthly and hence suffered the most unspeakable tortures on the cross, fully blameless.... </text:p>
      <text:p text:style-name="Standard">only out of love for humans, in order to erase their sin guilt. So this death on the cross became the work of redemption of Christ.... </text:p>
      <text:p text:style-name="Standard">And if man now asks why the Saviour had to endure such unspeakable torments, Divine Love itself will answer him:.... for the forgiveness of your sins.... That you may be exempt from punishment, if you confess your love for your Savior.... These few words say it all.... </text:p>
      <text:p text:style-name="Standard">Through every sin the earthly child perishes from God, the Creator of heaven and earth.... </text:p>
      <text:p text:style-name="Standard">But no being can measure the greatness of the guilt that lies in rebelling against the purest, highest and most loving God-being.... </text:p>
      <text:p text:style-name="Standard">And yet every sin is rebellion against the Godhead. A debt, which is now so exceedingly large.... how should this ever be paid off by humans in their short time on earth.... and how incredibly heavy would such a debt be in the hereafter.... if any debt would have to be paid off by the earthly child itself.... Whoever does not recognize the eternal Godhead, whoever does not recognize Divine Love, has to atone for his guilt without measure.... </text:p>
      <text:p text:style-name="Standard">But those who have found the Lord, who repentantly confess their sins to the Lord and ask for grace and forgiveness, to them every sin will be forgiven, because the Lord has accomplished the work of redemption for them.... </text:p>
      <text:p text:style-name="Standard">Otherwise it would never have been possible to look upon the face of the Father with the greatness of guilt that makes every being unworthy of such grace and bliss. But the love of the Divine Redeemer towards mankind was so infinite that he carried out the greatest act of mercy with His suffering and death, but which is not recognized in its greatness, not before the earthly child first receives from the Lord Himself the grace to be able to spiritually understand this greatest sacrifice. Only then will he be able to understand and be grateful to the heavenly Father with all his heart for this greatest gift of grace, through which the Lord has protected mankind from the death of the soul - from its spiritual destruction.... </text:p>
      <text:p text:style-name="Standard">Because the soul is to live in the light.... it is to see the face of God and is to be able to become a child of God, if it has only the will for it. For for this the Lord died on the cross and willingly took upon Himself the most bitter death of the body, out of great love for sinful mankind. Recognize this, and bow <text:soft-page-break/>down in deepest humility before the Most Sub-lime.... and know that He died for you.... to redeem you.... Make yourself worthy of this work of redemption.... so that you may enter into eternal glory.... </text:p>
      <text:p text:style-name="Standard">Amen </text:p>
      <text:p text:style-name="Standard"><text:a xlink:type="simple" xlink:href="http://www.bertha-dudde.info/english/edown.html" text:style-name="_30__20_Text" text:visited-style-name="_30__20_Text"><text:span text:style-name="_30__20_Text"/></text:a></text:p>
      <text:p text:style-name="Standard"><text:span text:style-name="_31__20_Text"/></text:p>
      <text:p text:style-name="Standard"><text:span text:style-name="_31__20_Text">BD 0460</text:span> 11.6.1938<text:span text:style-name="_31__20_Text"> </text:span></text:p>
      <text:p text:style-name="Para_20_1">The love of the Lord for His own.... </text:p>
      <text:p text:style-name="Standard"><text:span text:style-name="_32__20_Text"><text:s/></text:span><text:s/>Because the ones who are Mine I love beyond all measure.... They are therefore also to be aware of the crown of life and bear for Me all suffering of the time on earth.... I see in them My children; I want to possess their hearts completely; I want to bring them home to Me in the house of the Father. And then the lot of these will be a glorious one.... their souls will rejoice in the glory of God, love will overwhelm them and transform them into blissful spirit-beings standing in all fullness of light.... </text:p>
      <text:p text:style-name="Standard">And so I reward those who build on Me, who seek fulfillment of their life on earth in My name and who are willing to bear the cross in surrender to Me.... For the suffering imposed on them also simultaneously erases the guilt of sin and contributes to its diminish-ing. And whatever you do to the least of your brothers, you have done to Me.... If you willingly take the suffering of these on your shoulders, you also do this for Me and for the work of redemption for all mankind. All of the earth's debt must be paid off, the eternal light is to shine for all these earthly children one day.... Whoever participates voluntarily and out of love for Me in the work of redemption already on earth, for him, the crown of eternal life is sure.... </text:p>
      <text:p text:style-name="Standard">But the spirit-beings in the hereafter have mercy on the others, who take care of the lowly souls in all love and concern, because everything, everything is a work of love.... to redeem the world from all sins and so to raise everything out of darkness to the light. Behold, who follows Me already on earth is a blessed disciple of My name.... he works through the power of My words and is likewise My messenger who speaks to the children of the earth in My stead. Words are his weapon in the fight against evil, and love is his power.... And My blessing escorts them on the earthly path. Who now therefore walks the earthly way in My protection, must find themselves ever closer to Me.... My love draws him to Me, and if he does not resist, his walk to Me is quite natural; his heart can only lead him towards Me because these are My children, who desire the Father. </text:p>
      <text:p text:style-name="Standard">You, My child, will shortly receive a picture of Him Who was and will be in you for all eternity.... Be on your guard that you do not lose what is most precious.... the purity of the soul.... because only that makes it possible to look into all glory.... The voice of the heart will tell you when the time has come that I will consider your heart and make it capable of love for all time.... Jesus will be close to you as a shining figure of light.... He will give glory in your dreams.... Then your walk on earth will remain a constant longing, but with love for Me in your heart, you are immune to all evil and <text:soft-page-break/>will always be faithful and devoted to Me until your perfection.... And that is My will until all eternity that the ones who are Mine in Me and for Me, should live on earth to one day be allowed to stay very close to Me.... because I love you beyond all measure, you who long for Me.... </text:p>
      <text:p text:style-name="Standard">Amen </text:p>
      <text:p text:style-name="_30__20_Block"/>
      <text:p text:style-name="Standard"><text:span text:style-name="_31__20_Text">BD 0461</text:span> 11.6.1938<text:span text:style-name="_31__20_Text"> </text:span></text:p>
      <text:p text:style-name="Para_20_1">Divine Grace.... </text:p>
      <text:p text:style-name="Para_20_1">Necessity of prayer.... </text:p>
      <text:p text:style-name="Standard">Grace flowing to you is in itself a proof of the Lord's love, for without Divine help, you yourselves would not be able to free yourselves from the fetters of matter.... But the constant struggle and prayer for strength gradually removes you from the earth and its desire.... </text:p>
      <text:p text:style-name="Standard">As a bird swings high into the air, leaving everything that sticks to the earth far behind it, so the soul will also rise more and more in spheres where the pressure of the weight of the earth no longer touches it so noticeably.... The body still resides on earth and must pursue the earthly activity, but this activity is no longer the main thing in life, but will take care of itself, perceptibly supported by the spiritual protective structures given to man.... those who do their utmost to preserve the soul of the earthly child in those spheres, and who want to prevent the decline of the earth with all their strength. </text:p>
      <text:p text:style-name="Standard">At the time of inner maturity, the soul will separate itself and always only desire spiritual surroundings.... it often leaves the body and stays predominantly in spiritual regions.... </text:p>
      <text:p text:style-name="Standard">i.e., the world of thoughts in which such an earthly child prefers to stay, will from now on be purely spiritual, and of the earth and its requirements, it wants to know little or nothing, but always has the desire to take up spiritual food in the form of spiritual truths. </text:p>
      <text:p text:style-name="Standard">The surest feeling of a higher development, is always the desire for spiritual food.... Whoever is still held on earth, does not long for this.... his sense wants other pleasures, and only where the soul has already refined and purified itself, it is anxious to penetrate into unfathomable things. Such a desire will then also be encouraged and supported by all beings in the hereafter, which look after such a soul during its time on earth. </text:p>
      <text:p text:style-name="Standard">Nothing is more dangerous for the soul than an everlasting saturation with earthly pleasures and joys.... it is completely unable to accept spiritual teachings and thus deprives itself of the greatest grace.... so it cannot pray - and, recognizing its imperfection, begs the heavenly Father for help. The Lord commemorates such people especially lovingly by leading them over thorny paths, through suffering and sorrows, so that they should finally find their way to the Father when they need help in great need and distress. Once they have taken refuge in prayer, their eyes will be opened and this is already a grace that can lead them to the progress of the soul, when man himself has only some good will. </text:p>
      <text:p text:style-name="Standard"><text:soft-page-break/>Never should man forget prayer.... As long as he can unite with the heavenly Father in prayer, the source of grace is open to him, and nothing will be too difficult for him in his life on earth if he makes use of this Divine grace.... by means of which he can also lend a hand in the work of shaping himself according to the will of God. <text:span text:style-name="_31__20_Text">Without</text:span> Divine grace, man can do nothing.... but <text:span text:style-name="_31__20_Text">with</text:span> it, infinitely much - so pray that the Lord will consider you with His grace, and you need not despair.... For God's goodness endures eternally.... </text:p>
      <text:p text:style-name="Standard">Amen </text:p>
      <text:p text:style-name="_30__20_Block"/>
      <text:p text:style-name="Standard"><text:span text:style-name="_31__20_Text">BD 0462</text:span> 12.6.1938<text:span text:style-name="_31__20_Text"> </text:span></text:p>
      <text:p text:style-name="Para_20_1">Complete lack of faith.... </text:p>
      <text:p text:style-name="Para_20_1">Deepest fall.... </text:p>
      <text:p text:style-name="Standard">If you want to make the way easier for your own people, it is often enough just to point out the Lord's love and care, and they will recognize that everything that happens is not without a wise purpose ... where the heart should recover from hardships and turn to Him. </text:p>
      <text:p text:style-name="Standard">But such events are often ignored.... Man thinks of a higher being as long as he is in need, but not on carefree days, and that is why again and again suffering must be allowed over people, because the Lord's care is not valid [only] for the time on earth, but for all eternity </text:p>
      <text:p text:style-name="Standard">.... </text:p>
      <text:p text:style-name="Standard">Therefore never let yourselves be pressed down. Would you know the value of such sufferings for your souls.... you would gladly take them upon yourselves, for they are only tiny compared to the glory that awaits you. Blessed is the hour that brings you the knowledge.... and blessed is the day that you find your way to the heavenly Father completely in your heart.... Endlessly far is the way you had to go until you reached this time </text:p>
      <text:p text:style-name="Standard">.... but do you want to stagger so close to your goal.... do you want to have made it all the way here in vain, do you want to cover this endless distance again.... </text:p>
      <text:p text:style-name="Standard">You do not recognize the body that you are wearing for what it is.... as a grace that you have asked for and that has been granted to you.... So you will also never be able to grasp on earth what unprecedented time of grace has been bestowed upon you.... where you can gather treasures upon treasures for the hereafter, for eternal life.... if you only want to and turn fully to the Lord. So unbelievably many reminders and warnings goes out to you humans.... the Lord is incessantly concerned with turning people's sense towards eternity.... </text:p>
      <text:p text:style-name="Standard">but if they persistently rejects everything.... if they persistently only follows the world and finds the fulfilment of their wishes in it, how can the sense of man then be turned and correctly guided.... </text:p>
      <text:p text:style-name="Standard">This is not possible otherwise than through suffering, and this is more and more difficult the more persistently the soul remains in defense. Yes, it must even go so far that people are inclined to completely lose faith in God. <text:soft-page-break/>Because often man can only then pull himself up to a firm will, when he has experienced the deepest fall.... If he can no longer go any lower, then the desire for the heights comes twice as strong, and then man clings again to something outside of what he understands.... He seeks to obtain contact with this force, which he suspects and senses.... He will not be left without help.... but had to go this way first, since he could not develop upwards by his own strength, without faith and grace.... </text:p>
      <text:p text:style-name="Standard">only in deep need he had to gain and ask for this strength.... </text:p>
      <text:p text:style-name="Standard">Such a man experiences therefore a total transformation of his whole thought process, and this brings him the greatest blessing; where, on the other hand, man deals only superficially with thoughts of an afterlife, these thoughts will never be able to take deep root in his heart.... and the human being whose thinking is lukewarm and indifferent, is far worse off, the Lord's graces passing him by without a trace.... also then suffering again necessary, in order to turn such a human child towards a serious way of thinking.... And so the suffering will always remain a giver of blessing for countless earthly children, because nothing is more detrimental to the soul than an inactive state, extending over many years and so the time of favor of the embodiment is considerably shortened because the time of sluggish living there without work on the soul, is completely lost for these people. </text:p>
      <text:p text:style-name="Standard">And if you want to escape suffering, then your time on earth is also uselessly lived, if you do not unite yourselves with the heavenly Father out of innermost drive and feed yourselves through prayer and intimate union with Him at the source of grace - and thus reach the height which you are to strive for.... Who has grasped this with all his heart, suffering will no longer press him, because he then willingly bears this for the Lord and Savior, the Divine Redeemer of mankind.... </text:p>
      <text:p text:style-name="P6">Amen</text:p>
      <text:p text:style-name="P6"><text:span text:style-name="_31__20_Text"/></text:p>
      <text:p text:style-name="P6"><text:span text:style-name="_31__20_Text">BD 0463</text:span> 13.6.1938<text:span text:style-name="_31__20_Text"> </text:span></text:p>
      <text:p text:style-name="Para_20_1">Warning against arrogance and conceit.... </text:p>
      <text:p text:style-name="Standard"><text:span text:style-name="_32__20_Text"><text:s/></text:span><text:s/>Be careful of everything that can arouse the pride-devil in you. The demons persecute all those to whom the commandment of charity gives cause for activity in love.... they always try to counteract there by slightly trying to disfigure the motive.... that man in his action deviates from the actual task of <text:span text:style-name="_31__20_Text">helping</text:span>, which is to be regarded as the principle for charity. A small part of self-conceit has the danger that from such an action is no longer pleasing to God, but that the influence of evil forces is visibly felt.... Wherever self-conceit is only a driving force in the least degree, the good work has little or no value. Therefore beware of pride above all, lest you suffer harm to your soul.... </text:p>
      <text:p text:style-name="Standard">(Break) </text:p>
      <text:p text:style-name="_30__20_Block"/>
      <text:p text:style-name="Standard"><text:span text:style-name="_31__20_Text">BD 0464</text:span> 13.6.1938<text:span text:style-name="_31__20_Text"> </text:span></text:p>
      <text:p text:style-name="Para_20_1">The mystery of love.... </text:p>
      <text:p text:style-name="Standard"><text:soft-page-break/>See My child.... even if the mystery of love gives you so many thoughts, you must still remain faithful to Me, even if you have not yet penetrated into it. See I will give My children to know that they must acquire it all alone.... I put everything into their heart that is necessary for it, but they will only then be able to love Me completely, when their being has become completely love - and so the highest happiness to love Me, is always something that they can create for themselves all by themselves. I will stir up the desire for it in the hearts of My children, and then it will be up to them to penetrate into the great mystery.... </text:p>
      <text:p text:style-name="Standard">Whenever you do a work of love, you will feel it that you come closer to Me and then also every time your heart will feel a happiness, and this is an outflow of My love towards you. </text:p>
      <text:p text:style-name="Standard">Now, My child, practice love at all times, and you will prepare for yourself an unspeakable feeling of happiness, which is not like earthly love and yet gives you all bliss. In the union with Me through acts of love the only necessary is established, because love necessarily brings together those who want to love each other.... What you did not understand in this way, you will suddenly understand, if you remain inseparably connected with Me through deeds of love.... A blessing of incomparable kind befalls the earthly children who are loyal and devoted to Me.... I never let go of these children from Mine.... I save them from all need and always hold My hands protectively over these.... but all the bliss of love they must prepare themselves because I can only give love there where the heart is capable of love.... where it only always performs acts of love. </text:p>
      <text:p text:style-name="Standard">So know, My daughter, that your body on earth had to renounce the love of earthly joys in order to belong to Me in ardent love.... know that you will be much happier when your deeds on earth will take effect.... And this time is no longer far away, My child.... Therefore perform all your works with zeal, that you serve the Lord of heaven and earth to the best of your ability, because as you serve, so you shall reign once.... but for this earth, a constant deep longing for Me will be your lot, which I will fulfill in excess, as you give Me your heart in eternity.... </text:p>
      <text:p text:style-name="Standard">Amen </text:p>
      <text:p text:style-name="_30__20_Block"/>
      <text:p text:style-name="Standard"><text:a xlink:type="simple" xlink:href="http://www.bertha-dudde.info/english/edown.html" text:style-name="_30__20_Text" text:visited-style-name="_30__20_Text"><text:span text:style-name="_30__20_Text"/></text:a></text:p>
      <text:p text:style-name="Standard"><text:span text:style-name="_31__20_Text">BD 0465</text:span> 13.6.1938<text:span text:style-name="_31__20_Text"> </text:span></text:p>
      <text:p text:style-name="Para_20_1">13.6.... </text:p>
      <text:p text:style-name="Para_20_1">Antonius?.... </text:p>
      <text:p text:style-name="Standard">You go through life under safe guard, because the Lord is your guide.... Your heart can never separate from Him who grants you everything that is necessary for your eternal salvation. And because you desire the love of the Divine Redeemer, His power will work infinitely wisely and will be expressed in your activity on earth.... teaching there, pointing here, but always as a blessing for mankind, because where the Lord is, there is His <text:soft-page-break/>Spirit.... and where the Spirit of God is, there is also the light.... but in the light is life.... and whoever has this, will be blessed for eternity. </text:p>
      <text:p text:style-name="Standard">But the gift of the Lord also imposes duties, and these require strength.... but to give strength to those who trust, us is our joy and bliss.... if you turn to us, you will become stronger; in God's place and on His behalf we consider you, give your spirit stimulation and you, knowledge of Divine wisdom.... In the depth of your mind you learn to feel, every word is refreshment for you and will become more and more the longer you remain in our protection. </text:p>
      <text:p text:style-name="Standard">Because we also protect you from the misery of the soul, we lead you carefully past cliffs and again and again to the Divine Savior.... And we know your needs, your mistakes, your requests.... and are always ready to redeem you, where your call comes to our ear. The sun once hosted both of us.... I gave the Father a security for you, for you were dear to Me, and now I redeem it and bring to the Lord a child willing to serve, who receives His words and strives with zeal to fulfill the Divine will. </text:p>
      <text:p text:style-name="Standard">The need of the earth will pass away, in our protection you will overcome it.... in your heart the Savior will dwell, and we will all sing praise and glory to the Lord, who so lovingly takes care of the children of the earth and raises them up to His Father-Heart. In this consecrated hour your spirit is enlightened and takes in what heaven gives it, and where the gaze is turned to the Lord full of timidity, there He instructs His faithful servants to come to their aid. </text:p>
      <text:p text:style-name="Standard">And so, out of this power of God, we all work tirelessly for the Lord and speak to His own and give them news of the Savior's exceedingly great love.... You only need to take all this into your heart, and so the Spirit of God is active wherever He is implored, because the Lord considers His own with all love, all grace and all comfort.... Into all glory shall enter he who lets himself be remembered and whose heart abides in the Lord until his last hour on earth, when we shall take him up into His heavenly kingdom.... </text:p>
      <text:p text:style-name="Standard">Amen </text:p>
      <text:p text:style-name="_30__20_Block"/>
      <text:p text:style-name="Standard"><text:span text:style-name="_31__20_Text">BD 0466</text:span> 14.6.1938<text:span text:style-name="_31__20_Text"> </text:span></text:p>
      <text:p text:style-name="Para_20_1">Work of Redemption.... </text:p>
      <text:p text:style-name="Para_20_1">Faith in it is necessary.... </text:p>
      <text:p text:style-name="Standard">What is offered to you is the will of the Lord, and so today you receive an announcement that touches in a tangible way the great problem that is so difficult for you people to understand.... The greatest part of mankind is in a considerable error when it believes that it can gain merits in the hereafter, and yet has not done its part on earth to preserve the faith in Jesus Christ as the Son of God. </text:p>
      <text:p text:style-name="Standard">Man may well be legal, he may have always faithfully fulfilled his duties on earth.... he may also have acted as a brother towards his neighbor.... but he denied Jesus Christ.... then his reward will truly be a very small one, because since he does not want to acknowledge the Divine Redeemer, he <text:soft-page-break/>will also never ever be redeemed from his guilt, because only faith is able to set him free, and in Christ all threads of life will always and eternally come together.... And where this faith turns away from the idea of redemption.... </text:p>
      <text:p text:style-name="Standard">where the Divinity of the Saviour is doubted and denied, there also the Deity Itself turns away.... </text:p>
      <text:p text:style-name="Standard">The legal thinking of a person will undoubtedly be recognized, but before the heart of such a person confesses to Christ, the rebirth of the spirit will not be able to take place and without this the way to eternal bliss will never be paved. Whoever has been brought up in faith in Christ, but does not want to and cannot profess it, will have to walk a long way in the hereafter.... And his search for the truth will be laborious and very lengthy. </text:p>
      <text:p text:style-name="Standard">No matter how strict the observance of God's commandments is, it will not bring about what the clear knowledge of the Divinity of Jesus can bring about in a short time. If one only wanted to keep one thing in mind, that the Lord walked on earth because of the sin-guilt of mankind.... how clear it is then that this sin-guilt of man cannot be redeemed as long as he does not want to recognize such a work of redemption, but rather regards it as a human self-sacrificing act, which, however, lacks any Divinity. </text:p>
      <text:p text:style-name="Standard">In this way such a person will never again be able to feel the graces and blessings of the work of redemption on himself.... He will only then recognize the signs of Divinity when, in case of doubt, he implores the heavenly Father for enlightenment, which is granted to him gladly and willingly, and he is now so evidently made aware of the true work of the Son of God on earth. In His indescribable goodness, the Lord seeks to come close to everyone.... He wants to give full understanding to everyone and will also always come to the aid of everyone where man alone falters, but the will must be good.... he must not reject what is incomprehensible to him, but must ask for enlightenment, which is then willingly granted to him. </text:p>
      <text:p text:style-name="Standard">But without faith in Jesus Christ, it is not possible to enter the Father's kingdom.... the gate to this kingdom has only been opened by the work of redemption.... but how is <text:span text:style-name="_31__20_Text">he</text:span> who doubts the Divinity of the Redeemer to enter through this gate.... It has been sufficiently announced to mankind what the aim of the Saviour's descent on earth was.... not wanting to acknowledge this, but then to expect blessing from Him, is completely unthink-able.... And you people have no other possibility to acquire the kingdom of heaven for yourselves than through faith.... but without faith you are so far removed from it, that your other struggles are in vain. </text:p>
      <text:p text:style-name="Standard">You can sure busy yourselves in the good way of life; through this you will acquire many graces, but these graces will always be helpful to you to find and strengthen just this faith in Jesus Christ, only then will your walk on earth be crowned with real success.... only then will you be able to enter the eternal kingdom, which was opened to you through Jesus Christ, our Lord.... </text:p>
      <text:p text:style-name="Standard">Amen </text:p>
      <text:p text:style-name="_30__20_Block"/>
      <text:p text:style-name="Standard"><text:a xlink:type="simple" xlink:href="http://www.bertha-dudde.info/english/edown.html" text:style-name="_30__20_Text" text:visited-style-name="_30__20_Text"><text:span text:style-name="_30__20_Text"/></text:a></text:p>
      <text:p text:style-name="Standard"><text:soft-page-break/><text:span text:style-name="_31__20_Text">BD 0467</text:span> 15.6.1938<text:span text:style-name="_31__20_Text"> </text:span></text:p>
      <text:p text:style-name="Para_20_1">"I am in your midst...." </text:p>
      <text:p text:style-name="P11">My dear daughter.... Try to take all what is commanded to you into your heart, and reject all negative thoughts from you, because those whom I bring together are tested by Me and remain in My love from now on. And what has penetrated your ear goes out from Me and is to resound again in you, and so you experience that I tarry in your midst and am so close to you that you will feel My nearness when you devote yourselves completely to My words. And what is still strange to you will become familiar to you.... and what is against Me, you will clearly feel everywhere. For I will deny Myself there where a false sense is among you.... but will always speak openly where My children offer Me their love. Amen </text:p>
      <text:p text:style-name="P11"><text:span text:style-name="_31__20_Text"/></text:p>
      <text:p text:style-name="P11"><text:span text:style-name="_31__20_Text">BD 0468</text:span> 16.6.1938<text:span text:style-name="_31__20_Text"> </text:span></text:p>
      <text:p text:style-name="Para_20_1">False doctrines.... </text:p>
      <text:p text:style-name="Para_20_1">Intervention by God.... </text:p>
      <text:p text:style-name="Para_20_1">Hardened.... </text:p>
      <text:p text:style-name="Standard">There are so many false doctrines, which are all done to shake the faith of mankind in the deepest.... who are also guilty of the fact that man has taken possession of a nameless indifference towards everything that would be beneficial to his salvation.... In such need the Lord has mercy, and it is only up to the will of the individual whether the true teachings of Christ find their way back into people's lives.... </text:p>
      <text:p text:style-name="Standard">Each time epoch has its phenomena.... so it is completely particularly remarkable, how little humans concern themselves with spiritual problems.... He has only sense for the earthly advantages, pleasure and well-being and increase of his earthly goods.... And with such materialistic thinking, a spiritual direction can never be taken. It will never be possible to unite this, since the one is only conceivable <text:span text:style-name="_31__20_Text">without</text:span> the other. </text:p>
      <text:p text:style-name="Standard">Therefore the Lord Himself intervenes.... He destroys where too much of the earthly has been built up.... Only when a person is completely thrown off course does his thinking begin to change.... All wise explanations about the origin of the Divine teachings.... as people like to present them as fantasies of spiritually limited people, will collapse into nothingness, if the words of God.... given by the Lord Himself, are opposed to them.... </text:p>
      <text:p text:style-name="Standard">It is only a small span of time until the Lord Himself will come forward in His power.... this will have an immediate effect and then a small resistance will easily be broken.... against it, the hardened person will have to take heavy blows, he too is to become flexible like wax and he has to willingly submit to the will of God. This will still require a lot of patience and effort on the part of the servants of the Lord.... The chosen ones will have to work in all gentleness and love and consider all erring ones with enlightenment and loving indications of the goodness of the Lord and His concern for all human children. </text:p>
      <text:p text:style-name="Standard"><text:soft-page-break/>But everyone, who hears this word and faithfully secures it in himself, will live.... he has found the true stream of life, which leads safely upwards.... But to many the Lord must give examples upon examples of His power and authority, before they also confess the One and Only and Highest above heaven and earth.... The world will first have to go up in flames before such hardened people recognize the hand of the Lord and try to completely change their inner life.... </text:p>
      <text:p text:style-name="Standard"/>
      <text:p text:style-name="Standard">But never is the return to the Father's house too late, and the more industriously man now searches for truth, the less he spares effort to get clarity of spirit, and the more trustingly he turns to the heavenly Father for his help and mercy, the more successful his search for truth will be, and in recognizing his life assignment, man now also knows to adjust his whole life and striving to now create imperishable values for eternity. And the love and mercy of the Lord has again wrested a soul from darkness and thus brought it towards the eternal light.... </text:p>
      <text:p text:style-name="Standard">Amen </text:p>
      <text:p text:style-name="_30__20_Block"/>
      <text:p text:style-name="Standard"><text:span text:style-name="_31__20_Text">BD 0469 </text:span><text:s/>17.6.1938<text:span text:style-name="_31__20_Text"> </text:span></text:p>
      <text:p text:style-name="Para_20_1">Help the hardened.... </text:p>
      <text:p text:style-name="Standard">Just a little patience and you will experience an unexpected sign of Divine love.... The events of the time move perpetually according to the Lord's wise plan, even if often unrecognized by you people, and still the Lord has to intervene there where man allows himself encroachments into His power and will. It means an unusual grace for you people when the Lord bows to you in such mercy that He again embodies Himself in the spirit of those who serve Him. It is an indication of such importance that this alone should be enough to open your eyes. </text:p>
      <text:p text:style-name="Standard">But man, who is always wiser or thinks himself wiser, does not understand the supernatural. Therefore his thinking will mostly move in what he sees and hears.... he does not recognize a spiritual work. So now these people challenge God's power by expressing their own will so visibly that only the very stubborn will see in it also only a rule of nature.... </text:p>
      <text:p text:style-name="Standard">The others, however, will feel the nearness of the Godhead, but afterwards also separate again into those who are truly willing and those who, after having survived danger, give themselves again to the world and forget their bodily and soul-troubles as soon as they are over. The Lord must come to their aid again if they are not to perish in their blindness. </text:p>
      <text:p text:style-name="Standard">Every time has its signs.... respect this, and you will easily recognize when the Lord Himself approaches following such signs.... Do not rebel when life is hard on you.... But listen inside and outside whether you hear the voice of the Lord. You must not live in fear that the Lord will leave you if you desire Him.... He is always ready to help those who need and call on Him. And with this help you can confidently face the most difficult time.... it will only bring <text:soft-page-break/>you blessings, but never harm to the soul.... but sacrifices all earthly sorrow to the Lord, and you will be comforted tenfold by Him, your Divine Savior. </text:p>
      <text:p text:style-name="Standard">Because if you search Him out only in trouble, He has to let this trouble come over you when He wants to call His little children to Himself. And many on earth will be in such distress.... We announce this to you for the sake of your salvation.... The Lord is never far from you, the time is near, but the world will not hear the voice of the Lord.... It wants to suffocate and destroy everything that is to give news.... it wants to educate people in spiritual blindness, but this is the work of darkness, which you, who can recognize and have free will, have to learn to regard for what it is and rescue yourselves out of such blindness out of your own will. </text:p>
      <text:p text:style-name="Standard">For God gave you a mind - use it rightly, and where you cannot see clearly, there ask for enlightenment and for the Father's help.... But never reject anything that can awaken you spiritually, because this is the most important thing in life, what everything on earth is for and what your whole life itself is for.... that you may know that you have received earthly life from the Father, to form your soul in Him, so that it may find its way back to the Father from whom it came.... </text:p>
      <text:p text:style-name="Standard">Amen </text:p>
      <text:p text:style-name="_30__20_Block"/>
      <text:p text:style-name="Standard"><text:span text:style-name="_31__20_Text">BD 0470</text:span> 17.6.1938<text:span text:style-name="_31__20_Text"> </text:span></text:p>
      <text:p text:style-name="Para_20_1">Death in the Lord.... </text:p>
      <text:p text:style-name="Para_20_1">Grief.... </text:p>
      <text:p text:style-name="Para_20_1">Poor souls - prayer.... </text:p>
      <text:p text:style-name="Standard">A blessed death is to fall asleep in the Lord and awaken in the hereafter in fullness of light.... What is granted to you in life, will be much easier to bear if you accept it with a view into eternity, because you then live, as it were, only for this.... also know that an end has been put to all suffering in a short time when you measure it against eternity.... but you are allowed to enjoy the fruits of this suffering throughout eternity. And so this is always to comfort you that your end can be a blessed one and even far more blessed then the entry into the heavenly kingdom. </text:p>
      <text:p text:style-name="Standard">So you bury your dead and weep for them, and yet this day should be a day of inner joy for you, when you consider that the soul has only exchanged this life on earth with a far more beautiful one, that man has removed all suffering from himself and now enters into a new life carefree and redeemed from all suffering, which outshines all earthly things in beauty and happiness.... Then why do you want to mourn? So seek to gain such a lot in the hereafter already on earth, seek to free yourselves from everything that ties you to the world, and you will be able to part easily from this earth.... But who loves the earth too much, also the parting from it will be very difficult for him.... </text:p>
      <text:p text:style-name="Standard">he does not want to part from the goods of this world, his heart hangs too much on the earthly. And this man also finds no place prepared for himself over there, where he can continue the good life of the earth. He has <text:soft-page-break/>neglected to work for that in life on earth and now has to serve through it for a long time before he is worthy of happiness in the hereafter. </text:p>
      <text:p text:style-name="Standard">There then man has the right to mourn for such a soul.... but not that it is departed from the earth, but only that the soul itself must now suffer unspeakably to become a part of what it should have acquired on earth.... Pray for this soul.... give them your strength through prayer, which they so urgently need.... Who truly loves such a soul, will be able to save it through this love, because love will be continuously active for such poor souls, which did not quite recognize their life and now have to live in want until they are redeemed from their guilt. </text:p>
      <text:p text:style-name="Standard">The Lord's care is continually there for you, so let your care also be given to those who are grateful to you from the bottom of their hearts for all help.... Remember that you too were misguided, who, led on the right path, is wrestling and striving to finally reach the kingdom of light.... But you, who still walk on earth, use this time wisely and only always long for the Lord, so that you do not taste death, but will live in eternity.... </text:p>
      <text:p text:style-name="Standard">Amen </text:p>
      <text:p text:style-name="_30__20_Block"/>
      <text:p text:style-name="Standard"/>
      <text:p text:style-name="Standard"><text:span text:style-name="_31__20_Text">BD 0471</text:span> 18.6.1938<text:span text:style-name="_31__20_Text"> </text:span></text:p>
      <text:p text:style-name="Para_20_1">Self-knowledge.... </text:p>
      <text:p text:style-name="Para_20_1">Love.... </text:p>
      <text:p text:style-name="Standard">In this as well as in that life, only that which the soul recognizes for itself, has a lasting value; only then is it possible for it proceed upwards. A progress without this knowledge is completely impossible because in spiritual darkness every action, whether here or in the hereafter, will only have a material effect.... i.e., it will always be based on material interests, and such interests can never promote the salvation of souls. It is therefore of little value if man on earth also commits good actions only for the same reason. Such acts are not regarded by God, because their power is small.... What is not done out of love, is also not pleasing before God.... It is only tribute to the world.... </text:p>
      <text:p text:style-name="Standard">Man with an active spirit, will have to realize that the earth with all that exists on it, is always only a means to an end.... That therefore the goods of the earth itself should never be desired, but everything in the world should only serve to be recognized as earthly, to be avoided, or used to be able to perform acts of love with it.... Thus, the Lord gives you abundant means that can lead you to the eternal goal.... But you use these for yourselves, you rejoice in them and crave them.... and so these means become works of the devil for you, through which he tries to pull you into his traps.... </text:p>
      <text:p text:style-name="Standard">But when you recognize the unworthiness of all earthly things and recognize yourselves, then you will win the victory over such temptations. Surrendering all that you possess to help your neighbor with it, carries the greatest blessing in itself. When man's spiritual knowledge has matured so far that he now can begin the work on his soul, then he will also follow his <text:soft-page-break/>striving with full eagerness, and the thought that he comes close to the Redeemer through his striving, that everything what he gives away voluntarily on earth will one day be rewarded by the nearness of the Redeemer, will be his guiding star. </text:p>
      <text:p text:style-name="Standard">The more unconscious the urge towards the Savior is, the more it fills the heart out of deep love, the sooner this longing of the heart will be fulfilled and the more His nearness will make the earthly child happy, because everything, everything is rooted in love.... who has this, is already blessed here on earth and will one day be overjoyed in the nearness of the Lord.... where everything is only pure love. Only when love completely fills your heart will all your thinking and acting on earth, it corresponds to the intention of the eternal Godhead.... Therefore cherish love, and your given measure in eternity will be exceeding blessedness in the proximity of the Lord.... </text:p>
      <text:p text:style-name="Standard">Amen </text:p>
      <text:p text:style-name="_30__20_Block"/>
      <text:p text:style-name="Standard"><text:span text:style-name="_31__20_Text">BD 0472 </text:span><text:s/>18.6.1938<text:span text:style-name="_31__20_Text"> </text:span></text:p>
      <text:p text:style-name="Para_20_1">Serve.... </text:p>
      <text:p text:style-name="Para_20_1">Love.... </text:p>
      <text:p text:style-name="Para_20_1">Mission.... </text:p>
      <text:p text:style-name="Standard">An alert mind is given to those who give themselves to the Lord at all times. As a dewy meadow waters all its grasses, stalks and flowers, so will the heart be refreshed with Divine grace, so that it can constantly draw from it the will to live, and it will also never need to fear that it might ever lack strength, because where the Lord wants to train willing servants for His ministry, He also provides them with the necessary strength at all times.... </text:p>
      <text:p text:style-name="Standard">By the task the Lord gives you, you will recognize His degree of love. You have already received many a proof of love and must thank the Lord for His love with always most self-less devotion, and then the mystery of love will become clear to you.... then only one way remains for you, which leads to God.... To serve Him with all your strength and your will.... </text:p>
      <text:p text:style-name="Standard">If you let this be done to you, you will soon be so connected to your Savior that everything in you has become love.... And then you recognize everything with your heart.... You give love and goodness everywhere and receive the love of the Savior in return, and your work for the Lord will be ever more zealous. Because He Himself spurs you on to it by putting warm feelings and desire for love-activity into your heart. </text:p>
      <text:p text:style-name="Standard">Whoever gives love will receive double love. The one who serves the Lord will be lifted up and will one day rule over many.... and the one who desires to see the Lord - the Lord reveals Himself to him, but first you must free the soul from its oppressive covering.... </text:p>
      <text:p text:style-name="Standard">You must make your heart worthy to receive the Lord, only then can He make you happy, but then you will glow in love, and your striving will henceforth be a more diligent one, to live to please the Lord, to serve Him <text:soft-page-break/>in all reverence and to love and worship Him with all your heart as the highest and most perfect Being, as the Divine Creator of heaven and earth </text:p>
      <text:p text:style-name="Standard">.... </text:p>
      <text:p text:style-name="Standard">Amen </text:p>
      <text:p text:style-name="_30__20_Block"/>
      <text:p text:style-name="Standard"><text:span text:style-name="_31__20_Text">BD 0473</text:span> 19.6.1938<text:span text:style-name="_31__20_Text"> </text:span></text:p>
      <text:p text:style-name="Para_20_1">Divine Mercy.... </text:p>
      <text:p text:style-name="Standard">Few among you know how to appreciate the grace of the Lord, and people believe that they can achieve by their own efforts what is to be the goal of all of you. And yet they can do nothing without the grace of God.... That is why people so often move on the wrong track; their own will drives them to do so.... they do not respect Divine grace, do not desire it in prayer and are thus on their own. And then their way of acting is purely human-earthly. </text:p>
      <text:p text:style-name="Standard">Those who entrust themselves to Divine grace and the Lord, will always advance much faster. For it is easy for them to recognize, they will attain a sharper power of judgment.... </text:p>
      <text:p text:style-name="Standard">The innermost instinct of the heart will always show them what is pleasing to God. And the willpower will be strengthened to do what the heart dictates. Thus Divine grace works ever more intensely the more it is invoked in prayer, and what then still burdens the soul, are always only trials of an easier kind to strengthen its power of resistance. </text:p>
      <text:p text:style-name="Standard">For the time on earth the devotion to the Lord is completely sufficient to secure the means of grace of all kinds, because the Lord does not leave anyone who only trusts Him.... He wants that all children turn to Him, and will therefore also abundantly consider them so that the way is not to become too difficult for anybody on earth. And this help considered, life on earth will also bring success to man, which is the goal of his soul.... </text:p>
      <text:p text:style-name="Standard">What now appears inexplicable to you people, what is not comprehensible to you or creates doubts in you.... give all this to your Savior, He will give you clarity in all things because you are allowed to speak to the Father like children, and you will never be left without an answer. But one thing is needed.... that you truly feel yourselves to be children of your Father.... that you are fully believing to find all power with the heavenly Father and also to be acknowledged for all help, if you only strive for it. Without faith you also cannot ask from the heart, and then also Divine grace cannot be granted to you. For faith will always be the first.... Do you believe that there is a Father in heaven, that He cares for you as His children.... then it will also be easy for you to ask Him for His help from your innermost heart, and then you will be blessed with grace forever. Heaven's greatest joy is the joy of willing, trusting children.... </text:p>
      <text:p text:style-name="Standard">The precondition for a Godly walk on earth is given in faith and good will.... the grace of the Lord supports all striving and reveals the spiritual truths to the child on earth, and so the way up will become increasingly easier as long as the will and the heart always turn towards the Father. And standing in His sun of mercy, you have nothing to fear on your way on earth that <text:soft-page-break/>could harm your soul.... For the body can pass away, but the soul is able to enter the heavenly kingdom at the end of days without harm.... </text:p>
      <text:p text:style-name="Standard">Amen </text:p>
      <text:p text:style-name="_30__20_Block"/>
      <text:p text:style-name="Standard"><text:span text:style-name="_31__20_Text">BD 0474</text:span> 19.6.1938<text:span text:style-name="_31__20_Text"> </text:span></text:p>
      <text:p text:style-name="Para_20_1">Compromise.... </text:p>
      <text:p text:style-name="Para_20_1">Acceptance of the faith.... </text:p>
      <text:p text:style-name="Para_20_1">Help in worldly need.... </text:p>
      <text:p text:style-name="Standard">Times will pass until mankind would accept the words of the Lord, because in their blindness they do not want to acknowledge the work from above. And so it is now just God's wise plan to make people receptive for consolation through continual pressure.... Man never wants to be made aware of hard times in happiness, but in misfortune he willingly lends his ear to the consolations contained in the Word of God. You shall hear what God's counsel has decreed for the children of the earth.... </text:p>
      <text:p text:style-name="Standard">A complete change of laws force man is forced to make so-called compromises in bondage of his will.... On the one hand he rejects the faith which teaches a continuation of life after bodily death.... but on the other hand he admits that the highest power belongs to a God-being.... and that this God-being can intervene where the pressure of earthly power seems unbearable to man. There will come a time when the severity of the measures will be so great that there will be real resistance.... In such a situation the earthly child will then seek help from that highest Power.... </text:p>
      <text:p text:style-name="Standard">In place of the lack of faith there will then be a confidence which will be expressed in such a way that the inner resistance against the Divine teaching will break down and the Word of God will be accepted with all zeal. The earthly power, on the other hand, will have to be content with only worldly things, because the Divinity has extraordinary means at His disposal where it is necessary to bring about a clarification in the spiritual field. God will never allow that in such a difficult time, where man surrenders to His Word in trust in God, that man's confidence would be deceived.... </text:p>
      <text:p text:style-name="Standard">He will have to comply with the desire of man and visibly intervene to shake the earthly power so that faith in the Deity is strengthened and souls are brought to God the Lord in great numbers. And if these have found the right way, also the force will have to give way.... it will break at the faith, which became far stronger than before. Because what is still lacking in people today, they will still gain with God's help.... even if some time is yet to pass over it, because the Father in heaven knows what His children need.... And if they believe that they can achieve this without God's help, they will soon be proven wrong and confess the true faith in Jesus Christ, the Son of God, of their own accord.... </text:p>
      <text:p text:style-name="Standard"><text:a xlink:type="simple" xlink:href="http://www.bertha-dudde.info/english/edown.html" text:style-name="_30__20_Text" text:visited-style-name="_30__20_Text"><text:span text:style-name="_30__20_Text"/></text:a></text:p>
      <text:p text:style-name="Standard"/>
      <text:p text:style-name="Standard">Amen </text:p>
      <text:p text:style-name="_30__20_Block"><text:soft-page-break/></text:p>
      <text:p text:style-name="Standard"><text:span text:style-name="_31__20_Text">BD 0475 </text:span><text:s/>20.6.1938<text:span text:style-name="_31__20_Text"> </text:span></text:p>
      <text:p text:style-name="Para_20_1">Task of small creatures and people.... </text:p>
      <text:p text:style-name="Para_20_1">Earthly and spiritual activity.... </text:p>
      <text:p text:style-name="Standard">You will draw immeasurable blessings from your work, so continue steadfastly on this path, overcoming all temptations of evil, for a child of God must be truly faithful and trusting if he wants to accomplish great things. So today the Lord will give you a proclamation that will give you strength. A pleading thought to your Savior will help you in every affliction, and so begin: </text:p>
      <text:p text:style-name="Standard">An army of spirit-beings is charged with creating the environment that will allow you to once again have your existence on earth; consider this and then try to imagine how often the picture changes in nature.... How much exists only one day and then already falls again to the destruction.... like countless beings again and again differently embodied.... </text:p>
      <text:p text:style-name="Standard">like grasses, flowers and fruits fulfill their purpose on earth and pass away.... in order to arise again in other forms to new life. This is a process, which repeats itself in the same way with the human being, only in much longer time duration. </text:p>
      <text:p text:style-name="Standard">If now the Lord sets a task to these small beings and entities, either to please the eye of man or to serve nature, to support development and to carry out all the small and minute activities which are necessary in creation and which ensure a perpetual existence.... it is already clear from this how much nobler and more comprehensive the task of man on earth must be, how it should be fulfilled in the sense of the Divine creation and serve for the further perfection of every human being.... To make use of the short span of time, which comprises even a long life on earth, in such a way that the actual purpose is fully served, is something that cannot be urged upon you seriously enough. </text:p>
      <text:p text:style-name="Standard">In every situation in life, man - seen purely from an earthly point of view - sees himself confronted with tasks which he should fulfill.... and he will also see the necessity of these demands made on him; but it does not seem to be so self-evident to him that spiritual work is also required of him.... that he would have to follow this still much more conscientiously and that the work assigned to him by God, his Creator, should be just that what should take up his whole thinking and striving on earth.... This is not to be grasped so much with the hands, because it is purely spiritual, while the earthly task promises material benefit for him.... </text:p>
      <text:p text:style-name="Standard">Now the earth-life goes its course without interruption.... whether the human being follows his activity assigned to him or not.... only for himself the benefit will be bigger or smaller. Just so, the spiritual attitude of man will not be conducive or obstructive to the whole work of God's creation, but the success or failure will affect only his soul.... The physical well-being, which man can increase or decrease with his task fulfilled on earth, is only a <text:soft-page-break/>temporal concept. With bodily death, everything which once served your well-being becomes worthless and void,.... </text:p>
      <text:p text:style-name="Standard">But the soul cannot create an end of its situation at will.... It must bear its condition, whether completed or not, and it must therefore struggle unspeakably, if it wants to improve its condition, but it cannot end it arbitrarily, if it does not suit it.... And therefore man should realize how unspeakably important it is for him to live up to his actual destiny on earth and to strive for no other goal than to gather goods for eternity.... </text:p>
      <text:p text:style-name="Standard"/>
      <text:p text:style-name="Standard">Amen </text:p>
      <text:p text:style-name="_30__20_Block"/>
      <text:p text:style-name="Standard"><text:span text:style-name="_31__20_Text">BD 0476</text:span> 20.6.1938<text:span text:style-name="_31__20_Text"> </text:span></text:p>
      <text:p text:style-name="Para_20_1">Communication with the Lord.... </text:p>
      <text:p text:style-name="Para_20_1">Maturity.... </text:p>
      <text:p text:style-name="Para_20_1">Teaching.... </text:p>
      <text:p text:style-name="Standard">Has there ever been anything more precious on earth than to have found an intimate contact with the Lord and to be honored by the most Divine Savior with a loving address? </text:p>
      <text:p text:style-name="Standard">This is such a priceless good, and every earthly child cannot praise itself happily enough in such proof of God's love. Such an existing relationship in this way should be utilized and exploited to the best of our ability, and therefore we also want to use every hour in the most thorough way. You must pay attention to every little stirring of your heart, then you will succeed in receiving our messages in far less time, and so continue now: The degree of spiritual maturity is decisive for the teaching activity of an earthly child.... </text:p>
      <text:p text:style-name="Standard">Every thought turned towards the spiritual brings progress, and without effort, such progress cannot be achieved. A well-groomed appearance will always have a beneficial effect on the environment in human life.... How much more will an orderly inner life have a beneficial effect on everything that comes into contact with spiritual striving. Thus, man should first try to come clean with himself...., i.e., he should try to separate all that is noble from that which is base.... To subject thoughts, words and works to constant purification, so that it is clearly recognizable how a person's nature can receive a turnaround by working on himself, i.e. on his soul. </text:p>
      <text:p text:style-name="Standard">In such ennoblement of himself many a man finds back the life, which he has despised until then.... He learned to look with spiritual eyes, to recognize his destiny, to love his Divine Creator and to find the will to serve. And thus the eternal Godhead comes closer to him, dignify him with a high task, the fulfillment of which makes him exceedingly happy.... If you look at this development in yourself, deep gratitude to the Lord and Savior will fill your heart, because you feel that a thread is spun from you to the hereafter, which connects you with the heavenly Father for all eternity. </text:p>
      <text:p text:style-name="Standard">The teachings that the Father gives you, must give you a completely new view of the goodness and love of the Lord. It will not be enough for you to <text:soft-page-break/>only write them down.... You must take them into your heart with all seriousness and good will to live according to these teachings and also to make them accessible to your neighbor as far as possible. Then the blessing of this word will also work itself out more and more in you.... You will be enlightened in spirit, you will find strength and comfort in the Word of God and will only have the desire to devote yourself completely to love, to be completely absorbed in doing good and to strive for an ever more intimate connection with your Savior.... </text:p>
      <text:p text:style-name="Standard">And so every recording will be a seed that is meant to sprout and bear multiple fruit. And this work of yours will be infinitely beneficial for you and your fellow men. You will be strengthened by it for always new deeds of love and will be conscientiously and richly provided for by the Lord, so that the earth again holds a treasure of heavenly wisdom for all who want to have this treasure.... </text:p>
      <text:p text:style-name="_30__20_Block"/>
      <text:p text:style-name="Standard"><text:a xlink:type="simple" xlink:href="http://www.bertha-dudde.info/english/edown.html" text:style-name="_30__20_Text" text:visited-style-name="_30__20_Text"><text:span text:style-name="_30__20_Text"/></text:a></text:p>
      <text:p text:style-name="Standard"/>
      <text:p text:style-name="Standard"><text:span text:style-name="_31__20_Text">BD 0477</text:span> 21.6.1938<text:span text:style-name="_31__20_Text"> </text:span></text:p>
      <text:p text:style-name="Para_20_1">Wise Men from the East.... </text:p>
      <text:p text:style-name="Para_20_1">Love of the Savior.... </text:p>
      <text:p text:style-name="Standard">My child.... whoever, like the wise men of the East, offers all his treasures to the Child in silent adoration, the Child blesses him and gives him His love.... And he who possesses the Savior's love is unspeakably rich.... But if now your Savior gives you the task to stand up for Him and to spread His teachings among mankind, to give them knowledge of the car-ing love of the heavenly Father for His children, then the same happens to you as to the wise men.... a star shines for you that leads you towards the Savior.... </text:p>
      <text:p text:style-name="Standard">Dear child, you will find Me, if you only long for Me.... Every smallest sacrifice you make to Me in time and work bears you the love of your heavenly Father.... and every line you write down in this love, is a great work of mercy on mankind. Seek to receive My words wherever possible.... Use every free moment to converse with Me, Who cares for you all </text:p>
      <text:p text:style-name="Standard">.... And you will gain for soul and spirit.... For the Spirit of God will fill you and open doors for you, which you can only remotely imagine today. </text:p>
      <text:p text:style-name="Standard">Likewise, you will recognize more and more the spirit of love that dominates creation. </text:p>
      <text:p text:style-name="Standard">And if you then believe to have found the right way to Me, then I will meet you on it and let you look into My glory. The Father's house shall receive His children, therefore seek to become children of God, so that the Father may bring you home to Himself in His kingdom and grant you eternal blessedness in all fullness.... that you may bask in the love of the Divine Savior and be His children forever.... </text:p>
      <text:p text:style-name="Standard">Amen </text:p>
      <text:p text:style-name="_30__20_Block"/>
      <text:p text:style-name="Standard"><text:span text:style-name="_31__20_Text">BD 0478</text:span> 22.6.1938<text:span text:style-name="_31__20_Text"> </text:span></text:p>
      <text:p text:style-name="Para_20_1"><text:soft-page-break/>Air-, fire- and water-spirits<text:span text:style-name="_32__20_Text"> </text:span></text:p>
      <text:p text:style-name="Standard">Behold, the power of the Most High over heaven and earth is veiled in the ether blue. </text:p>
      <text:p text:style-name="Standard">What you see all around you is His work and His will.... what you see above you, you cannot fathom. This is a structure of vapor, light and air, which expresses itself in a variety of compositions and connections also in a variety of appearances. </text:p>
      <text:p text:style-name="Standard">The whole atmosphere that surrounds you, is already a veiled manifestation of God's power. In most unbelievable pictures the clouds pass by you, incessantly changing in their forms.... the clouds again are a composition of deposits, which originate from the perpetual activity of the spirit beings in the air region and make themselves visible to the human eye soon dissolving, soon accumulating. You all could easily get an insight into the atmospheric work of the spiritual beings, because this happens constantly before your eyes name-ly the constant changes what you call weather. </text:p>
      <text:p text:style-name="Standard">The activity of such beings consists in the fact that all air-, water- and fire-spirits unite and cooperate and in such collective work, the layer of air surrounding the earth is permanently animated.... Soon all substances are banished, and light- and fire-spirits act more inten-sively and penetrate all material surroundings of the earth.... Soon the air- and water- spirits come into full activity, loosen the banished substances and appear as wind or rain.... </text:p>
      <text:p text:style-name="Standard">Soon both fight with each other and try to push through.... </text:p>
      <text:p text:style-name="Standard">Thus the activity on earth and around it is equally active, nothing remains unchanged, nothing remains idle on any level.... Everything pushes forward unstoppably, and this activity expresses itself again and again in different appearances, so that an observer of this must fully confirm an orderly activity.... which he might dismiss with the simple word "natural phenomenon". But also every natural phenomenon must have an explanation and can never ever arise by itself.... i.e. without the will of the Creator, but must always agree in cause and effect with all laws of creation, otherwise it would bring about complete destruction, but would not result in an orderly continuation of the earth.... </text:p>
      <text:p text:style-name="Standard">(Interruption) </text:p>
      <text:p text:style-name="_30__20_Block"/>
      <text:p text:style-name="Standard"><text:span text:style-name="_31__20_Text">BD 0479</text:span> 22.6.1938<text:span text:style-name="_31__20_Text"> </text:span></text:p>
      <text:p text:style-name="Para_20_1">Elemental forces and their action.... </text:p>
      <text:p text:style-name="Standard">The forces which express themselves in all natural elements are, so to speak, only the activity of still unbound spiritual beings which gather in the atmospheric environment of the earth and express their existence in just this way. Every such free being seeks embodiment in some form. Extraordinary powers are at their disposal, because through them again countless purposes have to be carried out on earth, which all have their reason more or less in the work of God's creation. </text:p>
      <text:p text:style-name="Standard"><text:soft-page-break/>Now, however, such elementary forces must adapt themselves to the respective Divine order which has regulated all working of such forces according to the wise plan of creation and to which everything in this order must subordinate itself.... I.e., it cannot express itself arbitrarily as an out-of-season force.... which conditions a certain season and certain laws of nature for the exercise of its activity.... Where such elements step into activity outside of their actual purpose, there it then cause all kinds of catastrophes.... Then these unbound beings become active in such great numbers that only the greatest love of the spirit-beings concerned for the earthly children, can put a stop to these natural elements in the will of the Lord. </text:p>
      <text:p text:style-name="Standard">In such catastrophes, also forces will appear which destroy without restraint everything which God Himself let come into being by His will.... but also such destruction will be God-willed up to a certain degree again for the purpose of the enlightenment of mankind. </text:p>
      <text:p text:style-name="Standard">Such events can also result in unspeakable good, but the will of God will always be decisive, and the busy activity of such spiritual beings can be allowed by God at times, but they can also be stopped at any time.... because the will of the Lord alone will rule now and always, and everything on earth bows down to this Divine will.... </text:p>
      <text:p text:style-name="Standard">Amen </text:p>
      <text:p text:style-name="_30__20_Block"/>
      <text:p text:style-name="Standard"><text:span text:style-name="_31__20_Text">BD 0480</text:span> 23.6.1938<text:span text:style-name="_31__20_Text"> </text:span></text:p>
      <text:p text:style-name="Para_20_1">God’s messengers and their work.... <text:span text:style-name="_32__20_Text"><text:s/></text:span></text:p>
      <text:p text:style-name="Standard">The willingness of an earthly child to receive the Word of God will make the messengers of God give their help at any time, and thus in a short time, all the forces that are willing to serve God will unite.... And there will be a work in the hereafter and on earth, which is only for the souls that still err and go astray.... The Lord prepares every reception and considers the children according to their spiritual ability.... </text:p>
      <text:p text:style-name="Standard">In such connection between the earth and the hereafter, all take part who have the welfare of the earth's people at heart.... They all have left dear people on earth, or they are also connected to them by the will of God, and they now continue their striving to guide the earth's children on the right way. This is such a difficult beginning, as long as man believes to be able to walk alone. Every request of an erring soul for help is gladly and willingly fulfilled.... every asking soul's prayer is heard and every struggling soul is granted assistance. For the messengers of God are able to do much, but the will of God works through these.... </text:p>
      <text:p text:style-name="Standard">And so you will also receive all the help you ever desire to a great extent, because all the beings surrounding you have the same endeavor.... to work for the Lord and Savior.... To bring souls to him and to save countless souls from misery and torment. Where now your work applies to the same task, you will be supported, as often as you pray.... in every proclamation one more message has reached you from above.... every message is to have a <text:soft-page-break/>beneficial effect on earth.... and the content of this is always to serve to awaken hearts and to bring them light into the spiritual darkness. The earth contains many such erring souls, the Lord calls all of them.... and all are informed of the eternal Divinity, but only a few desire the light, and these few are to be met with all love, so that they will find the right way and are also willing to continue in it for as long as they live on earth. </text:p>
      <text:p text:style-name="Standard">Every moment that directs your thoughts to the Godhead, is light.... And every way you take in the will to reach God, is right. The <text:span text:style-name="_31__20_Text">will</text:span> alone is enough that God sends His messengers to you.... Then only always following the voice of the heart, you can no longer go wrong. You do not know how much easier life on earth will be for you when you have found God.... and how little you will then fear death.... for there will then be no more death for you.... for you will live for eternity if you live and die in the Lord.... then death will only be a transition for you into eternal glory, where you will be able to see God face to face.... </text:p>
      <text:p text:style-name="Standard">Amen </text:p>
      <text:p text:style-name="_30__20_Block"/>
      <text:p text:style-name="Standard"><text:span text:style-name="_31__20_Text">BD 0481</text:span> 23.6.1938<text:span text:style-name="_31__20_Text"> </text:span></text:p>
      <text:p text:style-name="Para_20_1">Wrong relationship with the Father.... </text:p>
      <text:p text:style-name="Para_20_1">Acknowledging Jesus Christ.... </text:p>
      <text:p text:style-name="Standard">Jesus walked on earth in the fullness of His Divinity.... Nothing but His exceeding love for mankind has moved the Lord, and it is precisely this love that you must recognize, and then you will also commit yourselves to the fact that the Lord Jesus Christ is the only true way to eternal bliss. In endless struggle you await the grace of embodiment on earth.... </text:p>
      <text:p text:style-name="Standard">you were close to the Godhead in the beginning.... you can only come close to the Godhead again by uniting with Him.... you cannot receive God into yourselves if you reject the same Godhead.... and God the Father and Jesus Christ are one.... But how can you call God your Father and at the same time reject Jesus Christ?.... </text:p>
      <text:p text:style-name="Standard">Try to assimilate the following explanation: A father conscientiously sets aside an amount of money for his child, which he wants to use to train this child in all arts and crafts.... and now this child suddenly feels a dislike for the father.... Can it then probably still demand to be further lovingly considered? Will it not rather, if it thinks legally, either have to try to overcome the aversion or renounce any support by the father's grace?.... </text:p>
      <text:p text:style-name="Standard">Now if the heavenly Father wants to bestow all graces on the earthly child in order to pro-cure eternal bliss for him.... and the earthly child rejects the One who acquired this bliss for him on earth,.... then he will either have to completely renounce all glory, or he will have to overcome himself and learn to love the Lord God and try to establish a heartfelt relationship with the Father.... </text:p>
      <text:p text:style-name="Standard">The conscious rejection of Jesus' Divinity, however, establishes a hostile relationship to Him, and God can never repay such a person for his deeds on earth in the hereafter as the earthly child expects, because he does not <text:soft-page-break/>feel himself to be a child of the Father.... It does not accept what it could receive from the hand of the Redeemer.... it cannot become a partaker of the blessings of the work of redemption and thus also cannot reap where it has not sown. The earth life has only become what it should be through Jesus Christ.... </text:p>
      <text:p text:style-name="Standard">the station of knowledge. But whoever fears knowledge and consciously remains in darkness, earthly life will not be able to bring him success either, for the Lord promises such through His teaching alone.... but who wants to accept the teaching and reject the teacher? </text:p>
      <text:p text:style-name="Standard">.... </text:p>
      <text:p text:style-name="Standard">And so, without faith in Jesus Christ, life on earth can be pleasing in the eyes of the people, but it will not stand before God, because God Himself came to earth for the people and gave Himself to them through His Word.... Those who hear it and accept it will be blessed, but those who reject the Lord Himself will never be able to receive His Word, and their part will be a terrible struggle in the hereafter, until they have found the knowledge there and also finally through it, their Divine Savior and Lord.... Jesus Christ.... </text:p>
      <text:p text:style-name="Standard">Amen </text:p>
      <text:p text:style-name="_30__20_Block"/>
      <text:p text:style-name="Standard"><text:span text:style-name="_31__20_Text">BD 0482</text:span> 25.6.1938<text:span text:style-name="_31__20_Text"> </text:span></text:p>
      <text:p text:style-name="Para_20_1">Power of God.... </text:p>
      <text:p text:style-name="Para_20_1">Inner sight.... </text:p>
      <text:p text:style-name="Para_20_1">Desire.... </text:p>
      <text:p text:style-name="Standard">The more intimately you seek the connection with the Lord, the easier the gifts will come to you, because spiritual activity is always synonymous with the power that flows from the Lord into the human being. If now the Lord can work through beings that are completely absorbed in Him, then this power will also be able to express itself more and more and will finally be able to work directly. </text:p>
      <text:p text:style-name="Standard">This is a process that is equivalent to the long-distance effect of the sun's rays. The power of these rays is not always equally strong.... so they first have to overcome many obstacles, the power is weakened and arrives on earth in diminished strength.... likewise, the power of grace radiating from the Lord will touch the heart much more strongly and intensely when it is, so to speak, completely open to the Lord. Sometimes a single moment of innermost devotion can draw the Divine power so strongly that this one moment opens up a knowledge to the earthly child by virtue of the inner vision.... </text:p>
      <text:p text:style-name="Standard">At such a moment all physical and spiritual obstacles are overcome, and then the work of the Godhead in the human child is so evident that all doubts are henceforth banished from such a heart. The human soul wants to be supported, it wants to be continuously nourished by God's grace, without this it is not able to take up the fight against its binding envelopment.... But where the grace of God expresses itself in such a way that it is granted a <text:soft-page-break/>glimpse into the spiritual life, there the will of such a soul is greater than great.... and it reaches its goal over all obstacles. </text:p>
      <text:p text:style-name="Standard">The Deity only acts to <text:span text:style-name="_31__20_Text">satisfy</text:span> desire as the granting of heavenly bliss.... but otherwise only to <text:span text:style-name="_31__20_Text">stir up</text:span> more desire.... The more fervently and more desirous the heart beats towards the Savior, the brighter this may look, but always only to inflame in still hotter longing for the Divine Lord. But this longing will only be satisfied when the earthly child has entered the eternal kingdom. In His unspeakable love and goodness, however, the Lord also tem-porarily opens up the realms of bliss to His children on earth.... He hears the most subtle stirrings of the heart, and where the mind is so prepared that He has found it worthy of extraordinary grace, there the Divine sun of grace shines with undiminished power and fills such a child's heart. </text:p>
      <text:p text:style-name="Standard">Amen </text:p>
      <text:p text:style-name="_30__20_Block"/>
      <text:p text:style-name="Standard"><text:span text:style-name="_31__20_Text">BD 0483</text:span> 25.6.1938<text:span text:style-name="_31__20_Text"> </text:span></text:p>
      <text:p text:style-name="Para_20_1">Tests.... </text:p>
      <text:p text:style-name="Para_20_1">Resilience.... </text:p>
      <text:p text:style-name="Para_20_1">Live or die for the Lord.... </text:p>
      <text:p text:style-name="Standard">Behold, My child, for this purpose are the Lord's tests on the children of the earth, whether they persevere and remain active according to His will in spite of opposition and apparent difficulties, or immediately despondently abandon their intention and thus fail to comply with the Lord's will.... Every resistance has the advantage of stimulating a child of God to fight, and whoever fights for the Lord, his power of resistance must be tested so that it can also withstand the challenges. That is why so many teachings are sent to you, on which you should first strengthen your faith, and indeed you must struggle yourself for this strong faith.... </text:p>
      <text:p text:style-name="Standard">For if you are idle, even a strong faith will weaken and be weakened, whereas a faith that has been hard won, will not waver so easily. An always easy reception would certainly make you confident, but with the storms which the fighters of God experience, your faith could easily be damaged.... therefore I have to stimulate it more and more and let you fight for it until nothing can make this faith waver anymore, and then you will mature for your mission. </text:p>
      <text:p text:style-name="Standard">Therefore suffer and fight and trust in Me.... Always and constantly you must know how carefully I nevertheless take care of Mine, even though they also feel My nearness less.... I have to keep Myself aloof to be sought and desired, because sluggishness of the spirit can destroy everything that My love has established.... But fighting keeps awake and active.... </text:p>
      <text:p text:style-name="Standard">and so shall My fighters be. </text:p>
      <text:p text:style-name="Standard">Your task will be to always carry Me in your heart, and thus strengthened for every struggle, to convey the Word of God to people where this is no longer to be offered publicly.... </text:p>
      <text:p text:style-name="Standard"><text:soft-page-break/>And then courage and holy zeal for this word of Mine must come.... , then the heart must be inflamed with love for the teacher of this word, it must be ready to die for the Divine Teacher, i.e., to give up its body, if otherwise the word of God cannot penetrate among the people.... </text:p>
      <text:p text:style-name="Standard">And all this can only be brought about by faith.... Only he who stands firm in faith gives up everything for his Savior.... because for him there is then only one goal.... to serve his Lord, as it is in His will.... to live or to die.... The earthly child must gratefully accept both from the hand of the Divine Father. Living for the Lord is Divine law, and dying for Him is blessed, because giving everything for the Divine Savior makes the earthly child worthy of the promises of Christ.... and the Lord Himself receives him into His kingdom. </text:p>
      <text:p text:style-name="Standard">The Lord places unlimited trust in His servants that they will recognize His grace and strive to fulfill their task with all zeal.... However, this requires a deeply believing heart, and out of this the deep love will also be born which is a precondition for spiritual vision.... that in turn will make the earthly child unspeakably happy, who shows himself worthy of this grace. And so, all of you, first take care of a rock-solid faith, and everything else will be granted to you as a result of this faith, and you will not need to fear that you will have to live in want or that the grace of your Savior will be withdrawn from you.... For those who abide in the Lord, are forever in His grace.... </text:p>
      <text:p text:style-name="Standard">Amen </text:p>
      <text:p text:style-name="_30__20_Block"/>
      <text:p text:style-name="Standard"><text:span text:style-name="_31__20_Text">BD 0484 </text:span><text:s/>26.6.1938<text:span text:style-name="_31__20_Text"> </text:span></text:p>
      <text:p text:style-name="Para_20_1">Trust increases the ability.... </text:p>
      <text:p text:style-name="Para_20_1">State to work above ground.... </text:p>
      <text:p text:style-name="Standard">For the great work that is to come into being under your hands, it will be of great benefit if you always look up to the Lord with faith. He will guide you through all dangers, and His ways are always chosen wisely and expediently, and if you adopt this view, your inner being will become calmer, and you will submit with increasing devotion to this your work. </text:p>
      <text:p text:style-name="Standard">At the gate to eternity your looking back will be a blessed one, if only you have always worked for the Lord and on His behalf, because this activity requires great devotion, dili-gence and always faithful trust in the Lord. </text:p>
      <text:p text:style-name="Standard">The Savior considers you in such a way that you must recognize His love from it.... To acquire this love, makes you unspeakably rich already on earth and will also make you more and more capable for your work. The Lord has chosen His own, so that they, like Him, may take care of the erring.... He will guide you, and at His hand you need not fear anything.... you will speak according to His will.... you will act for His glory.... But you must always be subject to Him in love and submit your will to Him. Only your full will is needed by the Lord.... Then you will always be His representatives here on earth, proclaiming His word and hearing God's voice. </text:p>
      <text:p text:style-name="Standard">You will put yourselves into a state, depending on your ability to love, which already on earth shapes you into supernatural beings, that you feel, see and <text:soft-page-break/>hear what other people are not able to feel, see and hear. For the love of the Lord provides you with all these gifts, if you use them only for the salvation of the souls of your fellow human beings and only in faith in the Divine Savior.... You will be able to perform deeds in fullest faith in Jesus Christ, the Son of God.... And you will receive His grace always and constantly, and through this you will be able to fulfill your activity, which the Lord has imposed on you, in the most exhaustive way. </text:p>
      <text:p text:style-name="Standard">For the Lord himself is with you on all your ways. He shields and protects you, He guides you along the right paths, since you are to fulfill your task.... And He will always surround you with His sun of love and grace, even when it seems that the sky is darkened by all kinds of clouds.... He will always be close to you, if only a thought calls Him, and He will unite Himself inseparably with you, if your heart is receptive for the Divine Saviour, for your teacher and guide, for the most loving Father.... Where your heart desires to love, there the eternal Godhead, the Creator of heaven and earth, will unite with His creatures, who are eternally His children.... </text:p>
      <text:p text:style-name="Standard">Amen </text:p>
      <text:p text:style-name="_30__20_Block"/>
      <text:p text:style-name="Standard"><text:a xlink:type="simple" xlink:href="http://www.bertha-dudde.info/english/edown.html" text:style-name="_30__20_Text" text:visited-style-name="_30__20_Text"><text:span text:style-name="_30__20_Text"/></text:a></text:p>
      <text:p text:style-name="Standard"/>
      <text:p text:style-name="Standard"><text:span text:style-name="_31__20_Text">BD 0485</text:span> 26.6.1938<text:span text:style-name="_31__20_Text"> </text:span></text:p>
      <text:p text:style-name="Para_20_1">Faithlessness.... </text:p>
      <text:p text:style-name="Para_20_1">Obstacle.... </text:p>
      <text:p text:style-name="Standard">Nothing is more unhealthy for people than a perpetual persistence in faithlessness. Not only do they lack the strength to be spiritually active, but they are also deprived of the possibility to strive for spiritual knowledge at all. How could this aspiration be awakened in such people if they are only concerned with purely worldly things, if they have no belief in a mission whatsoever, which is the real purpose of their life on earth. </text:p>
      <text:p text:style-name="Standard">Only everything tangible, visible and explainable with their intellect has any influence on these people.... but everything else, the inner life, spiritual thoughts and a possible continuation of life after death.... they reject only indifferently as fantasies, and so only an extremely empty life remains to them, which is completely filled with pleasures of the world, with desires and vices of all kinds and therefore does not give rise to any further thoughts in them. Now, however, by God's wise counsel every living being is embodied in a form, until the soul of the being is ripe for a new formation.... for a further development in another cover. </text:p>
      <text:p text:style-name="Standard">What is the life task of every smallest creature, must necessarily also be the task of the highest living being on earth.... of the human being, and the earthly activity can never be sufficient to secure a certain degree of maturity.... This earthly activity is only useful for the body, which passes away in a short time on earth.... but not for the soul, which inhabits this body. Now how should the soul ever be able to develop to higher maturity if it is not offered the slightest spiritual nourishment.... if man does not make <text:soft-page-break/>an effort to assist it, to free itself from the shell, matter and its chains, which burden it. </text:p>
      <text:p text:style-name="Standard">The soul of a person who does not have this aspiration remains in a low level, it suffers unspeakably if it does not receive help in earthly life, and has to bear an extremely heavy burden in the hereafter. And all this only because man lacks the belief that he has to answer for everything he does or does not do in earthly life. It is up to the human being to do or not to do what he wants, since free will was given to him. However, such an unrecognized and unused earthly life will never dissolve into nothingness, rather the soul will recognize the injustice in all its severity after its earthly demise and bitterly regret the uselessly passed time of life and try to climb one step after the other in laborious struggle and fight, in order to become aware of the eternal Godhead in the first place.... </text:p>
      <text:p text:style-name="Standard">And so you know that faith is necessary and can never ever be replaced by wisdom and rational knowledge of the creation.... A childlike faith combined with the most intimate love for the Savior can alone lead you to eternal bliss, but without this, you remain dead creatures, even if you move in the midst of the world's hustle and bustle.... You are poor in spirit and can never participate in the blessings which a firm faith can give you.... but you will walk in darkness until you ask for light out of free will and accept it believingly. </text:p>
      <text:p text:style-name="Standard">Only then will you be able to fulfill the purpose that is the meaning of your embodiment </text:p>
      <text:p text:style-name="Standard">.... </text:p>
      <text:p text:style-name="Standard">Amen </text:p>
      <text:p text:style-name="_30__20_Block"/>
      <text:p text:style-name="Standard"/>
      <text:p text:style-name="Standard"><text:span text:style-name="_31__20_Text">BD 0486</text:span> 27.6.1938<text:span text:style-name="_31__20_Text"> </text:span></text:p>
      <text:p text:style-name="Para_20_1">The will to serve.... </text:p>
      <text:p text:style-name="Para_20_1">Awakening of the inner life.... </text:p>
      <text:p text:style-name="Para_20_1">The will.... </text:p>
      <text:p text:style-name="Standard">The true joy of life is always only the will to serve, because if the Godhead demands of you that you subordinate your will to Him, then He gives you thereby an activity which makes you happy beyond all measure.... because it gives the earthly child the most intimate joy to place itself in the service of the Lord, to renounce all earthly pleasures for His sake and to be able to absorb the teachings of heaven. And so will the will to serve be given to the earthly child in abundance, because he who serves God is far above everything that rules on earth. </text:p>
      <text:p text:style-name="Standard">The Lord gives His instruction to all creatures, and each one carries out the will of the Lord, but unconsciously, through the activity that is set for it as the task of life.... But the human being is not forced to fulfill his earthly task.... it is completely left to him to create his life freely and to choose the way to God in the midst of this life or not.... whether he wants to serve or does not acknowledge God and only thinks of himself as shaping destiny </text:p>
      <text:p text:style-name="Standard"><text:soft-page-break/>.... but denies an eternal Judge.... The slightest question of thought in good will about the truth will help you on the path of knowledge, because the Lord gives the right pointers to all seekers. </text:p>
      <text:p text:style-name="Standard">But it is difficult for those who are completely without faith.... who stifle every stirring of their heart for spiritual knowledge.... who only see the world and its joys or sorrows and who can never separate their thoughts from the purely earthly. Where there is still a spark in them who longs for truth, where still a thought is able to swing up into spiritual regions, there man will not be left alone, and his spirit takes up the ray of light, which shines for him into the darkness of the night. Then a quiet understanding begins in him for everything that has been given to him so far.... he sees his life pass by as a mirror image, and then thoughts awaken in him that go far away from his actual views.... he examines and weighs and compares.... And he finds many a true word from the teachings of Christ, which only now becomes understandable to him. The soul now treads a new path.... </text:p>
      <text:p text:style-name="Standard">But as all seekers are plagued by doubts, so also in the beginning a spiritually directed thought will be rejected again and again, until it nevertheless asserts itself and is now firmly received in the heart and thus the inner life of man has awakened to lively activity. Many a step has to be taken over and over again, but such a striving earthly child will be supported once it has turned of its own will to question of the supernatural. But the one who rejects everything spiritual cannot be helped so easily, because otherwise the free will would be inactivated and therefore a promotion of the soul can not be achieved. </text:p>
      <text:p text:style-name="Standard">The constant feeling and searching for spiritual truth will also make an earthly child receptive for every spiritual power coming towards him.... Where man desires that light should come to him, there the spark is already ignited.... It is only a small flame, but it again stimulates to more diligent research, and the power of the dark force is broken. Every human being only needs to have taken the first step of his own <text:span text:style-name="_31__20_Text">free will</text:span>.... to raise his thoughts into infinity with the desire to come closer to the truth.... </text:p>
      <text:p text:style-name="Standard">Then he has broken the spell which kept him bound to earth until then, and from now on his spirit swings into bright heights.... You earthly children only need to want.... everything else comes so naturally to you through God's love and grace that you only need to always obey the fine impulses of the heart, which guides you so surely and points you to the eternal Godhead.... and if you serve Him, you will receive, and that in the same measure as you are willing to serve. For God promises all who serve Him, that they shall reign for ever and ever.... </text:p>
      <text:p text:style-name="Standard">Amen </text:p>
      <text:p text:style-name="_30__20_Block"/>
      <text:p text:style-name="Standard"><text:span text:style-name="_31__20_Text">BD 0487</text:span> 28.6.1938<text:span text:style-name="_31__20_Text"> </text:span></text:p>
      <text:p text:style-name="Para_20_1">Figurative appearance of the Lord figuratively.... </text:p>
      <text:p text:style-name="Standard"><text:span text:style-name="_32__20_Text"><text:s/></text:span><text:s/>In indescribable light.... only visible to a God-like being, the highest entity hides and can only make itself visible to the earthly children, because an <text:soft-page-break/>earth-being could never bear this fullness of light.... Therefore, the Lord has decided to give His fullness of light a form, which enables you human children, when you are inflamed with deepest love for Him, to see Him tangibly before you.... but even then only as an appearance of short duration and so shadowy that afterwards, only a dream-like memory of it remains to you. Any more would be unbearable for you who are still on earth, for it would make you unfit to fulfill your earthly duties.... </text:p>
      <text:p text:style-name="Standard">No human being, since it is still so far away from a God-like state, can bear the direct light of the Godhead without being completely destroyed in it.... Yet the Lord is constantly near man on earth, often unrecognized, but tangibly present with His own through His gracious work.... And this fullness of grace is also expressed in the earthly children in such a way that the Lord lets them feel His great love in the form of an apparition brought close to them.... but these earthly children must make themselves worthy of this love in purity of heart and fullest adherence to His teaching, but they are thereby equipped with an extraordinary power for the time of their earthly change and this is to be used again for the winning of the salvation of the souls of the dear fellow human beings.... </text:p>
      <text:p text:style-name="Standard">(Interruption) </text:p>
      <text:p text:style-name="_30__20_Block"/>
      <text:p text:style-name="Standard"><text:span text:style-name="_31__20_Text">BD 0488</text:span> 28.6.1938<text:span text:style-name="_31__20_Text"> </text:span></text:p>
      <text:p text:style-name="Para_20_1">The obstacle of collecting earthly goods.... </text:p>
      <text:p text:style-name="Standard"><text:span text:style-name="_32__20_Text"><text:s/></text:span><text:s/>Any service rendered to the Lord.... whether for the propagation of His teaching or for the instruction of the erring will be pleasing to the divine Savior, for every serving heart is a willing child of God, and it therefore fulfills its earthly task with all zeal. Whereas mankind strives only for the attainment of earthly goods, an emptiness will soon make itself felt there, which so rightly characterizes the nothingness of the world.... Every earthly gain is limited, transient and completely worthless for eternity. But whoever serves here on earth, a realm soon opens up to him which is inexhaustible in wisdom and everywhere reveals the Divine Creator. </text:p>
      <text:p text:style-name="Standard">Bad people will find no joy in spiritual activity, the world gives them fully what they desire, they go the way on earth in complete ignorance, but are fully satiated with earthly pleasures and do not demand any enlightenment for the time of their earthly existence, which could curtail them in their worldly enjoyment. If earthly advantage were to be taken from such, then they would also become followers of the teaching of Christ for the sake of this.... <text:span text:style-name="T11">i</text:span>.e. outwardly they are often regarded as the most zealous representatives of the word of God, but they do not connect spiritual thinking with this pure word of God.... in the least, but always only their position, their existence and their sense of acquisition is the only decisive factor. But where this should be put on the back burner, they prefer to give up faith with a light heart.... </text:p>
      <text:p text:style-name="Standard">However, any progress in spiritual matters, no matter how small, must be rendered useless if man's interest is exclusively directed to the acquisition <text:soft-page-break/>of earthly goods. But the most powerful and diverse hints will be given to such people, so that they will learn to understand the futility of collecting earthly goods. Then, however, these people will have to make great efforts to also make progress in the spiritual in a short time, which should make their stay in the hereafter easier. </text:p>
      <text:p text:style-name="Standard">For the Lord cares for all.... He does not forget those who walk in darkness.... He also wants to give knowledge to those who are too much children of the world.... if they only pay attention to these signs and receive everything from the hand of the Father in good will.... then it will be a blessing for them, and they will increase the number of those who have eternal life prepared for them through Christ our Lord.... . </text:p>
      <text:p text:style-name="Standard">Amen </text:p>
      <text:p text:style-name="_30__20_Block"/>
      <text:p text:style-name="Standard"><text:span text:style-name="_31__20_Text">BD 0489</text:span> 29.6.1938<text:span text:style-name="_31__20_Text"> </text:span></text:p>
      <text:p text:style-name="Para_20_1">Animal and human.... </text:p>
      <text:p text:style-name="Para_20_1">Activity.... </text:p>
      <text:p text:style-name="Para_20_1">Force.... </text:p>
      <text:p text:style-name="Standard">The inner life of man is not always of the same nature.... Often man has to struggle and fight in order to be able to fully adopt a view once it has been grasped.... There will always be moments when doubts take unhindered hold of the human heart.... These will try to destroy what has been achieved so far, and a complete apostasy can result from this, if man indifferently abandons himself to these doubts.... But such soul-tests are not able to harm a person who seriously strives for truth.</text:p>
      <text:p text:style-name="Standard"/>
      <text:p text:style-name="Standard">Only an ever more resistant faith is formed by it; in place of the tormenting doubts, a firm conviction will soon take possession of the person - and this is again a step further upward.</text:p>
      <text:p text:style-name="Standard"/>
      <text:p text:style-name="Standard">The world with its pleasures will always come at such times and want to subdue the people.... Great caution is then always required.... because if everything then works together against the earthly child, then it will be far more difficult for him to resist such temptations. But then turn with confidence to Him who alone can help you, and your worries will be taken away from you.</text:p>
      <text:p text:style-name="Standard"/>
      <text:p text:style-name="Standard">But now you shall receive an announcement of special value, if you are able to follow our thoughts:</text:p>
      <text:p text:style-name="Standard"/>
      <text:p text:style-name="Standard">Look at the world of animals and consider their peculiarities. Does not each one have certain peculiarities that are repeated in all others of their kind?.... Look at the horse, as a noble domestic animal, serving man, superior to him in strength and power. It would not occur to any human being to keep such an animal without bringing it into some activity, since it can meet so many requirements and is useful to man in all ways. Whereas, <text:soft-page-break/>for example, fish of any kind serve only as food for man, but any other use would be inconceivable.</text:p>
      <text:p text:style-name="Standard"/>
      <text:p text:style-name="Standard">Now the question arises to the people: Can a higher developed animal being probably feel the striving of the human being for spiritual good, and will this remain without influence on such an animal?.... Does a spiritually active human being flow out on the animal beings, who are also already at the last possible stage before the embodiment as a human being, an invisible power, which then benefits the animals in their stage of development?.... </text:p>
      <text:p text:style-name="Standard">And how does such a power then express itself on these beings?.... </text:p>
      <text:p text:style-name="Standard">To this the following answer shall be given to you: The Lord considers all beings with a power beneficial to them, which shall facilitate the actual destiny of the beings, so that they are worthy of a new form in the shortest possible time. Only man shall ask for this power. </text:p>
      <text:p text:style-name="Standard"/>
      <text:p text:style-name="Standard">But if all beings of the universe have to draw their strength from God, animals and humans will not be so far from each other in their purely spiritual activity.... </text:p>
      <text:p text:style-name="Standard"/>
      <text:p text:style-name="Standard">In certain intervals even the human soul will unite with the animal beings because of a complete transformation, then the powers of both beings will unite with each other, and both the human being and the animal will draw the benefit from it that God's power works extraordinarily strong and thus the spiritual perfection of both beings can be reached in a short time.... that the animal can leave its envelopment and embody itself in a new form.... Man, on the other hand, has also reached a higher level and owes this to the interaction with those forces, but the interaction of the human and the animal soul is of such a kind that it is very seldom recognized by people and needs an exact explanation, which will still come to you through the love of the Lord....</text:p>
      <text:p text:style-name="Standard"/>
      <text:p text:style-name="Standard">Amen </text:p>
      <text:p text:style-name="_30__20_Block"/>
      <text:p text:style-name="Standard"><text:span text:style-name="_31__20_Text">BD 0490</text:span> 30.6.1938<text:span text:style-name="_31__20_Text"> </text:span></text:p>
      <text:p text:style-name="Para_20_1">Suffering as proof of God's love.... </text:p>
      <text:p text:style-name="Standard">What do the people of the world strive for most....? They all seek to make life as pleasant as possible for themselves and do not think of working for the salvation of their souls, and therefore life on earth will have to be made more and more difficult for them, otherwise they will never grasp the purpose of it. Where the Godhead would like to love and instead has to use means which put the earthly child into a state of suffering, man often has reason to doubt the eternal Godhead, and but exactly his lack of understanding does not let him recognize this.... </text:p>
      <text:p text:style-name="Standard">What would become of you humans, if God would not apply these means.... How could you ever be awakened to the sense of infinity, to the wise work <text:soft-page-break/>and rule of the eternal Godhead, if everything your heart’s desires would be fulfilled for you on earth. You would never come closer to God in your hearts, it would always only be the goods of the world to which you pay homage.... and your souls would remain eternally in the night of darkness. </text:p>
      <text:p text:style-name="Standard">If your existence has proved to be deceptive according to your sense, then you already look for the light of life elsewhere.... you need consolations and hope and look for these in the infinite. And then help can also come to you from there, but you never want to pay attention to it, if the earthly life grants you everything and satisfies you. To present suffering to man as a proof of the love of the heavenly Father, is often a futile labor of love. He believes that love must express itself only in happy signs and does not recognize the wise foresight of the Lord, who can judge the cause and effect of every event much better and therefore so infinitely wisely and lovingly directs the fate of every human being to finally bring him to where he shall finally enjoy the glory and joy of heaven. </text:p>
      <text:p text:style-name="Standard">Where none other than the Lord reveals Himself, there every doubt should be eliminated and fullest trust should be placed in the Lord.... and if the Lord imposes suffering on you, then recognize His great love in this as well, for you cannot be formed according to His will in any other way.... And if you are not able to recognize it, then place your entire earthly life in His hand with childlike trust and accept it as He offers it to you, and believe that He, Who dwells above you, knows what is good for His children.... that He loves you and wants to lead you to eternal bliss.... </text:p>
      <text:p text:style-name="Standard">Amen </text:p>
      <text:p text:style-name="_30__20_Block"/>
      <text:p text:style-name="Standard"><text:span text:style-name="_31__20_Text">BD 0492</text:span> 1 &amp; 2.7.1938<text:span text:style-name="_31__20_Text"> </text:span></text:p>
      <text:p text:style-name="Para_20_1">Proclamation about Divine intervention.... </text:p>
      <text:p text:style-name="Standard">Many a man will be given the truths, but he will reject them unbelievingly, because everything in him longs to go through life free and unbound. If now the Lord calls this one's attention and his spirit stubbornly turns away and strictly refuses the acceptance of such truths, then only coercions are left to the Lord for him to seriously reflect on his purpose of existence through all kinds of trials. And nevertheless also very many do not follow such hints.... they prefer to face all adversity with contempt for death, but do not change themselves in their view in the least. </text:p>
      <text:p text:style-name="Standard">To these particularly stubborn earthly children, the Lord will also have to come up with special signs, so that their life-theories are shaken and they suddenly and helplessly face the work of nature. And in His mercy and gentleness, the Lord tries to influence all who walk on earth. The world has already appropriated too much for itself.... it has already become so independent of God's grace.... it only accepts its earthly knowledge, its earthly explanations for everything incomprehensible.... it wants to instruct people with a view that deviates far from the truth in order to make them compliant to its material desires. </text:p>
      <text:p text:style-name="Standard"><text:soft-page-break/>Because where today a teaching establishes itself, which <text:span text:style-name="_31__20_Text">first</text:span> gives God the honor and only prescribes to man the duties towards God, there the earthly power is broken off, and this is to be prevented at all costs. (2.7.1938) And so it will happen that soon the doors will open for the Word which the Lord Himself has taught on earth. </text:p>
      <text:p text:style-name="Standard">And so the belief in it will be stronger than the belief in earthly power.... Much sooner will those change in their views before an earthly person familiar with the Word of God would separate himself from it. It will be all the same what is offered to you from earthly side.... everything remains completely worthless compared to what the Lord Himself gave to you.... which you are to keep as given by God until all eternity.... The Last Judgment promises mercy to those who have erred in ignorance of God's teachings, but the number of those will be small, for now attention is being drawn everywhere to the great question about the relationship of the earthly child to its Creator.... and about the Deity of Jesus Christ. </text:p>
      <text:p text:style-name="Standard">Will anyone be able to remain in complete ignorance of the current efforts to destroy everything and still set something completely new in motion instead?.... Is not rather everyone so interested in it, because it concerns the salvation of each individual?.... The whole mystery of the Incarnation of Christ has just been revealed so obviously, people only need to keep their eyes and ears open, and this burning question will not pass anyone by. </text:p>
      <text:p text:style-name="Standard">Whether everyone recognizes the importance of this question equally seriously, whether they are aware that their salvation depends on the solution of this question.... that they sacrifice everything for the new time if they do not come closer to the core of the matter </text:p>
      <text:p text:style-name="Standard">.... that lies solely in the will of each individual. God gave the people prophets at every time, He also let them draw attention and announced Himself through events of every kind.... but the wiser mankind thinks, the more obstinately it closes itself to such indications and revelations from the world beyond. It is much easier to turn people to a new thing by earthly promises than to lead them to the light with pure Divine truth, because this does not glitter and shine like all the earthly advantages offered to people. </text:p>
      <text:p text:style-name="Standard">The simpler and more natural a teaching is, the less appeal it has. Christ taught man nothing more than love.... Love for God and neighbor.... and offered the most glorious.... </text:p>
      <text:p text:style-name="Standard">eternal bliss, in return. But since this is not tangibly before man's eyes, his earthly well-being takes precedence over it.... he strives to raise and improve it, and does not consider the plight of the soul after death. And so he gives in to the desire of the world in everything and consequently becomes more and more captivated by the world. He lets earthly advantages be the driving force of his actions and thoughts everywhere and leaves the faith, which offers him nothing tangible for this lifetime. </text:p>
      <text:p text:style-name="Standard">But every power, if it senses this, uses the opportunity and arrogates to itself all the rights, which only God is entitled to. Who thinks about it, will also soon recognize that nothing earthly is permanent.... even if it would be <text:soft-page-break/>it so well and brilliantly strengthened, still the Lord has the sole right over life and death and the power to destroy matter or to let it perish. And so the struggle always begins where the Highest Entity feels compelled to intervene against encroachments that turn against the very highest Deity, against the commandments and against the Deity's teachings. </text:p>
      <text:p text:style-name="Standard">For the earthly life alone man really does not need faith.... because what would be the point of a shorter or longer life, if it would have its end with the bodily death; whether a man would have completed the life in this or that view, would be so completely indifferent. But can you bring only the slightest valid proof for the fact that the life is really finished then? </text:p>
      <text:p text:style-name="Standard">Think about it in every dispute, whether it would be possible for you to provide evidence for your views.... think about it, that you should also never provide evidence for Christ's teachings to be worthless.... And if you are not quite sure, turn to the Almighty, so that He may give you a little light, and He will truly not let you ask in vain. But what you want to initiate out of your intellect, is horrible error.... which will cover your soul in deepest darkness and make the redemption from it unspeakably difficult for you. </text:p>
      <text:p text:style-name="Standard">Gratefully accept from God what He sends you and pay attention to the signs and words that come from above.... and do not judge where you lack the gift for it. And so pay attention to the next time when the Lord sends you visible warnings to guide you on the right path, you who are about to enter the path into the abyss.... and then call on the Father in heaven for enlightenment.... </text:p>
      <text:p text:style-name="Standard">Amen</text:p>
      <text:p text:style-name="Standard"/>
      <text:p text:style-name="P10">BD 0493 2.7.1938 </text:p>
      <text:p text:style-name="Para_20_1">Extinguishing of the light.... </text:p>
      <text:p text:style-name="Para_20_1">Sign of Divine benevolence.... </text:p>
      <text:p text:style-name="Para_20_1">Earthly power.... </text:p>
      <text:p text:style-name="Standard">Everything bad will quite soon exist in the world and will find approval rather than the good. Thus we teach you again and again that in a short time, evil will have found such an entrance among the people, that the Lord must intervene to bring people back into the Divine order. If the noble wants to prevail, then a fight must precede, which will have terrible effects, because mankind will not willingly follow the instructions of the Lord, but will rather appropriate everything that earthly rulers submit to it as commandments. </text:p>
      <text:p text:style-name="Standard">And so it will be possible to extinguish the light everywhere, and there God must fight for these souls with all love, patience and perseverance, if they are to be taken up again into the circle of those who are lifted out of darkness into the light. What will take place at this time will mean an unmistakable sign of Divine favor both to the fighters of God and to the still blind creatures of the earth. </text:p>
      <text:p text:style-name="Standard">Those will recognize with thanksgiving and reverence the rule of God, but these will feel the hand of an eternal God full of wonder and trembling, and <text:soft-page-break/>those who give thanks will accept the light and turn away from the world. But there will be only a few of them. The world does not easily let go of those who have only enjoyed its pleasures. They do not desire what eternity offers them because they are without faith and still expect nothing for themselves after bodily death. </text:p>
      <text:p text:style-name="Standard">And where from authoritative side all faith is destroyed, there also will be taken care that the man remains in the greatest possible spiritual blindness.... that he does not turn his thoughts to a problem whose solution could have a disadvantageous effect for this earthly power. The man with true deep faith can never surrender himself fully to the world.... but an unrestrained surrender is demanded from the world and its rulers as a pledge that they recognize this power unconditionally. </text:p>
      <text:p text:style-name="Standard">However, where faith in God is deeply rooted in man, there the earthly child will abandon himself to the Father alone, he will serve Him in all things and therefore often come into conflict with the task set for him by the earthly ruler, and so the views already clash there.... only <text:span text:style-name="_31__20_Text">one</text:span> will can rule.... But where the power ruling on earth opposes the Divine power, there the adversity will have to come over people from the Lord Himself.... Only then will the earthly child be confronted with the self-decision to leave God the Lord or to belong to Him forever. </text:p>
      <text:p text:style-name="Standard">And let this be said to you, you people on earth.... your stay is not long in the earth-valley, if you do not want to accept the teaching of the Lord.... The time of grace is soon over, therefore use it wisely.... seek to approach the Lord and pray for the strength to think and do what is right always and continually, then you will be graced and recognize, and light will be given to you to walk the right path that leads to the goal.... towards the eternal home.... </text:p>
      <text:p text:style-name="Standard">Amen </text:p>
      <text:p text:style-name="_30__20_Block"/>
      <text:p text:style-name="Para_20_2">BD 0494 <text:span text:style-name="_31__20_Text"><text:s/>4.7.1938</text:span> </text:p>
      <text:p text:style-name="Para_20_1">Closeness to the Lord.... </text:p>
      <text:p text:style-name="Para_20_1">Childlike trust.... </text:p>
      <text:p text:style-name="Para_20_1">Simple form.... </text:p>
      <text:p text:style-name="Standard">The days of your life will pass in orderly activity, so that you need never fear to be anxious about your physical well-being, for you will always be given what you need for life on earth. But in all your activity you must never forget the Lord.... what is around you will pass away, but what is above you will remain for eternity. And therefore the salvation of the soul alone shall be important to you as long as you live on earth. The Savior is always with you, therefore you should always try to make yourself worthy of His closeness. </text:p>
      <text:p text:style-name="Standard">It is up to you humans to approach the Lord full of trust or to stay far away, but the one who seeks the Lord's nearness will always have an advantage, because the Savior welcomes him in all love.... He rejoices in every child who seeks Him and comes to Him with childlike trust. And without <text:soft-page-break/>hesitation He will take such a child to His heart and make him partaker of all graces and heavenly joys. He will present him with all wisdom.... He will give him light and illuminate him with His sun of grace and gladden his heart in every way. </text:p>
      <text:p text:style-name="Standard">And every good work that this child does bears witness to his good will. But where the Lord recognizes the good will, He comes to meet the earthly child with all help and grace and takes care that this child remains His. He will give him the farthest sight, that his spirit stays far above the earth and that it, although it still stays bodily on earth, turns back into the spheres of the eternal spirit-beings.... </text:p>
      <text:p text:style-name="Standard">From there help will be offered to him when the earthly child is less able to cope with the demands which the spirit-life makes on him. For such is their task, to consider every earthly being with the utmost strength, if it has once found the knowledge of an eternal God.... When the Lord expresses Himself, He always does so in the simplest form, because the earthly child should never be inhibited in its childlike trust.... and that he should find simple words to the Father as His most faithful, devoted and loving child. </text:p>
      <text:p text:style-name="Standard">And this child will then be richly provided for.... it will never need to starve, neither physically nor in his soul. He should only desire the Father with all his heart.... He must spare no effort and patiently and humbly accept every adversity on earth, as if it were imposed on him by the Father.... he must recognize that all these are only for the salvation of his soul and are therefore only ever a proof of the Divine Savior's love.... Then he will surely reach he goal.... he will receive the Lord into his heart and never let go of Him, Who will also not leave His child in eternity.... </text:p>
      <text:p text:style-name="Standard">Amen </text:p>
      <text:p text:style-name="_30__20_Block"/>
      <text:p text:style-name="Standard"><text:span text:style-name="_31__20_Text">BD 0543 </text:span><text:s/>13.8.1938<text:span text:style-name="_31__20_Text"> </text:span></text:p>
      <text:p text:style-name="Para_20_1">The influence of ignoble spirit-beings on weak people.... </text:p>
      <text:p text:style-name="Standard"><text:span text:style-name="_32__20_Text"><text:s/></text:span><text:s/>In the closest proximity to earth there is predominantly the spirit-world, hosting the demons who are too closely tied to matter and which is therefore not able to free itself from the desire for the goods of the world. These souls are in a perpetual struggle.... they cannot detach themselves and again do not find the fulfillment of their desires.... and so they continue to seek to seize the will of weak people, tempting them to carry out the desires that torment them, and so such spirit-beings in the environment are exceedingly harmful to the souls on earth who are themselves very much inclined to such desires. </text:p>
      <text:p text:style-name="Standard">They will always run the risk of being seized by such ignoble forces from the spirit-world if they themselves do not make an effort to master their urges and desires, which they can do if they only want to and get the necessary strength to resist from prayer and take refuge with the good spirit-beings who are only too happy to comply with such desire. In the activity of the bad as well as the good spirit-beings, it is already to be recognized just what <text:soft-page-break/>power is inherent to all these beings and that it is always left to the free will in man whose power he wants to use. </text:p>
      <text:p text:style-name="Standard">The worst danger for the soul of man is the inclination to the world and its goods. The spiritual beings of the same kind make great use of this, and the danger is greater and greater the more willingly the earthly man goes along with it, until he finally becomes so entangled in the bonds of such evil beings that he can hardly free himself and only Divine grace can always grant him assistance, if only he asks for it.... As great as the dangers of the temptations are also for the human souls, so the helpful beings are also available in the same measure, but your own will must always be active to seek connection with them, and you will then also never be left without assistance. </text:p>
      <text:p text:style-name="Standard">For the goodness and love of the heavenly Father constantly cares for His creatures, and in a short time a complete transformation of such a worldly-minded person can take place, so that the splendor of the world and transient goods no longer make an impression on him, because the soul has turned to its true destiny and from that time on, recognizes the nothingness of the earthly world.... Then also the influence of the evil spirit-beings is very small in compared to the resistance against them, because a strong influence can always only take place there where the will of man agrees with them, but never there where such weaknesses and desires are fought against out of free will. </text:p>
      <text:p text:style-name="Standard">Thus also the world of the spirits on the other side is constantly plagued by resistance and it is supposed to mature in its realization and to learn to understand the nothingness of the world, which is all the more difficult the deeper they still languish in the bonds of matter, But the hour of redemption will also come for them, to which people on earth can contribute infinitely much if they try to show these beings again and again in spirit, how futile and damaging all earthly goods are for the soul and how much more successful a striving for spiritual good is for the soul. </text:p>
      <text:p text:style-name="Standard">Amen </text:p>
      <text:p text:style-name="_30__20_Block"/>
      <text:p text:style-name="Standard"><text:span text:style-name="_31__20_Text">Bd 0544</text:span> 13.8.1938<text:span text:style-name="_31__20_Text"> </text:span></text:p>
      <text:p text:style-name="Para_20_1">Union of the spirit with the soul.... </text:p>
      <text:p text:style-name="Para_20_1">Separation of body and earthly activity.... </text:p>
      <text:p text:style-name="Standard">Behold, My child, not in all people dwells the will to renounce the world, and always a quiet longing will make itself felt to perish in the hustle and bustle of the world, because this alone seems desirable to them. But where a little child is loyally devoted to Me, there the will is also strong, and to such I transmit the strength and give nourishment to their spirit. Heaven's food, My word, is the bread of life, and I teach them to understand all wisdom.... If, however, the earthly child wants to lead a purely spiritual existence, then all My angels hold their hands protectively over him. </text:p>
      <text:p text:style-name="Standard">The slightest plea to Me will be heard.... the world will be removed from such an earthly child, and My breath passes into its heart and fills it with <text:soft-page-break/>longing for Me.... the flames of love blaze brightly, a bright glow of light envelops the soul, its spirit awakens, and a cove-nant is made for eternity with all spiritual power. This soul can no longer bear to stay on this earth, it walks, as it were, with its eyes turned heavenward and looks for a place that suits it more.... but the body bears the burden of earthly existence until My call fetches the soul home and strips it of its body-shell. </text:p>
      <text:p text:style-name="Standard">All this has become clear to you, and when you are now active for My name, your soul is far away from matter and therefore in the regions which are more suitable for it, and soon the body loses the proper connection with the soul, where the soul has created a sphere of action for itself which is distant from matter. And likewise the soul will unite more and more with its spirit and will then also want to be active only purely spiritually.... and so the human being will cope with the physical activity with the help of otherworldly friends without actually needing the activity or help of the soul, because the lack of strength is then compensated by the support of these spirit beings. </text:p>
      <text:p text:style-name="Standard">The earthly child can then devote all its will-power to the spiritual life, and the soul can continue to perform its spiritual work and hence leads a separate existence from the body, although it is still earthly connected with the body.... A proper separation of soul and body has therefore taken place, but only in the spiritual sense.... The desire of the soul is a completely different one than the desire of the body, and since that of the soul finds the full approval according to the Divine order with God, so it can also go this way without damaging the body, making it unfit for the earthly task. And so the body carries it out, but under the influence of good spiritual beings. Do you understand this, My child?.... </text:p>
      <text:p text:style-name="Standard">If a union of the spirit with the soul is to take place, the body must withdraw anyway and is only an insubstantial cover in itself.... The spirit however does not need this cover, seeks only to win the soul for itself, and if it has succeeded in this, but the earth task of man is not yet completely fulfilled, then this is continued under employment of external spiritual forces, and the soul can then follow its spiritual task without restraint. So the world is also no longer a danger for such an earthly child.... Whoever eats My bread and drinks My wine remains in My grace forever, because he wanted My strength, and so it had to be given to him.... he will satisfy his spirit<text:span text:style-name="T2">'</text:span>s hunger with this bread at any time and quench his soul's thirst with the wine.... because My word contains truth and eternal love, and he who only remains in Me, will always be strengthened until all eternity.... </text:p>
      <text:p text:style-name="Standard">Amen </text:p>
      <text:p text:style-name="_30__20_Block"/>
      <text:p text:style-name="Standard"><text:span text:style-name="_31__20_Text">BD 0545</text:span> 14. 8 1938<text:span text:style-name="_31__20_Text"> </text:span></text:p>
      <text:p text:style-name="Para_20_1">Voice of conscience.... </text:p>
      <text:p text:style-name="Para_20_1">Warning spiritual beings.... </text:p>
      <text:p text:style-name="Para_20_1">Dismissing danger.... </text:p>
      <text:p text:style-name="Standard"><text:soft-page-break/>The purpose of all worldly endeavors is to remedy the hardships of life, to lead an orderly, carefree life and to do the body all possible favors and thus to make life on earth a life full of joy and pleasures.... But what seems to be beneficial for the body, is true death for the soul. No force on earth is able to save the soul from this danger, only man alone has to take care that the world does not have a deadly effect on the soul. </text:p>
      <text:p text:style-name="Standard">There are so many opportunities which give man a hint that he has to take responsibility for everything he does and does not do. He is also given intellect and will, so that he can consider everything and also avert the danger on his own initiative, if he only musters the will. Quietly and almost imperceptibly the voice stirs in his heart, which sounds louder and louder the more attention is paid to it. This voice is the vigilant warning signal that always alerts man to danger, and if he heeds this secret admonition of the heart, his soul will be grateful to him for protecting it from danger.... </text:p>
      <text:p text:style-name="Standard">In cases of great distress, the voice is so strong that a restlessness seizes the whole man and he does not attain peace until he has obeyed this voice, for everything that is good in man seeks connection with good spiritual power, and this in turn seeks to make itself heard in the human heart, so that the mind may stimulate the will to be active.... </text:p>
      <text:p text:style-name="Standard">Thus warnings and admonitions from above are sent to all people daily, and whoever understands them correctly and obeys them has no reason to fear falling prey to spiritual death, but if man separates himself and silences this voice by constantly rejecting it, the assistance of the warning spiritual beings will become less and less, the inner ear will not hear the voice, the outside world will drown it out with its call, the temptations will be obeyed and the soul will suffer unspeakably as a result.... </text:p>
      <text:p text:style-name="Standard">For the shell which surrounds it and from which it strives to detach itself will become ever denser and more impenetrable; soon not a single thought will apply to the spiritual world, and lightless will be the earthly path in spite of all the dazzling splendor from without. For the soul's core remains untouched by spiritual nourishment and must only always comply with the body's desire, and so man moves further and further away from truth and soon no longer has any connection with everything that is purely spiritual and could contribute to the soul's upliftment into regions of light. </text:p>
      <text:p text:style-name="Standard">The bodily shell of man has become thoroughly material, it seeks finery and trinkets, is addicted to pleasure and tries to gain charms from everything in life, arouses the spirits of arrogance, wants to rule and is always averse to the true task. its behavior can put it in an excited state, it finds all the words of rejection and tends to put up a wall between any spiritual demand made on it and the earthly desire.... which man much prefers to fulfill because it seems beneficial to the body. </text:p>
      <text:p text:style-name="Standard">And he only always has the one will to deny the survival of the soul in order to be relieved of every responsibility for the time of earthly life and to have a greater right to the pleasures of the world. And countless people today have fallen prey to such erroneous views.... </text:p>
      <text:p text:style-name="Standard"><text:soft-page-break/>All attempts to convince them and to turn their mind to eternity, fail - and only a great hardship can still have a fruitful effect, if it does not even then rather drive them to obduracy and let people drift towards the abyss completely without will. </text:p>
      <text:p text:style-name="Standard">By the oppression of the individual you must recognize which path some must walk in order to become soft and submissive and humbly submit to the Creator. All suffering will be taken away from them if they entrust themselves to the Father's care with deep faith, but they will be burdened more and more heavily by the ways of the earth if they continue to remain stubborn and do not want to take hold of the Father's merciful hand. </text:p>
      <text:p text:style-name="Standard">Only suffering makes one docile, and only through suffering will man come to his senses, for all fulfillment of longing only diverts him from the path that alone leads to the Father.... Man should bow down and look up to the heavenly Father in deepest humility, only then he can participate in the grace that leads him to the Father.... For God wants to give to everyone.... if he only has the desire to receive the gifts of the Lord. </text:p>
      <text:p text:style-name="Standard">Amen </text:p>
      <text:p text:style-name="_30__20_Block"/>
      <text:p text:style-name="Standard"><text:span text:style-name="_31__20_Text">BD 0546 </text:span><text:s/>14.8.1938<text:span text:style-name="_31__20_Text"> </text:span></text:p>
      <text:p text:style-name="Para_20_1">A new law.... </text:p>
      <text:p text:style-name="Para_20_1">Jesus Christ’s teaching.... </text:p>
      <text:p text:style-name="Standard">Consider how many forces surround you, good and evil.... and that you are exposed to both, depending on your attitude, whether you affirm the good or the evil. And then imagine the great responsibility you have assumed for your soul.... Remember that you can achieve infinitely beautiful things, but you can also plunge your soul into ruin, and that each time is your free will.... </text:p>
      <text:p text:style-name="Standard">Then you should have an idea of how concerned the Divine Father love is about the well-being of your soul and how he therefore tries to warn and hold back every man from the step which could lead to the ruin of the soul.... and how he therefore wants to make it understandable to you that you should only be concerned about the soul, to be able to enjoy bliss without measure one day. Thus, the heavenly Father has continued to send admonitions to His earthly children and has ensured that every soul is made aware of His will.... </text:p>
      <text:p text:style-name="Standard">He has focused the attention of all mankind on the question of the Divinity of Jesus Christ.... He has let the fight break out, which the world with its followers declares against the Son of God.... And that He allows all this, happens only out of true love for this very mankind, so that it begins to investigate in its heart what it only recognized superficially or also denied. Although people think that they can free themselves from the old teachings that God Himself announced to people during His walk on earth without any bad consequences, this plan will bring them such bad consequences, that the earth will still see much suffering and sorrow and this through their own fault. </text:p>
      <text:p text:style-name="Standard"><text:soft-page-break/>The new law will be proclaimed and give people a certain religious freedom, but the after-math will not be absent, for the heavenly Father must seriously point out to people that they are walking on quite the wrong path when they try to free themselves from faith in the Lord Jesus Christ and His work of redemption. The same condition would then again appear among the people as it was, before the Savior lived on earth.... In the same darkness, mankind would remain in the same great sinfulness, and the Savior from the misery of the soul.... Jesus Christ.... would again be rejected as before His death on the cross.... </text:p>
      <text:p text:style-name="Standard">The way is free for all.... to heaven or to hell.... But whoever does not confess Jesus Christ, can never find the way to the eternal home; he can only take the way to hell, because at the same time he rejects all means of grace which the Lord has made accessible to the children of earth through His work of redemption, and since man alone, without Divine grace, is too weak to reach the real goal on earth, he is then no longer given the opportunity to become a partaker of eternal life by his own strength, for the Divine Savior acquired all this for us through His death on the cross.... </text:p>
      <text:p text:style-name="Standard">But how should he who rejects the pure teaching of Christ and tries to replace it by worldly moral teaching, be allowed to enjoy these graces.... If the hour of reckoning then comes, he will have to bitterly repent and realize the great error, and only in the absence of any knowledge, could he be forgiven the debt.... But if he knowingly rejects what is indispensably necessary for his beatification, he can never enter the degree of perfection that enables him to enter the Father's house. And so let each one examine and pray to God from the bottom of his heart for enlightenment, once the world wants to try to destroy the faith in Jesus Christ as the Son of God.... </text:p>
      <text:p text:style-name="Standard">The Father in heaven hears those who call and never again lets their prayer go unheeded.... He will lovingly grant help and establish faith there and guide people into the truth so that their faith will become all the stronger and they will have to recognize in the Divine Savior the Redeemer of mankind and His teachings will be powerfully established in the hearts of the people, to be spread anew over the whole earth.... And the Divine Redeemer will give His blessing to it, since it is a matter of guiding innumerable souls on the right way and to bring the kingdom of heaven close to them.... And the multitude of His followers will proclaim His name loudly and fearlessly, and the Lord will bless them for all eternity.... </text:p>
      <text:p text:style-name="Standard">Amen </text:p>
      <text:p text:style-name="_30__20_Block"/>
      <text:p text:style-name="Standard"/>
      <text:p text:style-name="Standard"><text:span text:style-name="_31__20_Text">BD 0547</text:span> 15.8.1938<text:span text:style-name="_31__20_Text"> </text:span></text:p>
      <text:p text:style-name="Para_20_1">Bridge to the spiritual world.... </text:p>
      <text:p text:style-name="Para_20_1">Condition for this.... </text:p>
      <text:p text:style-name="Standard">My dear child, see how the spiritual forces turn to you according to your will, how all beings endeavor to convey truths full of light to you.... and how thereby an ever more active thought-activity sets in.... You will recognize <text:soft-page-break/>from this that the will is able to do everything and that you will be led more and more into the kingdom of truth through this will, the more alive My Word is received by your heart and the more you strive to put it into practice. </text:p>
      <text:p text:style-name="Standard">By virtue of your willpower, which I want to increase, a bridge will soon be built to the spiritual world, on which you can enter the land of the spirits of the beyond without hindrance and there get a wealth of impressions which will enable you to defy all opposition and to immerse yourself at any time in a pure-spiritual state.... that the soul can detach itself at any time and may have a clear vision when it is necessary. </text:p>
      <text:p text:style-name="Standard">So set yourself this goal and strive for it by striving more and more diligently to keep My commandments.... Never neglect to ask for strength through heartfelt prayer, for without Divine help, you are too weak on your own - and without your supplication, such a gracious experience cannot be granted to you, for many are called, but few are chosen, and in order to belong to the latter, your heart must drive you to Me with all fervor, you must sacrifice for My sake and always want to seek and find Me.... for the fountain of life.... of true life.... I alone am, and from Me comes all strength.... </text:p>
      <text:p text:style-name="Standard">He to whom I give this power, receives Me Myself and will therefore be a true child of his Father. And I have promised all bliss to these and want to prepare this bliss for My Own already on earth by announcing to them when I will take up residence in their hearts.... so that they may rejoice and no longer forget Me until they are partakers of eternal bliss through union with Me forever. </text:p>
      <text:p text:style-name="Standard">Amen </text:p>
      <text:p text:style-name="_30__20_Block"/>
      <text:p text:style-name="Standard"><text:span text:style-name="_31__20_Text">BD 0549</text:span> 17.8.1938<text:span text:style-name="_31__20_Text"> </text:span></text:p>
      <text:p text:style-name="Para_20_1">Preparation of the souls from the side of the otherworldly forces.... </text:p>
      <text:p text:style-name="Standard"><text:span text:style-name="_32__20_Text"><text:s/></text:span><text:s/>The name of the Lord be praised forever.... So receive today a proclamation which the Lord has wisely clothed in a form that it may be well understood by you.... A special task of the spiritual beings is the preparation of the souls for their spiritual activity, and there those forces which the Lord has determined for the teaching activity in the hereafter, work undaunted. </text:p>
      <text:p text:style-name="Standard">What is to be transmitted to people is, as it were, given by the Lord Himself, because the spirit-beings continuously only carry out the Divine will. They are the connecting forces from the hereafter to this world, and their activity consists in continuously announcing the will of God to the people on earth, who are particularly receptive to it. And this in such a way that they influence the thoughts of people, transfer spiritual goods to them, as it were, and stimulate such a willing person to receive without ceasing.... </text:p>
      <text:p text:style-name="Standard">For there are inexhaustible areas, which are the task of the spirit-beings on the other side to open up for the earthly child, which they gladly and <text:soft-page-break/>eagerly comply with out of love for the Divine Savior. In such connection again all those seek to make themselves felt who </text:p>
      <text:p text:style-name="Standard"/>
      <text:p text:style-name="Standard">carry an unquenched desire to bring souls to the Lord.... who are also connected with the earthly people in a certain form and thus carry a kind of responsibility for these souls. If such spiritual beings can now communicate with people, a path has been trodden which is infinitely successful for the earthly children.... </text:p>
      <text:p text:style-name="Standard">But people often deprive themselves of this extraordinary privilege.... There then the spirit-beings have a difficult stand. They want to give and seldom find a child who accepts these gifts and adjusts to the way of understanding or proclamations.... Sober earthly thinking will always destroy the beginning works, and the spiritual experience is so far away from people that they are simply not able to stand up for it because they do not understand it or do not want to understand it. </text:p>
      <text:p text:style-name="Standard">God let an extraordinary power work at any time, and this power caused that on the one hand a hunger became perceptible in man for spiritual nourishment and that this could be met on the other hand by the will of man.... and so the will was the cause that the bridge was built from the beyond to earth.... that suddenly man was not only able to think earthly, but a completely new spiritual experience also made him receptive for an otherworldly work.... Now it will always be the task of the individual to tread the bridge to the beyond as often as possible, but thereby a region has been made accessible to him which is unfathomable outside of such a spiritual connection. </text:p>
      <text:p text:style-name="Standard">Man demands to know, and the fulfillment of his desire will be fully granted.... but it will first be checked to what extent the true free will is predominant among the people. If a spirit-being has established the connection, it must of necessity then be active in order to keep awake the desire in man.... to let the questions arise in him, which are the task of the spiritual beings to solve and which are to be valid as instructions for all those to whom spiritual knowledge proves to be more desirable than earthly wealth and earthly wisdom. </text:p>
      <text:p text:style-name="Standard">Where the interest in those [people] questions has awakened, there also the spiritual hunger will not decrease any more.... the human being will try to satisfy it, and will feel unspeakably well thereby, because he already receives the heavenly food, the bread of the life, which is the Lord Himself.... He is satiated with food, prepared by the angels of God themselves and given as refreshment, so that man does not tire in the spiritual work, which is the most important thing on earth. This activity of the spiritual beings is ordered by God Himself and is again a work of love for the children of the earth. </text:p>
      <text:p text:style-name="Standard">Undaunted, the beings seek to influence people and to take possession of the souls which they now form according to their wise knowledge.... They seek to set these souls a task and spur them on to fulfill it, and so they <text:soft-page-break/>contribute to the soul's elevation into spiritual regions, so that the work on such souls.... the influencing of the thoughts.... becomes easier and easier for them and even in the end the state can be reached that man recognizes this connection with spiritual forces as the only true purpose of life and lets no opportunity pass by to cultivate this, and so the work of these spiritual beings in the hereafter is crowned with success and the earthly child is completely transformed in spirit and soul.... </text:p>
      <text:p text:style-name="_30__20_Block"/>
      <text:p text:style-name="Standard"><text:span text:style-name="_31__20_Text">BD 0550</text:span> 18.8.1938<text:span text:style-name="_31__20_Text"> </text:span></text:p>
      <text:p text:style-name="Para_20_1">Preparation of the souls from the side of the otherworldly forces.... </text:p>
      <text:p text:style-name="Standard"><text:span text:style-name="_32__20_Text"><text:s/></text:span><text:s/>In the spiritual world, all beings are of equal importance.... No soul is valued less, and therefore also the endeavor to win this for the eternity is always the same.... For every soul is in its original substance a part of God and can therefore never be devalued. If an embodiment of the soul has taken place on earth, the soul will want to participate in the transformation to goodness to the same extent as the earthly body undergoes this task. </text:p>
      <text:p text:style-name="Standard">An equal work of the body and the spirit must begin, so that the soul achieves the highest advantages by the earthly life.... and since every soul is equal before God, also every soul will be given the same possibilities to reach the highest state of maturity.... i.e., a soul will not be considered less or a field of activity will be withheld from it, which could help it to maturity. </text:p>
      <text:p text:style-name="Standard">Where a soul seriously devotes itself to work, it can never speak of disadvantage.... It will be considered in the same way as all spiritual beings.... The embodiment is granted to them as grace, and so also every soul can develop immensely high in the time of the embodiment, only it is up to it how it uses the time for eternity. If it lets itself be led over into the spheres of its actual destiny, it must also reach that perfect state which is proper to all spiritual beings in this sphere.... </text:p>
      <text:p text:style-name="Standard">It will hardly be able to do anything else than to develop into a God-like being in every respect, because it has within itself the consciousness of being itself a particle of the eternal Godhead.... And such a justly self-recognizing God-being must also be offered the help of the spiritual beings to the greatest possible extent, and it will therefore also never be able to capitulate, even if resistance appear great sometimes. Because the value of the soul remains unchanged.... Everything that is God's remains unchangeably the same, it does not lose value and therefore cannot be considered different or low when it comes to achieving perfection. </text:p>
      <text:p text:style-name="Standard">Only the kind of influence on the souls is different and must also be different because every soul also has its own conception of the purpose of the earthly existence. And as long as it has not yet recognized the pure truth, it must be guided by influence from outside in such a way that it begins to recognize.... It must be prepared to receive the Divine truths, and until this state is reached, many a soul needs a longer time - yes, it often initially rejects everything and thereby makes the way of recognition difficult for itself, and that is why many an earthly man has to fight through a difficult inner <text:soft-page-break/>struggle before the enlightenment comes to him that every being is destined by God to enter into union with Him, and that this can only happen if it is completely absorbed in its task which was set for it by the Divine Creator.... </text:p>
      <text:p text:style-name="Standard">Amen </text:p>
      <text:p text:style-name="_30__20_Block"/>
      <text:p text:style-name="Standard"><text:span text:style-name="_31__20_Text">BD 0551</text:span> 21.8.1938<text:span text:style-name="_31__20_Text"> </text:span></text:p>
      <text:p text:style-name="Para_20_1">Commanding nature.... </text:p>
      <text:p text:style-name="Para_20_1">Appropriating the power of God.... </text:p>
      <text:p text:style-name="Standard">Far from the world, you will hear the voice of your heavenly Father and realize that the most blissful peace beckons you when you are alone with Him.... Hear this: If My grace has so far protected you from the evil influence of the world and awakened in you the feeling to look for the true joys elsewhere than in the world's activities, then your gaze now more than ever turns towards the only true goal, and you now find happiness only in being connected with Me. And so you prepare heaven for yourself already on earth, because desire will captivate you to such an extent that every minute which will demand other activities from you, will appear to you as a lost one. </text:p>
      <text:p text:style-name="Standard">But know, My child, that in a quiet hour you receive so much that your heart will feed on it for a long time and you can meet life joyfully and easily. For the Father in heaven always has His donations of grace ready and distributes them among His children. And so you find at the same time also the strength to let everything pass over you, and heaven blesses your work.... And because I want that nature also obeys you, banish this rain immediately by your will.... and take the strength for it from intimate prayer, because I want it thus.... </text:p>
      <text:p text:style-name="Standard">And remember, My child, that.... whoever commands nature in My name.... nevertheless makes My will his own, and this is his power.... I have everything to give you, if you will only receive.... So do not deprive yourself of grace and believe.... For faith strengthens your will and unites you with the elemental power of all existence.... you see My activity in nature.... what prevents you to look for the same power also in you, who are after all a part of Me.... The consciousness of being a child of God must raise you so high that everything must be subject to you if you subordinate your will to Mine.... And so man is also able to do everything, because he works through My power, which passes over into him, if he connects himself intimately with Me. </text:p>
      <text:p text:style-name="Standard">Only if you stand outside through too weak faith, My power does not have entrance with you, and then you fear and doubt and thereby grieve Me, because I want to call children strong in faith, My own. Just as you now imagine which life dominates you.... if you can put yourself completely into the thought that My power and My will are then alone the origin of your life.... if you try to regard this life of yours as precisely the same power which wants to express itself in you.... then you will also be able to make My <text:soft-page-break/>power your own, for then you will let this power, which is in you, break through the weak cover of resistance, and it can then work out of you.... so that you thus work through Me.... </text:p>
      <text:p text:style-name="Standard">Dear child, submit to My will so that I can give you great power, persevere in prayer and invoke your inner strength.... Let Me reign in you just once, and do not resist your desire, which after all only seeks Me and only through its own weakness of will has not yet found Me properly. Revive your spirit by continuing to seek Me.... and walk confidently on the path of truth.... the hour is not far off when you will see the right light and see with full will.... </text:p>
      <text:p text:style-name="Standard">Behold My child, miracles happen all times, but you do not pay attention to them; but if I now come to you today, then your heart is taken captive for eternal times, but you then can no longer fulfill My will on earth. And so your longing will only be fulfilled when your earthly activity is finished. But to all who fight for My name and suffer for My name's sake, I am so close that they will feel it tangibly - but for the time on earth, you will always draw the strength from My love, and by virtue of this love you will also look at Me unconsciously.... but this is for your soul, which will then also remain with Me forever and influence the body that it surrenders to Me. </text:p>
      <text:p text:style-name="Standard">You must first love Me with all your soul so that you will be able to endure great things for the sake of this love. And then you can no longer do otherwise, you must make My will your own and remain unchangeably in Me. And when you have reached this degree, then you may also see Me, and that for eternity, because My glow of love embraces you, and you will merge with Me and become pure love, and only then will you learn to understand why you children of the earth are the object of My great concern and love.... because you truly do not live for the world.... </text:p>
      <text:p text:style-name="Standard">The spirit in you is My share, which I woo with all patience and love.... To guide this to eternal fullness of light, is the only meaning and purpose of life. You must hear the resounding of the heart and listen to its sound within you and hear what the Lord God speaks to you, then you will certainly not desire the precious possession in vain.... you will hear the word and be informed of your task.... you will receive advice and help through this word and attain eternal bliss.... </text:p>
      <text:p text:style-name="Standard">Amen </text:p>
      <text:p text:style-name="_30__20_Block"/>
      <text:p text:style-name="Standard"><text:span text:style-name="_31__20_Text">BD 0552</text:span> 22.8.1938<text:span text:style-name="_31__20_Text"> </text:span></text:p>
      <text:p text:style-name="Para_20_1">Inner voice.... </text:p>
      <text:p text:style-name="Para_20_1">But never compulsion.... </text:p>
      <text:p text:style-name="Para_20_1">Child, first learns to use will.... </text:p>
      <text:p text:style-name="Standard">Everything done on earth will be evaluated according to the degree of love that dominates man at the time of execution. And the reward will also be measured accordingly. If you now have the desire in you to stand helpfully by a person, and you perform a good deed in this desire, only always out of love for your neighbor, then such a deed will have an effect for eternity, as <text:soft-page-break/>it were, because a Divine power is inherent in it, by virtue of which the soul spiritualizes itself and separates itself from the desire of the body. Although it still dwells in its shell, it has nevertheless moved considerably closer to the Divine Spirit and can now be strengthened by the Divine grace that overflows into the loving heart. </text:p>
      <text:p text:style-name="Standard">The quiet voice of God precedes every activity of love.... It will always admonish the human child to do what is beneficial for its soul. However, as soon as opposing forces take effect which want to determine the heart to do only that which could bring the human being earthly benefit, then the human being has to fight an inner battle, and free will is forced to express itself.... And so every action will be preceded by an instruction from God to do the right thing, but the own will will be decisive, and thus man can never be put into a compulsive state to do what his will does not approve of. </text:p>
      <text:p text:style-name="Standard">He therefore learns to use his will much earlier than he hears the Divine voice within himself, and will therefore also be responsible for his actions. The very first decision is often decisive for the later development of the soul. A child who turns to love by itself will not run the risk of ever getting lost, because the soul turned to goodness of its own accord, was supported by grace and therefore did not easily lose its connection with the good spirit-world, the power is granted to it again and again, and it again begets new works of love. </text:p>
      <text:p text:style-name="Standard">While a being, which only nourishes self-love in itself, will seek all advantages for its body, but creates a bad state for the soul, because it lets it starve and it hardly becomes aware of its actual purpose without Divine grace and therefore its activity in love is truly very small.... whereas a loving soul cannot do enough for itself, because the spirit of love works in it continuously. Every good deed is an inexhaustible source of grace.... it again supplies people with strength to work in love, and therefore every good deed also has the blessing in itself that it awakens love where it is still dormant and thus a single deed of love can have an infinitely happy and beneficial effect on the soul.... </text:p>
      <text:p text:style-name="Standard">Amen </text:p>
      <text:p text:style-name="_30__20_Block"/>
      <text:p text:style-name="Standard"><text:span text:style-name="_31__20_Text">BD 0553</text:span> 22.8.1938<text:span text:style-name="_31__20_Text"> </text:span></text:p>
      <text:p text:style-name="Para_20_1">Protection against earthly power through God's power.... </text:p>
      <text:p text:style-name="Standard"><text:span text:style-name="_32__20_Text"><text:s/></text:span><text:s/>I help My own to great strength, if they only ask for it in innermost humility. Behold, you My children, I promise you eternal life and will give it to you in all glory.... And if you now trust Me believingly, you will never be left without help where you need it. And therefore you shall give a testimony to the world how far your power reaches when you trust your Lord and Saviour and command a halt in His name there where they want to harm you as My disciples.... You do not have the least power out of yourselves, but in My name, you will be able to do everything with strong faith and full trust in Me, your God, your Creator and Redeemer.... </text:p>
      <text:p text:style-name="Standard"><text:soft-page-break/>Whoever wants to master the world must have authority from the Divine Teacher and be equipped with full power.... and if I want to give you both, then you must never hesitate to accept this, and you will be able to work extraordinary things when it is a matter of spreading the word of the Lord through this.... and so each of you who stand up for Me and My name, will have the right and the power to defy and resist the world and its desire, if this desire is directed against My teaching. </text:p>
      <text:p text:style-name="Standard">The slightest confidence in My help makes you so strong that you can defy earthly power, and you will never need to fear to be abandoned by My love.... I am near you and will not tolerate that you are harmed in soul or body. But each of you has the duty to serve Me faithfully, you only have to give Me the honor, and that all the time.... because no-one can serve two masters.... and if you make concessions to the world, your strength will decrease accordingly, and you will waver in faith and trust in Me.... </text:p>
      <text:p text:style-name="Standard">Therefore, beware of becoming unfaithful to yourselves.... And remember that the world will use all means to bring you down.... Then remember your Savior, who also withstood the tempter.... A pure heart never has to fear that the evil influence will gain power over it, if it only remains in this purity.... For in such pure hearts, I Myself dwell and will never tolerate that uncalled ones presume to destroy My work.... From such hearts, My Spirit speaks.... My love dictates these words.... And My willing children accept the words and make them their own. If now against this word is fought, the fight is against Myself.... </text:p>
      <text:p text:style-name="Standard">How then should I be defeated in the battle, since everything is subject to Me since eternity.... </text:p>
      <text:p text:style-name="Standard">And so I call out to the world: Leave Mine untouched, because what you want to inflict on them will only fall back on yourselves.... You yourselves will have to endure everything you want to do to Mine.... you will have to suffer if you want to let Mine suffer.... For because I give power to these, they will also exercise it against you, and you will then have to recognize under which protection the ones who are Mine.... Because I will always protect them from earthly power, and only My will will be able to rule over them, but not the will of those who act against My name and want to take away the most blessed teaching from mankind.... But those will be unmasked very soon and reap the reward of their shameful activity already on earth. </text:p>
      <text:p text:style-name="Standard">So each one shall use the power with which I give him in the best.... Considered in this way, it will be a blessing to the faithful.... but a sign of eternal glory to the unfaithful.... it will be a warning sign to the erring and a welcome protection to those who live in the Lord, love Him and serve Him.... because the Lord protects them as long as they stay on earth, so that they can fulfill their task and never need to fear earthly power.... </text:p>
      <text:p text:style-name="Standard">Amen </text:p>
      <text:p text:style-name="Standard"/>
      <text:p text:style-name="Standard"><text:span text:style-name="_31__20_Text">BD 0554</text:span> 23.8.1938<text:span text:style-name="_31__20_Text"> </text:span></text:p>
      <text:p text:style-name="Para_20_1"><text:soft-page-break/>Transition into the spiritual world.... </text:p>
      <text:p text:style-name="Para_20_1">Will.... </text:p>
      <text:p text:style-name="Para_20_1">Spiritual powers.... </text:p>
      <text:p text:style-name="Standard">If the desire arises in the soul to serve only the Lord of heaven and earth, then all good spirit-beings intercede for it, support and promote such a soul, in order to put it soon into the state where the soul unites with the Spirit. Under certain conditions, the soul will turn more and more to the spiritual, and this happens to a great extent when there are no obstacles in its way caused by the more worldly desires of the body. </text:p>
      <text:p text:style-name="Standard">The further the world is removed from the senses, the more unhindered the soul can pursue its activity, and only in such pure spiritual work, it will find its satisfaction. But people who cannot separate themselves from the world, from matter, will not be able to reach this state, because such people lack the inner urge, and this is indispensable for the promotion of spiritual activity. Wherever the opportunity presents itself to escape from the cares of the world, and in their place is substituted the care of the soul, a success will be achieved which is infinitely more valuable than the benefit that earthly activity can ever bring to a human. </text:p>
      <text:p text:style-name="Standard">There are not many who can turn away so completely from worldly duties, worries and worldly pleasures.... but these few can be called unspeakably rich, since they are in full possession of their spiritual abilities.... and can use them beneficially for eternity. But once a person has found the transition to the spiritual world, the earthly world no longer seems desirable to him.... he walks through the earthly valley until the end of his life, but without gaining any charm from it, which could be harmful to his soul-life. </text:p>
      <text:p text:style-name="Standard">Only in view of eternity, in the recognition of the Divine Creator and His works, he looks at the earth and all creations with spiritual eyes, and only this brings him benefit for his soul.... because it increases the love for the Father of all existence.... it awakens unlimited reverence and unconditional submission to the Divine will.... And so the soul offers itself to the heavenly Father by completely submitting to Him and striving for union with the Divine Spirit in the will to reach God. </text:p>
      <text:p text:style-name="Standard">It will also succeed in a short time, because the will is always decisive, and so the will of a human child alone will always be evaluated and this will also be fulfilled as much as possible.... and the deeper and more intimate the desire is, the more surely the desire will also be fulfilled.... Because everything what you want, you will receive, if you only ask for it from the heart.... Thus man prepares for himself the condition in which he finds himself.... For he will always receive what he strives for in his innermost heart and therefore he will not be able to blame anyone but himself if his situation is not satisfactory. </text:p>
      <text:p text:style-name="Standard">He has it completely in his own hands to shape himself, and the spiritual power, which he attracts through his will, will always help him.... the good or the evil.... But where man lets himself be guided by love, there he will by <text:soft-page-break/>no means have to fear walking on wrong ways, but every action will result in a separation of the soul from the body, i.e. from bodily desires, and nothing stands in the way of the soul's union with its spirit. God's love is infinite and also seeks to intervene everywhere where the soul still walks in blindness, and if only man then willingly surrenders himself to the quiet guidance, then full light will become his on earth.... </text:p>
      <text:p text:style-name="Standard">Amen </text:p>
      <text:p text:style-name="_30__20_Block"/>
      <text:p text:style-name="Standard"><text:a xlink:type="simple" xlink:href="http://www.bertha-dudde.info/english/edown.html" text:style-name="_30__20_Text" text:visited-style-name="_30__20_Text"><text:span text:style-name="_30__20_Text"/></text:a></text:p>
      <text:p text:style-name="Standard"/>
      <text:p text:style-name="Standard"><text:span text:style-name="_31__20_Text">BD 0555</text:span> 26.8.1938<text:span text:style-name="_31__20_Text"> </text:span></text:p>
      <text:p text:style-name="Para_20_1">Fate.... </text:p>
      <text:p text:style-name="Para_20_1">Free will.... </text:p>
      <text:p text:style-name="Standard">Whoever of mankind refuses to hear the word of God, will remain in long darkness of spirit, for when I preached such things to the people on earth, they received the light from the heavens. Now, however, the time has become much worse.... there is almost no person on earth who is not offered the true doctrine, and yet most close their hearts and ears to this doctrine and know only to speak of uninhibited enjoyment of life. And therefore My teaching remains so far away and so incomprehensible to them because the slightest hint of restriction of their enjoyment of life makes them unwilling and they want to reject and de-ny everything. </text:p>
      <text:p text:style-name="Standard">Now, however, also the Divine power has His means, because it always only pursues the same purpose and therefore does not want to leave any earthly child to its self-chosen fate. </text:p>
      <text:p text:style-name="Standard">Now people call that which completely counteract the desire agreeing with them, 'coercive measures', and they therefore do not recognize the free will without reservation.... But they have to consider how far they have to attribute everything to themselves that which they now feel as compulsion, and how easily they can also escape it with only a reasonably good will. </text:p>
      <text:p text:style-name="Standard">They could always remain in the same relationship of a child to the Father, who after all only wants to provide them with all comforts and whose harshness they would never feel, as long as they want to attach themselves intimately to the Father and intimate love unites the two of them. The heavenly Father also acts in this way and keeps away from His children who love Him and abhor all injustice, everything that is evil, oppressive and tormenting them, and only applies these means when this relationship has suffered a blow and the earthly child now acts contrary to the orders of the Father, Who nevertheless loves him and would like to give him everything that delights the child's heart. </text:p>
      <text:p text:style-name="Standard">Every child is entitled to the blessings of faith and love.... if they do not accept these, even blatantly act against it and disregard them, then everything must come over the earthly man as countermeasure, what is then felt as compulsion.... Then the human being believes to have been placed completely unfree into the creation.... and has to attribute <text:soft-page-break/>everything only to himself and his hardened heart. And so it is precisely these people who are most likely to fall into the temptation of absolving themselves of responsibility, always with the good excuse of being forced to carry out everything, but which are always only the effects of their previous wrong actions. </text:p>
      <text:p text:style-name="Standard">Every man is given the possibility to choose freely also another way than what he has done or does.... who prevents him from it.... But he has chosen, just because he thought it was good, just this way, and so the effect of his action will always be as it was the people's desire and will.... If he has then realized that the success is different from what he wanted, he now wants to shift the blame of his supposed failure to another power in order not to have to recognize himself as the author of this. Whoever makes an effort to look for the starting point of all events that concern him in himself, will very soon get a different opinion about "fate". </text:p>
      <text:p text:style-name="Standard">The ways which he has to go are marked out for the human being, but all actions are left to him freely, so that everyone can get the right nourishment for himself or his soul in every situation of life, which secures its spiritual revival. And so no event in life will have to be somehow obstructive for the soul.... but the human being will always contribute to it, whether every event is of favorable or unfavorable influence on the soul.... and thus the human being can never want to make the degree of maturity of his soul dependent on the life-situation assigned to him, which in itself is not in the least decisive for what the human being thinks in the innermost heart.... feels.... and wants.... </text:p>
      <text:p text:style-name="Standard">Only the thinking, feeling and willing of man brings about the maturing of the soul, but all conditions which surround him are only capable of bringing thinking, feeling and willing to the highest development, so that man can decide freely.... But not that man would be forced to act differently than his <text:span text:style-name="_31__20_Text">will</text:span> prescribes. This can be applied to purely earthly activities, but never to the inner life, which every human being can form according to his own will. Only that he must bear the consequences even if his thinking, feeling and wanting offends against the Divine order. For this purpose God gave mankind intellect, that they may recognize.... and again and again give pointers there where the earthly child threatens to go astray.... </text:p>
      <text:p text:style-name="Standard">Amen </text:p>
      <text:p text:style-name="_30__20_Block"/>
      <text:p text:style-name="Standard"><text:span text:style-name="_31__20_Text">BD 0556</text:span> 26.8.1938<text:span text:style-name="_31__20_Text"> </text:span></text:p>
      <text:p text:style-name="Para_20_1">Light.... </text:p>
      <text:p text:style-name="Para_20_1">Rebirth of the spirit.... </text:p>
      <text:p text:style-name="Standard">Enliven your spirit with thoughts of your Lord and Savior, and you will never have to wor-ry about the distress of your soul. It is always the same thoughts that you give room to, and yet only your heart needs to desire Him, and no danger will threaten you anymore. </text:p>
      <text:p text:style-name="Standard">Therefore all people should only seek their Savior and Divine Redeemer, and never would violence be done to them by powers of darkness. For this <text:soft-page-break/>alone protects every soul.... He who desires to go up, will not be swallowed up by the depth.... his flight will only go higher and higher, and the spiritual light will protect him, that it could ever again become dark around his soul. </text:p>
      <text:p text:style-name="Standard">And so the true disciples of Jesus are destined to walk in the light already on earth, to proclaim the light on His behalf and to spread such bright, radiant light around themselves and to let it shine to those who follow the ray of light that cast its glow on the dark path.... The clarity will do good to every soul, and it will bathe itself unceasingly in the light of spiritual truth.... And this light will awaken the slumbering spirit to life.... As a new day dawns, so will a new thinking awaken in the heart. </text:p>
      <text:p text:style-name="Standard">The darkness of the soul is pierced by radiant brightness, and every little flame of love ignites in the heart and brings to light an undreamed-of power.... Everything that lives in man participates in the rebirth of the spirit.... An inexpressible urge for spiritual gifts makes the heart restless, and it finds peace only in granting this desire for spiritual food.... </text:p>
      <text:p text:style-name="Standard">The soul is constantly urged towards the Spirit of God, and when it has completely become the bearer of this Spirit of God, man experiences the spiritual rebirth, and all his will and aspirations are only directed towards his perfection, and he will be introduced to all wisdoms and be enlightened by the eternal Light, which is God Himself.... </text:p>
      <text:p text:style-name="Standard">Surrounded by the densest darkness, it will still be light and bright around him, and whoever is taught by him will also be enlightened, because it is God's will that the light shines far around, and so also the Lord has wisely ordained that His kingdom is opened to all who walk in this light.... There are indeed countless souls stuck on earth, and always the fault is to be sought in the fact that they were denied the light of heaven for the simple reason that the light of the soul could not shine where one only pays homage to purely worldly pleasures and does not have the slightest understanding for spiritual light.... and a complete darkness must surround such souls who rather shun the light than seek it.... </text:p>
      <text:p text:style-name="Standard">And although their activity on earth is an extremely lively one, this will nevertheless be of little benefit to the spirit, because no spiritual nourishment whatsoever can enable the soul to serve as a dwelling place for the spirit, and thus the train of thought of the earthly child under such circumstances, is a purely worldly one.... and such a being can seldom be given the light from the heavens because it feels more comfortable in spiritual darkness, thus it avoids everything, as it were, which could contribute to the brightening of the soul, and therefore all actions and deeds also remain groping in spiritual darkness. </text:p>
      <text:p text:style-name="Standard">Only when a man who has advanced in knowledge makes an effort to draw the attention of such erring souls to the blessing of the light, it slowly becomes a little brighter around them, and they feel the beneficial effect of such a light of grace, but before such people reach spiritual rebirth, there is still an endless long way to go, which they can hardly find on earth and therefore can hardly reach the rebirth of the spirit in earthly life. But the <text:soft-page-break/>few who set this goal first in life will be blessed a thousand times over, for theirs is the Kingdom of Heaven with all its glory.... </text:p>
      <text:p text:style-name="Standard">Amen </text:p>
      <text:p text:style-name="_30__20_Block"/>
      <text:p text:style-name="Standard"><text:span text:style-name="_31__20_Text">BD 0557</text:span> 27.8.1938<text:span text:style-name="_31__20_Text"> </text:span></text:p>
      <text:p text:style-name="Para_20_1">Comfort.... </text:p>
      <text:p text:style-name="Para_20_1">Indirect help of the spiritual beings in abandonment of the soul.... </text:p>
      <text:p text:style-name="Standard">Behold, I am with you all the days.... and I stand near My own and give them strength.... </text:p>
      <text:p text:style-name="Standard">It is an infinitely reassuring thought to know oneself protected by the Lord of creation, and therefore also those people who see in the Lord their Friend and Protector and Father, will be able to go their way of life in peace to the end. Become like children and entrust yourselves to the Father!.... He hears your prayer and helps you in your troubles, for it is His will that you be saved from heartache and find your way to Him without it. </text:p>
      <text:p text:style-name="Standard">Every soul receives such wonderful proofs of His love through the grace of God and will be allowed to enjoy these proofs of love more often, the more it turns to Him. It is all the more understandable that the right connection with the Lord results when His love embraces the human child and this expresses itself in such a way that He promises Divine-like power on earth. You will recognize that an invisible union of the spirit with the soul takes place when you become aware of this power in you, because God allows this extraordinary grace there where the own will strives for perfection and where a continuous work on the soul puts it into the state that the spirit can unite with the soul and consequently all compulsion of matter falls away from it. </text:p>
      <text:p text:style-name="Standard">It is an unparalleled struggle that an earthly child has to fight if the soul wants to shake off the chains of matter.... Without the grace of God such a thing would be impossible, because the power of man is far from sufficient, but every soul has just been offered tremendous means through the love of the Lord.... Every desiring thought causes that these means are turned to the soul, and thus again the way is an easy one, if the grace of God is implored.... but people do not pay attention to the prayer, so they will very soon become careless in their possible effort to reach the height.... they do not achieve anything by their own strength, they get tired and soon abandon their intention completely. But the soul fears and dreads this inertia and suffers unspeakably when the will of man slackens. From the spiritual world, however, little help can come to him, because its inhabitants likewise wait for the plea, before they are allowed to intervene.... In such abandonment, the soul will often feel compelled to commit an obvious breach of faith in the body. It will let the latter get into the most serious inner conflicts and will not be able to spare him spiritual depressions, so that the body, in spite of living well and fulfilling earthly desires, finds no rest and spends the days in true self-weariness, and this influence of the <text:soft-page-break/>soul on the body can sometimes cause it to abandon worldly desires and turn its thoughts to the spiritual life.... </text:p>
      <text:p text:style-name="Standard">If people did not let such inner warnings, bad moods and agonizing self-reproaches pass by unheeded, they would often reach insight much sooner, and the soul would thank them for it. Only in the constant harassment of the body does the soul find support on the part of loving spirit-beings, if these are not called directly for help. Every failure, every annoyance and every unpleasant event is, as it were, a help from beyond to support the soul, to make the body compliant, so that soul and body devote themselves together to the work on themselves. </text:p>
      <text:p text:style-name="Standard">And again such a common work is indispensable, if the soul is to reach the degree of maturity to be able to host the Divine Spirit within itself. For where the body does not comply, matter is an insurmountable obstacle to the unification of the soul with the Spirit of God. Every work of the soul must be carried out by the body at the same time, there must be a full agreement of body and soul.... and without resistance, the body must carry out what is useful for the soul alone.... </text:p>
      <text:p text:style-name="Standard">Amen </text:p>
      <text:p text:style-name="_30__20_Block"/>
      <text:p text:style-name="Standard"><text:span text:style-name="_31__20_Text">BD 0558</text:span> 27.8.1938<text:span text:style-name="_31__20_Text"> </text:span></text:p>
      <text:p text:style-name="Para_20_1">Participation of the world beyond in the writings.... </text:p>
      <text:p text:style-name="Standard">All of you will not reach that state which brings you brightness of the spirit. You still have to struggle very much against the power of evil, which still holds you captive and steers you in such a way that you still resist the light of truth.... Try to awaken all love in your hearts, then also your thinking will spiritualize.... you will only walk physically on earth, but in the spirit you will run ahead towards the true life.... But if you still observe the activities of the earth with active interest, the soul has no share in the spiritual experience. </text:p>
      <text:p text:style-name="Standard">And without this it does not progress on the way of knowledge.... </text:p>
      <text:p text:style-name="Standard">(Preceded by a family conversation) </text:p>
      <text:p text:style-name="Standard">And now listen: Do you know who directed your words to an area that gave rise to such conversations?.... You were surrounded by many spiritual beings whose thirst for knowledge sought your proximity. It was again a day of incomparable blessings for your surroundings. These beings are still ignorant, and their desire, like yours, is to draw from the source of grace lovingly granted by God.... to receive His sanctified word. Every line holds infinite value for all these seekers, and your work can be so extraordinarily beneficial if you bring it to the attention of these beings. </text:p>
      <text:p text:style-name="Standard">And for this your kindness, all the otherworldly friends thank you very much and protect your work again from uncalled powers. But every soul regrets that on earth there is not the same joy about the scriptures, which are a pure work of God and should have an effect full of power and strength of faith on everyone who only takes note of them. Just as the Lord constantly <text:soft-page-break/>hands out to everyone who asks, His gift should also be constantly accepted with thanks and yet finds so little echo in the hearts of the earth's children. </text:p>
      <text:p text:style-name="Standard">Every single topic touches the inexhaustible problem of the love and the wisdom of God.... As soon as this expresses itself through His word, the problem is solved, and that easily comprehensible for all people.... There is nothing that cannot be comprehended, and so whoever has the will to do so, can penetrate such wisdom.... Any prior knowledge is not necessary to understand this wisdom. But if such a work is dismissed without examination, the good will.... is missing the most indispensable thing to be able to receive the word of God. And for this reason, the Lord only teaches those who are of good will.... </text:p>
      <text:p text:style-name="Standard">And His work finds lively sympathy in the hereafter, where a crowd constantly gathers around you.... it is nevertheless important to be able to accept as much as possible of the teachings as spiritual good, in order to educate oneself as far as possible by Divine wisdoms. Such friends who are willing to accept, are numerous and always near you, and the occasion brought it about that this subject had to be brought up, in order to give whole-some instruction also in the hereafter to the stubborn or completely ignorant, which should lead them closer to knowledge. </text:p>
      <text:p text:style-name="Standard">It corresponds to a completely wrong way of thinking not to go into the essence, but to want to reject everything unchecked, but therefore the beings on the other side turn to you with the remark that the truth will never find entrance there where the desire for it is not present. Pondering and researching is futile, if both are not connected with deep love for the Lord...., but not <text:span text:style-name="_31__20_Text">seeking</text:span> the truth at all can lead even less to knowledge. A certain spiritual emptiness will inevitably arise from this.... man will always only pay attention to what happens in the world, but will have little understanding for pure spiritual phenomena. </text:p>
      <text:p text:style-name="Standard">And every further activity in this field will be of use always only in the first place for yourself and for the surrounding spirit beings who still need these explanations just as much in the hereafter. Give all these your time as often as you can, because their desire for spiritual truths is great, and they give you at the same time much suggestions and direct you, so that you follow these willingly.... But also yours they do not forget.... what you do to them today through your will to help them, will one day be repaid to your loved ones, because love works in the hereafter with increased powers. </text:p>
      <text:p text:style-name="Standard">Amen </text:p>
      <text:p text:style-name="_30__20_Block"/>
      <text:p text:style-name="Standard"><text:span text:style-name="_31__20_Text">BD 0559</text:span> 28.8.1938<text:span text:style-name="_31__20_Text"> </text:span></text:p>
      <text:p text:style-name="Para_20_1">Receive without interference.... </text:p>
      <text:p text:style-name="Standard"><text:span text:style-name="_32__20_Text"><text:s/></text:span><text:s/>You must obey the inner voice and thus accept what is offered to you. It took a long time before the words became audible to you, which always happens when matter opposes the spiritual striving too much. And this was just the case with the food, which does not allow the body yet the full rest <text:soft-page-break/>and thus also impedes the spiritual experience. A full rest must first occur to ensure the reception of the spiritual gifts without disturbance. </text:p>
      <text:p text:style-name="Standard">Every material substance is opposite to the spiritual sphere, and so also an unhindered tak-ing up of spiritual good can only take place when all bodily heaviness falls away and the spirit can and wants to deal only with the spiritual. As soon as a certain rest has occurred and the body can be completely switched off, the recording is also considerably easier and therefore you will have to reckon with resistances and difficult recordings as long as you still pay too much attention to the body with its needs. </text:p>
      <text:p text:style-name="Standard">If you can put all such things aside and immediately put yourself into the state of absorp-tion, then soon also every burden on the body will disappear, you will become insensitive to physical inhibitions and complaints, and you will be completely detached from matter for the duration of the reception. Seek to attain this state by surrendering yourself with full will to the spiritual power alone, without paying attention to the surroundings or the body hindering you, this striving will be crowned with great success and your work will only become more and more perfect. </text:p>
      <text:p text:style-name="Standard">Jesus gave His disciples an extremely valuable teaching on the Mount of Olives and tried to make clear to them, too, the concept of unhindered penetration of the power of God into the believing earthly man who withdraws from all the world. And it happened while He was speaking that all felt the power in themselves and could thus follow Him spiritually without their actual input. This power will also pass into you, if you only expect this power in full faith and desire to accept it. And so turn to the truths today, which are to reach you on behalf of the Lord: </text:p>
      <text:p text:style-name="Standard">Every soul has in itself the urge towards the eternal Godhead, but body hinders it to comply with this urge. An eternal law destines the soul to the same activity of the body assigned to it, and this law must be complied with until the body, as mere matter, separates from the soul again - i.e., until the soul becomes free from the earthly cover. Every soul, however, chooses for itself the body for the time on earth in which it can best attain the maturity it needs.... because in every soul slumber the urges of so many unpurified nature spirits which, after thousands of years, have finally united into one spirit-being in order to strive for their last perfection in the human envelopment. </text:p>
      <text:p text:style-name="Standard">But as those nature spirits were active before in the creation, so they will also have to follow a similar destiny in the human body.... there will always regularly appear certain characteristics which find their explanation from the previous life of the soul. And so the body will often have to adapt itself to these previous states, why then often is spoken of an in-heritance. The more versatile the human being is, the greater variety of soul-particles his soul has to show and the harder will be the fight which such a soul has to pass in earthly life, because the body enters into every desire of the soul and both body and soul must now, during the earthly time, try in <text:soft-page-break/>cooperation to become master over all these peculiarities which are inherent in the human being.... </text:p>
      <text:p text:style-name="Standard">And so the human being has always to realize in which relation the body stands to the soul.... as the activity of the body should always only serve the soul for redemption, so that such a redeemed soul finds its way back to the Godhead. But how, on the other hand, the soul suffers immoderate agonies when it is held back from its true destiny by the resistance of the body and its worldly desires, and the dark shell around it becomes denser and denser.... All efforts of such a soul to break through the encumbering shell are in vain, if the body does not help it, because the body alone creates or removes the obstacles by which the soul is surrounded. </text:p>
      <text:p text:style-name="Standard">And in this realization, the human being must continuously strive to serve his soul, i.e. to support it with all his strength, to get rid of its fetters, and thus the body must always defeat itself where the soul's individual character is particularly strongly felt.... For the body has the greatest power to fight just that, since the constitution of the body has been assigned to the soul just as it is necessary for this [cause].... </text:p>
      <text:p text:style-name="Standard">Amen </text:p>
      <text:p text:style-name="_30__20_Block"/>
      <text:p text:style-name="Standard"><text:a xlink:type="simple" xlink:href="http://www.bertha-dudde.info/english/edown.html" text:style-name="_30__20_Text" text:visited-style-name="_30__20_Text"><text:span text:style-name="_30__20_Text"/></text:a></text:p>
      <text:p text:style-name="Standard"/>
      <text:p text:style-name="Standard"><text:span text:style-name="_31__20_Text">BD 0560</text:span> 28.8.1938<text:span text:style-name="_31__20_Text"> </text:span></text:p>
      <text:p text:style-name="Para_20_1">Warning against worldly pleasures.... </text:p>
      <text:p text:style-name="Standard">Behold, My child, you can find Me only far from the world.... I will never stay where people pursue their earthly pleasures, and these will always stand like a wall between Me and the children of the earth. All the presentations of the world cannot replace what I can give you, and if you do not want to completely distance yourselves from them, you will remain far from Me in your heart. And so you rob yourselves of the most precious, because you let yourselves be enticed and fall too easily into the snares of the world, which after all is not and cannot be My true life.... And see, you are in such danger.... you must pass every test, for I send them to you to test you.... </text:p>
      <text:p text:style-name="Standard">The world does not offer you much, they are only apparent pleasures which do not last, but what you give away, is far more.... And so I earnestly admonish you not to let yourself be beguiled by such enticements of the world, if you want to remain in My love.... and devote yourself all the more diligently to your work.... Thus also the strength for self-conquest will be given to you, if only the full will strives for this. You should not give up heaven's blessings and My love for the sake of earthly pleasures, for these can never offer you a substitute for the gifts from above. And so remember My child, that even today only My love admonishes you, and seek to become and remain worthy of it.... </text:p>
      <text:p text:style-name="Standard">Amen </text:p>
      <text:p text:style-name="_30__20_Block"/>
      <text:p text:style-name="Standard"><text:soft-page-break/><text:span text:style-name="_31__20_Text">BD 0561 </text:span><text:s/>29.8.1938<text:span text:style-name="_31__20_Text"> </text:span></text:p>
      <text:p text:style-name="Para_20_1">Attempts of the world against faith.... </text:p>
      <text:p text:style-name="Para_20_1">Spiritual vision.... </text:p>
      <text:p text:style-name="Para_20_1">Prediction.... </text:p>
      <text:p text:style-name="Standard">So prove your will by openly confessing to be a representative of My name on earth, and so I will lead you through all adversity, because the misery of the world is unspeakably great.... and in order to save the few who want to acknowledge My name, I send out My servants and messengers.... and if there are quite many of them, the harvest will also be great on earth. </text:p>
      <text:p text:style-name="Standard">In the rebuke of these My servants on earth you also recognize My love for them.... </text:p>
      <text:p text:style-name="Standard">Whenever they threaten to waver, I revive their spirit and thus continue to promote their activity, because nothing is more detrimental to the spirit than a tired sinking into inertia. </text:p>
      <text:p text:style-name="Standard">The world tries again and again to trample all My teachings into the dust, and it finds more and more followers among the people, because they are very far away from the true faith.... from faith in their Redeemer and in the love and omnipotence of an eternal God. </text:p>
      <text:p text:style-name="Standard">All this has become nothing to them.... a legend.... far from all probability, and so also they judge the work of redemption only as a legend and do not recognize the terrible lack and backwardness which speaks from such faithless judgment.... What is the value of their lives, and what a sorrowful afterlife do these people face!.... And I see this suffering and want to save them from it.... </text:p>
      <text:p text:style-name="Standard">That is why I need willing workers in My vineyard, I need servants on earth who are to sow My seed so that it will sprout before it is too late.... I have chosen these children of Mine so that they should bring salvation to people and not miss anything to save souls from great misery. And the worldly activity is the greatest danger for these My commissioned ones.... They are to belong completely to Me and only carry out My will and completely separate themselves from the world.... Only in this way can they work in My name and hear My word in their heart. </text:p>
      <text:p text:style-name="Standard">The quickness of thought carries your soul to Me, if you turn to Me in heartfelt prayer. </text:p>
      <text:p text:style-name="Standard">Every good intention bears its fruit, and every teaching resonates in your heart. In the same way all My disciples on earth shall be strengthened by Me, and My words will never lose their effect, if they are only heard in the heart, because what only penetrates to the ears, passes them by like an empty sound, but what once has taken root in the heart will outlast everything.... and always and constantly let power flow to those who faithfully hear this word. Therefore listen: </text:p>
      <text:p text:style-name="Standard">Behold, your heart tells you very powerfully that I am near, and stormily it cheers to Me.... If you now hear it resounding in you, I have completely moved into you and will always work in you and through you. So constantly nurture your heart and keep it ready to receive your Lord and Savior, and <text:soft-page-break/>know that My love encompasses everything that only asks for Me. In the heart-chambers is hidden that which is Mine.... the God-spark of love </text:p>
      <text:p text:style-name="Standard">.... awaken this to the brightest flame, then you will become alive in the deepest sense of the word, you will live only for Me and the love for Me, and nothing and no-one will have access to your heart anymore, except Me.... </text:p>
      <text:p text:style-name="Standard">And so I will give you what was promised to you, and a new life will open up to you.... in clearest brightness you will see My kingdom in the midst of the spiritual world.... you will hear the voices of the spirits and will be taught by them in a way beneficial to you. But this will only happen when the time of blossoming is over.... when the body has completely changed and is no longer exposed to earthly temptation. This wise foresight must prevail in order to spare you other things that could be detrimental to you. </text:p>
      <text:p text:style-name="Standard">The following night you will recognize the task that is set for you.... Leave your soul to Me and give it completely to Me, that I can protect you more and make you completely My instrument. For now all events of My walk on earth repeat themselves.... all will be persecuted who want to protect My name.... he will be imprisoned who represents the pure teaching of My love, and those will suffer who confess the Redeemer in Me.... But do not be afraid, no harm will come to you as long as you acknowledge Me as your Lord. </text:p>
      <text:p text:style-name="Standard">This has already been announced to the world before that nothing can shake My power and that My will intervenes everywhere where one goes to battle against Mine. You fight for Me, your Lord, and will never be able to be defeated, since I go into battle before you and know well whose is the victory. Now therefore take it all upon yourselves and trust in Me, your Lord and Savior, and you will be strong, even if alone.... yet I am with you always and forever.... Hold fast to this word when danger seems to approach you.... You are never alone, but always protected by your Savior, Who loves you and to Whom you should give yourself completely and forever, in order to work for Him and to help save countless souls from distress.... from spiritual night to lead them into the bright light of day.... </text:p>
      <text:p text:style-name="Standard">Amen </text:p>
      <text:p text:style-name="_30__20_Block"/>
      <text:p text:style-name="Standard"><text:a xlink:type="simple" xlink:href="http://www.bertha-dudde.info/english/edown.html" text:style-name="_30__20_Text" text:visited-style-name="_30__20_Text"><text:span text:style-name="_30__20_Text"/></text:a></text:p>
      <text:p text:style-name="Standard"/>
      <text:p text:style-name="Standard"><text:span text:style-name="_31__20_Text">BD 0562</text:span> 30.8.1938<text:span text:style-name="_31__20_Text"> </text:span></text:p>
      <text:p text:style-name="Para_20_1">Gift of speech.... </text:p>
      <text:p text:style-name="Para_20_1">Backtalk.... </text:p>
      <text:p text:style-name="Para_20_1">Willpower.... </text:p>
      <text:p text:style-name="Para_20_1">Truth and will.... </text:p>
      <text:p text:style-name="Standard">Words revealing the Divine truth will reach you without interruption, since you faithfully turn your thoughts to the heavenly Father and seek to fulfill His will. But the gift to speak can be granted to you only at the time of your work.... i.e., when your knowledge is so great that you can distribute what you have received. For the world will always talk back, and it requires a <text:soft-page-break/>great gift of eloquence to be able to consequently meet it. However, all doubt will disappear when every objection can be refuted, and to reach this maturity of knowledge requires much devotion and willpower, which you should constantly struggle and pray for.... </text:p>
      <text:p text:style-name="Standard">There will come days when a simple word of opposition can weaken your strength of faith, and then you will have to take refuge in your Savior all the more, and you will come out of such danger doubly strengthened. Let love prove its power there again.... Everything you do in love makes your power and your faith grow stronger. And so the heavenly Father wants to approach a new time with all power through His servants and therefore only needs the good will to be truly ready to serve the Lord. Then all the necessary conditions will be clear and understandable to the earthly child, he will recognize his task and will be able to turn to it without shyness. </text:p>
      <text:p text:style-name="Standard">All compulsion of the soul is eliminated, completely voluntarily the child turned to the Father.... in the will to serve Him, and completely free will be from then on also his acting on earth, because the will to serve, let him get everything he needed. Because the will subordinated itself to the Divine will, and thus the earthly child is protected from wrong influence. </text:p>
      <text:p text:style-name="Standard">The further events will always be in accordance with the Divine will because the Spirit of God announces them to the people and he now directs all his steps himself, according to Divine will. And so he only ever hears the instructions which God sends to him.... He thinks and acts according to the truth as long as the will is in him to serve the Godhead in truth and pure love. The Lord's greatest grace is to communicate to an earthly being Himself, and in the full possession of such grace, truth can now truly exist in man.... And then the Divine will can also work through them unhindered, because the heart opens itself willingly to everything Divine and therefore remains permanently under Divine influence. </text:p>
      <text:p text:style-name="Standard">Often unimagined resistances arise on the one hand.... and energetic support on the other hand.... and this both from the spiritual world.... nevertheless the good spiritual forces, since likewise according to the will of God, will be able to express themselves unhindered, because the will of the human child demands truth and consciously turns away from all countercurrents. The stronger the will strives to come closer to the Godhead, the more it passes into the human being.... and thus the Spirit of God unites more and more intimately with the soul.... and from this again the soul draws strength.... </text:p>
      <text:p text:style-name="Standard">(Interruption) </text:p>
      <text:p text:style-name="_30__20_Block"/>
      <text:p text:style-name="Standard"/>
      <text:p text:style-name="Standard"><text:span text:style-name="_31__20_Text">BD 0563</text:span> 31.8.1938<text:span text:style-name="_31__20_Text"> </text:span></text:p>
      <text:p text:style-name="Para_20_1">Earthly and otherworldly happiness in love.... </text:p>
      <text:p text:style-name="Para_20_1">Spheres of light.... </text:p>
      <text:p text:style-name="Para_20_1">Looking inward.... </text:p>
      <text:p text:style-name="Para_20_1">War.... </text:p>
      <text:p text:style-name="Standard"><text:soft-page-break/>Detach yourselves from earthly pleasures with all your might and remain in My love.... </text:p>
      <text:p text:style-name="Standard">This will replace you a thousandfold what you give up for My sake. And so heavenly peace will unfold in you.... you will find all happiness on earth in My love and be inextri-cably united with Me. Let this be your principle, that you give up everything for My sake, then you will receive infinitely more than you have given, because if I refresh you, your desire will truly be for nothing else.... And you are in great need of refreshment for your salvation.... you do not know the joys of heaven and thus do not appreciate the value of My promises, but you will revel in unspeakable bliss if you follow My words.... </text:p>
      <text:p text:style-name="Standard">What does the world offer you in contrast.... Only sham goods and sham happiness.... But true happiness is only with Me, who created you.... Only this much you must know, that you have that blissful state for an unlimited period of time.... without end.... created for you.... that you will always feel the same desire for it and that this desire will be satisfied again and again through My love.... and that you will not be able to measure and evaluate such on earth, yet it will be desired by you in eternity. </text:p>
      <text:p text:style-name="Standard">This fulfillment of your longing is incomparable, and for this you have to endure earthly life with all the pain and suffering.... To make that blissful state of happiness accessible to you, My love is constantly striving, because since endless long times, the glory of God exists and will remain until all eternity. The more intimately an earthly being can feel for its Creator.... the greater the love of the earthly child is for the heavenly Father, the more versatile is the experience in the spiritual on earth. </text:p>
      <text:p text:style-name="Standard">Man already dwells on earth in spheres of light, if he cherishes the love for the Divine Savior in his heart and if the love has thus ignited to the highest ardor, then the Lord is in the fullest form of light in the middle of the heart.... a look inward lets His image shine, and from an overflowing heart, an intimate prayer rises up to the Father, Who gives to His child so abundantly. Behold, My child.... compare once that time of My walk on earth with the endeavor of the present time.... Everything that opposed My teaching at that time was from the kingdom of darkness. </text:p>
      <text:p text:style-name="Standard">Those people who accepted My word were very willing, but it was only a small part in relation to those who rejected My word. In later years, however, the number of My so-called followers increased, but these followers were not My true disciples.... They had made themselves something according to My teaching, and now in the following centuries, wars after wars arose around this teaching. Always a certain fight for My word was the cause, and this already could not be the right teaching, established by Me, for the sake of which bloodshed among mankind arose. </text:p>
      <text:p text:style-name="Standard">The progressive age period, however, became weary of faith.... and soon also no longer recognized the pure Divine in this teaching, but it moved further and further away from the true faith instead of accepting My unadulterated word, which again and again was given to the people <text:soft-page-break/>according to My will. But now, in order to guide mankind on the right path of recognition, once again a great shaking of entire religions, respectively of the teachings represented on earth, which were supposed to be My work, had to come.... and this shock should now lead to it that mankind seriously asks itself what the eternal Deity </text:p>
      <text:p text:style-name="Standard"/>
      <text:p text:style-name="Standard">demands from it. </text:p>
      <text:p text:style-name="Standard">So again My teaching shall arise among the people, and this will not be confirmed by any war or the like, also no religion will fight the other, but that alone will be decisive whether people will want to acknowledge Jesus Christ as Redeemer of the world and accept His teaching as the only truth or whether they think to banish everything true into the realm of legend and renounce all faith in the Redeemer. But this will never be a question of dispute which could lead to a war. The living example of these words of Mine is anyway the long prepared fight against all faith, which rages everywhere, but is decided only in the heart of the people.... Everyone will outwardly fulfill the will which the earthly power proclaims.... </text:p>
      <text:p text:style-name="Standard">But I fight for your hearts.... I do not want outward faith.... I want deepest inner experience and your true devotion to Me.... This battle must be fought in the heart and will never refer to worldly events, but always only to the acceptance of My pure word or its rejection. Now the world has become far too entangled in earthly interests and will only ever stage a war for such, but never will the question of the eternal Godhead tempt it to conjure up a war. People today are so far removed from spiritual experience that they would not make it the focus of a world conflagration; on the other hand, material interests are extremely prevalent and these alone can be the source of hostilities. </text:p>
      <text:p text:style-name="Standard">Thus, those predictions (John 16: 8) essentially refer to the wars arising from spiritual causes and a final elimination will not be possible until the whole of mankind has entered a more spiritual state, which then, however, also vouches for a completely different soul-attitude. All phenomena of the present time, however, point to a de-spiritualization of the generations, and the state of peace, which encompasses the whole earth, will still be far away. Such, My child, shall restore your inner peace, and in full faith you shall accept the words.... as pure truth and given in love.... For light shall be given to you, if you ask for it.... </text:p>
      <text:p text:style-name="Standard">Amen </text:p>
      <text:p text:style-name="_30__20_Block"/>
      <text:p text:style-name="Standard"><text:span text:style-name="_31__20_Text">BD 0564</text:span> 1.9.1938<text:span text:style-name="_31__20_Text"> </text:span></text:p>
      <text:p text:style-name="Para_20_1">Insight and inability.... </text:p>
      <text:p text:style-name="Para_20_1">Love work without knowledge of the value.... </text:p>
      <text:p text:style-name="Standard">And you will be immeasurably rich in experience, and your knowledge will extend over areas which all earthly intellect cannot reveal to you, for you are active as spirit beings in connection with the Divine Spirit itself.... At the moment of reception no earthly matter prevents you from receiving <text:soft-page-break/>spiritually from spiritual regions, and so you will also remain active in the spirit yourselves, provided that you do not fall back through your own fault. </text:p>
      <text:p text:style-name="Standard">Insight and incapacity are two factors that are in conflict with each other, and yet a person can attain full insight without having, in the proper sense, the gift of being able to judge clearly something that is beyond his knowledge. A living representation of the Spirit of God can hardly be given to man, but man will then feel this Spirit of God in him, provided he complies with everything that is demanded for the awakening of the inner spark of life. </text:p>
      <text:p text:style-name="Standard">Through the violent tearing away from the earthly, the slumbering spirit in man breaks through the surrounding shell and awakens to life.... i.e., it now works truly powerfully in man. </text:p>
      <text:p text:style-name="Standard">The mere persistence of the thoughts in the spiritual is the greatest helper of the soul, because now spiritual forces flow inexorably to the soul and let the activity of the spirit become more and more active, and a human child who devotes himself to every impulse that leads closer to the eternal Godhead remains untouched by dark violence and completes his career on earth with the right success.... that the soul has become the receptacle of the Divine Spirit and such union of the spirit with the Spirit of God is the ultimate goal of life on earth. </text:p>
      <text:p text:style-name="Standard">All earthly endeavors are, as it were, dead ways for the soul, the soul does not benefit from the least of such activities, only what love produces in man can be of use to the soul.... </text:p>
      <text:p text:style-name="Standard">Faith in the power of such good deeds can be the cause of inner transformation, for if a person practices them, he will unconsciously receive the power and grace to continue this work of love, and the soul will also have found its connection to the spiritual world. What one now does without actual knowledge of the value of such works of love is earmarked for eternity, and one good deed is soon followed by others, for he who has love never loses it and will shape himself even without the knowledge of spiritual truths. </text:p>
      <text:p text:style-name="Standard">Only the person who consciously strives for the ennoblement of his being will work incomparably more assiduously on himself and.... mind you.... will feel a significant relief in earthly life through the conscious use of the good spiritual forces, which will have an effect both spiritually and physically. The existence on earth remains a struggle for every human being, but since support is granted by the eternal Divinity, this should also be requested and used if possible, because from now on the spiritual beings make the progress of a requesting soul their business.... Whereas the one who walks through earthly life without all spiritual knowledge has to struggle much harder and has to generate such a strong power of love in himself in order to be able to give the soul the necessary help in earthly life as well.... </text:p>
      <text:p text:style-name="Standard">And if now the way is paved for you people, so that you may easily gain the kingdom of heaven, then consider this well and investigate and ponder what could possibly be the cause, so that the heavenly Father will take care of <text:soft-page-break/>you and protect you from failures and wrong ways....and recognize in it only His infinite love, which embraces all human children, and know that this love can never ever end and that it is eternally meant for you, His creatures.... and that this love woos your soul without ceasing.... so that it may find its way back to Him, the All-Father of Light.... of Eternal Love Himself.... </text:p>
      <text:p text:style-name="Standard">Amen </text:p>
      <text:p text:style-name="_30__20_Block"/>
      <text:p text:style-name="Standard"><text:span text:style-name="_31__20_Text">BD 0565</text:span> 2.9.1938<text:span text:style-name="_31__20_Text"> </text:span></text:p>
      <text:p text:style-name="Para_20_1">Word of God.... </text:p>
      <text:p text:style-name="Para_20_1">Grace through it.... </text:p>
      <text:p text:style-name="Standard">So always turn your gaze upwards full of devotion and let all hymns of thanks resound in you to the glory of God. For His love is infinite and always watches over His earthly children, so that they do not suffer damage to the soul. And so begin: Worlds will arise and pass away again, but the love of God, which expresses itself through His word, will never pass away in eternity. But you must adhere to this word in order to also be partakers of the great love of the Lord. For remember that the Lord makes known all His laws through His word.... consider that He instructs you and admonishes you to obey all His teachings.... consider that through this word you come into full possession of God's grace and that all the promises of this word are fully fulfilled in you if you live and act according to these words of His. </text:p>
      <text:p text:style-name="Standard">And then you will also know what immeasurable blessing lies on the Divine word and how little you receive God's blessing if you do not hear His word and therefore cannot draw any real vitality from it. The crushing awareness of unused grace will always trigger a restraining feeling, a regret that is difficult to make up for.... For whoever considers that the time on earth is only of such short duration and that the spirit must be on a very high level if the earthly child wants to become a true child of God, will recognize that also every opportunity must be used which can lead to the perfection of the soul, and thus the graces are first of all indispensable for man, and these graces are offered to man in so many ways and should by no means be regarded as dispensable.... </text:p>
      <text:p text:style-name="Standard">For they are always loving benefits of the heavenly Father, Who wants to make the task easier for His children on earth through the provision of all kinds of aids, which all serve the advancement of the soul. Only with the help of such graces, man has the possibility to rise from step to step, and so innumerable proofs of God's love are produced, which all should give enlightenment to the earthly people, with which care the Lord is concerned about His creatures, that they all can come close to Him.... For His love is boundless. </text:p>
      <text:p text:style-name="Standard">Amen </text:p>
      <text:p text:style-name="_30__20_Block"/>
      <text:p text:style-name="Standard"><text:span text:style-name="_31__20_Text">BD 0566</text:span> 1.9.1938<text:span text:style-name="_31__20_Text"> </text:span></text:p>
      <text:p text:style-name="Para_20_1">Lie and truth.... </text:p>
      <text:p text:style-name="Standard"><text:soft-page-break/><text:span text:style-name="_32__20_Text"><text:s/></text:span><text:s/>The greatest evil is the lie.... if you recognize the truth and still do not respect it, you let the spirit of lies gain power over you.... and its power is greater than you believe, because it poisons your whole thinking.... it takes away all power of judgment and always has a myriad of vices and evils behind it, which all have their origin in the lie. If the light is to shine for you, you must remain in the truth, because where the lie is, there is also darkness. </text:p>
      <text:p text:style-name="Standard">No soul likes such darkness, but it is inevitably pushed into it where truth is not respected. </text:p>
      <text:p text:style-name="Standard">All tribulation comes from the lie.... </text:p>
      <text:p text:style-name="Standard">The lie opens the door and gate to the evil passions and desires.... it is often so inconspicuous in itself and yet destroys all good instincts in man. And so all corruption is rooted in the lie, because it is a product of darkness. And so listen up: As long as you do not make an effort to cultivate the purest truth within you.... as long as you take refuge in para-phrases or untruths, no matter how small, the spirit of truth will never be able to enlighten you, because you can only unite with the eternal Godhead when you are completely pure of heart and detest the lie with all your heart. </text:p>
      <text:p text:style-name="Standard">And you now see the consequences of a web of lies swell to tremendous consequences.... </text:p>
      <text:p text:style-name="Standard">You do not know how enormous the effects of the lie are.... how it produces evil and re-produces itself, always giving birth to new lies.... And therefore the lie is the death of the soul, as the pure truth means the light from the heavens for this. But if you stand up for the truth, it will remain light and bright in you, and you will defeat the lie.... For just as the lie is mighty in its power and constantly brings about evil, the pure truth is much stronger and can illuminate the night of the lie with the brightest light by virtue of its power.... </text:p>
      <text:p text:style-name="Standard">And if mankind would only seek the truth, this would force the lie to its feet and bring infinite blessings over the earth. Thus, however, too many opposing forces prevail and are fought little or not at all, and the lie spreads over the whole earth and brings about unbelievable destructions.... And this is a reason why so little faith is given to the possibility of a pure-spiritual connection between the earth and the beyond. What is not so easily comprehensible to people, they immediately throw into the realm of lies.... they do not examine, but immediately reject, because they know the lie and its accompaniments only too well and know that its devastations extend over all areas.... </text:p>
      <text:p text:style-name="Standard">Pure truth is lie in their eyes.... They are much more likely to accept the lie unchecked.... </text:p>
      <text:p text:style-name="Standard">If they were to turn to God for enlightenment, they would soon lose all doubt and their power of judgment would be sharpened, and they would very soon know how to distinguish truth from lies. In their hearts it would become bright, and they would flee the lie as the most shameful work of the evil.... But as long as mankind does not take refuge in prayer.... and pleads <text:soft-page-break/>for knowledge of the truth, it will remain subject to the lie, and that by its own fault.... For the Lord imparts the pure truth to His children on earth and wants to offer it to all people.... But who will accept it?.... Only a small part, but the others grope in blackest darkness and remain children of lies of their own will, and so they will hardly reach eternal life, because only the truth guarantees them this.... </text:p>
      <text:p text:style-name="Standard">Amen </text:p>
      <text:p text:style-name="_30__20_Block"/>
      <text:p text:style-name="Standard"><text:span text:style-name="_31__20_Text">BD 0567</text:span> 3.9.1938<text:span text:style-name="_31__20_Text"> </text:span></text:p>
      <text:p text:style-name="Para_20_1">Lie and Truth.... </text:p>
      <text:p text:style-name="Standard">So follow the voice within you, which calls you to order, and do not fall into the error to follow any call, which is not audible in the heart, but only comes from the outside. You will soon recognize the essential difference of what you hear, if you only always give honor to the truth.... i.e. do not let yourselves be beguiled by blind words, but only act as you must consider it right. One can always gain a pleasant side to any thing by deviating from the truth or by making compromise.... Then, however, man does not walk the right path of knowledge, but remains in spiritual error until he has walked the path of pure truth. </text:p>
      <text:p text:style-name="Standard">For only through such can the degree of maturity be reached, which is the condition for entering eternal bliss. In full knowledge of the truth, straying into the path of falsehood, is doubly painful and harmful for the soul. For man was given the intellect to recognize.... </text:p>
      <text:p text:style-name="Standard">And he should inevitably also act in such a way as knowledge dictates to him through the inner voice which makes known to him the will of God exactly. If the voice is heeded, then it becomes man's friend.... it helps him from every trouble and danger. It is like a faithful guard for the salvation of the soul of man and protects him with all seriousness from going astray on the wrong track. </text:p>
      <text:p text:style-name="Standard">And if man gives himself fullest account to himself, then he will also listen attentively to the inner voice.... he will cultivate the truth and never deviate from the path of truth.... </text:p>
      <text:p text:style-name="Standard">and a truth-loving child also has access to the eternal truth, but a child of lies, never. Man must give account to himself, the voice of the heart must be his own judge, and he must stand sharp and unrelenting against his offenses.... he must recognize himself and try to improve, and this he can do only with the fullest sense of truth in his heart.... For the lie glosses over everything and will never accuse him of wrong.... It will only ever excuse him and never spur him on to ever greater love of truth.... </text:p>
      <text:p text:style-name="Standard">So you must never fall victim to this vice, you must seek the truth, even if it is sometimes more difficult to bear.... You must not make any compromises, but must keep yourselves strictly truthful.... if you also want to become partakers of Divine truth.... because God as the Eternal Truth can only communicate Himself to an absolutely truth-loving child who detests lies and never takes advantage of them.... You yourselves gain the greatest <text:soft-page-break/>advantage from it and will be considered unreduced, and so you will also be able to proclaim pure truth again, and that will always remain.... </text:p>
      <text:p text:style-name="Standard">Amen </text:p>
      <text:p text:style-name="_30__20_Block"/>
      <text:p text:style-name="Para_20_2">BD 0568 <text:span text:style-name="_31__20_Text"><text:s/>4.9.1938</text:span> </text:p>
      <text:p text:style-name="Para_20_1">Compassion.... <text:span text:style-name="_32__20_Text"><text:s/></text:span></text:p>
      <text:p text:style-name="Standard"><text:span text:style-name="_32__20_Text"><text:s/></text:span><text:s/>As all creatures bathe themselves in the sea of the Divine Love, so also the Divine mercy is indispensable for them, because without this everything would have to perish into nothingness.... People also need this without ceasing, because many withdraw from God's love through their own will and can only be preserved through God's mercy.... It is true that mercy is also an act of Divine love, but it only makes happy in the smallest measure, whereas love prepares all bliss in excess for the being which is worthy of this love. </text:p>
      <text:p text:style-name="Standard">God lets no being fall eternally, again and again the Divine mercy confronts this being and saves it from the worst.... the complete downfall.... as long as there still is the smallest possibility to lead it to a better state. Therefore, for you humans, mercy is also a virtue, which you should practice to the best of your ability. Whoever can feel with the misery of his fellow human beings, the Divine spark of love is active in his heart.... and the noblest work of charity is to stand by where the greatest misery has fallen upon people. </text:p>
      <text:p text:style-name="Standard">It is God's will that man, who himself avails himself of God's mercy, should be merciful.... </text:p>
      <text:p text:style-name="Standard">and is there perhaps one among you who does not need it?.... Therefore you should also be merciful and help the needy, even if they would have made themselves unworthy of your love - because the Lord judges this - but you should also love your enemies and show them your full mercy, if they need it. All blessing comes from above.... so also from there you will be blessed for every work of mercy.... </text:p>
      <text:p text:style-name="Standard">God's love therefore wants unfulfilled wishes to remain open to people, and if you practice works of mercy, the Lord will also consider you in His love.... because the need among mankind is nameless - you can be active in neighborly love without limits if you want to serve the Lord God through it and make yourselves worthy of His blessing. Do not let your hearts harden and give where it is necessary.... help where your help is demanded or needed. For the Father in heaven also continually extends His mercy to you and therefore also demands the same from you.... For as you measure out, so will it be measured out to you.... </text:p>
      <text:p text:style-name="Standard">Amen </text:p>
      <text:p text:style-name="_30__20_Block"/>
      <text:p text:style-name="Standard"><text:span text:style-name="_31__20_Text">BD 0569</text:span> 4.9.1938<text:span text:style-name="_31__20_Text"> </text:span></text:p>
      <text:p text:style-name="Para_20_1">Omnipotence and wisdom.... </text:p>
      <text:p text:style-name="Para_20_1">Not arbitrariness.... </text:p>
      <text:p text:style-name="Para_20_1">Presumption.... </text:p>
      <text:p text:style-name="Standard"><text:soft-page-break/>All that I created on earth is based on a wise intention, and to understand this, I guide you into the sphere where you learn to comprehend spiritually.... And even if it seems to you as if God only acts arbitrarily, an observation of the Divine creation is enough and it will become clear to you that your thinking was very wrong.... If you connect yourselves with spiritual power, all earthly heaviness will fall off you; likewise every spiritual work will go </text:p>
      <text:p text:style-name="Standard"/>
      <text:p text:style-name="Standard">better and better, if the spirit is able to separate itself from all matter. Now you will feel those forces coming to you which make you capable of extraordinary achievements.... </text:p>
      <text:p text:style-name="Standard">So also the Spirit of God rules in nature in the same relation to the things which stand outside of the directed creation.... i.e., the omnipotence of God will always express itself in matter, but in the spiritual, the wisdom of the Divine Creator.... Since wisdom and omnipotence are manifested in every work of creation, each of these works will not owe its existence to the arbitrariness of God, but will have been created for a specific purpose and meaning. Everything will correspond to a wise sense and therefore radiate and testify to the wisdom of God in both spiritual and material respects to every thinking person. </text:p>
      <text:p text:style-name="Standard">But all reference to such a kind of well-ordered planned creation is not enough for man that he surrenders himself fully believing and trusting in the Divine omnipotence, but man is always struggling with God because of his fate imposed on him and does not recognize all measures of the eternal Deity as wise and well-considered.... He grumbles and complains and yet cannot comprehend in his small mind how little power of judgment is inherent in himself.... May a man even presume to object to or condemn what is done by the will of God? </text:p>
      <text:p text:style-name="Standard">And yet man so often transgresses against the commandment of love for God.... In deepest humility he should receive everything that comes over him, whether good or bad, and always only consider that everything corresponds to a wise purpose. If he strives to develop his spirit, he must soon realize that in all events he experiences such a visible intervention of the eternal Godhead - and that from this Godhead, all threads of the eternal creation emanate.... thus the entire universe is the proof of the Divine love, which manifests itself in all things on and above the earth and testifies to His infinite wisdom and omnipotence.... </text:p>
      <text:p text:style-name="Standard">Amen </text:p>
      <text:p text:style-name="_30__20_Block"/>
      <text:p text:style-name="Standard"><text:span text:style-name="_31__20_Text">BD 0570</text:span> 5.9.1938<text:span text:style-name="_31__20_Text"> </text:span></text:p>
      <text:p text:style-name="Para_20_1">Releasing the mind from the body.... </text:p>
      <text:p text:style-name="Para_20_1">Answer <text:span text:style-name="_31__20_Text">all</text:span> questions.... </text:p>
      <text:p text:style-name="Standard">The power of the spirit penetrates into infinity, the body, however, can only take in what is imparted to the mind by the spirit, and so it will always be a question of how far the body grants the spirit in itself the right to separate <text:soft-page-break/>from it, and that by the willing yielding of the body.... by the occupation of the thoughts with the spiritual. All matter will interfere between spirit and body. If now the body can cause a detachment from matter as far as possible, then the way to infinity, is made free for the spirit in him. </text:p>
      <text:p text:style-name="Standard">All problems which touch people and whose solution seems important to them, can now be submitted to the spirit, and the immersion in purely Divine miracles of creation soon results in a clear solution of such questions.... Because there is only one truth, and this is to be grasped only with the spirit, which is God's, but never with what still belongs to the earth, to the purely human thinking.... Only when the thinking of man has subordinated itself to the spirit in him, he can be led into the truth.... For God gives him the knowledge then, when man has given himself to Him and strives to fulfill his task on earth. Man may dare to approach the greatest problem, and he will get an answer to his questions, if he only always desires this in order to attain the state of maturity. </text:p>
      <text:p text:style-name="Standard">To connect earthly interests with it is not permissible, because everything spiritual must completely separate from materialism to be purest truth. Without reservation is given to those who see their mission in life as serving God and fulfilling His will. To these the Lord hands out unlimited.... they may only always turn to Him in order to be fully heard, for a willing soul on earth is an instrument in the hands of God.... such soul is called to participate in the Lord's work of redemption on earth, will therefore gladly and willingly comply with all its tasks and thus again work for the blessing of fellow humans, for the connection with the heavenly Father will guide it into the eternal truth.... </text:p>
      <text:p text:style-name="Standard">Amen </text:p>
      <text:p text:style-name="_30__20_Block"/>
      <text:p text:style-name="Standard"><text:span text:style-name="_31__20_Text">BD 0571</text:span> 5.9.1938<text:span text:style-name="_31__20_Text"> </text:span></text:p>
      <text:p text:style-name="Para_20_1">Power of God.... </text:p>
      <text:p text:style-name="Para_20_1">Revelations in the heart.... </text:p>
      <text:p text:style-name="Para_20_1">Instrument of God's will.... </text:p>
      <text:p text:style-name="Standard">You will find enough Divine power in you to achieve everything you ask for in prayer. </text:p>
      <text:p text:style-name="Standard">Behold, My power fills every heart that seeks Me and loves Me.... No being passes through the earthly valley unblessed, if love for Me, its Creator and Father, has awakened in it. And this grace is the overflowing of My power into the human heart.... Every thought that you send to Me is now already a proof of this power, which expresses itself in such a way that everything that comes from Me, asks for Me again.... </text:p>
      <text:p text:style-name="Standard">And so your heart holds endless revelations, because they are already written into it by Me and come to your awareness through your always new will to serve Me. In these revelations the power of God is also expressed, because man is not able to penetrate into My truths out of himself.... he is not able to hear My word, if the spiritual power does not penetrate him. And so it is entirely your advantage or your disadvantage whether you are <text:soft-page-break/>willing to serve or want to close your ear to My word in sluggishness of spirit.... So you must only want, and you are in full possession of Divine power.... </text:p>
      <text:p text:style-name="Standard">It is still up to you to do the duty dear to you or not.... but days will come when you will have to carry out what is God's will as a faithful servant of God.... For if you have passed the test, you will willingly give yourself as an instrument and then act on My behalf, as it were, as My representative on earth. And then your will, which you have subordinated to Me yourself, will only always have to act according to the highest commandment. The opposing power is inherent in every matter, and everything is subjugated by it, which remains in love for matter.... </text:p>
      <text:p text:style-name="Standard">But the spiritual power is born out of love for God, it enlivens, awakens, ignites and strengthens everything that flows through it.... If this Divine power is to truly enliven man, he must completely free himself from material thinking and entrust himself in all devotion to the Divine Father's heart; then those opposing forces are completely eliminated, and only the Divine power flows through the earthly child and works so powerfully in him, that a noticeable progress in the spiritual is achieved and no inhibitions oppose the thus spiritualized; but the heart's desire leans more and more to the Father and therefore strives more and more diligently for the union with the Spirit of God, and so you will also become aware of which spiritual sphere your will transfers you into.... </text:p>
      <text:p text:style-name="Standard">In a short time you will not be able to live without the power of God, for you lose this power in matter.... but eternally this power of God permeates everything spiritual and can therefore only be granted to the spiritually striving person.... Therefore, whatever spiritual good you ask for will be fully granted to you, for your prayer is conditioned by love for God.... and God returns this love a thousandfold, and with His elemental power He will strengthen all who love Him and desire Him.... </text:p>
      <text:p text:style-name="Standard">Amen </text:p>
      <text:p text:style-name="_30__20_Block"/>
      <text:p text:style-name="Para_20_2">BD 0572 <text:span text:style-name="_31__20_Text"><text:s/>6.9.1938</text:span> </text:p>
      <text:p text:style-name="Para_20_1">Power of prayer.... </text:p>
      <text:p text:style-name="Para_20_1">Flee the pleasures of the world.... </text:p>
      <text:p text:style-name="Para_20_1">Body and soul.... </text:p>
      <text:p text:style-name="Standard">So try to put yourself in a state that you only direct your senses to God, and when your thoughts want to stray, call on Him for help. Then you will hear our every word brightly and clearly, for the power of prayer is unspeakably great, but you do not yet know it properly.... In worldly things the fulfillment of your prayer becomes tangible to you, but in spiritual things it is not so noticeable to you, but the soul derives exceeding great benefit when you turn intimately to the heavenly Father. And that is the blessing of prayer, that you develop higher and higher and the pressure falls off the soul more and more. The soul rises and no longer takes such a share in earthly suffering, and this also lets the body bear the suffering much easier. </text:p>
      <text:p text:style-name="Standard"><text:soft-page-break/>In hours of earthly distress, the soul indeed returns to the body and gives it the strength to patiently take on everything in view of eternity, because body and soul struggle together for inner peace. Flee the pleasures of the world!.... This admonition cannot be sent to you often enough, for only then will you be able to see your spiritual being so clearly before your eyes. To raise the thoughts to God is much more valuable than to devote them to earthly pleasures, and at the same time you begin the separation of the soul from the body. </text:p>
      <text:p text:style-name="Standard">When the soul is led into our spheres, it is offered such a possibility that it soon gets in touch with the spirit slumbering in it and the existence on earth is only a means to an end for it. </text:p>
      <text:p text:style-name="Standard">It will only always stimulate the body to comply with the earthly duties and to fully commit itself to an activity in love.... to cultivate love with all its strength and thereby to supply the soul with always new strength, which is again meant for the union with the Spirit of God. Diligent work of the body with the soul must have spiritual success. Therefore, it requires only the blessing from above, which should be invoked in heartfelt prayer. Every sigh sent to heaven in childlike trust also secures you heaven's support, and in spiritual concern you will also make no request in vain. For everything is revealed to the Godhead, including the innermost corner of the heart, when from it comes a cry for help to the Father.... </text:p>
      <text:p text:style-name="Standard">Amen </text:p>
      <text:p text:style-name="_30__20_Block"/>
      <text:p text:style-name="Standard"><text:a xlink:type="simple" xlink:href="http://www.bertha-dudde.info/english/edown.html" text:style-name="_30__20_Text" text:visited-style-name="_30__20_Text"><text:span text:style-name="_30__20_Text"/></text:a></text:p>
      <text:p text:style-name="Standard"/>
      <text:p text:style-name="Standard"><text:span text:style-name="_31__20_Text">BD 0573</text:span> 6.9.1938<text:span text:style-name="_31__20_Text"> </text:span></text:p>
      <text:p text:style-name="Para_20_1">Eternal kingdom.... </text:p>
      <text:p text:style-name="Para_20_1">Bridge.... </text:p>
      <text:p text:style-name="Para_20_1">Pillar.... </text:p>
      <text:p text:style-name="Para_20_1">Distress and tribulation.... </text:p>
      <text:p text:style-name="Standard">Hear the Divine voice and prepare to receive a proclamation that shall completely captivate you.... Behold, an eternal kingdom will arise for you, but this will never be understood earthly. All power in the universe, which is nevertheless Divine power from the beginning, will unite for extraordinary work, and indeed a bridge will be built from the beyond to earth, which all My children are to enter to reach Me. Where the state of the spirit is close to maturity, there I will raise the pillars of the bridge, and I Myself will descend to you to be among you at all times. </text:p>
      <text:p text:style-name="Standard">But this time is no longer far away, only a cloudy period of time must still occur first, to bring about a clarification of who wants to confess Me as My child or deny Me.... This time of trouble and affliction will take on unimagined dimensions, and many will tremble who believe to stand firm.... but in My ranks no anxiety will arise, because those who come with Me to earth, will always be with Mine as givers of comfort and strength, and those who always carry My word in their hearts, will enter the kingdom of peace. <text:soft-page-break/>But when the Lord of heaven and earth Himself will enter the bridge that leads to you, then all those to whom I have promised this, will see Me.... Then a time will have come upon you which will bring refreshment.... comfort and peace to him who hopes for this from Me. </text:p>
      <text:p text:style-name="Standard">But woe to those who have turned away from Me and to whom My voice will not sound sweetly.... When the time is near, My love will remain among you who are Mine to help you against those who deny their Lord. Every hour will then be precious, because I save everyone who calls for Me in his distress. And I send out My messengers so that every lost sheep is found when only the will still demands Me. Mankind still has to come into visible distress before it directs its eyes to Jesus Christ, the crucified.... and therefore the time of suffering of the earth is not yet over. </text:p>
      <text:p text:style-name="Standard">But you shall recognize in everything that the Father in heaven remembers His children and leaves no stone unturned to win them over, therefore let yourselves be found by Me and listen to My call from above.... I will make you happy forever if you love Me and follow My voice. The eternal home is only with Me, and whoever wants to build an eternal kingdom on earth must ask for My help, but this eternal kingdom can only be the Father's kingdom, there the Father wants to receive you, therefore take care only for this and leave all your earthly worries, because they are not of the least use for your soul.... </text:p>
      <text:p text:style-name="Standard">And so continue: Legions of angels of heaven will descend to earth and try to bring light to the people, and the whole army of these spiritual beings will ignite a storm among the people.... Everything that can think will be drawn into a world conflagration, which however only applies to the spiritual chaos.... The disputes will not end, everywhere the fight will rage, because one will face the work of God partly with astonishment, partly with rejection, but forces will express themselves on all sides, and God will make Himself known through the people.... and they will begin to think, who did not pay attention to the spiritual direction until then. And this time will be the time of the maturity.... and good for him who has sown in due time.... When then the hosts of heaven will come, then the new time begins.... the time of the eternal peace.... </text:p>
      <text:p text:style-name="Standard">Amen </text:p>
      <text:p text:style-name="_30__20_Block"/>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Cambria" svg:font-family="Cambria" style:font-family-generic="roman" style:font-pitch="variable"/>
    <style:font-face style:name="Cambria1" svg:font-family="Cambria" style:font-family-generic="system"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1pt" fo:language="en" fo:country="US" style:letter-kerning="false" style:font-name-asian="DejaVu Sans" style:font-size-asian="11pt" style:language-asian="en" style:country-asian="US" style:font-name-complex="DejaVu Sans" style:font-size-complex="11pt" style:language-complex="en" style:country-complex="US"/>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1pt" fo:language="en" fo:country="US" style:letter-kerning="false" style:font-name-asian="DejaVu Sans" style:font-size-asian="11pt" style:language-asian="en" style:country-asian="US" style:font-name-complex="DejaVu Sans" style:font-size-complex="11pt" style:language-complex="en" style:country-complex="US"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style:line-height-at-least="0.2in" fo:text-align="start" style:justify-single-word="false" fo:orphans="2" fo:widows="2" style:writing-mode="lr-tb"/>
      <style:text-properties fo:font-variant="normal" fo:text-transform="none" fo:color="#000000" loext:opacity="100%" style:text-line-through-style="none" style:text-line-through-type="none" style:text-position="0% 100%" style:font-name="Cambria" fo:font-family="Cambria" style:font-family-generic="roman" style:font-pitch="variable" fo:font-size="12pt" fo:letter-spacing="normal" fo:font-style="normal" fo:text-shadow="none" style:text-underline-style="none" fo:font-weight="normal" fo:background-color="transparent" style:font-name-asian="Cambria1" style:font-family-asian="Cambria" style:font-family-generic-asian="system" style:font-pitch-asian="variable" style:font-size-asian="12pt" style:font-style-asian="normal" style:font-weight-asian="normal" style:font-name-complex="Cambria1" style:font-family-complex="Cambria" style:font-family-generic-complex="system" style:font-pitch-complex="variable" style:font-size-complex="12pt" style:font-style-complex="normal" style:font-weight-complex="normal" loext:padding="0in" loext:border="none" loext:shadow="none"/>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Para_20_1" style:display-name="Para 1" style:family="paragraph" style:parent-style-name="Standard">
      <style:paragraph-properties style:line-height-at-least="0.2in" fo:text-align="start" style:justify-single-word="false"/>
      <style:text-properties fo:font-style="italic" style:font-style-asian="italic" style:font-style-complex="italic"/>
    </style:style>
    <style:style style:name="Para_20_2" style:display-name="Para 2" style:family="paragraph" style:parent-style-name="Standard">
      <style:paragraph-properties style:line-height-at-least="0.2in" fo:text-align="start" style:justify-single-word="false"/>
      <style:text-properties fo:font-weight="bold" style:font-weight-asian="bold" style:font-weight-complex="bold"/>
    </style:style>
    <style:style style:name="Heading_20_1" style:display-name="Heading 1" style:family="paragraph" style:parent-style-name="Standard" style:default-outline-level="2" style:list-style-name="" style:class="text">
      <style:paragraph-properties style:line-height-at-least="0.3335in"/>
      <style:text-properties fo:font-size="20pt" fo:font-weight="bold" style:font-size-asian="20pt" style:font-weight-asian="bold" style:font-size-complex="20pt" style:font-weight-complex="bold"/>
    </style:style>
    <style:style style:name="_30__20_Block" style:display-name="0 Block" style:family="paragraph">
      <style:paragraph-properties fo:margin-top="0in" fo:margin-bottom="0in" style:contextual-spacing="false" style:line-height-at-least="0.2in" fo:text-align="start" style:justify-single-word="false" fo:orphans="2" fo:widows="2" style:writing-mode="lr-tb"/>
    </style:style>
    <style:style style:name="_30__20_Text" style:display-name="0 Text" style:family="text">
      <style:text-properties fo:color="#0000ff" loext:opacity="100%" style:text-underline-style="none"/>
    </style:style>
    <style:style style:name="_31__20_Text" style:display-name="1 Text" style:family="text">
      <style:text-properties fo:font-weight="bold" style:font-weight-asian="bold" style:font-weight-complex="bold"/>
    </style:style>
    <style:style style:name="_32__20_Text" style:display-name="2 Text" style:family="text">
      <style:text-properties fo:font-style="italic" style:font-style-asian="italic" style:font-style-complex="italic"/>
    </style:style>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1in" fo:margin-bottom="1in" fo:margin-left="1in" fo:margin-right="1in" style:writing-mode="lr-tb" style:layout-grid-color="#c0c0c0" style:layout-grid-lines="36" style:layout-grid-base-height="0.25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editing-cycles>14</meta:editing-cycles>
    <meta:creation-date>2026-02-08T17:18:15</meta:creation-date>
    <dc:date>2026-08-28T22:59:10.771218429</dc:date>
    <dc:title>0423 - 0573</dc:title>
    <meta:initial-creator>FJD</meta:initial-creator>
    <dc:language>en</dc:language>
    <meta:generator>LibreOffice/7.3.7.2$Linux_X86_64 LibreOffice_project/30$Build-2</meta:generator>
    <meta:editing-duration>PT1H28M49S</meta:editing-duration>
    <meta:document-statistic meta:table-count="0" meta:image-count="0" meta:object-count="0" meta:page-count="106" meta:paragraph-count="992" meta:word-count="53568" meta:character-count="299658" meta:non-whitespace-character-count="246051"/>
    <meta:user-defined meta:name="AppVersion">06.0029</meta:user-defined>
    <meta:user-defined meta:name="LinksUpToDate" meta:value-type="boolean">true</meta:user-defined>
  </office:meta>
</office:document-meta>
</file>