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Cambria" svg:font-family="Cambria" style:font-family-generic="roman" style:font-pitch="variable"/>
    <style:font-face style:name="Cambria1" svg:font-family="Cambria" style:font-family-generic="system"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office:font-face-decls>
  <office:automatic-styles>
    <style:style style:name="P1" style:family="paragraph" style:parent-style-name="Standard">
      <style:text-properties officeooo:paragraph-rsid="0016b800"/>
    </style:style>
    <style:style style:name="P2" style:family="paragraph" style:parent-style-name="Para_20_1">
      <style:text-properties officeooo:paragraph-rsid="0019e35e"/>
    </style:style>
    <style:style style:name="P3" style:family="paragraph" style:parent-style-name="Standard">
      <style:text-properties officeooo:paragraph-rsid="0019e35e"/>
    </style:style>
    <style:style style:name="P4" style:family="paragraph" style:parent-style-name="Standard">
      <style:text-properties style:use-window-font-color="true" loext:opacity="0%" fo:font-style="normal" officeooo:paragraph-rsid="0019e35e" style:font-style-asian="normal" style:font-style-complex="normal"/>
    </style:style>
    <style:style style:name="P5" style:family="paragraph" style:parent-style-name="Standard">
      <style:text-properties fo:font-style="italic" style:font-style-asian="italic" style:font-style-complex="italic"/>
    </style:style>
    <style:style style:name="P6" style:family="paragraph" style:parent-style-name="Standard">
      <style:text-properties officeooo:paragraph-rsid="001a78e6"/>
    </style:style>
    <style:style style:name="P7" style:family="paragraph" style:parent-style-name="Standard">
      <style:text-properties officeooo:paragraph-rsid="001ac4d1"/>
    </style:style>
    <style:style style:name="P8" style:family="paragraph" style:parent-style-name="Text_20_body">
      <style:text-properties fo:font-style="normal" officeooo:paragraph-rsid="0019e35e" style:font-style-asian="normal" style:font-style-complex="normal"/>
    </style:style>
    <style:style style:name="P9" style:family="paragraph" style:parent-style-name="Para_20_1">
      <style:text-properties fo:font-variant="normal" fo:text-transform="none" fo:color="#000000" loext:opacity="100%" style:text-line-through-style="none" style:text-line-through-type="none" style:text-position="0% 100%" style:font-name="Cambria" fo:font-size="12pt" fo:letter-spacing="normal" fo:font-style="italic" fo:text-shadow="none" style:text-underline-style="none" fo:font-weight="normal" officeooo:paragraph-rsid="0019e35e" fo:background-color="transparent" style:font-name-asian="Cambria1" style:font-size-asian="12pt" style:font-style-asian="italic" style:font-weight-asian="normal" style:font-name-complex="Cambria1" style:font-size-complex="12pt" style:font-style-complex="italic" style:font-weight-complex="normal" loext:padding="0in" loext:border="none" loext:shadow="none"/>
    </style:style>
    <style:style style:name="P10" style:family="paragraph" style:parent-style-name="Para_20_1">
      <style:text-properties fo:font-variant="normal" fo:text-transform="none" fo:color="#000000" loext:opacity="100%" style:text-line-through-style="none" style:text-line-through-type="none" style:text-position="0% 100%" style:font-name="Cambria" fo:font-size="12pt" fo:letter-spacing="normal" fo:font-style="italic" fo:text-shadow="none" style:text-underline-style="none" fo:font-weight="normal" fo:background-color="transparent" style:font-name-asian="Cambria1" style:font-size-asian="12pt" style:font-style-asian="italic" style:font-weight-asian="normal" style:font-name-complex="Cambria1" style:font-size-complex="12pt" style:font-style-complex="italic" style:font-weight-complex="normal" loext:padding="0in" loext:border="none" loext:shadow="none"/>
    </style:style>
    <style:style style:name="P11" style:family="paragraph" style:parent-style-name="Standard">
      <style:text-properties officeooo:paragraph-rsid="001c5c33"/>
    </style:style>
    <style:style style:name="P12" style:family="paragraph" style:parent-style-name="Standard">
      <style:text-properties officeooo:paragraph-rsid="001e3ccc"/>
    </style:style>
    <style:style style:name="P13" style:family="paragraph" style:parent-style-name="Standard">
      <style:text-properties officeooo:paragraph-rsid="001ac4d1"/>
    </style:style>
    <style:style style:name="T1" style:family="text">
      <style:text-properties style:use-window-font-color="true" loext:opacity="0%" fo:font-style="italic" fo:font-weight="normal" officeooo:rsid="00095d3d" style:font-style-asian="italic" style:font-weight-asian="normal" style:font-style-complex="italic" style:font-weight-complex="normal"/>
    </style:style>
    <style:style style:name="T2" style:family="text">
      <style:text-properties style:use-window-font-color="true" loext:opacity="0%" fo:font-style="italic" fo:font-weight="normal" officeooo:rsid="0021c5db" style:font-style-asian="italic" style:font-weight-asian="normal" style:font-style-complex="italic" style:font-weight-complex="normal"/>
    </style:style>
    <style:style style:name="T3" style:family="text">
      <style:text-properties style:use-window-font-color="true" loext:opacity="0%" fo:font-style="normal" style:font-style-asian="normal" style:font-style-complex="normal"/>
    </style:style>
    <style:style style:name="T4" style:family="text">
      <style:text-properties officeooo:rsid="00095d3d"/>
    </style:style>
    <style:style style:name="T5" style:family="text">
      <style:text-properties officeooo:rsid="0019e35e"/>
    </style:style>
    <style:style style:name="T6" style:family="text">
      <style:text-properties officeooo:rsid="001a78e6"/>
    </style:style>
    <style:style style:name="T7" style:family="text">
      <style:text-properties officeooo:rsid="001c5c33"/>
    </style:style>
    <style:style style:name="T8" style:family="text">
      <style:text-properties fo:font-style="italic" style:font-style-asian="italic" style:font-style-complex="italic"/>
    </style:style>
    <style:style style:name="T9" style:family="text">
      <style:text-properties officeooo:rsid="001e3ccc"/>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text:span text:style-name="T4">Original t</text:span>ranslat<text:span text:style-name="T4">ion</text:span> from German to English <text:span text:style-name="T4">found at</text:span></text:p>
      <text:p text:style-name="P3"><text:a xlink:type="simple" xlink:href="http://www.bertha-dudde.info/english/edown.html" text:style-name="Internet_20_link" text:visited-style-name="Visited_20_Internet_20_Link"><text:span text:style-name="_30__20_Text"><text:span text:style-name="T3">http://www.bertha-dudde.info/english/edown.html</text:span></text:span></text:a></text:p>
      <text:p text:style-name="P8">Ver-1 (01.01.2021)</text:p>
      <text:p text:style-name="P3"><text:span text:style-name="_31__20_Text"><text:span text:style-name="T1">Minor edits made </text:span></text:span><text:span text:style-name="_31__20_Text"><text:span text:style-name="T2">here on this</text:span></text:span><text:span text:style-name="_31__20_Text"><text:span text:style-name="T1"> English version in 2026.</text:span></text:span></text:p>
      <text:p text:style-name="P1"><text:span text:style-name="_31__20_Text"><text:span text:style-name="T1"/></text:span></text:p>
      <text:p text:style-name="P1"><text:span text:style-name="_31__20_Text"><text:span text:style-name="T1"/></text:span></text:p>
      <text:p text:style-name="P1"><text:span text:style-name="_31__20_Text">BD 0574</text:span> 7.9.1938<text:span text:style-name="_31__20_Text"> </text:span></text:p>
      <text:p text:style-name="Para_20_1">Evil banned in matter.... </text:p>
      <text:p text:style-name="Para_20_1">Concept of good and evil.... </text:p>
      <text:p text:style-name="Standard">All protection from above is granted to you, because innumerable spirit beings wrestle like you for the souls of the earthly children. A spiritual resistance opposes them, and to break this power, requires many efforts and patience. But the ways of the Lord are wonderful, and many will still have to recognize that a higher will guides them. But now listen up: Living beings always have the destiny to offer lodging to a soul, and are therefore always carriers of the Spirit of God.... what means that in every embodiment, no matter what kind, the Divine Creator Himself is active.... that therefore all work of creation again holds the eternal Divinity in itself and therefore can also never perish completely, only changes in its outer form. </text:p>
      <text:p text:style-name="Standard">The outer form is likewise spiritual, which has turned away from God although it has gone out.... And this spiritual was banished in the form, which is now exposed through millen-nia to a perpetual change and alteration.... in order to slowly lead the spiritual in itself to the eternal Divinity again, so that it can leave the banished state after an endless long time and develop in living beings into active spiritual beings. Therefore all matter is also from God, but as it were the banished evil, which, originally created good, fell away from God and.... must cover an indescribably long way, whose last station is the existence on earth, in order to finally return to God again. </text:p>
      <text:p text:style-name="Standard">So the term "good and evil" will perhaps be incomprehensible to you from time to time, since everything is from God and therefore should only be good, but the <text:span text:style-name="_31__20_Text">free will</text:span> has been just as inherent to the original spirits created by God as to God Himself, and this brought about the apostasy..... But now also the free will has to strive for the ascent again, but God in His great mercy does not let a single being fall into ruin. Although the way of the return is unspeakably difficult and laborious, nevertheless, such a measure of grace is accessible to it through the embodiment on earth, that it can reshape itself into the highest light-being with ease, if it only has the will for it. But exactly this will is often inert and misses so many possibilities for the maturing of the soul.... And evil also lures man downwards, so that he really has to fight a battle if he wants to win the victory over evil.... over matter.... </text:p>
      <text:p text:style-name="Standard">Amen </text:p>
      <text:p text:style-name="_30__20_Block"><text:soft-page-break/></text:p>
      <text:p text:style-name="_30__20_Block"/>
      <text:p text:style-name="Standard"><text:span text:style-name="_31__20_Text">BD 0575</text:span> 6.9.1938<text:span text:style-name="_31__20_Text"> </text:span></text:p>
      <text:p text:style-name="Para_20_1">Floods of love.... </text:p>
      <text:p text:style-name="Para_20_1">Palace of the rich.... </text:p>
      <text:p text:style-name="Para_20_1">Hut of poverty.... </text:p>
      <text:p text:style-name="Standard">In the floods of Divine love all may submerge who comply with the Divine will and are only concerned about their soul's salvation. Whereas mankind is occupied only with daily worries and lives full of thoughtlessness, the strengthening bath will be very much missing, because without Divine love, it will never be able to free itself from worldly desire. But love is so easy to acquire.... Only a loving thought to Him who has given you life.... only a thanks for it and the desire to always do the right thing on earth in the sense of Him who has created you.... And already you are seized and led by the love of God, and this as long as you are of good will. But if you turn away from the thought of God.... you want to carve out life for yourselves according to your own liking, then God will also turn away from you, because He loves everyone intimately who acknowledges Him, but does not impose His love on anyone who wants to walk on earth on their own. How easy people could make life for themselves if they would walk with Him in all situations, in joy or sorrow.... how much more joyful would be - and how easily bearable - the sorrow.... if you would share everything with Him, the Lord and Savior, Who is always close to you with His love. </text:p>
      <text:p text:style-name="Standard">If people see their God in earthly possessions, they will find only a hard heart there, because earthly wealth is not able to ennoble human hearts, but all vices and evil are rooted in the desire for gold and goods.... for earthly possessions.... Where can you find Divine love in this? The Lord dwells where He is called upon, but the call to Him seldom goes up from the palace of the rich, but all the more often from the hut of poverty. The darkest misery often forces man to take refuge in God and to turn to Him for help, and a man who is not attached to earthly goods, can offer himself completely to the heavenly Father. How compassionately God's love descends upon such a human child.... </text:p>
      <text:p text:style-name="Standard">Those people, however, who revel in riches and do not find their way to the Father, have to live in poverty in spite of all their riches.... They grab up everything from the world that it offers them, but they are in great spiritual poverty, because spirit and soul are in unspeakable poverty, since they lack the love of God. Worldly splendor and worldly power do not replace the power of grace of Divine love, all the more you humans must be anxious to acquire it, since it is accessible to all of you and everyone can climb into the floods of Divine love, so that he is strengthened in body and soul and finds strength in abundance for the task which is set for him for earthly existence.... </text:p>
      <text:p text:style-name="Standard">Amen </text:p>
      <text:p text:style-name="_30__20_Block"/>
      <text:p text:style-name="Standard"><text:soft-page-break/><text:span text:style-name="_31__20_Text">BD 0576</text:span> 8.9.1938<text:span text:style-name="_31__20_Text"> </text:span></text:p>
      <text:p text:style-name="Para_20_1">Foolish virgins.... </text:p>
      <text:p text:style-name="Para_20_1">Woman in the night.... </text:p>
      <text:p text:style-name="Para_20_1">Earth wanderer.... </text:p>
      <text:p text:style-name="Standard">There are so many possibilities given to people to ease their way, and so everyone is inevitably able to master life, if only he always lets God rule as Lord. But people often presume a judgment before they have seriously examined.... are therefore often very close to the source of grace and do not find it, because they believe to be able to do without the refreshment. If now the heavenly Father has mercy on such earthly children and wants to make it quite easy for them to find the way upwards, and averts hard resistance, then the valley of life is henceforth for these people a vessel without content.... their lot continues to be barren emptiness of the heart, which they try to banish by worldly interests. </text:p>
      <text:p text:style-name="Standard">In such distress are also your fellows who do not take hold of the Father's saving hand, and their behavior is like that of the foolish virgins who go out into darkness and leave the light of home. Where such a bright light shines, that it can illuminate far around, and nevertheless this light is shunned, there the love of the Divine Savior can do just as little until the day will come, when they will remember you with remorse.... And in this hour a parable will come to you, which shall explain the love of the Father to His own quite vividly.... </text:p>
      <text:p text:style-name="Standard">In the darkest night, a woman walks through desolate streets and carries within her the longing to be at home. Longing and hope drive her to greater haste, and soon she sees a shining light in the distance.... In her heart she prays to God that this light may shine for her on her way home. And God heard her prayer, and bright light broke through the darkness of the night.... He gave her strength and did not let her tire until she reached the goal.... And this bright light was the faith.... the strength was the love.... and her steps were the will.... As soon as she turned to the Father in supplication, she was helped, the night became day, for faith, and with it love, entered her heart. Who among you earth wanderers does not need this bright light?!.... </text:p>
      <text:p text:style-name="Standard">Who among you can find the way to the eternal home without faith?.... And where you lack the strength of love, there you are like a wanderer who never strives to get ahead.... who only always complains about the long way and yet makes no effort to reach the destination. He lacks the will, and without it he remains in the same place all the time. Man always remains on the same level, if his will does not become active, in order to then break through the dark night through faith and love and go towards the shining morning. </text:p>
      <text:p text:style-name="Standard">Let this be said to all the world, that without will, faith and love the eternal home is unat-tainable.... that without these, the wanderer lies weary on the road, that his money in his bag is of no use to him if he does not recognize the abyss in the darkness and deviates from the right path.... On the other <text:soft-page-break/>hand, the brightest light of grace will shine for the earth wanderer who calls to the Father in childlike faith, and the way to the homeland will be easily and quickly accessible to him. For the love of God protects him and gives him the strength he needs.... </text:p>
      <text:p text:style-name="Standard">Amen </text:p>
      <text:p text:style-name="_30__20_Block"/>
      <text:p text:style-name="Standard"><text:span text:style-name="_31__20_Text">BD 0578</text:span> 10.9.1938<text:span text:style-name="_31__20_Text"> </text:span></text:p>
      <text:p text:style-name="Para_20_1">Turn of the century.... </text:p>
      <text:p text:style-name="Para_20_1">God's power.... </text:p>
      <text:p text:style-name="Para_20_1">Healing the sick.... </text:p>
      <text:p text:style-name="Standard">Behold, My child, many of your spiritual friends have gathered around you and give you news of My will. So remember that you are also one of My faithful and have to fulfill a task that requires your full devotion. But I want to increase your strength and strengthen your faith, as you desire. So connect with Me in spirit and listen: You shall become alive and see My kingdom in spirit, and you will experience miracles and feel the power of My love in you. Only rarely does a person have the perseverance that is necessary for the fulfillment of such a task on earth, and that is why I want to stand by you in every situation of life, that you shall always feel the nearness of your Savior. Keep a pure heart and give love everywhere, then you will receive My grace, and this will make you truly alive.... It is granted to you to be able to draw strength from the Source, and in the future, food and drink will be offered to you, so that you never need to hunger and thirst for spiritual food. But now be quite attentive and lend Me your ear: You humans think about the turn of the century and believe that the time will come when I will come to earth Myself.... But then you would no longer experience this My coming on earth as earthly people.... But you are called to be witnesses of My glory and harbingers who are to prepare mankind for it, because the day is no longer far away. Behold, I still give you time and postpone further and further to avert the great suffering of millions and millions of people. And that is why I want to endow you with great strength, so that those who want to see the morning when the first rays of the rising sun illuminate the universe, will still be awakened from sleep. </text:p>
      <text:p text:style-name="Standard">Therefore again and again prophets are sent out to mankind, who are to warn and enlighten.... who are to save the souls in love and are to announce the love of God to the people so quite vividly. And so in this time, which precedes My coming, there will be such an unspeakable struggle for the lost souls, and no-one will remain on earth without spiritual guidance.... I impart the pure truth to people and let them gain insight into My entire creation and make sure that all My power also flows to you whom I have called, and will be at your disposal, if you only want something in My name out of love for the neighbour. Soon the proof of My words will be delivered to you, and then pay attention to it.... </text:p>
      <text:p text:style-name="Standard">What you start early in the morning, will always be blessed. Because you then work in all strength. Therefore, always let the sick strengthen their <text:soft-page-break/>aching limbs in the morning, and then lay your hands on them in My name, and you will succeed in restoring them to health, and all infirmities will fall from them.... I lovingly put this on your heart, My child, that you act as your Father demands of you.... Once your will has been strengthened, you will achieve great things and shall do this for Me and My name, in order to give notice of My return on earth. Behold, it is now already two weeks that I have announced to you the way how you can attain a firm will.... </text:p>
      <text:p text:style-name="Standard">You must take this deep into your heart and make an effort to put the words into action. </text:p>
      <text:p text:style-name="Standard">You will not be left without help, but your hesitation must be overcome, and unconditionally you must accept what I bring to your attention. Behold, so few earth children give Me their full will and perseverance.... But I need them, so that I Myself can work through them among My earthly children. I have no other aim than to make infinitely many people happy and therefore need your help on earth because you are My instruments through which I can speak to people unhindered and yet be listened to by them without shyness. But as long as you do not have the firmest faith, you will not carry out what I ask of you. </text:p>
      <text:p text:style-name="Standard">You are to receive everything from Me to be able to stand up for Me, and I want to give you My strength that you can achieve unbelievable things.... to proclaim My name to all the world anew.... because the time is getting closer and closer which I have announced to Mine for the rising of the spiritual morning sun. And if you, My servants on earth, want to fulfill My will, then only always keep to the words that I give you and have given you.... for I am eternally the same, I am the truth and the life.... whoever has Me, will never die in eternity - and whoever works in My name, will be strengthened by My will and by My power which overflows into him and enables him to work like Me.... for I have all power from the beginning and until all eternity.... </text:p>
      <text:p text:style-name="Standard">Amen </text:p>
      <text:p text:style-name="_30__20_Block"/>
      <text:p text:style-name="Standard"><text:span text:style-name="_31__20_Text">BD 0580</text:span> 12.9.1938 </text:p>
      <text:p text:style-name="Para_20_1">A loving reply.... </text:p>
      <text:p text:style-name="Para_20_1">Explanation of suffering.... </text:p>
      <text:p text:style-name="Standard">Where there is much light, there is also much shadow.... People often harbor an unusual hatred against their Creator, who loves all souls equally without reservation. Nevertheless, people do not know how I, as it were, share in the suffering that oppresses them and how I make it My business to offer them the healing potion that makes their lot on earth more beneficial. Every grace they can partake of, and every relief will be granted to them, if they only want.... But in such a hardened state it is difficult to turn their will to Me, and yet I must respect the free will in everyone.... I must not intervene arbitrarily and change destinies, which would only result in the opposite.... a strengthening of their self-consciousness.... Because thereby these children would be moved further and further away from Me. </text:p>
      <text:p text:style-name="Standard"><text:soft-page-break/>If now a permanent state would arise in which the earthly man would be freed from his sufferings, then also enormous selfishness would soon take hold, and the soul could free itself from its cover only with difficulty, because every spiritual question would remain undiscussed by the people, since a careless life would offer enough to satisfy their thoughts. </text:p>
      <text:p text:style-name="Standard">It would be incomparably better for the earthly body, but it passes away and nothing of the pleasures of the world remains for the soul, but it passes naked and freezing cold into the hereafter and has to enter the same fight there.... but far more difficult.... which I would have spared you in earthly life out of false Fatherly love. </text:p>
      <text:p text:style-name="Standard">Do you not believe that your Father in His wisdom knows everything and always determines the best for His creatures? Should it not be left up to Him, to whom all creation is subject, which way He shows to the individual being? Do you know the torments that await you if I let you live unrestrainedly according to your desire? Or can you measure what bliss awaits you if you value the life imposed on you correctly and live according to My will? Do you believe that I take pleasure in seeing you suffer? Oh you fools, My love suffers with you, whom I have created.... and yet who no longer want to be Mine. </text:p>
      <text:p text:style-name="Standard">The desire for you is unspeakable, but My power is of no use there.... you have to find your way to Me voluntarily, and this again cannot be achieved by living well and carefree.... Then you would not ever find the way to Me. For I Myself am Love, Patience, the Truth, Mercy.... How can you reconcile this if you believe that I want you to suffer.... If you confess Me, you will feel My love like a mild balm on your sufferings, and My grace will constantly help you.... and all suffering will be taken away from you when it has fulfilled its purpose.... the connection of the child to the Father's heart.... </text:p>
      <text:p text:style-name="Standard">Amen </text:p>
      <text:p text:style-name="_30__20_Block"/>
      <text:p text:style-name="Standard"><text:span text:style-name="_31__20_Text">BD 0581</text:span> 12.9.1938<text:span text:style-name="_31__20_Text"> </text:span></text:p>
      <text:p text:style-name="Para_20_1">Renegade.... </text:p>
      <text:p text:style-name="Para_20_1">Honor.... </text:p>
      <text:p text:style-name="Para_20_1">Glory.... </text:p>
      <text:p text:style-name="Para_20_1">Earthly reward.... </text:p>
      <text:p text:style-name="Para_20_1">Gods.... </text:p>
      <text:p text:style-name="Standard">Woe to the apostates who recognized Me and yet left Me again.... Their lot will not be an easy one in the hereafter.... They rejected, although they recognized what was right, and now bear witness against Me, because earthly power and favor appeal to them more than the crown which I have promised to My own.... And so their life on earth will leave nothing to be desired in honor, fame and reputation, but they sacrifice their soul to it and leave the world miserably.... Whoever claims fame and honor for himself will be without My grace, for only the humble is entitled to it.... Everything that pays tribute to the world must also receive the reward from the world, and this will be meager for the soul. </text:p>
      <text:p text:style-name="Standard"><text:soft-page-break/>If the food of heaven is offered to you, you stand high above them, because Divine grace is granted to you, where they are greedy for the recognition of man. There are no human so great in the sight of God that they should be celebrated like gods.... Everything breathes only self-love, imperiousness and pride.... The free man feels this and turns away, whereas the slaves of the world and its rulers unite and offer the sacrifice of their subservience to their gods.... </text:p>
      <text:p text:style-name="Standard">Thus countless do not see the coming time as a spiritually revolutionary turn.... they rather only pay attention to the earthly activity and do not direct their attention to the most important thing - how God Himself stands in relation to all earthly events.... How many thoughts do people spend worrying about trivial problems, and how unimportant this one problem seems to them.... the question for what purpose they are here on earth.... And it is certainly such a desolate time that they would have to put the focus on their inner life and would want to turn their full attention to all signs of the time and their connection with the eternal Godhead. The only task of life is the salvation of the soul.... it is infinitely more important than to raise continuous disputes which have absolutely no connection with spiritual perfection. </text:p>
      <text:p text:style-name="Standard">Oh, what strength these people waste on trivialities, and how insufficiently they consider their own soul.... which is far more in need of help in distress and misery. Therefore, live peacefully alongside each other, you who are all My creatures, and make no distinction in value between peoples.... Have I not created all of them, and who will presume to be the most valuable among his peers?.... If you had grasped the true meaning of life, then the noble instinct should prevail in your hearts, which protectively turns to the oppressed and abhorrently avoids the oppressor.... The time of suffering on earth will teach you many things.... </text:p>
      <text:p text:style-name="Standard">But until you become humble and stretch out your hands, pleading for help.... before you give God the glory first and acknowledge Jesus Christ as the Son of God, the suffering on earth will not turn away from you, for He who took all guilt upon Himself and suffered on the cross for mankind.... He was the least of these and had all the power to rise to be the King of the people.... He remained poor like His poorest brothers on earth, He was a friend and savior of all the poor, and His redemption was the ignominious death on the cross.... Whoever on earth becomes a partaker of worldly honor, is far inferior to the Lord Jesus Christ.... He must first come down from his throne and humbly bow his knees before Him, the crucified.... before the ruler of the universe and of all creatures.... so that He may raise him from the dust and draw him to His Father's heart.... </text:p>
      <text:p text:style-name="Standard">Amen </text:p>
      <text:p text:style-name="_30__20_Block"/>
      <text:p text:style-name="Standard"><text:span text:style-name="_31__20_Text">BD 0582</text:span> 13.9.1938<text:span text:style-name="_31__20_Text"> </text:span></text:p>
      <text:p text:style-name="Para_20_1">Freedom of faith.... </text:p>
      <text:p text:style-name="Para_20_1">Natural explanation.... </text:p>
      <text:p text:style-name="Para_20_1"><text:soft-page-break/>Joyful work of the soul.... </text:p>
      <text:p text:style-name="Para_20_1">Rejecting.... </text:p>
      <text:p text:style-name="Standard">If your prayer is to remain unconstrained, connect in spirit with your heavenly Father, and let the thoughts approach you, then every mechanical exercise will fall away, and you will pray to God in your heart. The Lord hears everything, every thought and every longing for Him, and therefore words are not necessary.... On the other hand, all truly good thinking and willing will be blessed. This connection with the world beyond is the only way through which the Lord can make Himself known in such a way that people are left with their freedom of faith. An obvious proclamation from above would put them in a state where they would be forced into a faith even against their will..... And such a directed faith, an acceptance of the doctrine of God by certain coercion, is without success for the soul. That is why God's messages must be transmitted to man in a way that does not force him to believe in any way..... </text:p>
      <text:p text:style-name="Standard">The Lord certainly has many means to make Himself heard, but as long as man has a purely natural explanation for it at the same time, he can decide completely freely to regard something as a natural effect or as an open expression of the will of God and to then accordingly take a stand for the eternal Godhead. It is extremely difficult to restore faith to <text:span text:style-name="_31__20_Text">such people</text:span> who have dropped it after a short examination and wrong judgment, and it requires unspeakable patience and perseverance to direct them again and again to a field they are more hostile to, and therefore it always remains a tremendous task to teach such fallen-away people the deep knowledge of God's love. It requires extremely strong proofs on the one hand, and on the other hand again these proofs must still lie within the scope of possibility, because otherwise there could no longer be a question of <text:span text:style-name="_31__20_Text">faith</text:span>, but man would <text:span text:style-name="_31__20_Text">have to accept</text:span> what would be obviously presented to him.... </text:p>
      <text:p text:style-name="Standard">The soul has a wide field of work.... it must be agitated uninterruptedly, since it applies to use the earthly life according to purpose.... In deep faith and in clear knowledge it must already use all strength to reach its goal. But if it loses the time by neglecting its work on earth because of lack of knowledge, it will have to struggle harder and harder the later it has found it.... It has <text:span text:style-name="_31__20_Text">too little</text:span> time for its actual activity, and only an extremely strong will succeeds in making up for what it has missed and to work on itself with increased strength. </text:p>
      <text:p text:style-name="Standard">So now the Lord will come to the aid of those and give them indications, so that they may easily accept faith and acquire assistance through it.... (Interruption) But again there are so many dangers that threaten such a soul if it approaches unwillingly the work that is solely meant for its advancement. For it remains so long in the constant fight with evil powers, as it does not strive joyfully upward.... Only when the strong urge is felt in the heart to always do only what is pleasing to God, will the influences of the evil powers weaken and finally no longer be able to bother the earthly <text:soft-page-break/>child at all, for then this power is broken by the intimate desire for light, which alone can come from above. </text:p>
      <text:p text:style-name="Standard">If now the soul, in its desire for God, is aware of its weakness and asks intimately for strength, then it is so to say carried upward by spiritual strength.... A soul that asks will have everything at its disposal that is conducive to progress, and once it has become aware of its task, it follows it joyfully and eagerly. However, the stronger desire can also apply to matter, and this is decline or death of the soul.... and completely useless is the earthly time where only the body comes to its supposed right, but the soul starves and languishes. </text:p>
      <text:p text:style-name="Standard">And then no thought will turn to the spiritual; rejection, mockery and contempt towards all spiritual subjects and complete emptiness of heart are the characteristics of such erring souls languishing in the fetters of matter. They do not recognize the great goodness of the Lord and stand too far away from the Father of the universe..... And if the Godhead also works obviously, then they rather close their eyes and remain further in spiritual darkness.... All will see the signs of heaven, but only to a few will they mean what they are supposed to mean.... Warning signals of greatest need.... He who heeds these is not in danger of being swallowed up whole by the devastating torrent of fire which is now to pour down upon mankind.... </text:p>
      <text:p text:style-name="Standard">(Interruption) </text:p>
      <text:p text:style-name="_30__20_Block"/>
      <text:p text:style-name="Standard"/>
      <text:p text:style-name="Standard"><text:span text:style-name="_31__20_Text">BD 0583</text:span> 14.9.1938<text:span text:style-name="_31__20_Text"> </text:span></text:p>
      <text:p text:style-name="Para_20_1">Inner humility.... </text:p>
      <text:p text:style-name="Para_20_1">Terror and panic of the stubborn.... </text:p>
      <text:p text:style-name="Standard">Above all, be careful that you do not fall into the mistake of valuing yourselves higher than you are to the Godhead.... This will always mean a lack of love for God, because only those who feel small can find the highest concept of love in God and become a true child of God. It is still left to the human being to create his own relationship with the eternal Godhead.... As he looks at himself, so will be the behavior towards the Godhead. A child with the right will can completely hand himself over to the Father and then, standing under the influence of Divine Love, can only always make strong use of earthly life for eternity..... </text:p>
      <text:p text:style-name="Standard">Cast all your cares on the Lord.... If only you would take this to heart.... To know that there is One Who can avert everything.... and then to be able to make oneself worthy of His help, is a comforting thought that makes life on earth much easier to bear.... There is still time for inner repentance, for God's mercy and longsuffering have no limits.... Again and again He tries to make people pay attention and intervenes here and there by strokes of fate among the people, so that everyone should pay attention to an invisible hand and a supernatural power.... Who always gives only a little space to such thoughts in himself which point upwards, will gain recognition easily; but there are so excessively many who cannot tear themselves away from <text:soft-page-break/>the world even for moments.... who accept everything with the greatest matter-of-factness and never seek a spiritual explanation for any occur-rences.... </text:p>
      <text:p text:style-name="Standard">There it is unspeakably difficult for the spirit-beings to get into connection with them for spiritual work. In order to come to the aid of these innumerable souls, even worse things will have to happen on earth, if a small spark of light is to flash upon them and their thinking is to be stimulated. Behold, there the Lord must intervene with increased power.... He must awaken the sluggards from their sleep and instruct them in their work so that they do not perish in spiritual inertia. But also then again only a small part of them will take hold of the lifeline and let themselves be guided on the ground of recognition.... </text:p>
      <text:p text:style-name="Standard">And so the stiff-necked ones will be exposed to nameless misery in the last time.... Terror and panic will reign among the indolent, for all these are God's creatures.... all these He wants to save from their misery and can do this only in such a way that the freedom of the will in man remains inviolable. If the Lord has spoken so manifestly, and people carelessly pass by this call of mercy, then the gate of life will remain closed to those, and their portion will be death and destruction, for they carelessly rejected God's love.... </text:p>
      <text:p text:style-name="Standard">Now mankind has been given a clear picture of what is about to befall them at all times, and yet they have remained the same - incorrigible in their actions, because they do not respect the Word of God for what it is.... But when this word will be fulfilled, then the possibility is still offered to turn back, and you will be accepted in the last hour.... Therefore open your eyes and ears when the Lord speaks to you, and heed these His words.... </text:p>
      <text:p text:style-name="Standard">For His word is truth and life....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Standard"/>
      <text:p text:style-name="Standard"><text:span text:style-name="_31__20_Text">BD 0584 </text:span><text:s/>14 &amp; 15.9.1938<text:span text:style-name="_31__20_Text"> </text:span></text:p>
      <text:p text:style-name="Para_20_1">Work of the spiritual forces.... </text:p>
      <text:p text:style-name="Para_20_1">Inner life.... </text:p>
      <text:p text:style-name="Para_20_1">Grid.... </text:p>
      <text:p text:style-name="Para_20_1">Mercy of God.... </text:p>
      <text:p text:style-name="Para_20_1">The necessity of sorrow.... <text:span text:style-name="_32__20_Text"><text:s/></text:span></text:p>
      <text:p text:style-name="Standard">It is in the power of the Most High to let whole worlds come into existence.... and likewise it is also possible for Him to dissolve everything into nothingness, but what is of God will never perish, and if the earth with its inhabitants becomes entangled in the deepest darkness, it will never be destroyed, but immediately the good forces will seek to win back all beings on earth. An endless fight will apply to all those powers which counteract this endeavor of the good spiritual forces. Such an undertaking will, however, extend for mil-lennia, but Divine love never ceases, and this love <text:soft-page-break/>causes that no being moves away from the highest Divinity forever, but gradually approaches its starting point again, even if in truly endless time. </text:p>
      <text:p text:style-name="Standard">There is no question that the spiritual forces come into situations where all their efforts and work seem hopeless, but they can approach the most difficult problems by virtue of their perfection.... they can initiate man into everything, both in the earthly and in the spiritual sphere.... they can first train him to become a person capable of thinking and judging, put questions into his heart which he seeks to fathom.... they can make the wonders of creation vivid to him so that the spirit in him becomes active.... and after a person is thus prepared, they approach him with the most important task of life.... </text:p>
      <text:p text:style-name="Standard">They direct his sense upward toward the eternal Creator, and now an awakening of the inner life begins in the properly preformed earthly man.... searching and questioning.... sensing and feeling. And if man has come so far, then he is no longer lost for eternity, then the heavenly Father Himself puts him in the position to take care of this inner life, so that it grows and prospers and bears fruit. Whoever has once reached this stage can no longer fall back, for he has eaten the bread of life and will eternally desire it and yet also be satiated. </text:p>
      <text:p text:style-name="P11">Only the tired and sluggish person finds the ascent tremendously difficult, because as he does nothing to expose his body to any effort, so he also leaves the soul in permanent inactivity, which is equal to death. For a spiritually active man is, as it were, at the source of life, where he finds refreshment in abundance, but to the sluggish man, like in a desert, no refreshment will beckon, he only always carelessly pass this by.... has no desire for spiritual strengthening, and his soul is therefore in constant need, as long as the body functions empty of Divine grace. In this way, the soul does not leave its shell so easily. </text:p>
      <text:p text:style-name="P11">(15.9.1948) </text:p>
      <text:p text:style-name="P11">In a way, this is like a barrier that can only be opened through the mercy and love of others.... </text:p>
      <text:p text:style-name="Standard">Now, if man does not make himself worthy of this mercy, no assistance can be given to him either, but again the slightest act of love is enough to give the soul the mercy and love of God. In the sphere of the world beyond, only mercy and love can intervene helpfully, because the soul is not able to do anything out of its own power.... it only has to have the will to separate from matter and to desire to ascend.... but otherwise it is completely dependent on the love of other spirit-beings or the prayers of earthly people, while the earthly existence gives it daily or hourly possibilities to cultivate a love-field for itself, which again bears rich fruits for the life beyond, and it does not need to starve there. </text:p>
      <text:p text:style-name="Standard"/>
      <text:p text:style-name="Standard">The soul leaves earthly life either with a treasure of imperishable goods, as there are the works of love for the neighbor.... or it stands completely empty before the entrance gate to eternity and remembers ruefully what it missed <text:soft-page-break/>on earth. The state of their helplessness is so extremely oppressive that, if mankind would know about it, they would never be so hardened to prepare this state for their soul.... But even if they are told, they do not believe it and still remain unteachable, because all messages from the other side disturb their enjoyment of life, and therefore they prefer to deny everything and easily ignore things that come from the invisible realm. </text:p>
      <text:p text:style-name="Standard">The world wants to be touched hard.... with all love and kindness alone the Divine Saviour does nothing, because they do not hear this voice of love or intentionally ignore it....<text:span text:style-name="T7"> </text:span>so only such events which shake the calmness of man can still bring help, that only then he becomes aware of not living arbitrarily on earth, but everything must have its well-considered reason and final purpose.... If God in His love is not heard, then He must let man feel His power, so that thereby the resistance is broken and he recognizes the greatness of Him Who created him.... </text:p>
      <text:p text:style-name="Standard">Amen </text:p>
      <text:p text:style-name="_30__20_Block"/>
      <text:p text:style-name="Standard"><text:span text:style-name="_31__20_Text">BD 0585</text:span> 16.9.1938<text:span text:style-name="_31__20_Text"> </text:span></text:p>
      <text:p text:style-name="Para_20_1">Word of God.... </text:p>
      <text:p text:style-name="Para_20_1">Work.... </text:p>
      <text:p text:style-name="Para_20_1">Bread of life.... </text:p>
      <text:p text:style-name="Para_20_1">Power.... </text:p>
      <text:p text:style-name="Standard">Whoever truly believes Me in everything, he will be blessed forever.... But the work on oneself is a precondition for it, because only by this it will be possible for you to recognize. </text:p>
      <text:p text:style-name="Standard">Behold, so many have the will to enter into the eternal glory, but do not consider that they must also strive for it and that the incomparably beautiful reward must also be won. They take in everything only with their ears and put it aside again at will, whereas they should let My words penetrate deeply into their heart and always live only according to them. </text:p>
      <text:p text:style-name="Standard">Then only is My word the true life.... And therefore he can be called a true master of his life who takes My Word as a guideline and makes an effort to fulfill My will, to keep My commandments and thus to cultivate love. And then My word is the source of all vitality for him.... it is My guiding word which introduces him to the eternal truth which he now recognizes because My word gives him the strength for it. </text:p>
      <text:p text:style-name="Standard">So you only need to always make an effort to listen to Me, and you will be guided by My word into all truth and can no longer go wrong. Through the etheric waves you hear the voice of Him who is in you, around you and above you.... And you go along as it were as receivers of this voice on earth and do not suspect how the Spirit of God already holds you enclosed, no longer leaving you out, you who devote yourselves to Me.... If you are only willing to hear My word, you are taken into the circle of My angels and will henceforth be able to do nothing against My will if you trustingly abandon yourselves to Me.... Put your ear to My heart and hear the voice: </text:p>
      <text:p text:style-name="P11"><text:soft-page-break/>Under your hand, the work will arise that will witness My love anew to the world, and it is incumbent upon you to let the Divine Spirit speak in you to bring the promised solution to a new world of peace, which is that everyone who lives according to My word, shall share in the glory of God. For this one will not see any borders between earth and heaven.... he will be able to walk unhindered from this world to the hereafter, he will be allowed to let his view wander into all glory, and nothing will remain hidden to him, because those who have My word have the power, and this power lets them overcome everything what stands obstructive between earth and the heavenly paradise. And this My word will remain until all eternity.... But you should seek to take it up in you as the true bread of life, because it will lead you over into the spheres of paradise and prepare eternal bliss for you.... Amen </text:p>
      <text:p text:style-name="P11"/>
      <text:p text:style-name="P11"><text:span text:style-name="T8">Lorber, Great Gospel of John Volume 8 Chapter 189:20, read on 22.9.1938</text:span> </text:p>
      <text:p text:style-name="Standard"/>
      <text:p text:style-name="Standard">"For truly I say to you, a pure and spiritually strong man is a <text:span text:style-name="_31__20_Text">lord over the nature-spirits</text:span>, thus a lord also over the elements, and also over all animals, plants, and minerals, of whatever kind and species they may be! For if a <text:span text:style-name="_31__20_Text">soul</text:span> is filled with the <text:span text:style-name="_31__20_Text">Spirit of God</text:span>, in Whom dwells all power and might from God, he also can command all nature, and even the mountains must bow to the power of his will and his undoubted faith and trust in the <text:span text:style-name="_31__20_Text">One</text:span> true Almighty <text:span text:style-name="_31__20_Text">God</text:span>." </text:p>
      <text:p text:style-name="_30__20_Block"/>
      <text:p text:style-name="Standard"><text:span text:style-name="_31__20_Text">BD 0586</text:span> 17.9.1938<text:span text:style-name="_31__20_Text"> </text:span></text:p>
      <text:p text:style-name="Para_20_1">Banished powers.... </text:p>
      <text:p text:style-name="Para_20_1">Matter is a carrier of spiritual substance.... </text:p>
      <text:p text:style-name="Standard">All powers of heaven and earth are, as it were, held under the spell of My will, because if they were to express themselves completely and without restraint, people would freeze with horror. A single moment of unhindered unfolding of the forces of nature would have to fall victim to everything that exists on and above the earth. But the effect of the evil spiritual power would be even more devastating if it had unrestricted influence on people. </text:p>
      <text:p text:style-name="Standard">But there is a limit to these powers where the soul decides for the good. Thus also those souls remain untouched from the danger constantly surrounding them to become hopeless-ly lost.... i.e., they are not exposed to the forces whose effort is to dissuade the soul from the once seized intention and to become unfaithful to itself. </text:p>
      <text:p text:style-name="Standard">Who in the whirlpool of life has not yet recognized the violence of such hostile power, his spirit has not yet penetrated into that world, which testifies to God's greatness and omnipotence. Good and evil forces are fighting against each other, each of them lets its power come to full effect.... Every being feels the influence of both, and yet people are moving away from the belief in such supernatural forces.... They attach too much importance to their earthly life and have thus become completely incapable <text:soft-page-break/>of distinguishing the concepts of creation.... So also those people would certainly animate the earthly valley, but in full ignorance of their task, would be like those plants only a witness of God's will of creation, but without any nameable use for himself and his fellow men. </text:p>
      <text:p text:style-name="Standard">And such a person could also never ever be active in a spiritual way; every ability would be withheld from him because he would not make use of such ability the way the Creator intended. All matter carry spiritual substance.... and everything what arises on earth has always only the purpose of the higher development, but it is never left to the human being to deprive matter arbitrarily of this spiritual power.... But people would always lose the Divine grace who regard God's creation so imperfectly that they deny the soul to the smallest being in nature the Divine power.... They do not consider the close connection of themselves to those small beings.... </text:p>
      <text:p text:style-name="Standard">They are convinced of their mission on earth only when they detect the same in all other creatures, and this cannot be made credible to them.... According to their concept, all value of life lies only in the exercise of their own earthly activity. These they put first and from now on remain anxiously concerned about the welfare and woe of the body.... This, My child, shall ease your striving and give you new nourishment, so that your will does not slacken and that you will continue to devote yourself to your spiritual work full of joy. </text:p>
      <text:p text:style-name="Standard">Faith shall revive you and strengthen every deed of love, and My love shall be granted to you at all times.... because in the love for Me, you will find everything that is beneficial to your senses and your spirit.... it brings you into the state of ever greater desire, and this will be fulfilled by your Lord and Saviour Himself.... </text:p>
      <text:p text:style-name="Standard">Amen </text:p>
      <text:p text:style-name="_30__20_Block"/>
      <text:p text:style-name="Standard"><text:span text:style-name="_31__20_Text">BD 0587</text:span> 18.9.1938<text:span text:style-name="_31__20_Text"> </text:span></text:p>
      <text:p text:style-name="Para_20_1">Earthly Knowledge.... </text:p>
      <text:p text:style-name="Para_20_1">Wisdom of God.... </text:p>
      <text:p text:style-name="Para_20_1">Truth through the Spirit of God.... </text:p>
      <text:p text:style-name="Standard">Everything that the earth holds in knowledge and experience is not in proportion to the infinite wisdom of God. People want to put their own wisdom first and do not consider that the intellect is also a gift of the Most High, and this, even used in a good sense, can only be called tiny in comparison to the wisdom of God. Do you have the gift to be able to fathom what purpose the millions of stars in the firmament serve? You can only always accept what is given to you about it from above as explanation, but can never get a step further in your own strength, because for you all celestial bodies are far away from the world, only as tiny dots visible to your eye. </text:p>
      <text:p text:style-name="Standard">But now consider that God has accomplished unspeakably many creations which are completely foreign to you.... consider that each work of creation, in wise foresight of its destiny, fits into the overall creation in Divine <text:soft-page-break/>order.... consider that you are facing all these works of creation without the slightest knowledge.... Then perhaps the lack of your own wisdom will be clear to you, you will understand that you can fathom nothing in the world only purely intellectually with the gift which the Lord has given to you.... You can well suspect and just believe.... and therefore always remain ignorant, as long as you do not give the spirit in you the freedom to be active for you. This spirit will then introduce you to the truth and completely open up all areas for you, if you only have the desire to receive enlightenment for the purpose of your spiritual further education. </text:p>
      <text:p text:style-name="Standard">You see daily in the nature so many riddles which you surely accept, perhaps you ask yourselves about it or wonder.... you can also find no extensive answer if you want to justify them purely intellectually. Ask your Creator Himself.... He will not withhold the answer from you, if you listen attentively to the voice within you after intimate prayer, which introduces you to inexplicable territory. A little while longer, and all doubters will experience things that should shake their certainty very much. For the Lord will make Himself known to each one to try to save each one's soul, and then your speeches will form an easy ground on which to connect.... </text:p>
      <text:p text:style-name="Standard">The farther shaping of life will contribute with those people also to change their sense, because God has the destiny of every single one in His hand. The wisdom of God is unlimited, how could a human being measure himself by it and with the certainty of a fully informed, assert something which is completely beyond his judgement. God gave the intellect to the people to be able to judge everything in, around and about himself as far as it gives him visible cause to investigate and ponder. But God has reserved the answer for Himself.... And this He gives to him who as a child begs the Father for enlightenment.... but not there, where man relies on his own knowledge and thinks himself too exalted to childishly ask for enlightenment. </text:p>
      <text:p text:style-name="Standard">Leave your conceit regarding creation-issues aside.... The knowledge of spiritual things is completely independent of worldly experience, and with intellectually highly developed people are often the gap to spiritual knowledge significantly wider, because they find it too difficult to descend from the height.... than with a human child who recommends himself believingly, trusting the Divine Father-heart. These bridge the gap with ease, but all the knowledge in the world only helps to widen the gap, for it moves man away from pure inward faith in God the Lord as the sole controller of the universe.... </text:p>
      <text:p text:style-name="Standard">Amen </text:p>
      <text:p text:style-name="_30__20_Block"/>
      <text:p text:style-name="Standard"><text:span text:style-name="_31__20_Text">BD 0588</text:span> 18.9.1938<text:span text:style-name="_31__20_Text"> </text:span></text:p>
      <text:p text:style-name="Para_20_1">Direct connection.... </text:p>
      <text:p text:style-name="Para_20_1">Breath of God.... </text:p>
      <text:p text:style-name="Para_20_1">Heavenly peace.... </text:p>
      <text:p text:style-name="Para_20_3">Happiness<text:span text:style-name="_31__20_Text">.... </text:span></text:p>
      <text:p text:style-name="Standard"><text:soft-page-break/>Behold, the power of the Spirit fills your heart.... You must never worry about what is beneficial to the progress of your soul. For man receives the food of heaven immediately, as long as he desires it. By desiring it you can recognize how the spiritual forces accompany you protectively through life.... how they are always only concerned with directing your soul fully and completely into their sphere, and once this is achieved, then you never desire to return to earth. All earthly things will pass you by like a dream, and awakened in spirit, you will only hear the voice of the Lord.... What is offered to you is all the more valuable, because no human influence extends to this work, but arises from direct connection with the spiritual world, and so no counter-expressions of fellow man shall confuse you or leave you undecided. </text:p>
      <text:p text:style-name="Standard">Behold, when man experiences such an obvious grace of the Lord without getting in touch with that world.... Those people will only occupy themselves with earthly questions and can therefore never gain insight into an area that does not interest them, because they close all their senses.... The man who opens himself to the power that wants to flow into him will receive, and the breath of God will touch such a willing child.... This breath is power, is grace and is Divine Spirit. If you declare yourselves willing to receive, it will be given to you without limit.... And a peace will take possession of you, which only the Savior Himself can impart to you. </text:p>
      <text:p text:style-name="Standard">And where the heavenly peace beckons you, you will hardly desire the earthly life again and only long for the moment which robs the soul of its outer cover. Be careful now that you remain in peace.... that you do not loosen the connection to the Divine Savior.... that you only always strive to come closer and closer to Him, and the Lord will stand by your side again and again. Whoever loves Him will be loved again with full power, and what it means to possess the love of the heavenly Father, cannot be made understandable to you people on earth. </text:p>
      <text:p text:style-name="Standard">Therefore, the Lord has already placed the feeling in your heart for earthly existence, which triggers the bliss of happiness in you.... If you love and are loved again on earth, you will already bear the burden of earth much easier.... How much easier this burden must appear to you when Divine love is given to you. And yet this love expresses itself so tangibly when you go joyfully through life and only ever desire to go up. This is only a foretaste of the great bliss that awaits you in eternity. Your longing for the Savior will be indescribable and the fulfillment of this longing unspeakably happiness. Who already tries to clarify the term "happiness" in himself, must give himself the answer that this term can only be explained supernaturally or supersensibly.... that no man can create himself this satisfying state at will, but this state of happiness always presupposes the fulfillment of a longing. </text:p>
      <text:p text:style-name="Standard">And so the spiritual forces on the other side constantly bring such teachings to the earthly child, through which the desire is awakened in him to become a partaker of Divine love.... The love for the Savior becomes more and more powerful and soon takes hold of the earthly child with all its might.... The <text:soft-page-break/>more intimately the child strives towards the Lord, the more lovingly it is received, and the radiation of Divine love makes so happy and creates such blissful peace, that nothing more blissful can be found in the whole universe than to be always worthy of the Lord's love. </text:p>
      <text:p text:style-name="Standard">So let our teachings penetrate you and listen! In the time of maturity, you will all have to be active in order to bring in the harvest, and so work will be demanded of you unceasingly, who want to work as laborers in the Lord's vineyard and have willingly offered your services to the Lord. Thus, everyone has received his mission from the Lord, and the Lord will guide you according to His will, you will carry out as obedient servants, what He demands of you. In these times, increased readiness for action is required, because only love for one another can bring salvation.... <text:span text:style-name="_31__20_Text">every work of love is blessed by the Lord</text:span> and is anxious to draw souls to Himself. But still you will have to struggle, practice patience and love, because only by good example you will be successful. You will be called to stand up for the name of the Lord.... </text:p>
      <text:p text:style-name="Standard">(Interruption) </text:p>
      <text:p text:style-name="_30__20_Block"/>
      <text:p text:style-name="Standard"><text:span text:style-name="_31__20_Text">BD 0589</text:span> 19.9.1938<text:span text:style-name="_31__20_Text"> </text:span></text:p>
      <text:p text:style-name="Para_20_1">Boundaries of the mind.... </text:p>
      <text:p text:style-name="Para_20_1">The worldly wise.... </text:p>
      <text:p text:style-name="Para_20_1">"I know that I know nothing...." </text:p>
      <text:p text:style-name="Standard">At the limits of intellect, the working of the spiritual forces must begin, because you humans would never be able to solve the riddles of nature with your knowledge, if not also these forces would want to impart knowledge to you, that you could easily be introduced to the rule of the Divine creation. The spirits that are around you teach you and try to direct your thoughts in such a way that they come closer to the truth. And the more you find the faith in you.... the more you feel the essence of the Godhead in you, the brighter and clearer these thoughts will be able to penetrate into you. </text:p>
      <text:p text:style-name="Standard">Only he who believes to be able to fathom completely by his own strength what the Father of the universe has still veiled, his struggle for knowledge will remain unsuccessful for a long time..... He will always not be quite sure of his success.... doubts will always arise in him about the truth of his findings, and he will have to admit the insufficiency of his knowledge with the words: "I know that I know nothing". But the inner connection with God gives him the key to all knowledge and at the same time the guarantee to be on the right way and to be in fullest truth. God has arranged it in such a way that the spiritual life in man is completely separate from purely earthly efforts and that the spiritual bridge is only entered by those who are absorbed in the spiritual and whose actions are rooted in the knowledge of their belonging to God. </text:p>
      <text:p text:style-name="Standard">Let the wise of the world search and ponder.... The Lord has set His limits, which they cannot cross without His assistance, and this again must be asked for fully consciously.... </text:p>
      <text:p text:style-name="Standard"><text:soft-page-break/>For he who thinks himself above prayer, is on the way to losing himself completely.... </text:p>
      <text:p text:style-name="Standard">However, who is able to send up a heartfelt prayer to the Father of the universe, he already works with spiritual power and can now continue his research and pondering without having to fear to go wrong..... For the help he asks for is granted to him from the very beginning. For the truly pious man, thoughts come very easily, that he only needs to take them in and a knowledge is opened up to him about all things that seem desirable to him to investigate. </text:p>
      <text:p text:style-name="Standard">However, if such people express their experiences, they will always meet with hostility and rejection from those who alone believe to possess the ability to find authoritative insights, and thus the one who does not know God, correctly will always fight against the other..... </text:p>
      <text:p text:style-name="Standard">The worldly wise with his supposed knowledge and the seeker of truth, who stands in deepest humility to God and wants to serve Him and the people, to whom this truth is transmitted in richest measure by the Lord Himself. But the world will never let itself be convinced how little it can achieve in the field of knowledge by its own strength. </text:p>
      <text:p text:style-name="Standard">It will rather oppose everything to this right endeavor and will want to persecute and pillo-ry the bearers of truth.... But as long as the Lord Himself works through them, any action against this, is fruitless. The power of the worldly people is small, yet they are also able to carry out their shameful intentions through free will, but the effect will be weakened by God, so that the God-willing child need not fear at all to fall victim to these counter-efforts </text:p>
      <text:p text:style-name="Standard">.... The last decision is always in the hands of the heavenly Father, but in order not to im-pair the free will of man, he must let every man act as he likes.... But He protects His own from the poisonous saliva of those world-corrupters and brings about a confusion in their own ranks which makes them pay attention. </text:p>
      <text:p text:style-name="Standard">The laws of nature are always the cause for well-calculated results.... But if now the wise Godhead itself overturns such a law, because it has the power for it from eternity, and the people then stand helplessly before phenomena for which they do not know any explanations, then the proof is given to them that their knowledge alone is still very incomplete. </text:p>
      <text:p text:style-name="Standard">And so generations can deal with problems again and again.... they will never come to the final solution on purely intellectual ways, but will be completely initiated and enlightened with God's help in the shortest time. If you ask for it, you will never walk in darkness and on wrong ways, but your way will lead you safely to the eternal home, because God Himself has shown it to you.... </text:p>
      <text:p text:style-name="Standard">Amen </text:p>
      <text:p text:style-name="_30__20_Block"/>
      <text:p text:style-name="Standard"><text:span text:style-name="_31__20_Text">BD 0590</text:span> 20.9.1938<text:span text:style-name="_31__20_Text"> </text:span></text:p>
      <text:p text:style-name="Para_20_1">Revelation of the love for God </text:p>
      <text:p text:style-name="Para_20_1"><text:soft-page-break/>Father’s love<text:span text:style-name="_32__20_Text"> </text:span></text:p>
      <text:p text:style-name="Standard">It is unspeakably blissful to win the kingdom of God, and the urge to ascend is mighty when the love of God has revealed itself to the earthly child. For man dwells in earthly regions as long as his spirit is veiled, but as soon as the grace of God pours over the earthly child, acquired by working in love, the soul will release itself from its veiling and seek its goal in the union with the Spirit of God. It will become apparent to how all spirit emanates from God, Who brings about the ennoblement of man..... And it will never fail to obtain and ask for God's grace, so that it will not lack the understanding to recognize what is right and to use its time on earth according to God's will. </text:p>
      <text:p text:style-name="Standard">Because when God's love has revealed itself, the earthly child is never able to let go of its Creator and now chooses the shortest way which leads him to the Father, and will direct all his attention to establish the right relationship to the heavenly Father, which then also secures the fullness of Fatherly love for him again. For God promises His children eternal life.... and wants them to participate in His power and His glory. </text:p>
      <text:p text:style-name="Standard">Whoever wants to see the glory of God must feel like a child of the Father, love Him above all else, and out of this love will grow the strength to live only according to the divine will. </text:p>
      <text:p text:style-name="Standard">In this way, the way to eternal bliss will be easy, and it will not require much effort. Whoever joyfully submits to the will of God, the Lord takes possession of him, equips him with His power, strengthens him with His love, and prevents him from ever deviating from the right path, but always strives upward.... </text:p>
      <text:p text:style-name="Standard">Amen </text:p>
      <text:p text:style-name="_30__20_Block"/>
      <text:p text:style-name="Standard"><text:span text:style-name="_31__20_Text">BD 0591</text:span> 22.9.1938<text:span text:style-name="_31__20_Text"> </text:span></text:p>
      <text:p text:style-name="Para_20_1">True representatives of the Word of God.... </text:p>
      <text:p text:style-name="Para_20_1">Position in earthly life.... </text:p>
      <text:p text:style-name="Standard">So know that a righteous judgment will express itself where one will stand up for the name of the Lord. These are the true representatives of My word on earth, who shrink from nothing and follow the voice of their heart. Such people cannot always withdraw from earthly life, for their position often requires them to persevere in a place they have chosen themselves, and yet again the spiritual powers come to their aid even in this situation, so that they can separate themselves from every activity that is directed against the Word of God. In direct connection with their earthly activity, they are also offered the opportunities for lively spiritual exchange and thereby also find the necessary strength to resist where commitment against the Word of God is demanded of them. </text:p>
      <text:p text:style-name="Standard">If a man has only confessed his God, then the fellow humans are not able to throw him off track and even find in him an energetic opponent who fully stands up for what he has recognized as the truth. Only always convey the pure truth to them, then they also stand up for it with all their heart and do not fear any earthly power. They will associate with suffering, it will only <text:soft-page-break/>give them bigger and bigger cause to be active spiritually.... All their efforts will be <text:span text:style-name="_32__20_Text">aimed</text:span> at learning to understand divine providence.... They will recognize in every adversity a test by God and regard the whole earthly existence to be a purification process, and their endeavor will be to work on themselves to the best of their ability, well recognizing the only purpose of earthly life. </text:p>
      <text:p text:style-name="Standard">If the truth has been revealed to them, then they are faithful to the divine Creator and willingly sacrifice their well-being and earthly goods to Him, because the word of God, His love and grace are considerably more important to them than earthly goods. The Lord makes those think twice.... by sending them the truth from several sources.... Only the attentive observer sees how the threads of the eternal Godhead converge.... and He will direct man's steps to where he hears the voice of God. The desire for it has become so strong in him that he will always be on the right track, regardless of whether obstacles threaten him from outside. He remains true to himself and does not leave the Father, if he has recognized Him.... Therefore, he will also stand in the protection of Him, Whom he carries in his heart, and he will be allowed to walk his path without worrying about falling victim to the work of earthly power. Therefore, always let your Father in heaven be your guide.... He alone knows what you need.... He alone has the power to avert physical and spiritual harm from you, and He alone will one day give you the reward He has promised to those who are faithful to Him. The greatest power and the surest protection is His Word.... If you have this, you will go through earthly life without danger and reach the goal.... </text:p>
      <text:p text:style-name="Standard">Amen </text:p>
      <text:p text:style-name="_30__20_Block"/>
      <text:p text:style-name="Standard"><text:span text:style-name="_31__20_Text">BD 0592</text:span> 23.9.1938<text:span text:style-name="_31__20_Text"> </text:span></text:p>
      <text:p text:style-name="Para_20_1">The Spirit of God </text:p>
      <text:p text:style-name="Standard">Thus the spirit was guided so that it found its way to God in the midst of all dangers.... He was not able to resist His divine power and remained in the power of the One who gave shape to his life. But how unspeakably difficult it is to get rid of the demons who likewise test their power on him.... How the Spirit of God must be active and seek the union with the soul without interruption. And this all the more, the more mindful man is of his purpose. How often is his perseverance directed to just the opposite striving than this union with God. Then the soul moves on the wrong track as long as it is in spiritual distress. For the violent intervention of divine power would never trigger the love for God.... Man must find the way to God himself and then want to serve Him in love. </text:p>
      <text:p text:style-name="Standard">Thus every spiritual product.... any instruction, will let man find himself in divine love, and a rebirth of the spirit will now take place without resistance, and all spiritual now opens the heart, and man receives the grace of heaven and now only cares for his soul. </text:p>
      <text:p text:style-name="Standard"><text:soft-page-break/>Therefore, just let the Father take care of His creatures, and then include in your prayers all whom you love.... Remember the power of the Most High, and reject all doubts. </text:p>
      <text:p text:style-name="Standard">Those who come down to you through the etheric blue have great power, and by virtue of this power they work in the sense of God and leave nothing undone that is useful for the soul to recognize. On a trial basis, many will be left on earth to express themselves visibly, and which ways are prescribed to them, you cannot measure.... only light will become everywhere where their work begins, and hearts will ignite in love.... Then know that the task of these is an extraordinary one.... Meet them with good will, let yourselves be taught, and listen to every word that is given to you. For if the Spirit of God is to fill you, you must grant Him entrance into your heart.... </text:p>
      <text:p text:style-name="Standard">Amen </text:p>
      <text:p text:style-name="_30__20_Block"/>
      <text:p text:style-name="Standard"/>
      <text:p text:style-name="Standard"><text:span text:style-name="_31__20_Text">BD 0593 </text:span><text:s/>24.9.1938<text:span text:style-name="_31__20_Text"> </text:span></text:p>
      <text:p text:style-name="Para_20_1">Light beings in matter.... </text:p>
      <text:p text:style-name="Para_20_1">Help the weak-willed.... </text:p>
      <text:p text:style-name="Para_20_1">Humility.... </text:p>
      <text:p text:style-name="Standard">In the name of Jesus begin: And the way will be shown to you which leads to the salvation. </text:p>
      <text:p text:style-name="Standard">The earth will hold innumerable beings, which descend to the people from the kingdom of light, and all these beings pass over into matter, and they likewise seek the connection to mankind.... by using it, by letting the spiritual work strongly out of themselves, in order to overflow into the earthly people who get in touch with this matter. And so a new bond is created from the light to the dark night.... This light will spread strong brightness and will cause a feeling of well-being in its bearer. And so, again, the opposite pole will lose power, because also that which is its abode will be seized by good spirit and will weaken the evil and immediately turn it into the opposite. </text:p>
      <text:p text:style-name="Standard">In this way the Lord seeks to grant assistance to those who are well in the fight with darkness, but do not have the necessary willpower.... and who indeed want the good, but do not fight sufficiently.... Their will, however, lets God mercifully intervene, and the great love of these light-beings willingly carries out this task to save souls for eternity.... Such an undertaking is by no means harmless for these light-beings embodied in matter, since it likewise requires and presupposes a great spiritual power.... but the light-beings help each other, since none is subject to the power of the evil.... And thereby a grace is offered to the people which cannot be measured by human intellect. </text:p>
      <text:p text:style-name="Standard">People will still have to bear a lot of suffering, but whoever senses that life does not only impose earthly duties on him.... , whoever quietly contemplates whether and how he fulfills God's will, can expect such a willing response from the spiritual world; and what he then touches in a <text:soft-page-break/>blissful foreboding of the helpfulness of unfathomable powers, will radi-ate such power upon him.... And so the Lord lets especially those, whose mind is receptive for His gifts of love, taste the divine power.... And when they then pay attention to their free state, when they become aware of their longing upward.... for detachment from this earthly world...., then the word of God will also be proclaimed to them at the right time, and with a hungry soul, they willingly accept it. </text:p>
      <text:p text:style-name="Standard">The country, which is promised to them, they do not look for now any more on earth.... </text:p>
      <text:p text:style-name="Standard">Similarly, the charge which the forces of light voluntarily took upon themselves, if they succeeded in awakening a soul to spiritual morning, succeeded. The only aim of all light beings is to gather the divine and to lead it back, so that it recognizes the eternal Godhead and merges with it again eternally. Where such great help is offered to you by the infinite love of God, it only requires your will for good.... The Lord recognizes the weakness of His creatures and does not want to let this be the cause of ruin and therefore strengthens you where you yourselves lack the strength. In everything that surrounds you, this strength will come to your aid, and you may only pay attention that your spirit becomes active and demands clarification.... </text:p>
      <text:p text:style-name="Standard">The Lord prepares the most unique experience for you and lets everyone take part in it. </text:p>
      <text:p text:style-name="Standard">Only the hardened and completely turned away from God will want to dismiss this experience with a contemptuous demeanor.... But the rest of you, who feel in your heart that the Father is calling you, do not pay attention to these people and do not let yourselves be distracted.... but accept what the voice of your heart tells you.... listen to the Father's call and give yourselves to Him with all your will and you will experience His strength and love in yourselves, you must not waver once you have made the resolution to commend yourselves to the Lord. Only your complete devotion makes you more than strong, but those who resist, will become weak.... because their strength is not from God, it is a deception of the evil one who incites them to resist in order to plunge them into the abyss forever. </text:p>
      <text:p text:style-name="Standard">Thus a time of grace is granted to the earth, which will make itself exceedingly beneficially felt in the midst of suffering and misery, for those who are in misery will seek and find help.... and often in a miraculous way.... Watch for signs, for the Lord will make Himself known everywhere.... Jesus Christ is near to you.... to deliver again from the bonds of darkness all who are of good will. And He will come as He has promised. He will gather His own around Him and be in the midst of them.... and He will be close to everyone who willingly opens his heart to Him.... Whoever prepares a home for Him in his heart, will have to expect His grace and love and will always feel the caring Father's hand for the time on earth.... "Let the little children <text:soft-page-break/>come to Me", His call will sound to all who want to recognize Him as Father.... "for theirs is the kingdom of heaven...." </text:p>
      <text:p text:style-name="Standard">Amen </text:p>
      <text:p text:style-name="_30__20_Block"/>
      <text:p text:style-name="Standard"><text:span text:style-name="_31__20_Text">BD 0594</text:span> 24.9.1938<text:span text:style-name="_31__20_Text"> </text:span></text:p>
      <text:p text:style-name="Para_20_1">Separation from matter.... </text:p>
      <text:p text:style-name="Para_20_1">Arrogance.... </text:p>
      <text:p text:style-name="Para_20_1">Awareness of weakness.... </text:p>
      <text:p text:style-name="Standard"><text:span text:style-name="_32__20_Text"><text:s/></text:span><text:s/>It is of indescribable advantage when all inclination to matter is stifled in man, when the spirit can free itself from it and thus can take the flight into infinity unhindered. The world keeps the soul on earth with iron fetters, and only a strong will succeeds in loosen-ing such fetters, and if now for the time of the earthly existence man lacks any strength and lets himself be driven willy-nilly by the storm of passion, the world's drive unleashes itself </text:p>
      <text:p text:style-name="Standard">.... Then the spirit will never be able to soar freely and rise above the earthly sphere, it will rather be held captive.... only the body with its desire for worldly fulfillment comes into its own, but the soul is badly considered.... it suffers unspeakably not to be able to develop and to be allowed to pursue its liberation from matter. </text:p>
      <text:p text:style-name="Standard">At the threshold of death it often falls like scales from the human eyes and he recognizes the size of his guilt which entails unspeakable agonies in the hereafter. The soul out of God always remains the same in its nature, it has only fallen off the path of knowledge.... </text:p>
      <text:p text:style-name="Standard">it has fallen victim, as it were, to arrogance and can only reach the top again in the reverse way.... through the recognition of their weakness and the strong desire to be taken up again by God in love. This is most easily achieved on earth as a weak earthly creature, because the awareness of their weakness and inadequacy makes them approach the Creator with humility and supplication.... </text:p>
      <text:p text:style-name="Standard">If, however, the existence on earth again produces an arrogant being who does not want to submit humbly to his Creator, then the extremely difficult transformation of this soul must be brought about in the hereafter and therefore the sufferings for the purpose of purification will be far more painful there than on earth, and before such a soul is purged of all impurities, often a very long time passes and many a soul is spared great suffering if it takes care on earth to attain the state of maturity.... </text:p>
      <text:p text:style-name="Standard">Amen </text:p>
      <text:p text:style-name="Standard"/>
      <text:p text:style-name="Standard"><text:span text:style-name="_31__20_Text">BD 0595 </text:span><text:s/>25.9.1938<text:span text:style-name="_31__20_Text"> </text:span></text:p>
      <text:p text:style-name="P2">God's Word.... </text:p>
      <text:p text:style-name="P2">Spiritual Power.... <text:span text:style-name="T5"><text:s/></text:span></text:p>
      <text:p text:style-name="P2">Mind.... </text:p>
      <text:p text:style-name="P9">Inventions.... </text:p>
      <text:p text:style-name="P10"/>
      <text:p text:style-name="Standard"><text:soft-page-break/>In this consecrated hour the Lord speaks to you through His servant John and gives you news of things that are beyond the general knowledge and which are to contribute to enlighten. Because there are determined in heaven and on earth such, which represent the mediator office.... which receive and give from God.... and which mediate these gifts again to humans. Every tool on earth is under divine protection, so that the words, given from above, are also received and passed on purely. What is spread over the earth in this time of messages, always remains an incomprehensible blessing for the people. </text:p>
      <text:p text:style-name="Standard">Every teaching of God is opposed by opposing powers who want to destroy what the Lord God Himself wants to build up, and if now a danger threatens from this side, the Lord will inform you beforehand to prevent this intention which is meant for this work and therefore for the pure Word of God Himself. Attempts after attempts will fail, which are always directed against the Word of God. All recognition of the Divine wisdom is of no avail against the lack of understanding of people who only reckon with earthly powers and pay no attention to everything spiritual. A sharp border will be drawn, because everything spiritual will unite and separate from the world of thinkers and know-it-alls, who deny every spiritual power. </text:p>
      <text:p text:style-name="Standard">People demand evidence of such a force and would be just as unbelieving when faced with obvious evidence; only at a distance would they want to recognize a miraculous intervention of a divine power, but even then to a limited extent. Because science has to register successes all around, and such will push back faith more and more, but people do not consider that also these successes were given to the people more or less by spiritual power.... that this spiritual power has expressed itself through all the people who made new discoveries and inventions in the field of the science. </text:p>
      <text:p text:style-name="Standard">The more simple-minded a person is, the more deeply he can devote himself to faith, but the worldly wise.... men of understanding would also have to recognize their cleverness as a gift of the highest Deity.... as a spiritual expression of power, which turns more to some people, less to others.<text:span text:style-name="T5"> <text:s/></text:span>All spirit from God stimulates the human being.... the more intensively this spirit of God flows into the human being, the more active will also be the creation of such a human being.... that therefore the spirit and the divine power is cause for every earthly invention.... but that all this is a dead beginning, only of use to the world and earthly followers, as long as it is not recognized as a purely divine product, but the human being claims the recognition of his achievement for himself. </text:p>
      <text:p text:style-name="Standard">Every man carries out only what is given to him as assignment, and this commissioner is always the Eternal Deity, Who presides over everything what is created with His will.... </text:p>
      <text:p text:style-name="Standard">and every man is always only an executor of the will of God in everything that arises.... </text:p>
      <text:p text:style-name="Standard">But the human being - out of own will - uses his creative power and creative force which comes to him from God, to let works arise which are not useful <text:soft-page-break/>for the common good of mankind. This is against God's order and can never be approved. If everything that is created by human hands and to which God gives His power would always correspond to the good sense, then such a work would truly remain blessed by the Lord for a long time, and only good would always adhere to such works and endure. </text:p>
      <text:p text:style-name="Standard">The inventions, which again are to fulfill their purpose only in the destruction, cannot be blessed by the Lord at all, although also the divine power has animated man and produced earthly things. The power goes to every human without distinction, but the own will uses this power for good or evil, because evil powers also try to exert their influence, and man accepts such influence willingly, using the Divine power, but submitting to evil. Further-more, people in their arrogance want to attribute all successes to themselves.... deep, serious reflection should teach them that they have not created themselves this way, that their intelligence is also a gift of a higher power, which can not be arbitrarily appropriated by anyone. </text:p>
      <text:p text:style-name="Standard">Thus, God equips each one differently and gives each one the gifts that enable him to live his higher development. Spiritual striving brings him no visible benefit, and therefore he also leaves this urgent necessity aside. He uses himself exhaustively, and the gifts given to him for the purpose of spiritual development have just the opposite effect.... to place his own ego even higher, instead of giving thanks and honor to the Divine Creator, Who has given to him so richly in His love as a small being. </text:p>
      <text:p text:style-name="Standard">The untiring spiritual work earns man the highest reward in eternity.... but the earthly work can still be so valuable for the earthly existence and also be of advantage to countless people, it will not show any significant advantage for eternity, because the most significant work on earth is invalid in view of death.... The soul cannot take any of its work on earth to the beyond, unless it has been stimulated by overwhelming love for the fellow human being and the works have been created purely out of mercy and love for the neighbor. </text:p>
      <text:p text:style-name="Standard">Then God does not value the work, but the degree of love of the creator. </text:p>
      <text:p text:style-name="Standard">Thus the understanding wisdom can well become the great blessing, for the fellow man as well as for the man himself...., however, only where this is recognized as a gift of God and is received in deepest humility and gratitude. Because there the childlike relationship to the heavenly Father is not disturbed, but established in all intimacy, and thus the knowledge of man can unfold beneficially and assume its highest extent, because the Father will always increase this gift where it finds correct application. The light will therefore always shine brightly and clearly where the Divine power comes to light, and this power will express itself where wisdom originating from God, is recognized. Such people can be completely permeated by the Spirit of God, and their senses will never apply to earthly possessions, but only to the exploration of Divine wisdom.... </text:p>
      <text:p text:style-name="Standard">Amen </text:p>
      <text:p text:style-name="_30__20_Block"/>
      <text:p text:style-name="Standard"><text:soft-page-break/><text:span text:style-name="_31__20_Text">BD 0596</text:span> 26.9.1938<text:span text:style-name="_31__20_Text"> </text:span></text:p>
      <text:p text:style-name="Para_20_1">Revelation teaching of Jesus Christ and suffering on the cross.... </text:p>
      <text:p text:style-name="Para_20_1">God's voice.... </text:p>
      <text:p text:style-name="Para_20_1">Wrath.... </text:p>
      <text:p text:style-name="Standard">In a short period of time, the word of the Lord will sound. Everything that lives, will hear it. The Lord will also let you have a glimpse into the kingdom of the supernatural for a short time.... you, who are destined to make His will known to the people.... and things will be revealed to you which will astonish you and let you recognize the greatness and omnipotence of God. If you always remain willing to serve God, He will introduce you into all glory, so that you shall make this known to the people on earth and thereby avert much suffering from them. Nothing will be left untried by the Lord of heaven and earth, which could have an enlightening effect on mankind, the Lord always sends His love and patience again to the children of earth to save them for the eternal kingdom. </text:p>
      <text:p text:style-name="Standard">You are so far away from the right faith that it really needs great things to awaken you.... </text:p>
      <text:p text:style-name="Standard">You have to change your thinking completely to come close to God's work and rule. For His goodness and mercy do not reach you, who turn away from the eternal Godhead.... of Jesus Christ, God's only begotten Son. Leave all modern constructions and take the Lord alone into your hearts, and you will get over the worst times well protected. You will lack nothing, and no danger from outside can harm you, if you only lift your eyes trustingly to Him, who suffered for you on the cross. What else was His death but a work of unspeakable love for you? </text:p>
      <text:p text:style-name="Standard">And this love still applies to you today in the same measure.... again the Savior wants to take all suffering upon Himself to redeem mankind, but it turns away so stubbornly from Him, Who alone brings you salvation.... It only knows God as the creating power in nature.... It's thinking is so blinded that it believes itself to be self-creating, that it does not recognize a Being which, as it were, holds all threads of mankind in His hand.... Still mankind is granted a trial period where it should pay attention to this problem and can still change in time. But woe to you when the Lord sounds His voice and everyone who closes his ear to this voice is dealt with harshly.... To them, the Lord will show Himself in His wrath, and everything around them will perish in great distress, when the Lord will stretch out His arm over those who deny Him.... Then His Word will be fulfilled that there will be weeping and gnashing of teeth in the ranks of those who are from below.... </text:p>
      <text:p text:style-name="Standard">Amen </text:p>
      <text:p text:style-name="_30__20_Block"/>
      <text:p text:style-name="Standard"><text:span text:style-name="_31__20_Text">BD 0597</text:span> 26.9.1938<text:span text:style-name="_31__20_Text"> </text:span></text:p>
      <text:p text:style-name="Para_20_1">The great of the world.... </text:p>
      <text:p text:style-name="Para_20_1">Security for life.... </text:p>
      <text:p text:style-name="Para_20_1">Struggle for the soul.... </text:p>
      <text:p text:style-name="Para_20_1">Prayer.... </text:p>
      <text:p text:style-name="Standard"><text:soft-page-break/>And the great ones of the world will realize that they are small and powerless and cannot do anything on their own that could improve their situation. And if they do not reflect on their origin out of God, they will not find a way out of their misery..... Only the one who is aware of this has the means in his hand, because he will trustingly turn to the One who created him and present his plight to him.... and also find there the help he hopes for. </text:p>
      <text:p text:style-name="Standard">The others, however, wander restlessly through hardship and danger and find no way out, because they close themselves in false pride. </text:p>
      <text:p text:style-name="Standard">The condition will be especially agonizing for all those to whom the world has offered a lot so far. Their only concern is to find an adequate security for the later life, and they do not consider that this life can already be finished another day.... they do not consider how much more valuable it is to provide for the peace of the soul than for the security of the body. For in the former, they can leave life every day with the guarantee of exchanging it for a better hereafter.... The security of earthly life, however, never guarantees the same in the hereafter. </text:p>
      <text:p text:style-name="Standard">And so such a soul will always leave earth in need and find an empty place over there, wherever it wants to take up residence..... In the struggle for existence on earth, it is always advisable to consider the soul first and to lead the struggle primarily for the soul, then the body need never fear to be considered disadvantageously on earth, because then all sufferings are unnecessary for such an earthly child, which without these, already finds its way to the Father and has recognized the advancement of its soul as important. </text:p>
      <text:p text:style-name="Standard">Therefore, earthly knowledge, earthly power and reputation will not bring any advantage to the soul, but every human child must strive for this equally eagerly, whether high or low, whether poor or rich. No-one can easily or carelessly gain entrance into eternal bliss.... All face the same work, which only free will can overcome and accomplish. And every human being can only be helped to fulfill his earthly task by heartfelt prayer.... Whoever thinks himself too exalted to ask God for help, will certainly be great on earth, but one of the last in eternity.... </text:p>
      <text:p text:style-name="Standard">Amen </text:p>
      <text:p text:style-name="_30__20_Block"/>
      <text:p text:style-name="Standard"><text:span text:style-name="_31__20_Text">BD 0598</text:span> 28.9.1938<text:span text:style-name="_31__20_Text"> </text:span></text:p>
      <text:p text:style-name="Para_20_1">Response to Catholic clergy.... </text:p>
      <text:p text:style-name="Para_20_1">Poem.... </text:p>
      <text:p text:style-name="Standard">As you are instructed, so you shall walk your way on earth. You may face many dangers, but these are permitted from above for the purpose of strengthening the will, and so only move all your worries in your heart before God, and leave yourself to His protection, and all these dangers will prove to be small and will be victoriously overcome by you. And now lend your ear to the Divine voice and hear: </text:p>
      <text:p text:style-name="Standard"><text:soft-page-break/>The same way will be shown to all those who are prejudiced against Him today, and therefore know that the will of the Lord directed you and you only carried out His order, which should also bring a light to those who have the will to always do and teach what is right. </text:p>
      <text:p text:style-name="Standard">And how often will the Spirit of God therefore still descend on the people.... The truth will be desired and searched for, and people everywhere will not be spared inner soul struggles, and this is what the eternal Deity aims at.... that man lifts his thoughts to God and asks for the light of truth from Him. If you only teach each other in the doctrine adopted from your fathers and do not consider that the Lord alone guarantees you pure truth, you will only always remain in error.... For the Lord has placed all power in His Word, which came forth from Himself, but has not extended the same power to subsequently changed teaching under His name. </text:p>
      <text:p text:style-name="Standard">How manifoldly the Lord reveals Himself and His will, and how little these revelations are accepted. The will of man opposes His teachings, and the call from on high goes unheard.... And the few, who follow him, find no faith with the people. And so the Divinity will now express itself even more visibly, and the willingness of His, will support Him with full will.... It will therefore by no means be an act of complete expression of will, but only a complete subordination to the Divine will of one's own accord. Every experience of the individual should be an indication of the incessant activity and work of the Godhead.... </text:p>
      <text:p text:style-name="Standard">Thus, God must also distribute His power and grace where purely spiritual and Divine problems are to be clarified. </text:p>
      <text:p text:style-name="Standard">And everyone should consider this and make full use of the Divine grace for himself, which always happens through heartfelt prayer. If the Lord has given you prayer, you can also be without worry.... He keeps His promises and promises strength to those who ask Him for it.... Seek and ye shall find.... Knock and it shall be opened unto you.... Where would the Deity be, who would let a child call for help in vain....? This God is only in the sense of those who have not recognized Him correctly. But the Father, Whom the child calls, bends Himself lovingly towards him at all times and does not let his prayer go unheard. </text:p>
      <text:p text:style-name="Standard">And if you do not trust, you cannot be helped, in faith in Him lies the power and the fulfillment of prayer. </text:p>
      <text:p text:style-name="Standard">Have God before your eyes and in your heart.... These words contain everything.... Take insight into His creation, and you will receive Him faithfully into your heart.... And if you can embrace Him with your heart, He will also embrace you with all power and will no longer let you out. And then you will understand everything that the world cannot understand.... His goodness, His long-suffering, His mercy.... you recognize your weakness and become strong in it.... from now on you are safe at the Father's heart.... </text:p>
      <text:p text:style-name="Standard">He protects you so that you do not stumble, and abides in you with His grace. And therefore you shall not fear, for you are incredibly strong in the Spirit of the Lord. He helps Himself to your mouth, if you willingly give Him <text:soft-page-break/>your heart, and whoever serves Him with his whole soul is His instrument here on earth. He directs your steps according to His will, He lets you speak according to His will and also grants you His power to confirm His word. And this is His love, which expresses itself through eternal times.... which asks for you and will never stop until all eternity.... </text:p>
      <text:p text:style-name="Standard">(If your heart has quietly turned to Me.... Then My will leads you to the promised land.... </text:p>
      <text:p text:style-name="Standard">For your days on earth it shall be your light.... So that you will not lack the strength to follow Me.... I will guide you on the way to eternal life.... And help you that your striving is eternal.... Only the transfiguration of Jesus.... as the Son of God.... Whom all angels serve at His throne.... That you now and forever.... Only Him you are ready to serve.... </text:p>
      <text:p text:style-name="Standard">Who will reveal all glory to you.... Who then fulfills all your longings.... That you may behold His face.... That you may be with Me in the light....) Amen </text:p>
      <text:p text:style-name="_30__20_Block"/>
      <text:p text:style-name="Standard"><text:span text:style-name="_31__20_Text">BD 0600</text:span> 1.10.1938<text:span text:style-name="_31__20_Text"> </text:span></text:p>
      <text:p text:style-name="P5">Faith ... </text:p>
      <text:p text:style-name="Standard">Behold, My child, you must have complete trust in Me if I am to perform the miracle on you and train you to be a teacher of My Word, for the power of My Word can only fill you if you accept it in deepest faith. See, what reveals itself to you is always only my spirit. </text:p>
      <text:p text:style-name="Standard">But how can I take residence in a heart before it opens itself to Me in deepest faith. My Spirit should be felt by you as completely true to life.... every little word should tell you of My love, only then will the essence of the Divinity reveal Itself to you, and only then will the power of God work in you. </text:p>
      <text:p text:style-name="Standard">All awakening of the spiritual powers in you is only an expression of the Spirit of God; where man cannot completely devote himself to faith, a stagnation will occur until faith is strengthened. Now your will is exceedingly strong and always helps where faith becomes weak, but if you accept My Word as unbroken truth, you will grow beyond yourself and be a blessed disciple of My name. Behold, My child, first observe the conduct of a faithless man.... Does he not have every reason to despair of life, if nothing teaches him the connection with the hereafter? And how deficient is his trust in help.... how empty his life, if faith does not sustain him? </text:p>
      <text:p text:style-name="Standard">But a true child of God accepts everything from the hand of the Father with surrender, he believes and trusts and is therefore never without help. And so faith and trust is the first thing that has to be won by man, only then he can build up all spiritual knowledge on it. </text:p>
      <text:p text:style-name="Standard"><text:a xlink:type="simple" xlink:href="http://www.bertha-dudde.info/english/edown.html" text:style-name="_30__20_Text" text:visited-style-name="_30__20_Text"><text:span text:style-name="_30__20_Text"/></text:a></text:p>
      <text:p text:style-name="Standard"/>
      <text:p text:style-name="Standard">That My will directs you, is likewise only to be understood through faith.... How else would you like to prove this? You must be pointed to My love and My care for you by faith.... again you have no proofs for it, only the firm faith.... Faith is the first and the last, the beginning and the end. Because <text:soft-page-break/>without faith, you don't recognize your end and also don't live for eternity.... but you only see life in its real condition, which only makes you highly dissatisfied during your earthly existence. </text:p>
      <text:p text:style-name="Standard">But through faith even the deepest sorrow is soothed, the greatest suffering is alleviated and hopelessness is transformed into confidence. That is why you will only learn to love Me in all fervor when you believe with all your heart. What else is faith than recognising Me....? If you believe that I am, then you are in the middle of knowledge.... and then everything else will be easy for you.... you will show Me respect and honor by striving to do My will and keeping My commandments.... you will show Me love, and your most fervent desire will be to be united with Me.... But you will achieve all this only through My Word.... accept My Word.... let nothing else work in you but this My Word.... </text:p>
      <text:p text:style-name="Standard">Then you must believe and therefore also love, and then you will be My children forever. </text:p>
      <text:p text:style-name="Standard">For if an earthly child sees the Father in Me, its faith is not easy to shake.... every word, which comes to it, it accepts without doubt, because the Father considers his child truthfully. He will not lead it on the wrong path or let it go the wrong way.... Therefore, My child, let your will be followed by action, immerse yourself in My Word and believe that I protect every one of My children from all danger of body and soul when this child is filled with desire for its Father.... and always pay attention to the inner voice which sounds sweetly to those who love Me, because My love reveals to them how they reach Me and remain Mine until all eternity. </text:p>
      <text:p text:style-name="Standard">Amen </text:p>
      <text:p text:style-name="_30__20_Block"/>
      <text:p text:style-name="Standard"><text:span text:style-name="_31__20_Text">BD 0601</text:span> 2.10.1938<text:span text:style-name="_31__20_Text"> </text:span></text:p>
      <text:p text:style-name="Para_20_3">Words from Father.... </text:p>
      <text:p text:style-name="Para_20_1">God’s teaching.... <text:span text:style-name="_31__20_Text"><text:s/></text:span></text:p>
      <text:p text:style-name="Para_20_1">God’s children.... <text:span text:style-name="_31__20_Text"><text:s/></text:span></text:p>
      <text:p text:style-name="Standard">So you, My children, see everything on earth summarized in a doctrine which is not very convincing to you and you are not able to make it your own, because in listening to this doctrine alone, wisdom can never be imparted to you, but first you must try to get rid of all earthly thoughts which are completely apart from My doctrine and which also can never be brought into harmony with it. Everything that is from God also presupposes a Divine attitude.... But what is of the world, will always only condition worldly thinking, and thus all Divine gifts are without deep effect on the human heart as long as it is not received with spiritual striving. </text:p>
      <text:p text:style-name="Standard">The more insightful his thoughts turn to the pure teaching of God, the sooner man is also able to live according to this teaching, and as soon as My word is also followed by action, it has truly come alive and is of such power that you also recognize it as the pure Word of God.... That you can never resist this teaching and accept it in your heart without reservation, that you serve Me with all love and are thus spiritually reborn to My infinite joy. </text:p>
      <text:p text:style-name="Standard"><text:soft-page-break/>For who has found to Me, is received by Me with joy, and his share is light from the eternal Light. </text:p>
      <text:p text:style-name="Standard">As children of God, you remain eternally close to Me and work with Me and through Me continuously according to My will.... And so I guarantee you fullest entry into My glory, if you only accept My teaching and never turn away from it, whatever may threaten you from outside. You dear little ones do not consider the great danger you are in if you separate yourselves from Me.... My love will always and forever seek you and point you to the only way of faith in Me, your Lord and Saviour. </text:p>
      <text:p text:style-name="Standard">Oh hear My voice.... Do not let yourselves be beguiled by the world, which only robs you of your time, which should be dedicated to the work on your soul.... The hand of God guides you all and again to where you hear My voice.... Give in to the urge of your heart and stay where I call you.... because I will touch your heart that you also feel My nearness, and when a quiet thought arises in you that you are protected in My care.... when you feel that your heart wants to lean towards Me, then know that I speak to you and offer you My love.... know that now the Father desires you and wants to receive you as His children into His kingdom. </text:p>
      <text:p text:style-name="Standard">And turn away from all earthly desires.... let all your thoughts and aspirations be for the return to the Father's house.... turn your prayer to Me, and I will refresh you with My word and refresh you with My grace.... I want to give you all My love and draw you to Me, and your whole earthly life will be easy if you only use it to fulfill My will, to keep My commandments and to come close to Me..... My love will take hold of you with all power, and you will be blessed in this love already on earth and one day in eternity. </text:p>
      <text:p text:style-name="Standard">Amen </text:p>
      <text:p text:style-name="_30__20_Block"/>
      <text:p text:style-name="Standard"><text:span text:style-name="_31__20_Text">BD 0602</text:span> 2.10.1938<text:span text:style-name="_31__20_Text"> </text:span></text:p>
      <text:p text:style-name="Para_20_1">Earthly dispositions.... </text:p>
      <text:p text:style-name="Para_20_1">God's destiny.... </text:p>
      <text:p text:style-name="Para_20_1">Distress and calamity.... </text:p>
      <text:p text:style-name="Standard">Everything goes the course of its destiny according to God's wisdom, and if the world believes to be able to act on its own authority, it will indeed do so as far as it is authorized to do so by free will, but this action will always have an effect on the individual according to God's will. Therefore decrees can still be made and yet.... These will only ever affect the human being if such is permitted by God, and thus he who closely unites himself with the Father need never fear, for his protection will protect the earth child from every evil. </text:p>
      <text:p text:style-name="Standard">Only those people fall victim to the earthly orders who rebel against the Divine Lord, because these have to ask for help against it from above by pressure and hardness on the part of man, and therefore those are also admitted although they do not find the approval of the Divine Lord in themselves. The more the hustle and bustle of the world turns to earthly <text:soft-page-break/>interests, the more shallow will people's thinking be.... and the less will God oppose His will to the hustle and bustle of the world, which through compulsion and hardship, plung-es mankind into distress and misery. As long as the spirit of love does not rule on earth, no improvement can be achieved, and tribulation and hardship will be the only means to bring people to their senses and to direct them to faith in a true God of love. </text:p>
      <text:p text:style-name="Standard">People try in every possible way to put themselves in possession of goods, because they regard these goods as the epitome of their striving on earth. And the more they drive the soul into the danger of losing itself completely. With all the distress of the soul, only one means is to be used, to come into the state of complete helplessness through great bodily distress, so that a glow of bright light may then shine on man in the darkest night, he may<text:span text:style-name="T9"> </text:span>pursue it and, with good will, be completely enlightened. And so the Divinity cannot protect you completely from physical misery and disaster until you reflect on yourselves, on your earthly task and on your relationship with the heavenly Father. </text:p>
      <text:p text:style-name="Standard">Remember these words in times of trouble and call to the Father.... In His mercy, He will at all times hear the call from the depths and save you from all harm, if you are concerned not only about your physical well-being, but first about your spiritual well-being. For this alone the Father lets all suffering come upon you.... but will also take it away from you when the soul has recognized and the earthly life is not of value to man, whereas he fears for his soul's salvation.... Then the Father will intervene and let you come out of all hardship without harm, and you will bless the suffering that brought about your salvation from eternal death, and there will be no end to praise and thanksgiving to God.... </text:p>
      <text:p text:style-name="Standard">Amen </text:p>
      <text:p text:style-name="_30__20_Block"/>
      <text:p text:style-name="Standard"><text:span text:style-name="_31__20_Text">BD 0603</text:span> 3.10.1938<text:span text:style-name="_31__20_Text"> </text:span></text:p>
      <text:p text:style-name="Para_20_1">Cause and effect from spiritual experience.... </text:p>
      <text:p text:style-name="Standard"><text:span text:style-name="_32__20_Text"><text:s/></text:span><text:s/>All spiritual experience is cause and effect at the same time. The attentive man can observe at any time that the spiritual experience must be preceded by some event, according to which his thought-direction has just taken the way to the height..... From this thinking then a spiritual immersion in questions arose, concerning the eternal Godhead.... such questions forced the human being to believe in a power, which so to speak expresses itself in every human being.... Faith ignited in the human heart the God-spark of love, and by the love, the spirit was again animated. Only a few realize how blessed is the path that an earthly child walks in the beginning of recognition.... </text:p>
      <text:p text:style-name="Standard">To have entered the bridge which reaches over into the eternal kingdom is of incalculable advantage for the earthly child, for it is spared the unspeakable struggle in the hereafter, and on entering the hereafter it can also soon pass over into regions of light and leave behind all suffering on earth. But now the question forces itself on humans, which fate is given to <text:soft-page-break/>those, which separated themselves always willingly from the matter, which demanded nothing from the world and its joys, but stood also just as indifferently opposite to the spiritual world.... These were both spiritually and physically sluggish and found their satisfaction in the state of complete inertia, their body was indeed little captivated by earthly desire, but also their spiritual well-being was not particularly close to their hearts.... but they were content with the most meager life on this earth. </text:p>
      <text:p text:style-name="Standard">Such people must have extraordinarily strong inner experiences which shake them out of this lethargy of body and soul, so that then the actual activity begins and they now devote themselves fully to their task. Once the spirit has revealed itself to them, then the person also attentively takes in everything that follows.... He observes now attentively all events around him, begins to think and draws now from each experience his use for the soul. </text:p>
      <text:p text:style-name="Standard">And then the state sets in where the spiritual experience works itself out in diligent activity on himself.... on his soul, and then man will not make a one-sided judgment in every situation of life, but he will always be mindful of the fact that all threads go out from God, that therefore nothing is sent or permitted by God which does not serve spiritual maturity.... </text:p>
      <text:p text:style-name="Standard">thus every earthly event should also simultaneously set the spirit in activity to finally be guided by it into all wisdom and to be able to completely fulfill the task already on earth. </text:p>
      <text:p text:style-name="Standard">For what man already achieves on earth, is immensely beneficial for the soul and will be felt extremely beneficially when leaving the earthly shell, so that the soul may enter the eternal kingdom without any obstacles.... the kingdom of peace.... </text:p>
      <text:p text:style-name="Standard">Amen </text:p>
      <text:p text:style-name="Para_20_2"><text:s/></text:p>
      <text:p text:style-name="Standard"><text:span text:style-name="_31__20_Text">BD 0604</text:span> 5.10.1938<text:span text:style-name="_31__20_Text"> </text:span></text:p>
      <text:p text:style-name="Para_20_1">Intelligences.... </text:p>
      <text:p text:style-name="Standard">Through the universe, incessantly spiritually impressed material intelligences buzz, which possess an immensely quick comprehension and perceive every spiritual current and use it for their own best interest. These intelligences are also endowed with a power which is expressed in the formation of new beings.... It is like a secret mission, which grips all these entities, that they must be active in the new formation of beings, in order to establish so-called bonds between spiritual power and material embodiment. All these intelligences have one thing in common - they join every form without resistance - in order to penetrate it completely little by little and thus to form spiritually animated bodies, whose sense and purpose is to produce continuously out of themselves the tiniest living beings and thus to animate the universe with innumerable creatures. </text:p>
      <text:p text:style-name="Standard">If now the people oppose this process with doubts, then also every further explanation will appear unacceptable to them because in the end nothing in the universe is so simple in its origin that the human with his capacity could <text:soft-page-break/>understand this, and nevertheless creation has so many inexplicable phenomena to show, that man as such is too small to form for himself a truthfully clear picture of it, and all effort would be in vain if the spirit in him did not unveil such miracles. What remains now to the human being but to believe or to have to stretch out the arms.... </text:p>
      <text:p text:style-name="Standard">If he resists faith, then only one solution remains - to set the limits of earthly knowledge there, where seeing and hearing has an end. Only then he will also have no urge to prepare himself, i.e. his soul.... for a higher goal; He remains with his thoughts on earth and fathoms only that what is comprehensible for him, but remains completely far away from a spiritual experience. And nevertheless man is carrier of innumerable intelligences and is occupied by them far more than is apparent. </text:p>
      <text:p text:style-name="Standard">For even if man refuses to acknowledge spiritual power, even if he rejects with full consciousness a supernatural activity.... he will not be able to prevent that also his own thoughts digress into infinity, because the very intelligences hidden in him drive him to it.... because the actual life in him are effects of those very intelligences. It is from this fact that so many people find satisfaction only when their thinking becomes spiritualized. </text:p>
      <text:p text:style-name="Standard">What nothing in the earthly life brings about.... to give man an inner peace.... those beings can bring about to a great extent, as well as they can determine man to give his thoughts the direction upwards.... The power of these intelligences sometimes goes so far that the surroundings of man are also permeated by them, especially when all resistance in man is broken and he willingly yields to the strong urge. Then there is eternally no decline to fear, because everything spiritual strives towards the Spirit of God.... it finds the soul back to the eternal Light.... to the eternal Divinity.... </text:p>
      <text:p text:style-name="Standard">Amen </text:p>
      <text:p text:style-name="Para_20_2"><text:s/></text:p>
      <text:p text:style-name="Para_20_2"/>
      <text:p text:style-name="Standard"/>
      <text:p text:style-name="Standard"><text:span text:style-name="_31__20_Text">BD 0605</text:span> 6.10.1938<text:span text:style-name="_31__20_Text"> </text:span></text:p>
      <text:p text:style-name="Para_20_1">Work of love towards enemies.... </text:p>
      <text:p text:style-name="Standard">Let it be your concern to do good also to your enemies, and take heed that every work of love, no matter how small, is blessed threefold.... It helps you to remove the sting of enmity.... it helps you to grace yourselves, and it reawakens counter-love in those to whom you do good. And you thereby make a sacrifice of self-conquest. You have time and leisure enough to prepare yourselves for such an act of love for your neighbor, wherever you are in enmity with him. It may be difficult for you at first, but gradually the inner voice will make it easier for you. It will speak to you well and will not be silent until you have carried out the work of love..... </text:p>
      <text:p text:style-name="Standard">And the only danger then is that you do not realize what an unspeakably beneficial effect such a work of love has, if the adversary does not want to admit that your love benefits him.... then you are easily discouraged and inclined to refrain from further works of love.... and do not believe how <text:soft-page-break/>erroneous this view is. You do not recognize the spiritual blessing so clearly, but for the soul it is of unnameable value, and any lukewarmness of which you are guilty, you will one day bitterly regret. In the spiritual world, work is constantly being done to shape people into peace-loving beings, to bridge enmity and to transform hatred and unkindness towards each other into love and kindness. </text:p>
      <text:p text:style-name="Standard">As valuable as the work for each other is, it is unspeakably damaging when people stand opposed to each other in hatred and enmity. This destroys all spiritual fellowship between people, and souls who turn away from each other always in an effort to harm each other get so deeply entangled in the nets of the adversary that it becomes more and more difficult for them to free themselves from them and this is only possible through mutually performed works of love. Striving upward with enmity in the heart is not easily possible, first it must be eradicated.... man must try to remove all hatred and resentment from the heart and then establish a good relationship in the same measure. </text:p>
      <text:p text:style-name="Standard">Then all assistance will be granted to them, and for the time of their earthly life, they are ensured of the help of the good spiritual forces, which protect them from renewed hostilities and thus also the soul from setbacks in its work on itself. Therefore, always observe this commandment to love your enemies and do good to them, so you will gain immeasurably in spiritual treasures for eternity.... </text:p>
      <text:p text:style-name="Standard">Amen </text:p>
      <text:p text:style-name="Para_20_2"><text:s/></text:p>
      <text:p text:style-name="Para_20_2"><text:s/></text:p>
      <text:p text:style-name="Standard"><text:span text:style-name="_31__20_Text">BD 0606</text:span> 7.10.1938<text:span text:style-name="_31__20_Text"> </text:span></text:p>
      <text:p text:style-name="Para_20_1">Function of unbound entities.... </text:p>
      <text:p text:style-name="Para_20_1">Life-awakening activity.... </text:p>
      <text:p text:style-name="Standard">The further life will be shaped in such a way that you will not lack the will to do what is the order of the Most High. And so you will certainly let your will speak, but in full agreement with the will of God. Therefore, no misgivings will hold you back from your spiritual activity, no doubts will worry you, but you will completely submit to the will of God and thus also find the strength necessary for all your actions. All work will then be carried out in the manner as it is in the sense of the heavenly Father, therefore only always keep full of trust in all words that come to you, and remain fully assured that the Lord guides you wisely and does not let you go astray. </text:p>
      <text:p text:style-name="Standard"/>
      <text:p text:style-name="Standard">But now begin: Where in the atmosphere a permanent life expresses itself, this life is promoted incessantly by forces which are subject to the will of God. These are mostly un-formed.... i.e. unbound beings, to which the task falls to work animatedly. The natural instinct, which is inherent in the smallest creatures, is a function of these unbound entities, and thus here again a spiritual power comes to light, which is difficult to make understandable to you humans. Only this much you know - that all creatures <text:soft-page-break/>carry out an always constant busy activity, but all in different kind. You watch the activity of the smallest living beings.... you must recognize a regularity of their activity assigned to them by the Creator and yet you cannot explain to yourselves the immediate cause of this activity. </text:p>
      <text:p text:style-name="Standard">This is only understandable if you accept the explanation that for the awakening of the smallest life-spirits, the direct influence of the Spirit of God is conditional.... that everything what lives in this world is seized by the Spirit of God.... and the innumerable most minute entities out of God must fulfill their task in the whole of creation.... And each of them eagerly fulfills this task. The term "life" always includes a further development.... but never a persistence in it. What lives, must change continuously, both in its external form and in its spiritual nature. Thus also the smallest creature must go its course of development from the moment of emergence, up to the end of the life.... </text:p>
      <text:p text:style-name="Standard">It goes the way of its prescribed development, and has reached the highest degree in this embodiment, then the life as such is finished, and another form waits for the already more mature spiritual substance to be revived by it. And innumerable such soul substances again unite into larger living beings, and always the atmosphere is filled with such souls looking forward to embodiment.... and therefore also the atmosphere surrounding you humans filled with life, because the life-giving power is in everything always surrounding you.... in the air, in the water, in the rain, in the wind, you take in this power with every breath and become physically fresh and strengthened by it, because it provides you with the substances you need to live.... </text:p>
      <text:p text:style-name="Standard">All the well-being which you feel when you abandon yourselves in the open air to the good effect of such influxes from outside, is a proof of the life-awakening activity of all these entities, which, in a bound state, drive innumerable living beings to their activity willed by the Creator.... yet exert a favorable influence on all large and small living beings in an unbound state, securing for them the supply of all vital elements which they need for their existence. </text:p>
      <text:p text:style-name="Standard">There is not one of such beings without activity, the omnipotence of God drives each one to carry out the will of God, and this consists in the continuous animation of all creative activity. The Lord, Who gave life to every being, unceasingly ensures that this is also preserved, even if in an ever different form, and this uninterrupted activity is also at the same time a perpetual ascent.... who rightly recognizes this, will then look at himself in the same sense, and his attention will be directed to the miracle of life, which reveals itself in every individual.... And he will sing honor and praise to his Creator, Whom he now recognizes in all greatness....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Standard"/>
      <text:p text:style-name="Standard"><text:soft-page-break/><text:span text:style-name="_31__20_Text">BD 0607</text:span> 8.10.1938<text:span text:style-name="_31__20_Text"> </text:span></text:p>
      <text:p text:style-name="Para_20_1">The Lord's co-workers.... </text:p>
      <text:p text:style-name="Para_20_1">Precondition.... </text:p>
      <text:p text:style-name="Para_20_1">Chosen people.... </text:p>
      <text:p text:style-name="Standard">Whoever thirsts for the truth, the Savior gives him words of eternal life. A pure heart and a receptive mind are the prerequisites for hearing these words. Likewise, all senses must be directed to God, then the thinking of the earthly child will be spiritualized in such a way that the Spirit of God can now make Itself known and from this connection of the Spirit of God with the soul life of man, an undreamt-of advantage arises. It is always only a question of time whether man wants to take the deepest wisdom from these proclamations or is content with less..... Working on oneself, also increases receptivity. The firm will and deep faith are also necessary to be able to penetrate into the depths of Divine wisdom. </text:p>
      <text:p text:style-name="Standard">And so the whole being of man must undergo a slow transformation, if he wants to be active as a co-worker of the Lord on earth, to be instructed by Him and to be guided into all wisdom. Thus, only the right perseverance is needed to achieve the greatest success, because every work is worth its reward. But the blessing that pours over the earthly child from such work, is unspeakably great. Few will be able to fulfill such an office, because the things that cannot be grasped with one's hands, make them falter again and again and therefore they do not devote themselves to this work full of confidence. Then, of course, it cannot be expected that the first attempts will bring high results to light, but man must practice diligent work, patience and perseverance, if he wants to be a faithful co-worker of the Lord and receive heaven's reward. There have certainly been people on earth at all times who stood in the most intimate relationship to God, and these had been made recognizable by God at all times through extraordinary work, so that His grace was visibly expressed. </text:p>
      <text:p text:style-name="Standard">Those people, however, were mostly standing outside the church, i.e. outside of what mankind had built up in false knowledge. They had found the way to God in their inner-most hearts and in the deepest attachment to the Divine Savior, had placed their lives completely in the will of God, and to these the Lord revealed Himself and gave them the crown of life already on earth. These were in most cases confessors of the pure word of God, but abhorring all externals, all pomp and self-love, and so in the midst of falsehood and lies, they found the right way to God and were therefore also strengthened by extraordinary proofs of grace at all times.... </text:p>
      <text:p text:style-name="Standard">(Interruption) </text:p>
      <text:p text:style-name="_30__20_Block"/>
      <text:p text:style-name="Standard"><text:span text:style-name="_31__20_Text">BD 0608</text:span> 8.10.1938<text:span text:style-name="_31__20_Text"> </text:span></text:p>
      <text:p text:style-name="Para_20_1">True disciples and their lot.... </text:p>
      <text:p text:style-name="Para_20_1">Sandy Desert.... </text:p>
      <text:p text:style-name="Para_20_1">The fountain and the birth of Life.... </text:p>
      <text:p text:style-name="Standard"><text:soft-page-break/>But at any time also these My true disciples were opposed by the people denying Me, wanting to destroy My teaching. Many a false presentation of My teaching caused mankind's mind to turn away from it and My true disciples were not listened to, who could truly offer them gold instead of stones. Where the presumption of people went so far that even My name was used as a cover for false teachings, there no pure teaching could be preserved, because the foundation had become dilapidated and what was built by human hands could never claim My blessing. Quietly and eagerly, believingly and with a loving heart, however, My true disciples preached Christianity.... and whoever accepted this teaching, entered My kingdom.... </text:p>
      <text:p text:style-name="Standard">The work, which now arises under your hand, is again based on My will to make the source of life accessible to mankind. The wrong ways, which lead you away from the right way, will lead you into the sandiest desert, where burning thirst, weariness and agonizing death is your lot.... But you may refresh yourselves at My spring.... You will then continue the right way without effort until you enter the gate of eternal life. Therefore pay attention to the signs.... pay attention to those who show you the way to the birth of life and do not remain in the sandy desert where then the fountain.... the pure Word of God.... is so close to you. It is announced to you humans again and again that you are God's creatures.... so recognize Me as your Father, so that I can consider you to also become and remain My true disciples until all eternity.... </text:p>
      <text:p text:style-name="Standard">Amen </text:p>
      <text:p text:style-name="_30__20_Block"/>
      <text:p text:style-name="Standard"><text:span text:style-name="_31__20_Text">BD 0609</text:span> 9.10.1938<text:span text:style-name="_31__20_Text"> </text:span></text:p>
      <text:p text:style-name="Para_20_1">Activity of the beings.... </text:p>
      <text:p text:style-name="Para_20_1">Reminder.... </text:p>
      <text:p text:style-name="Para_20_1">Love.... </text:p>
      <text:p text:style-name="Standard">To remain in always the same environment, would let the innumerable beings become inactive, therefore again and again another place of stay is determined for them, in which again new tasks wait for them and they can develop higher in another direction. Therefore these beings do not always remain in the same activity, but only as long as a certain spiritual stage is reached, which then allows a transition into another sphere. Thus, even the smallest living being, apart from the task of enlivening God's work of creation, has to fulfill the far greater task of perfecting itself. It is forced to fulfill its task, it cannot fight against God's will and has to go the way of higher development. </text:p>
      <text:p text:style-name="Standard">The soul is also deprived of any recollection when it takes residence in the human flesh-body as the last embodiment. For the consciousness of its previous long walk would put it, so to speak, into a state of compulsion, in which man would then fulfill the will of God out of fear and dread of having to go this way again and thus, as an unfree being, could never reach the degree of sonship with God..... and therefore also not to become similar to God, what however should be the first and last striving of every man. So you <text:soft-page-break/>now also understand how wise the orders of the Divine Creator are, that all knowledge about the before and the after is veiled to you.... </text:p>
      <text:p text:style-name="Standard">A complete knowledge of it excludes a free, uninfluenced way of acting of the human being. Man will always try to get the greatest benefit from everything he does. But his walk on earth should be guided by love, which does not seek any earthly advantage..... What is done for the sake of a reward, is not valuable before God - but what man accomplishes out of love, is blessed and will also bring its reward. The simplest event in human life can, because it is permeated with love, outweigh years of work of earthly value, and likewise, no man can avoid working on his soul.... He must, if he wants to reach the goal, be continuously active.... </text:p>
      <text:p text:style-name="Standard">(Interruption) </text:p>
      <text:p text:style-name="_30__20_Block"/>
      <text:p text:style-name="Standard"><text:a xlink:type="simple" xlink:href="http://www.bertha-dudde.info/english/edown.html" text:style-name="_30__20_Text" text:visited-style-name="_30__20_Text"><text:span text:style-name="_30__20_Text"/></text:a></text:p>
      <text:p text:style-name="Standard"/>
      <text:p text:style-name="Standard"><text:span text:style-name="_31__20_Text">BD 0610</text:span> 9.10.1938<text:span text:style-name="_31__20_Text"> </text:span></text:p>
      <text:p text:style-name="Para_20_1">Incorrigible.... </text:p>
      <text:p text:style-name="Para_20_1">Curse of Mammon.... </text:p>
      <text:p text:style-name="Para_20_1">Love.... </text:p>
      <text:p text:style-name="Standard">It is My most holy will that from now on, only one name rules the world empire.... no power of the world shall be able to boast to have power over the earth and its inhabitants because My love will stand by all. Only where the urge downwards is so strong that My love is rejected, there the darkness shall hold its harvest, because these are not worth mercy, since they spurn My hand, which wants to save them from the abyss of hell. All resistance would have to break through My love all-power, and only beings of truly devilish mind, spurn this love. What is incorrigible, must bear the consequences of the rigid mind and remain banished from Me forever. </text:p>
      <text:p text:style-name="Standard">Behold Mammon and its danger.... It contaminates mankind, and it gives itself into the hands of evil, and nothing can save it from this but love. As soon as a loving heart approaches such a lost soul and dedicates itself to it, the power of evil is diminished, and deep love wrests this soul from darkness. And therefore only love can be the true helper in such trouble, only love is the overwhelming power which wrests the souls from the adversary and leads them to the light.... And this power is so strong that it will triumph over all power of evil. </text:p>
      <text:p text:style-name="Standard">Wherever your weapon is love, you are victorious against the enemy, and where My love calls you as fighters, an army will arise, so strong and powerful that the enemy will tremble, that in his ranks, confidence is shaken and the power is broken. For even if hatred is strong, love is far more powerful.... Where hate destroys, love rebuilds.... Where hate wounds, love is healing power.... and where the kingdom of God is to be destroyed by the hatred of the enemy, there love will build it up and fortify it, teach God's Word and spread it.... Love will sacrifice where hatred consumes, it will know no other goal than to serve God. And so love will overcome everything <text:soft-page-break/>because it is the power out of God. The more intimately you love Me, the stronger I will penetrate you.... </text:p>
      <text:p text:style-name="Standard">I will draw everything to Me so that the world with its efforts will be put to shame and the enemy of light, pushed into the utmost darkness, will not be able to harm those who have not yet completely fallen prey to him. For I want to meet them with My love, and if they recognize Me, they will willingly follow Me and escape the snares of the adversary..... For no-one resists the power of My love.... and this love lasts forever and does not let any of My beings perish, which only hold the smallest spark of God's Spirit in them.... My love grasps these and draws them to Me.... And from the power of evil I want to redeem all souls, because My love does not want that what once was light from the eternal light, would be lost forever.... </text:p>
      <text:p text:style-name="Standard">Amen </text:p>
      <text:p text:style-name="_30__20_Block"/>
      <text:p text:style-name="Standard"><text:span text:style-name="_31__20_Text">BD 0611</text:span> 10.10.1938<text:span text:style-name="_31__20_Text"> </text:span></text:p>
      <text:p text:style-name="Para_20_1">Earth Destination.... </text:p>
      <text:p text:style-name="Para_20_1">Spiritual experience.... </text:p>
      <text:p text:style-name="Para_20_1">Prayer and Will.... </text:p>
      <text:p text:style-name="Standard">Man has only one destiny on earth, but this is so important that man must not become careless and should only live what corresponds to this destiny. Nothing in the area of the spiritual is unimportant, because only through the spiritual experience he can achieve what he is on earth for. The placing in earthly things, completely separated from the spiritual, must first let him seek, and the Spirit out of God, which dwells in him, will also always urge him to be spiritually active, but man must give his consent by virtue of his free will, only then can the spirit detach itself from its cover and pursue its ultimate goal, the union with God. </text:p>
      <text:p text:style-name="Standard">And this is the real earthly work of man, that he, although bound to matter, voluntarily loosens the connection and instead seeks the closest connection with the Spirit of God.... </text:p>
      <text:p text:style-name="Standard">As the spirit formerly detached itself from its Creator in the desire to rule and usurp all power, so now the same way is to be gone back in all humility and love to the Father of the universe.... The soul should find its way home to the Father's house, and that is why life on earth was given to it. In order to be able to fulfill such a task, however, the power of man is too small, because that which surrounds the soul and holds it captive, is also a power which opposes the Divine power. </text:p>
      <text:p text:style-name="Standard">So now the Divine power must be called upon as assistance, so that it gives strength in the fight against the hostile power. And this goes thereupon in inexhaustible measure to the earthly child. Therefore, prayer to the heavenly Father is the first and most important thing, without which you can never find the way up. It is the weapon in the fight, your power and your strength. And if you use prayer diligently, then you can also never be defeated, because now also all other aids are offered to you.... you are made <text:soft-page-break/>attentive, how you can easily and quickly free yourselves from the power which still holds you in bonds. </text:p>
      <text:p text:style-name="Standard">You only need to always pray and want, and the assistance will be granted to you so obviously by pointing out your task and the way how you can reach the eternal home. </text:p>
      <text:p text:style-name="Standard">Only pay attention to the spiritual in you and distance yourself with full will from matter, the pleasures and temptations of the world, then man pursues his true destiny on earth and can achieve infinitely great and valuable things.... the reunion with the Spirit of God, from Whom he separated in false knowledge. Let this serve as a reminder to you that you should never forget to pray, but turn to your Father daily and hourly in the spirit, so that He may provide you with strength and grace to fulfill your destiny on earth..... </text:p>
      <text:p text:style-name="Standard">Amen </text:p>
      <text:p text:style-name="_30__20_Block"/>
      <text:p text:style-name="Standard"><text:span text:style-name="_31__20_Text">BD 0612</text:span> 10.10.1938<text:span text:style-name="_31__20_Text"> </text:span></text:p>
      <text:p text:style-name="Para_20_1">Fight against Christianity.... </text:p>
      <text:p text:style-name="Para_20_1">Submission questions to God Himself.... </text:p>
      <text:p text:style-name="Para_20_1">Responsibility of the soul.... </text:p>
      <text:p text:style-name="Standard">The Lord has decided to take the greatest possible retribution when His will is no longer acknowledged and His name is mocked.... For among mankind, all reverence for the eternal Godhead has been extinguished, and only earthly power, wealth and rank still rule. </text:p>
      <text:p text:style-name="Standard">One applies force to the true confessor of His name and believes to be deprived of any jus-tification towards Him.... Certain circles even try to shake the foundations of Christianity by denying the Author of it and questioning His existence altogether. At present, they have countless followers who find such an explanation pleasant and comfortable and therefore do not hesitate to adopt this view and likewise reject everything that is connected with Jesus Christ as the Redeemer of mankind. </text:p>
      <text:p text:style-name="Standard">These people give themselves such a great indictment of poverty, they do not give themselves an account, because their inner voice would guide them in the right direction.... In return, they let something be taken from them that everyone should first submit to their own judgment. Only if the human being connects a serious striving with the will to fathom the truth, he can get clarity about what is the doctrine of God and what is the doctrine of man..... Who lets this great question resound in the human heart.... who seriously strives to acknowledge the Divinity, if He proves Himself as such to the earthly child, he will not be left without answer for a long time, because the heavenly Father sends help to such searching souls very soon.... He also lets them find the way where they will get clarity about such and similar questions. </text:p>
      <text:p text:style-name="Standard">Whoever earnestly desires to be enlightened about the nature of Christ, will soon receive such a clear and comprehensible picture of the Savior, that his doubts will vanish and he will surrender to the teachings of Christ with full <text:soft-page-break/>conviction. And so only people should present this question to the heavenly Father Himself, so they would not get into the danger to turn away completely from the Saviour of mankind. Everything breathes God's goodness and love.... where man asks in error or ignorance, there he is lovingly led to the way of truth.... but to reject out of one's own intellectual wisdom, will lead to ever greater error.... </text:p>
      <text:p text:style-name="Standard">But what the human being believes to recognize as an individual, is left to him.... who however wants to talk up his own opinion full of conviction also to the fellow human being, is a great sinner before God and the people. The lot of his own soul is unspeakably sad if he is on the wrong path; But to have been responsible for the fate of fellow human beings is irresponsible, and God's judgment will be sent to them while they are still on earth, so that they will realize that the Lord does not allow His name to be mocked and does not tolerate the salvation of countless fellow human beings to be endangered. </text:p>
      <text:p text:style-name="Standard">For if you take earthly goods from man, this is not right before God.... But how will you answer for yourselves, you who take the eternal kingdom from your fellow man.... He who is weak listens to his fellow man and thoughtlessly accepts what brings him the greatest harm for his soul.... Therefore beware to persuade these weak in spirit of your opinion, if you do not want to be punished in the most sensitive way still in the earthly life.... </text:p>
      <text:p text:style-name="Standard">because the Lord has the power over everything in heaven and on earth.... He will also know how to protect His Word, and this will not pass away until all eternity and will bear witness to Jesus Christ as the Son of God and Redeemer of mankind.... </text:p>
      <text:p text:style-name="Standard">Amen </text:p>
      <text:p text:style-name="_30__20_Block"/>
      <text:p text:style-name="Standard"><text:span text:style-name="_31__20_Text">BD 0613</text:span> 11.10.1938<text:span text:style-name="_31__20_Text"> </text:span></text:p>
      <text:p text:style-name="Para_20_1">Heavenly locks.... </text:p>
      <text:p text:style-name="Para_20_1">Adversity.... </text:p>
      <text:p text:style-name="Para_20_1">Father's Words.... </text:p>
      <text:p text:style-name="Standard">Leave all your worries and only trustingly devote yourself to this work. See, whoever is active for Me, I already direct him according to My will, and where resistance arises purely outwardly, I am near you with My care and love. These heavy thoughts come to you only to spur you on to ever more intensive activity, for lukewarmness and carelessness do not promote this work, but only willing absorption at all times can ensure progress. Leave all your worries to Me, I want to take them from you, but they are sometimes necessary to cheer up the spirit. So also today a proclamation goes to you, in wise foresight of what is coming, destined to give you comfort and strength: </text:p>
      <text:p text:style-name="Standard"/>
      <text:p text:style-name="Standard">The floodgates of heaven will open anew, and whole regions will be in trouble and distress. </text:p>
      <text:p text:style-name="Standard"><text:soft-page-break/>The Father's mercy only sends this distress upon the earthly people in order to save for eternity those of good will. In this time, all otherwise active forces in My order.... will freeze, all confidence in the rule of nature will dwindle, people will be at the mercy of the powers from above, so that hearts must turn to God if they want help from their misery. </text:p>
      <text:p text:style-name="Standard">The thought of death in the middle of life is so terrible to them that they will certainly ask for the preservation of life, and those who takes their refuge in Me, will also be saved, because just for these I let all adversity come over the earth, so that through this, they would come into living contact with their Creator, because what is still slumbering in them now, shall be awakened to active life..... </text:p>
      <text:p text:style-name="Standard">The apparent worship which they believe to perform for Me today is only a vain habit, neither animated by right thinking nor by deep, undoubted faith..... The intimate relationship with the Father will only be established in greatest distress, even if people want to rebel beforehand and doubt the rule of a Deity.... When they are no longer able to do anything on their own, they will go into themselves and recognize the true Father. And in such an hour your faith must be firm and unshakeable.... You must not then waver or become despondent, for I am always near and await every call. Therefore, remember, My child, do not let doubts take over in you.... </text:p>
      <text:p text:style-name="Standard">It is such an incomparable blessing to maintain this connection that you can cover your days of life in the fullest confidence and will always feel the helping hand of your Saviour even in earthly worries. I want to see you, My children, strong in faith and trusting in Me </text:p>
      <text:p text:style-name="Standard">.... And every anxiety shall leave your heart. That is also why the tests for your soul are allowed, but which you can easily pass if you immerse yourself in My Word and remain in believing, intimate prayer. Never neglect to commend yourself and your actions to your heavenly Father and ask Him for His blessing, then you can face every day without worry. </text:p>
      <text:p text:style-name="Standard">To defeat yourself is the most beautiful victory.... but to fight for your Lord and Savior, nothing must seem too difficult to you, so that My love may always take care of you.... </text:p>
      <text:p text:style-name="Standard">Amen </text:p>
      <text:p text:style-name="_30__20_Block"/>
      <text:p text:style-name="Standard"><text:span text:style-name="_31__20_Text">BD 0614</text:span> 11.10.1938<text:span text:style-name="_31__20_Text"> </text:span></text:p>
      <text:p text:style-name="Para_20_1">Spiritual bridge.... </text:p>
      <text:p text:style-name="Para_20_1">Inner vision.... </text:p>
      <text:p text:style-name="Para_20_3">Loving Father-Words.... </text:p>
      <text:p text:style-name="Standard">The heavens praise the Eternal Glory.... and from now on the song of praise shall resound in infinity.... He who gave you life also heard your call to Him, He sent His angels to es-cort you into His kingdom. Now follow us, the messengers of God, and bend your will under that of the Most High, for you have found favor in the sight of the Lord, and His eye rests favorably upon you. And His goodness and love constantly sends you teachings, because dark night makes it difficult for people to find the way to the Father.... What <text:soft-page-break/>you now receive is a Divine gift full of wisdom. Human intellectual acuity is not to be measured by the content of these teachings sent to you from above, for who among the people would want to fathom through their own strength what God has conveyed through His messengers to those who love Him.... </text:p>
      <text:p text:style-name="Standard">Where would be the bridge that leads from earthly knowledge to spiritual truths.... It is tangibly not there, but spiritually there is no unbridgeable gap, because this bridge has been built from the beyond through the angels and servant spirit-beings to earth, accessible to everyone, but used only by the fewest. If the world knew how easily and simply the spirit can swing up into spheres physically inaccessible to you.... what measure of bliss would be accessible to you, if you would only follow the will of the Lord, which is a precondition for entering this bridge. </text:p>
      <text:p text:style-name="Standard">In order to gain insight into the realms of the hereafter, the Lord wants to open up the inner vision to you, and your spiritual eye will behold incomparable beauty, and you will find your way in this magnificent environment, because your task shall be to teach people on earth the belief in a hereafter, in a retribution, and therefore an infinitely important task on earth. And you will be able to teach everything from fullest conviction, therefore the Lord lets you see things that are beyond the earthly life. </text:p>
      <text:p text:style-name="Standard">Hear what the Lord says to you: My child, flee the world, then you will see Me.... defend yourself when temptation approaches you, and begin everything in My name.... If you love Me, then My Word will be everything to you.... the morning and evening prayer.... </text:p>
      <text:p text:style-name="Standard">the food of the day, the light of the night, the word of love.... it is My Word, I Myself to you.... Take Me into your heart, and with Me satisfy your hunger and thirst.... then I will dwell in you immediately, work in you and speak through you, and all who hear you will hear Me, and so I dwell on this earth again, where love prepares a dwelling for Me, and I am with My Spirit among My Own.... and those who seek Me will find Me.... those who want to hear Me, to them I will reveal Myself.... </text:p>
      <text:p text:style-name="P6">Those who desire to see Me, will have My image placed in their hearts so that they will be blessed already on earth. This is also intended for you, My child.... You will see all glory and, remembering My words, you will be a zealous proclaimer of My teaching and a true disciple of My name on earth. You will praise God's power and glory, you will proclaim His love and mercy, and you will sing praise and thanks to Him for all eternity.... Amen </text:p>
      <text:p text:style-name="P6"><text:span text:style-name="_31__20_Text"/></text:p>
      <text:p text:style-name="P6"><text:span text:style-name="_31__20_Text">BD 0615</text:span> 12.10.1938<text:span text:style-name="_31__20_Text"> </text:span></text:p>
      <text:p text:style-name="Para_20_1">Intellectual property.... </text:p>
      <text:p text:style-name="Para_20_1">The impact of thoughts.... </text:p>
      <text:p text:style-name="Standard">Try to absorb spiritual goods today, which is to be imparted to you in all simplicity and purity. On earth as well as in the hereafter, those forces remain unused for the progress of the soul, which are too much active in worldly things, or in the hereafter, are not yet able to detach themselves <text:soft-page-break/>from matter. All power, which is wasted in such a way, turns again to matter and strengthens it in its existence. In order to make this comprehensible to you, you must know that all power is nevertheless spirit.... Spiritual power therefore turns again <text:span text:style-name="_31__20_Text">towards</text:span> that which is to be diminished.... Matter is to be defeated, but in this way the human being contributes to it that spiritual powers are again given to matter and thus gains strength and durability. </text:p>
      <text:p text:style-name="Standard">This is the saddest process in all worldly desire and fulfillment. Imagine how everything spiritual had to be available according to God's will, in order to gradually shape itself in such a way that it was finally allowed to be embodied in man and that this power is now released again, but to the opposite effect.... that it helps to increase the power of evil instead of fighting against it. When you humans thus look at your life and consider how much you strive to keep earthly goods together, and how you fear every earthly loss.... how you, on the other hand, care so little for the spiritual, the true wealth of the soul, so little cared for and indifferent to great losses.... when you consider that this lost property is condemned to travel the same road again, and it is in your power to prevent this.... </text:p>
      <text:p text:style-name="Standard">It is difficult to make clear to you the concept of "spiritual good" as long as you still languish in worldly bonds. Only the immersion in spiritual things awakens in you the understanding for how spiritual forces express themselves and how valuable for eternity, for the redemption from deep night, the working of these spiritual forces can be and how therefore all attention should be directed to the correct use of this most precious good. Every thought of man is spiritual power, and so it is already to be understood from this, that every thought would have to turn upward, if this power is to be applied in the sense of God, but that all thinking of the earthly and especially the desire for it also requires this spiritual power, which, however, is not applied according to its true purpose. </text:p>
      <text:p text:style-name="Standard">Without distinction, people would find support from above with good will, because the spiritual power itself attracts this support.... but just always according to the will of man.... because likewise also the counterforce is anxious to grasp the spiritual turned towards it, to strengthen itself. And every effort of this power is unsuccessful if man himself is ad-dicted to worldly desires and strives too much for earthly good, which excludes an absorption in the spiritual. So also in this respect, man's thoughts are extraordinarily responsible, and it has an effect already on earth favorably or unfavorably whether spiritual power is increased or reduced.... He who has his will upwards, his spiritual good will be increased </text:p>
      <text:p text:style-name="Standard">.... but he who strives for the goods of the earth, will lose.... </text:p>
      <text:p text:style-name="Standard">Amen </text:p>
      <text:p text:style-name="_30__20_Block"/>
      <text:p text:style-name="Standard"><text:span text:style-name="_31__20_Text">BD 0616 </text:span><text:s/>12.10.1938<text:span text:style-name="_31__20_Text"> </text:span></text:p>
      <text:p text:style-name="Para_20_1">The Word of God </text:p>
      <text:p text:style-name="Para_20_1">Flesh and blood </text:p>
      <text:p text:style-name="Standard"><text:soft-page-break/>Receive everything that is offered to you in your heart, then it will truly enter into you, strengthen your faith and destroy all doubts. For it corresponds to the will of the Lord that spiritual food is received in all humility, but with the greatest zeal and fullest devotion and thus finds entrance into the heart of man. Thus also all strength will communicate itself to this.... the spiritual food becomes good, strengthening food, by which the earthly child becomes suitable for the life in eternity. It promotes physical health, who always supplies the body with food and drink in the right measure.... </text:p>
      <text:p text:style-name="Standard">But only the Word of God is healthy and beneficial food for the soul.... it is food and drink at the same time.... it is the flesh and blood of the Lord Jesus Christ Himself.... "He who eats My flesh and drinks My blood, has eternal life...." If you are strengthened by the Word of God, you can never fall into the death of the soul, but you will live forever. And if the Lord has promised you this, you need not fear bodily death, because the soul, which took its nourishment from the Word of God, only leaves its physical shell to enter eternal peace. So do not shrink back from the death of the body, for this is only the entrance into eternal bliss for you. </text:p>
      <text:p text:style-name="Standard">When the Word of God is offered to you in an unadulterated form, the Lord Himself gives you the right food that your soul needs, and so it is only up to you that the gift of heaven is received by you in the fullest sense as the flesh and blood of the Lord Jesus Christ..... that you not only desire to hear the Word of God, but obey it and live by it.... so all power and blessing will flow from it, and you will truly eat His flesh and drink His blood, and thus </text:p>
      <text:p text:style-name="Standard"/>
      <text:p text:style-name="Standard">have eternal life.... </text:p>
      <text:p text:style-name="Standard">Amen </text:p>
      <text:p text:style-name="_30__20_Block"/>
      <text:p text:style-name="Standard"><text:span text:style-name="_31__20_Text">BD 0617</text:span> 13.10.1938<text:span text:style-name="_31__20_Text"> </text:span></text:p>
      <text:p text:style-name="Para_20_1">Heavenly bliss.... </text:p>
      <text:p text:style-name="Para_20_1">Transience of earthly goods.... </text:p>
      <text:p text:style-name="Standard">Go with God to the daily work and try to make the closest contact with everything spiritual, by always only adapting every way of acting to the divine commandments. In this way, the Lord's teaching will be put into practice, and every day can only bring blessings for the soul. Bear all adversity in patience, and give love everywhere, because only through love, man redeems himself. Now follow My words: What does the world know of heavenly bliss.... it would strive with all its senses for the joys of heaven, were these only obviously apparent to it.... But so their senses are directed only to that what seems to them tangible and possible to gain. </text:p>
      <text:p text:style-name="Standard">Therefore the effort of the spiritual world goes first to make clear to the people the transitoriness of the earthly goods.... they should recognize from it that they chase after dead things with such a life as they lead it. They should realize that every substance decays, that it can dissolve like air under their hands, if it pleases the Lord of Creation. They should learn to <text:soft-page-break/>despise and reject everything that is visible to them, to fight against it and to strive for what they cannot see, but can grasp in their hearts and keep forever. The Divine Creator knows every current of the heart.... Everything is apparent to Him, the longing and the desire.... whether worldly or spiritual, and therefore considers the people according to this longing. He has prepared the most glorious things for His creatures, but those who enjoy such bliss, must also be God-like. </text:p>
      <text:p text:style-name="Standard">And again they must be offered to overcome all temptations of life, in order to test themselves and to be able to form themselves into beings similar to God.... to detach themselves from the pseudo-goods and to make themselves worthy of the Kingdom of God, which has infinitely more glory to offer than the earthly valley.... And even if you humans grumble and complain about it.... you cannot be spared the suffering.... You must willingly separate yourselves from all earthly things - only then can you enter eternal glory. Only suffering can bring about this willing separation, only through suffering can you be shown the way upward, and only through suffering will you share in the glory of God.... </text:p>
      <text:p text:style-name="Standard">Amen </text:p>
      <text:p text:style-name="_30__20_Block"/>
      <text:p text:style-name="Standard"><text:span text:style-name="_31__20_Text">BD 0618</text:span> 13.10.1938<text:span text:style-name="_31__20_Text"> </text:span></text:p>
      <text:p text:style-name="Para_20_1">Rejecting and accepting the spiritual truth.... </text:p>
      <text:p text:style-name="Standard">All power is in vain if the free will resists to accept My gift, but in the immediate vicinity of the resisting is often spiritual help, which stirs up the desire for truth in man and does not let him come to rest. The motives for refusal are not always relative. Such opportunities can also often be missed out of fear of falling victim to a false teaching. There the person then stands in opposition to himself.... </text:p>
      <text:p text:style-name="Standard">Then he only needs to give in to the inner urge of the heart, which is the influence of the good spiritual beings who want to promote man in every way. But the intellect always has a say, and it is much more likely to be listened to than the voice of the heart. Let people examine, that they may be able to discern good from evil, but how can he judge who does not examine, but immediately rejects.... And many will be in the position of immediately accepting the teachings of man and rejecting the words that the Lord sends from above.... </text:p>
      <text:p text:style-name="Standard">(Interruption) </text:p>
      <text:p text:style-name="_30__20_Block"/>
      <text:p text:style-name="Standard"><text:span text:style-name="_31__20_Text">BD 0619</text:span> 14.10.1938<text:span text:style-name="_31__20_Text"> </text:span></text:p>
      <text:p text:style-name="Para_20_1">Free Will.... </text:p>
      <text:p text:style-name="Para_20_1">Recognize.... </text:p>
      <text:p text:style-name="Para_20_1">Submission to God's will.... </text:p>
      <text:p text:style-name="Standard">My dear child, visualize My nearness, so you remain indissolubly connected with Me. See, what is destined by Me to animate the earth, also goes the way on earth according to My will until own will is given to the living being, then My will is only active as far as I guide man so that he himself can draw <text:soft-page-break/>the greatest possible benefit for his soul. Only then man recognizes this My providence when he has neglected to use it right.... Then he also knows how strongly his will worked against Mine and how he has used his free will to the detriment of his soul.... </text:p>
      <text:p text:style-name="Standard">And yet this realization is advantageous for him if he henceforth endeavors to subordinate himself to the Divine will; the inner voice often shows him the right way, and if he <text:span text:style-name="_31__20_Text">then</text:span> gratefully accepts every situation in life from the hand of the Creator, then he will still derive great benefit from it, for I give all earthly children <text:span text:style-name="_31__20_Text">the</text:span> opportunities which are most conducive to their development. The difficult situations in life are not disadvantageous for the soul; on the other hand, the favorable circumstances can often have a negative effect, but only if the free will switches off the connection with the eternal Godhead. </text:p>
      <text:p text:style-name="Standard">Now man is spiritually enlivened through the influence of higher spirit-beings.... The concern for the erring people lets them be incessantly active, and so the train of thought of man is again and again influenced from this side, and with not completely hardened earthly children, the spirit-beings mostly succeed in reviving the thought of the Divinity, and it is now the further activity of these spirit-beings and also of success in most cases. For man - when he recognizes the Divinity - is far happier in this consciousness and then no longer drops this realization. He endeavors to make the concept of God his own in such a way that soon all thinking is spiritualized, that he now seeks God of his own free will and also surely finds Him, because God can be found by everyone who only seeks Him..... Even the most unbelieving recognizes a higher power, but does not know how to form a proper concept of it.... </text:p>
      <text:p text:style-name="Standard">The commandment of charity is the ladder on whose rungs knowledge is to be sought. </text:p>
      <text:p text:style-name="Standard">Only rise in the observance of this commandment, and it will fall from your eyes like scales.... you, who still have it difficult to recognize. Suddenly you will understand that God is only in love.... and that He is close to you, if you only love your neighbor as yourself and thus God above all. And if you have recognized, then the Spirit drives you further upward and your will follows without resistance.... You have now subordinated your own will to the will of God and are thus guided into all wisdom. What was unclear to you until then, you begin to understand the deeper and more powerful love works in you. Thus My will has guided you, but by virtue of your free will, you took up contact with Me and gave Me this free will and thus made it entirely your own, and this alone is the right path you should take in order to reach eternal life.... </text:p>
      <text:p text:style-name="Standard"><text:a xlink:type="simple" xlink:href="http://www.bertha-dudde.info/english/edown.html" text:style-name="_30__20_Text" text:visited-style-name="_30__20_Text"><text:span text:style-name="_30__20_Text"/></text:a></text:p>
      <text:p text:style-name="Standard"/>
      <text:p text:style-name="Standard">Amen </text:p>
      <text:p text:style-name="_30__20_Block"/>
      <text:p text:style-name="Standard"><text:span text:style-name="_31__20_Text">BD 0620</text:span> 15.10.1938<text:span text:style-name="_31__20_Text"> </text:span></text:p>
      <text:p text:style-name="Para_20_1"><text:soft-page-break/>Struggles of life necessary for the maturation of the soul.... </text:p>
      <text:p text:style-name="Para_20_1">Souls that want to embody.... </text:p>
      <text:p text:style-name="Standard">As soon as you pray, you will be fulfilled, for your spirit is willing.... And everything you start on earth for the Lord will be blessed many times over, for the Lord is with all who are for Him. And so today the proofs of His grace go to you anew, as we carry out His order and instruct you. </text:p>
      <text:p text:style-name="Standard">The souls waiting for embodiment dwell in the immediate vicinity of humans. They are unfinished, and their desire to be able to pursue the career on earth is understandable, because they hope for the release from matter through this embodiment the liberation. They believe that the form as a human being is not so oppressive, and they estimate their strength high enough to be able to overcome all resistances on earth, although they know that they have to struggle with difficulties in earthly life, both spiritually and physically. </text:p>
      <text:p text:style-name="Standard">But they take up this fight with full will, because it is important to exhaust the last possibility for eternity. </text:p>
      <text:p text:style-name="Standard">If the human being would be spared the struggles of earthly life, the embodiment would be completely pointless, because the soul would remain in the same condition as when it entered the body, since an earthly existence without struggle does not bring about an inner maturation. The soul has to strengthen at the resistances, but an indifferent letting go would only let the soul become weak and be exposed to the influence of lower powers. </text:p>
      <text:p text:style-name="Standard">Only the constant fight can lead to the height, and therefore the danger is too great, which lies in the earthly quiet life.... Every soul also has the need to remedy the state of suffering it does not like as quickly as possible and will therefore also be restlessly active. </text:p>
      <text:p text:style-name="Standard">If, however, it devotes this energy only to earthly purposes, i.e., if it seeks to reduce only the unpleasant things in the body, it will remain in darkness of the spirit.... But if it attaches the greatest importance to the reduction of spiritual obstacles, if it works continuously on the salvation of its soul and if all its striving on earth is directed only to this goal, then it will soon become bright light..... It's condition will be freer and freer, the strength for its work will increase, and it will now also be able to master the earthly life, but without the use of special strength, because the Father in heaven assures His earthly child the care for the earthly welfare, so that its endeavor is solely the promotion of his soul. </text:p>
      <text:p text:style-name="Standard">Indescribably valuable is therefore the diligent work on oneself.... Whoever fights against his desires, whoever practices meekness and patience, whoever gives love to his neighbor and always strives to fulfill the will of God in everything, remains uninterruptedly in the grace of God.... and to live in the grace of God means to be able to surrender to Him without worry, to always be taken care of by Him, the Divine Father, and to be able to face each day without fear or worry, to be protected in all dangers of the <text:soft-page-break/>body and soul, and to be strengthened again and again for His destined activity on earth, which is for both the body and the soul. </text:p>
      <text:p text:style-name="Standard">If such a measure of grace is accessible to man, then he can go through earthly life without worry, only always remembering that he should not forfeit this devotion of Divine Love but always prove himself worthy of it.... that he should not neglect the work on his soul by turning to worldly interests, and that he should never forget prayer, which again and again<text:span text:style-name="T6"> </text:span>grants him protection against the temptations of the world. Thus, man only needs to consider that he is a child of the Creator, then he will trust in Him as his Father and ask fervently.... and his prayer will be heard.... </text:p>
      <text:p text:style-name="Standard">Amen </text:p>
      <text:p text:style-name="_30__20_Block"/>
      <text:p text:style-name="Standard"><text:span text:style-name="_31__20_Text">BD 0621</text:span> 15.10.1938<text:span text:style-name="_31__20_Text"> </text:span></text:p>
      <text:p text:style-name="Para_20_1">Arrogance.... </text:p>
      <text:p text:style-name="Para_20_1">Thoughts of a deceased.... </text:p>
      <text:p text:style-name="Para_20_1">Their pleas.... </text:p>
      <text:p text:style-name="Standard">The biggest enemy of all truth is the arrogance of man. Thus, people will always close themselves to the truth, who cannot oppose their own opinion and only ever hide behind empty, high-sounding words to cover their lack of own knowledge. Likewise also humans, who do not want to tolerate a neighbour as standing above them.... Even modesty and humility are so far from them that they will not look for them in their neighbors..... </text:p>
      <text:p text:style-name="Standard">But they can only be countered with love, otherwise success is impossible, and even then such people will hardly convert to another view, because their own opinion is considered unsurpassable, and they do not depart from it, or they believe to be able to hide the lack of knowledge behind melodious speeches. Serving also means patiently accepting offenses, and so always be equally patient in such a struggle, and resist all temptation through prayer. </text:p>
      <text:p text:style-name="Standard">And now let your soul fade away in the memory of your loved ones. In loving harmony and in loving care for you, they are always concerned to promote your progress and to keep you on the path you have taken. It will always be easier for you, and you will still be delighted with the wonderful gifts; But in every way your striving has a favorable effect, and the benefit which is shown to the souls in the hereafter is alone worth the effort and work.... In the kingdom of the eternal, the souls count the hours and minutes that still separate them from your respective spiritual work. Every spiritual thought is a stimulus for their activity, they remain in perpetual connection with you and always seek their stay where they hear spiritual claims or feel thoughts. </text:p>
      <text:p text:style-name="Standard">And for these souls, your spiritual work is unspeakably beneficial. The slightest spiritual stimulation is enough to spur them on, and so they also feel all love which a thought turned towards them produces. Their weakness is so great, their situation often so pitiful, that you humans would be seized with pity if you could see the misery of such souls. And a dear thought is an unexpected benefit for them.... you do not know how grateful they are to you when you remember them in love or send a prayer for them to the <text:soft-page-break/>Father.... They only ever want love.... Love lessens their suffering.... Love gives them hope and strength to strive.... Love also brings them final redemption.... </text:p>
      <text:p text:style-name="Standard">And such souls woo your love, they seek to penetrate your thoughts, and when they have succeeded in this, they wait for the help which is already granted to them by the fact that they are not unwillingly rejected, but that man willingly surrenders himself for a short time to the thoughts of such deceased, who bring themselves to their memory. It is so unspeakably beneficial and soothing for the struggling soul in the beyond, that it draws new strength again for its work of liberation. Therefore, do not let the souls ask in vain.... pay attention to every admonition and comply with it willingly by sending a short prayer in love to the Father, who hears such requests and sends spiritual help to the souls so that their struggle will become easier and they will be led to the light.... </text:p>
      <text:p text:style-name="Standard">Amen </text:p>
      <text:p text:style-name="_30__20_Block"/>
      <text:p text:style-name="Standard"><text:span text:style-name="_31__20_Text">BD 0622</text:span> 16.10.1938<text:span text:style-name="_31__20_Text"> </text:span></text:p>
      <text:p text:style-name="Para_20_1">God’s Spirit.... </text:p>
      <text:p text:style-name="Standard">The Spirit of God is the direct radiation of the Divine power.... it is the concept of all creation.... it is life in itself.... it is past, present and future at the same time. The Spirit of God is the natural consequence of everything that has gone out from God, the original power of all existence. Nothing in the universe remains untouched by it, everything is seized by this power and animated, and everything must obey the will of Him, Who is the Carrier of this power since eternity. The emanations of the Divine elementary power are nowhere to be denied. </text:p>
      <text:p text:style-name="Standard">All development phenomena in nature, in, on and above the earth, find their explanation in this expression of power, which certainly also no man will deny, only the Source of the power is recognized differently according to the perceptive faculty. As long as the power of God works obviously, a source of power cannot be denied, but where this power of God is only weakly recognizable, there man is inclined to deny any spiritual power..... He does not know which power is inherent in himself, which rests unused and unawakened in him and therefore cannot express itself until it is released by the will of man and then also appears visibly. </text:p>
      <text:p text:style-name="Standard">Such a visible proof of the existence of the Divine Spirit in man, is the reception of spiritual material from higher regions every time. Spiritual forces from there get in touch with the Spirit of God hidden in man, and since nothing is alien to the Spirit from God and it can penetrate into the secrets of all creation, also all these wisdoms can be taught to man exhaustively by the Spirit of God self-acting in him. So this is the most understandable explanation, which can also be received with the same doubts or the same defense. But it is only misunderstood because man did not give the Spirit in himself the freedom yet and therefore judges only <text:soft-page-break/>purely physically and intellectually something what can be explained only purely spiritually. </text:p>
      <text:p text:style-name="Standard">But people often need a very long time to reach the inner maturity, and just as long also the spirit is not free in them and therefore also cannot express itself effectively.... On the other hand, spiritual powers will be available to a man in an unprecedented short time, if he only enters into connection with them, and then man can accomplish things on earth, which lie outside the natural talent of man, and thus not <text:span text:style-name="_31__20_Text">man</text:span>, but the Spirit in him works, which has gone out from God and remains indissolubly connected with him, if it is only his will.... </text:p>
      <text:p text:style-name="_30__20_Block"/>
      <text:p text:style-name="Standard"><text:span text:style-name="_31__20_Text">BD 0623</text:span> 16.10.1938<text:span text:style-name="_31__20_Text"> </text:span></text:p>
      <text:p text:style-name="Para_20_1">Prayer in the name of Jesus.... </text:p>
      <text:p text:style-name="Para_20_1">Sight in dreams.... </text:p>
      <text:p text:style-name="Para_20_1">Love and wisdom.... </text:p>
      <text:p text:style-name="Standard">What you ask in My name, will be given to you.... Thus I have given you the assurance that you will receive what you need on earth, and every prayer will be heard if it is for the salvation of your soul.... Therefore also My love will be eternally with you, who implore this My love. And if you now believe that you secure every help for yourselves by calling on My name, why do you still fear? </text:p>
      <text:p text:style-name="Standard">Behold, My dear child.... if you believe in Me, then every help is certain for you, because I do not leave Mine and do not want that they are helpless in fear and worries. And how much more will I listen to the plea which is meant for the salvation of the soul of an earthly child. You have prepared a dwelling place for Me in your hearts, and where I dwell, suffering and distress is banished. Only let Me always take care of you, only keep your heart pure and trust Me, then all suffering will turn into joy, and you will always come closer to Me on earth already and one day in the hereafter. And now listen to what your Savior announces to you: </text:p>
      <text:p text:style-name="Standard">Your spirit shall walk on sunlit paths in the night when your soul detaches itself from its bodily cover, and the sufferings of the earthly time will be forgotten in the sight of the un-imagined glory in the hereafter. Thus the spiritual sphere will become familiar to you for the purpose of the maturing of your soul, so that you can carry out the activity on earth fully and completely in deepest conviction, because My workers must be extremely strong in faith, if they want to defy the resistances.... they must be absorbed in love for Me, because this love will give them strength in the fight for My name. </text:p>
      <text:p text:style-name="Standard">Wisdom alone without love, would be dead words - but you shall stand in love and wisdom, and countless will receive and adhere to the teaching of God through you. Living faith will follow this love, because he who loves Me with all his heart, also believes in Me, and he who has faith, stands in My grace, and so he who walks in My grace recognizes the Spirit of God, <text:soft-page-break/>because he no longer clings to the world, but lives in Me and with Me, and I accompany him on all ways. </text:p>
      <text:p text:style-name="Standard">Strange to such an earthly child is the sight of the heavenly glory.... he sees and yet does not grasp it.... his eye beholds light and does not think it can bear it, and his lips form only a prayer of thanksgiving, and full of love and gentleness, the gaze of the Savior is directed toward this earthly child, and the longing in his heart grows immeasurably.... But it must return to earth and leave the dreamland again, because the earthly task is not yet completely fulfilled.... but the strength is increased, faith is strengthened and love flares up to highest embers.... The will to serve is the most holy resolution of the earthly child.... it gives itself completely to the Divine Saviour, because My love has seized it with all force.... In blissful absorption you will then fulfill your task and be a faithful servant and proclaimer of My Word.... And My love will bless you.... </text:p>
      <text:p text:style-name="Standard">Amen </text:p>
      <text:p text:style-name="_30__20_Block"/>
      <text:p text:style-name="Standard"><text:span text:style-name="_31__20_Text">BD 0624</text:span> 17.10.1938<text:span text:style-name="_31__20_Text"> </text:span></text:p>
      <text:p text:style-name="Para_20_1">“Time and space....” </text:p>
      <text:p text:style-name="Standard">Receive the gift that is offered to you with a believing heart, and see in it the constant love of the Lord. In the union of the work of all natural forces, man sees a regulated activity of all spiritual beings, respectively of the spiritual forces expressing themselves in nature. All these carry out the one will that commands them, and they act partly guided in an imperfect state, partly self-willed, but wanting the same, if their spiritual state already corresponds to perfection. Thus, the respective activity of the spiritual beings will now also adapt to their state of maturity. There is so much in God's work of creation that requires the activity of the spiritual beings, from the animation of the smallest creatures to the spiritual advancement of the human soul. </text:p>
      <text:p text:style-name="Standard">Nothing exists that can do without this spiritual power, because all existence is inevitably connected with it. Thus also the terms "endless" and "innumerable" are to some extent comprehensible, if one considers everything in nature and connects it with the working of such spiritual forces. Then it becomes clear to the human being that also never and never the term "time" and "space" can find application in the work of creation of God, that everything is from eternity and can never pass.... that nothing can be limited and is therefore endless.... and that the creative power manifests itself in innumerable formations which are in constant, not-to-be-destroyed life. </text:p>
      <text:p text:style-name="Standard">This is so tremendous that all human intellect cannot grasp the greatness and significance of the creation.... But God is eternal Spirit.... All things are subject to Him.... He knows about everything and sees everything.... His will and His love comprehend everything, and His power is so mighty that it can animate and sustain everything for all eternity.... Everything is likewise subject to the spirit out of God, provided that he has brought about the <text:soft-page-break/>unification with the eternal Godhead. Then all power is given to it and it only always works according to the will of God. </text:p>
      <text:p text:style-name="Standard">But the will and the power of God extends also to the spiritual world, which is still separated from Him, and also there assigns its activity to every spiritual power, the fulfillment of which, although subject to the will of God, nevertheless means ascent for this being. </text:p>
      <text:p text:style-name="Standard">The entire work of creation is therefore as it were the working place of innumerable spiritual beings.... it is the school of the spirit which, guided by God Himself, is to form beings to God-likeness.... because the power out of God is infinite, and his love never stops, and this love is constantly meant for His creatures which He wants to endow with His power </text:p>
      <text:p text:style-name="Standard">.... So the goal of all spiritual beings is only the God-likeness.... </text:p>
      <text:p text:style-name="Standard">Amen </text:p>
      <text:p text:style-name="_30__20_Block"/>
      <text:p text:style-name="Standard"><text:span text:style-name="_31__20_Text">BD 0625</text:span> 17.10.1938<text:span text:style-name="_31__20_Text"> </text:span></text:p>
      <text:p text:style-name="Para_20_1">Form faith.... </text:p>
      <text:p text:style-name="Para_20_1">False worship.... </text:p>
      <text:p text:style-name="Standard">Pay attention to the words which are sent to you today.... Your thoughts so often move heavenward and therefore lead you much more surely upward than an earthly child, however willing, who makes a point of listening to Christ's teaching, but afterwards gives no thought whatsoever to what he has heard. People do not know that they stand in immeasurable riches, if they hear the word of God and live according to it.... They are familiar with the teachings, but they do not grasp the deep meaning, because only the ear hears them, but the heart does not try to understand them. And so the faith is outwardly not to be touched, but inwardly the man is empty and hollow, and the Word of God finds no echo in the human heart. </text:p>
      <text:p text:style-name="Standard">And to such people it is not given to speak a judgment.... They believe to be deeply initiated, and yet do not harbor the slightest wisdom in their hearts, from where alone all understanding of the doctrine of God can come. If a person wants to devote himself to the Word of God, the first condition is that everything around him is silenced so that the heart can absorb.... , i.e., that no temptations from outside are a reason for the person to divert his thoughts from the Word of God. Only where man is immersed in the Divine teaching, the heart will be considered, and only there is also full understanding for the gifts from above to be presupposed. </text:p>
      <text:p text:style-name="Standard">Nothing is more unwholesome to man than the external affirmation of faith. It lets man become sluggish, because he is so conscious of his value and his fulfillment of duty, that striving is out of the question, and so man remains eternally on the same level, because the Word of God goes unheard by the heart, and therefore such an earthly child cannot feel the blessings of a deep, living faith in himself..... Knowledge will be so far from him.... </text:p>
      <text:p text:style-name="Standard">and.... since he does not strive of his own accord to come close to Divine truth.... he will have no spiritual progress to record.... And yet, what is the worst, living in faith, completely fulfilling his duty. </text:p>
      <text:p text:style-name="Standard"><text:soft-page-break/>Therefore, an unbelieving person is even more likely to be guided on the right way than a person who satisfies all ecclesiastical forms, because he is on the wrong way, but remains on this way mostly in wrong or lacking knowledge.... He thinks himself to be on the right track.... he believes to serve God, but his worship is superficial.... it lacks any depth and is therefore only a form-faith which does not contain the Divine blessings.... And My words will not seem acceptable to them, because they demand greater self-denial and a strong heart willing to sacrifice.... And all wisdom will therefore remain hidden from them until their own will drives them to internalize.... </text:p>
      <text:p text:style-name="Standard">Amen </text:p>
      <text:p text:style-name="_30__20_Block"/>
      <text:p text:style-name="Standard"><text:span text:style-name="_31__20_Text">BD 0626</text:span> 18.10.1938<text:span text:style-name="_31__20_Text"> </text:span></text:p>
      <text:p text:style-name="Para_20_1">Emotional life of people.... </text:p>
      <text:p text:style-name="Para_20_1">Trust in God.... </text:p>
      <text:p text:style-name="Standard">In the depth of the human emotions, so many things are hidden, and you cannot understand the miraculous work of "human" out of yourself. And yet you again lack the firm confidence in God.... If you apply the standard to the daily events alone, then you will soon have to recognize that the emotional lives of people are very different. What presses one beyond all measure, is easily bearable for the other and what one overcomes in a short time, can torment the other for a very long time. All people are created equal, but their emotional lives are different.... </text:p>
      <text:p text:style-name="Standard">The soul is, as it were, endowed with various types of resistance to purely external things, depending on how the stations of embodiment have previously increased this resistance. </text:p>
      <text:p text:style-name="Standard">Nevertheless, the lack of resistance can very easily be acquired in earthly life through trust in God, and therefore all suffering on earth can also be reduced where there is a strong trust in God.... All sufferings can then only help to refine the inner life, so that all spiritual feeling comes to the fore and not so much attention is paid to physical suffering, because hope in God's help is consolation in difficult hours. </text:p>
      <text:p text:style-name="Standard">The Father's unceasing concern is the ennoblement of the soul, and His means are often such that they appear outwardly hard and unloving, but are true balm for the soul.... that they influence the inner life of man in a beneficent way and thus suffering can also be a blessing. If man, in times of distress, realizes that God has given him the strength to overcome all suffering up to now, he will also now again take suffering upon himself and only ask for Divine help in the firm belief that he will be heard. For the love of the Father is great, He heals all wounds at the right time. And so His orders are according to the highest wisdom never to any harm of man, but the soul will know thanks to its Creator for </text:p>
      <text:p text:style-name="Standard"/>
      <text:p text:style-name="Standard">eternity.... </text:p>
      <text:p text:style-name="Standard">Amen </text:p>
      <text:p text:style-name="_30__20_Block"><text:soft-page-break/></text:p>
      <text:p text:style-name="Standard"><text:span text:style-name="_31__20_Text">BD 0627</text:span> 18.10.1938<text:span text:style-name="_31__20_Text"> </text:span></text:p>
      <text:p text:style-name="Para_20_1">Prayer.... </text:p>
      <text:p text:style-name="Para_20_1">Call upon Me in time of need.... </text:p>
      <text:p text:style-name="Standard">Trusting in the Father's help will make everything in life easy for you to bear, for all suffering is sent to you by the Lord and Savior, so that you may find your way to Him.... If, however, you go out of the suffering only hardened and embittered, then you deprive yourselves of all help from above. You may take refuge in prayer at any time and thus have the greatest confidence that you will be heard, because whatever you are destined to do.... there is nothing so bad that the heavenly Father could not turn it into a blessing. Every child has the right to turn to the Father in supplication. Those who turn to the heavenly Father in humility, will never make a wrong request.... </text:p>
      <text:p text:style-name="Standard">But you all use the power of prayer too little.... You must first find yourselves in great need before you approach the Lord for help. And yet every day, every hour should bring you blessings.... you should not undertake anything without having implored God's blessing.... you should turn upwards in sorrow and joy.... you should use the power of prayer at all times, because your soul constantly needs help so that it already reaches the goal in earthly life. And also in other respects you lack strength.... alone, without prayer you can do only little, but since you are entitled to the grace of prayer, use it as far as possible, beg for help in need, for purity of heart, ask for grace, for firmness of faith, for energy in charity.... ask with all your heart that the Lord may give you His love and take care of you with His care forever. </text:p>
      <text:p text:style-name="Standard">You can ask without ceasing.... if you pray for your soul's salvation, you will find an answer, because if you recognize what you lack, every requested support will be granted to you. "Ask and it will be given to you...." , says the Lord. He invites you to turn to Him in your need.... , so heed this call and lift up the treasures the Lord promises you.... . Only do not fall prey to the mere form.... , for the Father never hears those who only appeal to Him for help with their lips.... and whose hearts are far away. And if your prayer is not answered, then inquire what you have not done right.... whether the prayer was sent up from the depth of the heart or only came from the lips and therefore did not reach the Father's ear.... inquire whether you have asked for earthly things which the Father withholds from you out of Fatherly insight and wisdom.... </text:p>
      <text:p text:style-name="Standard">And always be careful to submit your will to the will of the Lord in every prayer.... For the Father knows what is good for you and necessary for your salvation.... He will consider you in a right way, but never will He grant you something out of false fatherly love, which is only to the detriment of the soul. Therefore submit yourselves to His will and believe that He always only thinks of you in such a way as is helpful and beneficial to the soul.... </text:p>
      <text:p text:style-name="P12"><text:soft-page-break/>And if you faithfully call upon Him in earthly trouble, His help will not fail to come.... So that His word may be fulfilled: Call on Me in times of need and I will hear you.... </text:p>
      <text:p text:style-name="P12">Amen </text:p>
      <text:p text:style-name="_30__20_Block"/>
      <text:p text:style-name="Standard"/>
      <text:p text:style-name="Standard"><text:span text:style-name="_31__20_Text">BD 0628</text:span> 19.10.1938<text:span text:style-name="_31__20_Text"> </text:span></text:p>
      <text:p text:style-name="Para_20_1">The Word of God as help against temptations.... </text:p>
      <text:p text:style-name="Standard">Behold, My words shall be your comfort at all times. As I always surround you when you are in trouble, so My words are always witnesses of My love, and if you take them into your heart, strength and power will flow to you against all temptations of body and soul. </text:p>
      <text:p text:style-name="Standard">Standing at the gate of life will always entail many trials, for everywhere evil fights against good. But the earthly child is never left to itself, it finds help so easily and sufficiently to resist all evil. </text:p>
      <text:p text:style-name="Standard">Behold, My child, love, patience and gentleness have in themselves such great power that every danger can easily be bent by them. Who only always keeps in mind that only through self-control the world can be defeated, he will fall less and less into the temptation to rebel and thereby harm himself. Wanting and being able are two different things, but what a person seriously wants, he can also do, because he will receive the power from <text:span text:style-name="_31__20_Text">above</text:span>, if it is <text:span text:style-name="_31__20_Text">good</text:span>.... and he will also find support from <text:span text:style-name="_31__20_Text">below</text:span>, where his will is for <text:span text:style-name="_31__20_Text">evil</text:span>. </text:p>
      <text:p text:style-name="Standard">That is why every expression of power is accessible to man, and it is his will alone that makes use of the powers more or less in his strength. Therefore you are also able to accomplish unbelievable things if only your will is strong. And you will therefore also be able to overcome all resistances with this will..... </text:p>
      <text:p text:style-name="Standard">And so that you are pointed out again and again what you should do and omit, deepen yourselves into My Word, and all strength and confidence will flow to you through this. </text:p>
      <text:p text:style-name="Standard">Because My Words are words of eternal life.... who has these, he will hunger and thirst no more.... he will feel no weakness in himself.... he will also never be despondent.... Therefore, immerse yourself in My Word, if you want to resist every temptation, and be sure that the Father in heaven will grant you every assistance, for His will is to lead you out of all turmoil of life unharmed, towards Himself and the eternal home.... </text:p>
      <text:p text:style-name="Standard">Amen </text:p>
      <text:p text:style-name="_30__20_Block"/>
      <text:p text:style-name="Standard"><text:span text:style-name="_31__20_Text">BD 0629</text:span> 19.10.1938<text:span text:style-name="_31__20_Text"> </text:span></text:p>
      <text:p text:style-name="Para_20_1">Capture of the servants of God.... </text:p>
      <text:p text:style-name="Para_20_1">Earthly power.... </text:p>
      <text:p text:style-name="Standard">And those who proclaim My name before all the world.... will be taken captive. But those who remain in Me even in adversity, will have a constant companion in Me on this earth. </text:p>
      <text:p text:style-name="Standard"><text:soft-page-break/>The present attempts to want to alienate Me completely from the people will be destroyed by those, and for this I want to bless them. Whoever adheres to My name and stands up for it will receive so many proofs of My grace and love that his faith will become stronger and stronger and his zeal greater and greater, and thus a whole army of My fighters will take up the fight with full conviction and a flaming heart. </text:p>
      <text:p text:style-name="Standard">The world will give its promise to anyone who goes against My teaching, but I give My promise to My fighters, who will be small in number compared to the enemies, but immensely strong because they are equipped with My power.... So they will not need to fear those who want to destroy them.... I have called them, they carry out My order, My love and My blessing accompany them, and so the victory will also be on their side.... The worldly power can well oppose My word and force My proclaimer, but it will never be able to prevent that My word finds entrance into the hearts of people, and so it has already worked long before, and it will spread among people, who will soon feel the blessing and the power of My Word. </text:p>
      <text:p text:style-name="Standard">And then the time of maturity begins. All that is against Me will certainly stand as weeds in the midst of the wheat, and soon the weeds will threaten to overgrow the good seed.... </text:p>
      <text:p text:style-name="Standard">But when the Lord will reap, then He will know how to separate the good fruit from the unfit....For My reapers will be busy at work.... and where they have diligently laid good seed, there My harvest will also be good. Therefore use the time, before still the work of the adversary opposes the work.... Let it come and do not fear, even if the danger approaches you.... </text:p>
      <text:p text:style-name="Standard">My eye watches over you constantly and does not let any harm happen to you, and what they want to accomplish on you, you will be able to prevent yourselves, if you call Me in the spirit for protection. Whoever stands up for Me, shall be able to make use of My power for time and eternity.... And if the dangers are bad to look at, but if I want, the rulers will be relieved of their power, and you are free.... But for the greater honor of My name it is permitted that those test their power.... and set prohibitions and regulations against your work..... Then do not let yourselves be frightened, and hold all the more firmly to My word and spread this.... make the truth known to all people, which alone can lead to eternal life. </text:p>
      <text:p text:style-name="P6">And do not become fickle.... a sigh for relief to Me in the heart gives you strength that you loudly confess My name.... and nothing will be able to happen to you from those whether they also threaten and forbid. Because My power will stop them and open all doors which they have closed.... and while they believe you to be in safe custody, you will proclaim My Word anew to those who want to hear it and believe in Me. And the earthly power will run itself dead in its effort to oppose Me.... It will certainly become more and more an-noying among the people who are children of the world, but those who confess Me, will join closer and closer together and truly be My confessors in their hearts, in whom I have My joy. And they shall enter into My kingdom and be eternally secure in My love.... Amen </text:p>
      <text:p text:style-name="P6"><text:soft-page-break/><text:span text:style-name="_31__20_Text"/></text:p>
      <text:p text:style-name="P6"><text:span text:style-name="_31__20_Text">BD 0630</text:span> 20.10.1938<text:span text:style-name="_31__20_Text"> </text:span></text:p>
      <text:p text:style-name="Para_20_1">All beginnings are difficult.... </text:p>
      <text:p text:style-name="Para_20_1">Willpower.... </text:p>
      <text:p text:style-name="Para_20_1">Prayer at war.... </text:p>
      <text:p text:style-name="Para_20_1">Dispute about God's word.... </text:p>
      <text:p text:style-name="Standard">All beginnings are difficult.... that is how your work began. Every great work must be preceded by a struggle which first matures the will to tackle this work. And it will only then be shown by the perseverance of a man how strong his will is. If at the beginning of a work there are already increased will-powers, then these will have to increase the further a work progresses. There is often the danger that the will slackens, that man becomes discouraged by failures, or that a certain indifference sets in with every work begun, which then results in a weakening of the will, and then the work easily runs the risk of being abandoned and remain unfinished. </text:p>
      <text:p text:style-name="Standard">You would also be in such danger if you did not want to ask for help. This work should not suffer any interruption, it should be continued with all love under the support of the active spiritual beings from above, and so the power will also be transmitted to you continuously, if you only willingly place yourself at the disposal of the Lord and Saviour. The Lord has His wise plans, and nothing is to be carried out by compulsion, and again and again, therefore, man himself must wrestle and withstand every temptation that could weaken his will. </text:p>
      <text:p text:style-name="Standard">Subsequently, you will hear the word spoken in your heart, and the spring from which you may draw will be opened to you at any time, and your heart will be refreshed, and your will will be steeled and unceasingly ready to serve only the Lord. You will be able to penetrate into the inside of man and recognize the maturity of his spirit. Humility and modesty will be recognizable to you in people's eyes, and you will be able to distinguish real from false very well. But then it is also up to you to devote yourself to your task with increased zeal, because the time is getting closer and closer when the battle for the Word of God will begin. </text:p>
      <text:p text:style-name="Standard">In the danger of a war, people know how to pray, but the fight for the Word of God, which is a thousand times more important, because it can lead to much more terrible consequences for the soul, people look at apathetically. This battle touches them so little and yet it should arouse all their horror on the one hand and their full readiness for action on the other, and far more attention should be paid to this battle. For what the soul can reduce or lose by it, is so tremendously important.... the loss infinitely painful and the gain just as unspeakably blissful. Therefore, the prayer of man should be far more dedicated to the struggle and dispute for the victory of the Word of God, so that man may emerge from it unharmed.... </text:p>
      <text:p text:style-name="Standard">Amen </text:p>
      <text:p text:style-name="_30__20_Block"/>
      <text:p text:style-name="Standard"><text:span text:style-name="_31__20_Text">BD 0631</text:span> 20.10.1938<text:span text:style-name="_31__20_Text"> </text:span></text:p>
      <text:p text:style-name="Para_20_1"><text:soft-page-break/>Freedom of expression.... </text:p>
      <text:p text:style-name="Para_20_1">Sharpness of judgment.... </text:p>
      <text:p text:style-name="Standard">Take care that your view is not clouded and that you are not tempted to adopt wrong views before you have the right knowledge. The true success will be only when you can form a coherent picture of everything, which is not yet possible. As a result, an explanation can easily give you a completely different picture than you have seen so far. In order to avoid that you fall into error, the context should be explained to you as comprehensibly as possible and this should serve to reassure you. </text:p>
      <text:p text:style-name="Standard">It is essentially the assumption that man in his kind should not have his own expression of will as long as he is not concerned with spiritual problems. Every man must be free to express himself, even if the view is erroneous, because only he can once stand in the right faith who has freely confessed it.... Therefore, a person without his own opinion can never be a convinced supporter of a cause, but in the best case, a follower. But who is afraid to openly confess his opinion, will also be afraid in the opposite case to stand up for the truth out of the same concerns, and his opinion will therefore neither harm nor benefit others. </text:p>
      <text:p text:style-name="Standard">So everyone must have the opportunity to express himself, only then it is possible to inval-idate his opinion if it is incorrect or to strengthen it if it is correct. Therefore, people must be subjected to an expression of opinion in order to again mutually sharpen the power of judgment, and this is what matters most.... He who cannot form a judgment will never form his own opinion, but will always conveniently accept what another has already judged before, and thus his advantage will be very small, since his knowledge is not his own merit. </text:p>
      <text:p text:style-name="Standard">Only the man who immediately grasps everything that is offered to him will understand this.... The other, however, will hear unwillingly, but cannot take in what he hears with the same understanding and will therefore prefer to reject it as too high-sounding and incomprehensible.... and therefore the good of the spirit should be given to such people only with moderation, because as long as they do not feel receptive, they also do not want to make friends with it, and they therefore stay away from the whole problem to the detriment of their soul.... </text:p>
      <text:p text:style-name="Standard">Amen </text:p>
      <text:p text:style-name="_30__20_Block"/>
      <text:p text:style-name="Standard"><text:span text:style-name="_31__20_Text">BD 0632</text:span> 21.10.1938<text:span text:style-name="_31__20_Text"> </text:span></text:p>
      <text:p text:style-name="Para_20_1">Self exaltation.... </text:p>
      <text:p text:style-name="Para_20_1">He who exalts himself will be humbled.... </text:p>
      <text:p text:style-name="Para_20_1">Self-conceit.... </text:p>
      <text:p text:style-name="Standard">By virtue of your strength of will you receive a measure of grace which can put you into a state of inner peace, because the call of the Lord in trouble does not go unheard. Spiritual weakness and inner discontent is a result of unkindness, and so increased love alone will establish the old relationship with the heavenly Father, and always the will to reach Him will also <text:soft-page-break/>stimulate the activity of love, and all spiritual distress will be remedied. So now give yourself fully to our influence and begin: </text:p>
      <text:p text:style-name="Standard">He who exalts himself will be humbled, and he who strives to shine before the world will one day remember his earthly life in bitter abandonment. It is extremely important to go the way of earthly life in modesty and realization of one's own weakness, because only such can lead him to the height. Just the struggle against self-conceit is meritorious for the life in eternity. For this exaltation was the reason for the apostasy from God and is therefore also the greatest danger for the soul in earthly life. If the human being values his own ego so highly, then the first basic condition of his higher development is missing, and first many unspeakable events of a sorrowful nature must have an effect on the human child, in order to let him recognize how little he is able to do himself, and how futile he is in himself without the help of God. </text:p>
      <text:p text:style-name="Standard">All arrogance will disappear in the face of death, but then man can no longer exhaust his knowledge, then his time of grace has passed without having brought him success for the soul. Man should always keep in mind what all splendor and wealth, all worldly honors and worldly reputation would be of use to him if he suddenly had to leave the valley of the earth..... Only in the recognition of his own weakness man grows beyond himself, because only then he will make use of the grace of the Lord.... what is man able to do out of himself.... in self-conceit, however, he believes to do everything out of his own strength, and his self-conceit rises higher and higher, but the soul gets more and more into darkness. </text:p>
      <text:p text:style-name="Standard">The first will be the last.... so says the Lord, and who only ever believes these words, will think well on earth.... </text:p>
      <text:p text:style-name="Standard">Every gift is a gift of God.... For what man is and what he possesses, he has to thank only his Creator, and therefore he cannot claim the merit for himself in the least, therefore he can also not give honor to himself at all, and all self-conceit is only a sign of spiritual blindness, and therefore the light will not become those any sooner, until they have recognized the worthlessness of the earthly treasures and strive to collect imperishable wealth. </text:p>
      <text:p text:style-name="Standard">Giving up all worldly desires, refraining from honor and glory, and immersing himself in the wonders of God's creation will only open man's inner eye, and then he will realize the greatness of God and his own unworthiness.... He will ask and will receive.... and so he will return for ever to the Father, from Whom he himself has turned away in self-conceit </text:p>
      <text:p text:style-name="Standard">.... </text:p>
      <text:p text:style-name="Standard">Amen </text:p>
      <text:p text:style-name="_30__20_Block"/>
      <text:p text:style-name="Standard"><text:span text:style-name="_31__20_Text">BD 0633</text:span> 21.10.1938<text:span text:style-name="_31__20_Text"> </text:span></text:p>
      <text:p text:style-name="Para_20_1">Inner vision.... </text:p>
      <text:p text:style-name="Standard">My child, he who feels called from on high, his mind shall never again go astray.... For once he has ascended to bright heights, this is his true home, <text:soft-page-break/>where the soul feels at ease, and every earthly burden only holds it back. It's longing never goes into the earthly valley, but higher up into regions where it, completely removed from the heaviness of the earth, can only ever take in spiritual nourishment. A little while still, then also your soul will undertake the flight to the height with full knowledge and feel unspeakably well thereby. </text:p>
      <text:p text:style-name="Standard">And your senses perceive everything spiritual, because such is useful for you and your task. </text:p>
      <text:p text:style-name="Standard">Your soul will be strengthened and will increase in willpower and receptivity, but in a fully awake state the received image will become blurred, also for the benefit of your body, which could not bear the full knowledge of the spiritual world. But the inner vision should also serve only your soul, but leave the body untouched, except for a quiet twilight state of the experienced. This, My child, shall subsequently stimulate you to utmost activity.... </text:p>
      <text:p text:style-name="Standard">You should always devote yourself to the task with all your love and seek the happiness of your earthly life in the union with the spiritual world, then My love will remain with you for all eternity.... </text:p>
      <text:p text:style-name="Standard">Amen </text:p>
      <text:p text:style-name="_30__20_Block"/>
      <text:p text:style-name="Standard"><text:span text:style-name="_31__20_Text">BD 0634</text:span> 22.10.1938<text:span text:style-name="_31__20_Text"> </text:span></text:p>
      <text:p text:style-name="Para_20_1">Judgment Day.... </text:p>
      <text:p text:style-name="Para_20_1">Lot of the good and the bad in the afterlife.... </text:p>
      <text:p text:style-name="Standard">You will stand at the gate of paradise on the last day and ask for admission, and the living and the dead will be judged. Whoever was full of life and faith will be admitted into the kingdom of eternal glory, but woe to those who are dead.... who lack faith and have thus made themselves unworthy of the heavenly paradise in depravity. These will find no acceptance, but will be pushed down into deepest darkness. The Lord has given them enough hints on earth so that they should find their way back to Him, but His words went unheard, and to their own unbelief they added the guilt of the unbelief of others by trying to destroy all their faith and rejoicing in their achieved goal. Oh woe to those.... </text:p>
      <text:p text:style-name="Standard">To push one's own soul into the abyss is unspeakably sad and reprehensible, but to be complicit in the damnation of one's fellow human beings or their souls, is irresponsible and will be visited with His wrath by the Divine avenger already here on earth and in the hereafter. Those who have found God will enjoy the glory.... who have faithfully served Him and united with the Divine Father-Spirit. Bright light will shine for them in the hereafter, and everlasting joys will await them, for the love of the Father is immeasurable and prepares for them all the delights of heaven. </text:p>
      <text:p text:style-name="Standard">And so the just reward will be granted to all in eternity, the righteous will live in the Lord, and all those who act contrary to His commandments and would not acknowledge Him as </text:p>
      <text:p text:style-name="Standard"/>
      <text:p text:style-name="Standard"><text:soft-page-break/>their Creator and Father, will be cast out from the vicinity of the Lord. And this distance from the Father will be their greatest torment; for all light will be taken from them, and deepest darkness will be their portion. The measure of their deficiency will depress them and create a painful state of remorse, and they will rebel against the inexorable power that holds them in bonds. However, it is now the task of those good spirits out of God to begin their work of redemption on them and to bring these souls up to the light through their untiring love. </text:p>
      <text:p text:style-name="Standard">Such a beginning is unspeakably tedious, and all kinds of resistance oppose the loving spiritual beings. Whoever recognizes and repents, is not irretrievably lost and - even if under agonizing suffering - slowly reaches the heights. But hatred and vice often block the way with full will, which could lead from eternal darkness to the light. There, the condition is then equal to the greatest misery. In indescribably long time such souls must go through the fire of their passions, until the mercy given to them again and again is accepted.... But eternities can pass over it.... And in the same eternities, the fire of Divine love beams on the children of God.... they are united with the eternal Godhead, the primordial beginning of all existences.... </text:p>
      <text:p text:style-name="Standard">Amen </text:p>
      <text:p text:style-name="_30__20_Block"/>
      <text:p text:style-name="Standard"><text:span text:style-name="_31__20_Text">BD 0635</text:span> 22.10.1938<text:span text:style-name="_31__20_Text"> </text:span></text:p>
      <text:p text:style-name="Para_20_1">Father’s Words.... </text:p>
      <text:p text:style-name="Para_20_1">Working together.... </text:p>
      <text:p text:style-name="Para_20_1">Fighters of God.... </text:p>
      <text:p text:style-name="Standard">Where the hearts of people are found to work together for the name of the Lord Jesus Christ, there the blessing of the Savior will be manifestly expressed, for the pure teaching of Christ is the binding agent of all those who give glory to God.... Whoever follows these has truly received the words of the Lord in his heart, and the power of these words is so mighty that those who live in His teachings, will recognize each other. And the Lord assigns to everyone his task, He knows His sheep who are loyal to Him and He does not let any get lost. And so it is by no means indifferent to Him whether they find their way to Him or not.... </text:p>
      <text:p text:style-name="Standard">He sends His messengers to them and gives them loving instructions through them. If you have now found yourselves, who want to be My servants on earth, then seek to work together and to bring all these sheep to Me.... Your strength will not be small, if your striving is for His name.... You will be equipped with all the gifts you need for this ministry, for I do not want you to waver.... I want your faith to be strong and firm and you to love Me with all your heart. Then I Myself will be your constant companion, and your words will be spoken out of Me.... For I am in the midst of My Own, if they only want to recognize Me. I give them signs of My presence and want to express Myself to all who love Me, so that the foundations are supported, from which then all teaching will start. </text:p>
      <text:p text:style-name="Standard"><text:soft-page-break/>Therefore you also support each other, take up My word and so always remain in the Lord.... The true feeling is always decisive, and where you recognize Me through My words, do not hesitate for long, but trustingly give yourselves to this Word. The Word holds the power, and it touches the human heart.... Whoever now feels that I speak to him, let him know that he has heard Me and I Myself have placed this feeling in his heart because he seeks Me. I want to let Myself be found by everyone and want to be his friend and brother.... I also want to share everything with him, the joy and the sorrow, and want only his best for time and eternity.... However, his heart must be turned towards Me, it must desire Me with all love, it must struggle daily and hourly to unite with Me, it must have the will to become a true child of God.... </text:p>
      <text:p text:style-name="Standard">And I will consider it with all strength.... I will guide its mind wisely, guard its words and turn its thinking toward the right.... And so faithful fighters will arise for Me on earth.... who will all bear My name in mind, and fight against the enemy with My word power. </text:p>
      <text:p text:style-name="Standard">And peace will enter their hearts.... The awareness to fight for Me will let them face all danger fearlessly and bravely, and so I will strengthen them in spirit that they will proclaim My Word to people on this earth and they will always be instructed from above.... And without ceasing they will consider My blessing.... and in tireless activity they will carry out My will, for which I give them My grace now and always.... </text:p>
      <text:p text:style-name="Standard">Amen </text:p>
      <text:p text:style-name="_30__20_Block"/>
      <text:p text:style-name="Standard"><text:span text:style-name="_31__20_Text">BD 0636</text:span> 23.10.1938<text:span text:style-name="_31__20_Text"> </text:span></text:p>
      <text:p text:style-name="Para_20_1">Life path of the being.... </text:p>
      <text:p text:style-name="Para_20_1">Change of outer form.... </text:p>
      <text:p text:style-name="Standard">The necessity of life is conditioned by the everlasting measure of compensation. All matter is life in itself, only expressing itself differently; that which animates the form must have the possibility to continue in another form. The following form must always be able to replace or give to the being in itself what the previous form has denied it. Therefore, no external form will be the same as the previous one, but there will always be a noticeable change, for only through such a change is life itself, the spiritual substance, capable of further development. </text:p>
      <text:p text:style-name="Standard">Without the outer form, however, its state is constant, while in the form, the being first comes to the activity which has the final purpose in the higher development. And so the perpetual change of the outer form is to be explained. Constantly new life must be produced, so that constantly another activity can be assigned to the beings, because a persistence in always the same form would bring about only a development in certain direction, but not the state of maturity, which would be necessary for the embodiment as man. Thus all creations in the universe have ultimately arisen for the final formation of man, so that the soul dwelling in him may first be given the <text:soft-page-break/>greatest possible opportunity to attain maturity for embodiment as a human. </text:p>
      <text:p text:style-name="Standard">If now the soul of man must go a certain way beforehand in order to acquire all abilities for the earthly existence, it follows from this that a creature does not exist arbitrarily on God's earth and that even the smallest creatures have done a service to the spiritual consti-tution of man beforehand, it follows from this how important the infinitely small living beings are and how the wise providence of God expresses Itself in the smallest creature, that it is only always anxious to guide everything spiritual closer to Himself.... </text:p>
      <text:p text:style-name="Standard">It takes, so to speak, all spiritual into its care and prepares it in such a way that it can then go its way on earth independently and self-willingly and enables it to fully turn to the Father-Spirit when it is active in Divine order through its own will. The human being passes through unbelievably many stations before, and the Divine creation remains enlivened by innumerable beings in every embodiment, and only the constant change, the constant coming into being and passing away, life and death in nature, can guarantee a constantly higher development, a maturing of the soul, but never a persistence in always the same form. </text:p>
      <text:p text:style-name="Standard">What therefore offers itself to your eyes, that always considers as a preliminary stage of the souls which still must embody themselves like you on earth, and recognizes from it how endlessly long already your way was, before you animate the last and greatest creation of God.... the human being.... Consider that you should now use all your will only to utilize the last time of examination on earth in such a way that the course of development before, the endless long time since the detachment from God, is fully appreciated and the last goal, the approach to the heavenly Father, is reached. Then all creation-wisdom of the Father has fulfilled its purpose and led the spirit out of Him back to the eternal light.... </text:p>
      <text:p text:style-name="Standard">Amen </text:p>
      <text:p text:style-name="_30__20_Block"/>
      <text:p text:style-name="Standard"><text:span text:style-name="_31__20_Text">BD 0637</text:span> 24.10.1938<text:span text:style-name="_31__20_Text"> </text:span></text:p>
      <text:p text:style-name="Para_20_1">Pleasures of the world.... </text:p>
      <text:p text:style-name="Para_20_1">Receiving vessel of the Divine Spirit.... </text:p>
      <text:p text:style-name="Standard">Do not let yourselves be beguiled by the charms of the world. Because you will get into great danger, and the salvation of your soul should stand higher than everything in the world. If you want to serve the Lord, you must give up everything that connects you with this earth, you must consciously defend yourselves against the temptations of the world. </text:p>
      <text:p text:style-name="Standard">The fight against these strengthens the spirit in you, and you become, as it were, as con-querors of matter, free from the power of evil. </text:p>
      <text:p text:style-name="Standard">Everything you see and feel contains immature spiritual things, which you have to resist, because the earth with all its splendor and all outward appearances is given to you as a stone of offence.... as a temptation.... so that you should test yourselves against it and learn to resist this temptation <text:soft-page-break/>of your own free will. Once all the splendor of the world has taken hold of your heart, the struggle is unspeakably difficult, and then you have to use force to acquire the kingdom of heaven. Only in the constant struggle against temptation is it possible to lift the soul's misery and deliver it from dark night. It languishes too much in the bonds of the surrounding matter, and its desire is the liberation from it. </text:p>
      <text:p text:style-name="Standard">Therefore, man must avoid everything that could thicken its shell.... he must try to bring it relief by willingly giving up everything that connects him with the earthly world and turn his thoughts to the spiritual world. Thereby it becomes light and bright around the soul, and its state becomes freer and freer.... It seeks the connection with the Divine Spirit slumbering in it, which can unite with the soul, the freer it becomes from matter. Thus, resistance against all worldly desires is always a prerequisite for the awakening of the spirit.... For the state of the soul can never improve if the body gives in to earthly desires, and therefore the soul can never become a receptacle for the Divine Spirit. </text:p>
      <text:p text:style-name="Standard">The world is very tempting and is therefore a constant danger for the soul, but since man has all kinds of help at his disposal during earthly life, he has it in his power to resist it. </text:p>
      <text:p text:style-name="Standard">The Divine Creator does not let any being go through earthly life defenseless and powerless.... He can obtain every protection and help through prayer, and whoever makes use of this means can master every earthly temptation, for through prayer he becomes partaker of all the Lord's grace and need never fear to be defenceless against all temptations of the world. He increases his spiritual good in the same measure as he makes use of prayer, he has thus himself the possibility and the power to separate himself figuratively from the earth and to satiate himself spiritually for it completely and to exchange far more beautiful things for the soul than the earth can ever offer to the body in worldly fulfillment. <text:span text:style-name="T6"><text:s/></text:span>And thus man gives up nothing when he shuns the pleasures of the world, but gains unspeakably much, for the pleasures of the world are not lasting.... they are spurious and fleeting.... but the spiritual pleasures outweigh all earthly things and endure for all eternity </text:p>
      <text:p text:style-name="Standard">.... </text:p>
      <text:p text:style-name="Standard">Amen </text:p>
      <text:p text:style-name="_30__20_Block"/>
      <text:p text:style-name="Standard"><text:span text:style-name="_31__20_Text">BD 0638</text:span> 24.10.1938<text:span text:style-name="_31__20_Text"> </text:span></text:p>
      <text:p text:style-name="Para_20_1">State of mind.... </text:p>
      <text:p text:style-name="Para_20_1">Thoughts of God for help </text:p>
      <text:p text:style-name="Para_20_1">Refinement.... </text:p>
      <text:p text:style-name="Standard">People do not pay attention to their spiritual state when they are in the midst of daily worries. They go about their earthly work and are not in the least concerned about connecting with the eternal Godhead. Therefore, they cannot establish the relationship of the child to the Father, and so they <text:soft-page-break/>remain separated from the Father in heaven as long as they are too busy in earthly activities. </text:p>
      <text:p text:style-name="Standard">The simplest solution would be at all times the self-referral of the Divine grace.... They would then create in such great measure, and also their earthly activity would be blessed by the Lord. As far as the thought of God accompanies the way of life, the earthly child is in an indescribably happy situation, because with this thought also the spiritual forces go to him, which stimulate the earthly child to spiritual work and protect it from relapse into completely earthly interests. Man begins the real work on the soul, if he only deals with the Divine being in thoughts.... if he asks in his inner being the question, what is the purpose of earthly life and in which relation he himself stands to the Divine Creator. Then he has given himself willingly into the power of good spiritual forces, which now make use of this power and for their part apply everything to keep the thoughts always in the same direction.... that they deal unceasingly with infinity and their Creator. </text:p>
      <text:p text:style-name="Standard">Who once directs his spirit into such paths, will also change his own being at the same time, because thoughts about God.... which is always preceded by a turning away from the earthly, will explainably result in a self-improvement, which is again an influence of higher spirit-beings on the sense of the people.... But the power will then only reach man in all fullness when his heart has become love.... when it cannot help but give love out of the God-consciousness.... then man more and more puts away his bad habits, he spiritualizes himself more and more, and the greater will be the influence of his spiritual friends on his soul. Then man's striving is easy, if he willingly surrenders himself to this spiritual power which is well-disposed towards him..... </text:p>
      <text:p text:style-name="Standard">What at first caused him unspeakable trouble has now become easy work for him, which he joyfully fulfills. To know what task God has assigned to man and to be able to fulfill this task with all his heart, is already such a proof of Divine grace that the gratitude for it will drive man to the most eager striving. For to go through earthly life without knowledge, makes this earthly life a heavy activity that does not satisfy the soul. </text:p>
      <text:p text:style-name="Standard">As long as the connection with the Father is not found, the days on earth are lived uselessly for eternity. Only when love is active in man, consciously or unconsciously, man begins to truly live on earth. The spiritual state will then be a bright one, he will look at everything around him discerningly, he will give in to the fine impulses of the heart and seek and find inner peace in the thought of his Creator.... </text:p>
      <text:p text:style-name="Standard"><text:a xlink:type="simple" xlink:href="http://www.bertha-dudde.info/english/edown.html" text:style-name="_30__20_Text" text:visited-style-name="_30__20_Text"><text:span text:style-name="_30__20_Text"/></text:a></text:p>
      <text:p text:style-name="Standard"/>
      <text:p text:style-name="Standard">He has recognized life's only purpose and now eagerly seeks to fulfill it.... He only looks at everything from the point of view of this realization and willingly lets himself be guided from above.... the auxiliary power sent by <text:soft-page-break/>God to man.... and his path must now lead him safely towards the eternal home and his Divine Father.... </text:p>
      <text:p text:style-name="Standard">Amen </text:p>
      <text:p text:style-name="_30__20_Block"/>
      <text:p text:style-name="Standard"><text:span text:style-name="_31__20_Text">BD 0639</text:span> 25.10.1938<text:span text:style-name="_31__20_Text"> </text:span></text:p>
      <text:p text:style-name="Para_20_1">Inertia.... </text:p>
      <text:p text:style-name="Standard"><text:span text:style-name="_32__20_Text"><text:s/></text:span><text:s/>Without beginning and without end, from eternity to eternity, the Lord God makes man feel His love.... All things breathe God's love, and the patience and meekness of the Lord makes them endure. And if the Lord works so obviously to bring light to His children on earth, it is also a proof of His exceeding love for mankind, whom He has placed in the universe to make all the glories of it accessible to them one day. Such a fatherly love also never allows that the beings, big and small, are delivered to the evil power without salvation. The will and the power of God always set a limit to this power so that it does not seize the erring soul too much. </text:p>
      <text:p text:style-name="Standard">The energy of the people is already an obstacle where the enemy feels slackened. The energy is given to the human being, and he can use it according to his own discretion, because at the same time the free will for the earthly career was given to him. Who now makes little use of this energy, gives himself into the hands of the enemy, and then he must never blame the eternal Godhead, Who has put him into the universe. Because every human being is considered by the Father in such a way that a measure of willpower is available to him. </text:p>
      <text:p text:style-name="Standard">However, he often opposes this with his own inertia, and the strength of will is thereby extraordinarily weakened. This is a danger of the greatest importance.... because this inertia extends to the earthly as well as to the spiritual life. The man, who is always active in the worldly sense, will also in the case of the realization, tackle the work on his soul equally energetically.... he will have the same endeavor to continue the begun work, which is valid for the soul, as he follows the earthly activity. Thus, it is the greatest danger for a man to be inactive on earth, because his soul then proportionately dies, and the earthly time passes unused for eternity. </text:p>
      <text:p text:style-name="Standard">The love of the Heavenly Father acts upon man at once and sends him all the stimulation to wake him up from such weakness of will, inactivity and lethargy, and if man's will is good to serve the Lord God, these stimulations will increase the urge to activity.... </text:p>
      <text:p text:style-name="Standard">But if man resists, then the soul in its distress looks for a way out, by occupying the body with all kinds of plagues, with physical sufferings, depressions or discomforts, which make life difficult or unpleasant for it, with the cooperation of the good spirit-beings. And then man himself seeks a way out and, in order to remove all these resistances, begins to strengthen the will, which then also has a favorable effect on the physical creative power </text:p>
      <text:p text:style-name="Standard">.... </text:p>
      <text:p text:style-name="Standard">Amen </text:p>
      <text:p text:style-name="_30__20_Block"><text:soft-page-break/></text:p>
      <text:p text:style-name="Standard"/>
      <text:p text:style-name="Standard"><text:span text:style-name="_31__20_Text">BD 0640</text:span> 26.10.1938<text:span text:style-name="_31__20_Text"> </text:span></text:p>
      <text:p text:style-name="Para_20_1">Let the little children come to Me.... </text:p>
      <text:p text:style-name="Standard">Let the little children come to Me and do not refuse them. The Lord's words shall bear witness to the Lord's great love and goodness, who takes care of everyone who asks for Him. Man often does not know how easy it is to connect with the Lord.... how he only needs to open his heart.... how he only needs to be willing to hear the words of the Lord, and how the Father already approaches His child and listens to it.... Let your thoughts wander to the Lord and Savior, and do not resist them, and you will soon come to Him yourselves, and He will bless you..... </text:p>
      <text:p text:style-name="Standard">And if you have opened your heart to Him so that the Lord can enter into it, He will never leave you; He is concerned about you in constant love to protect you from harm. He wants to take up residence in you Himself, and so that this dwelling becomes worthy of Him, He gives you strength and perseverance to love Him and thus to come ever closer to Him. You should throw yourselves like children to the Father's heart, you should ask Him in childlike trust that He as Father may look after you always and constantly.... you should make an effort to establish a quite intimate relationship, so that you turn to Him without shyness and no anxiety and fear prevent you from opening your heart to Him. </text:p>
      <text:p text:style-name="Standard">He has created you and destined you to enjoy all the glory of heaven one day and to become partakers of all power and glory as His children.... But you must now also see in Him your Father, you must love Him with all your heart, ask Him and entrust yourselves to Him, as the relationship of a child to its father desires.... You must do everything in childlike love what the Father asks of you, you must keep His commandments and practice love, so that the eye of the Father rests favorably on His child and He blesses you. And if you stand in His blessing, you will fare well on earth, and you will find the strength to turn your attention completely to the salvation of your soul, because love for the Father is able to do everything.... </text:p>
      <text:p text:style-name="Standard">Amen </text:p>
      <text:p text:style-name="Standard"><text:span text:style-name="_31__20_Text">BD 0642</text:span> 27.10.1938<text:span text:style-name="_31__20_Text"> </text:span></text:p>
      <text:p text:style-name="Para_20_1">Sphere of the soul.... </text:p>
      <text:p text:style-name="Para_20_1">Living bearers of God's Word.... </text:p>
      <text:p text:style-name="Para_20_1">Earthly task.... </text:p>
      <text:p text:style-name="Standard">Now pay attention to the words which come to you from above.... The spirit of man has the ability to rise above all earthly things and to stay in a region - which is inaccessible to the body - as often as he wants. He then leaves the body behind on earth and swings himself in the twinkling of an eye from the earthly sphere into the sphere of otherworldly spiritual beings. Only the body has entered into the connection with the earth and its matter, but never the soul and the divine spirit. These can free themselves arbitrarily from the surrounding physical cover and take up residence completely <text:soft-page-break/>according to their will in the height or also in the depth. Not the slightest compulsion can be exerted on this soul which has escaped from the body.... The sphere in which it sometimes thinks is freely chosen by it and will naturally always adapt itself to the state of maturity in which the soul finds itself. And only the smallest time will be needed to mature an earthly being staying in spiritual regions in such a way that it can leave the earth-valley..... </text:p>
      <text:p text:style-name="Standard">But such a person is often assigned a task, for the execution of which a longer time is required than was needed for the actual state of maturity. Such cases are extremely rare that one can speak of perfection on earth, but it is certainly possible for a serious striver to overcome earthly life with all its charms and temptations, with all its dangers for the soul, even in a shorter time. Then it remains only to fulfill the activity determined for him on earth and to be active in the will of the Lord.... and that in spiritual respect. </text:p>
      <text:p text:style-name="Standard">Such people are called to offer a firm anchor point to the many weak, wandering souls on earth, tossed about by the wind and weather of earthly life, who until now have cared little or not at all about their salvation. And such people will fulfill the task assigned to them in far less time, because they themselves felt the grace of the Lord in them and can now eagerly and with conviction commit themselves to something that is for the exclusive advancement of the soul. </text:p>
      <text:p text:style-name="Standard">And therefore your activity on earth will certainly secure your earthly life, but in the first place put you in the position to communicate all heard wisdom to the earthly brothers and sisters, and so the Word of God works continuously through itself.... It will be heard by those who have a desire for it, and the spiritual world will only ever strive to convey this word to earthly people in order to train steadfast, eloquent and fully instructed teachers who are living bearers of God's Word and who were chosen in the wise foresight of the Lord for the consolidation of God's Word among mankind. </text:p>
      <text:p text:style-name="Standard">And so the extraordinary will take place on earth, that those will know about the Word of God, who up to now went ignorantly through life on earth.... and that the knowledge of the worldly wise people will be of no use for anything else than to cover the bodily needs of man. But what the soul needs, the Lord himself gives as food.... He feeds those who approach Him for food and drink and sends them such directly from the heavens, and the world of spirits on the other side completely joins the will of the Lord and works unceasingly for the honor of the Most High by giving tidings of all the glory which, created by God, is to go to His children for eternity. And so the truth will be proclaimed to every earthly child who is willing to serve.... For the Lord gives His grace to the humble.... </text:p>
      <text:p text:style-name="Standard">Amen </text:p>
      <text:p text:style-name="_30__20_Block"/>
      <text:p text:style-name="Standard"><text:span text:style-name="_31__20_Text">BD 0643</text:span> 28.10.1938<text:span text:style-name="_31__20_Text"> </text:span></text:p>
      <text:p text:style-name="Para_20_1">Struggling to will.... </text:p>
      <text:p text:style-name="Para_20_1"><text:soft-page-break/>Submission to God's will.... </text:p>
      <text:p text:style-name="Standard">See how powerful the urge for perfection is in you, if you have only once taken the right path.... You will then listen to the soul out of inner impulse, you will help it when it seeks to unite with the Spirit of God. And you will use all means to reach the height, because the voice of the heart speaks in you, which I Myself let sound, so that you find your way to Me. And so your way on earth in constant connection with Me is an easy and beneficial one, because in the midst of all the dangers of the outside world, this voice reminds you again and again of your real task.... </text:p>
      <text:p text:style-name="Standard">See, My child, in your heart the voice sounds so often and admonishes you to be constantly spiritually active. And again and again teachings are sent to you, which are to mature you for your destined earthly activity. High demands will still be made on you, but you will grow stronger in will and faith, and therefore the power will always be sent to you from above, which you need for your earthly work both spiritually and earthly. If the state of the body so often wants to hold you to the earth and you find it difficult to find the way up, then consider that a struggle strengthens and increases the willpower and that therefore the soul must also be subjected to such moods, precisely for its perfection. </text:p>
      <text:p text:style-name="Standard">The heavenly paradise will make you fully forget the difficult days on earth, and you will also understand why everything had to be the way it was.... And you will thank the Creator, who guided you in His wisdom. </text:p>
      <text:p text:style-name="Standard">Behold, My child, happy is he whose will is able to subordinate itself to My will.... to whom the struggle on earth brings this success and who always seeks his highest satisfaction in the fulfillment of My will.... His days on earth will also be easy for him, for his confidence is great that My will guides him rightly.... Always make an effort to put yourself in the state in which you surrender to Me without will, then you will grasp My promises and become worthy of them, because you humans still resist My decrees all too much.... You still very often want to go your own ways and do not completely leave yourselves to the guiding hand of your Father. The slightest resistance makes life on earth considerably more difficult for you, because then the Father in heaven has to admonish you and send you troubles, so that you get well in your soul. Therefore, always see in every discomfort only the loving care of the Father, who wants to make you submissive, so that you remain in His will, Who finally introduces you to all glories, if you unreservedly submit to Him. </text:p>
      <text:p text:style-name="Standard">.... </text:p>
      <text:p text:style-name="Standard">Amen </text:p>
      <text:p text:style-name="_30__20_Block"/>
      <text:p text:style-name="Standard"><text:span text:style-name="_31__20_Text">BD 0644</text:span> 29.10.1938<text:span text:style-name="_31__20_Text"> </text:span></text:p>
      <text:p text:style-name="Para_20_1">Man the greatest wonder of creation.... </text:p>
      <text:p text:style-name="Para_20_1">Thought activity.... </text:p>
      <text:p text:style-name="Standard">The ways of the Lord are marvelous, and in the complete insertion into God's will, man is visibly guided always towards that which serves his soul <text:soft-page-break/>to perfection. And so all the hours you use to win erring souls for the kingdom of heaven are also especially beneficial for yourself. The smallest encouragement of such a soul can already cause it to turn to spiritual thoughts more and more. </text:p>
      <text:p text:style-name="Standard">These people will see in such an experience a not everyday thing and will, even if they cannot fathom it completely, nevertheless pay more attention to the words and try to account for themselves, and their further life will always be somewhat under the impression of what they have heard. Likewise, the desire for knowledge will be stimulated, they will seek to investigate and no longer live thoughtlessly, because many are ready to believe if only the teaching of God is offered to them in the right way. </text:p>
      <text:p text:style-name="Standard">Therefore the people on earth should use the time and search diligently and investigate, only always by way of the heart.... They should never switch off God with the most important, only unsolvable life-question, but ask their Creator for answer, and this will become them then, clearly and undoubtedly.... For God alone is able to solve this question and will instruct man and give him explanations according to desire and willingness to believe. </text:p>
      <text:p text:style-name="Standard">It is indisputable that man is the greatest miracle of divine creation and truly not without sense and purpose so created.... All functions of the body serve for the preservation and determination thereof, and likewise also the thought activity must be based on a certain intention, which aims at more than only the exercise of earthly activity.... It must be clear to man that if apart from him still many wonders of Divine creation exist - visible and invisible to man - the thought-activity can and must also extend to such. Because otherwise what would be the whole creation, if the man, standing completely apart from it, could not make it the center of all thought-activity.... How would everything be to be explained if all research would appear to the man therefore as completely purposeless and no connection could be established from the human thinking to the creation in the universe. </text:p>
      <text:p text:style-name="Standard">What is visible to man must of necessity stimulate him to think, and this again must let man conclude to a being to whom everything is subordinate.... Where the thoughts are once in such activity, there also faith must begin, and if man then begin to turn in faith to exactly this higher Being, asking Him for knowledge, then his desire will be granted, and the thoughts will wander deeper and deeper and, because rightly guided by God, also soon come closer to truth and strengthen faith in man, because no-one who takes refuge in God goes wrong. That should everyone consider who recognizes a Deity.... that this eternal Deity does not let His creatures grope in darkness, so these have approached you to enlightenment. </text:p>
      <text:p text:style-name="Standard">The Creator of heaven and earth will always have means at his disposal to approach man in a clearly recognizable way, only man must have the full will to do and to recognize what is right, and turn to the Creator with full faith, then his way on earth will truly be the right one..... </text:p>
      <text:p text:style-name="Standard"><text:soft-page-break/>Amen </text:p>
      <text:p text:style-name="_30__20_Block"/>
      <text:p text:style-name="Standard"><text:span text:style-name="_31__20_Text">BD 0645</text:span> 29 &amp; 30.10.1938<text:span text:style-name="_31__20_Text"> </text:span></text:p>
      <text:p text:style-name="Para_20_1">Earthly and spiritual activity.... </text:p>
      <text:p text:style-name="Para_20_1">Faith.... </text:p>
      <text:p text:style-name="Para_20_1">Love.... </text:p>
      <text:p text:style-name="Standard">Every being that comes into contact with the earth has to carry out a visible earthly purpose and at the same time an activity corresponding to the spiritual sense, which is only understandable when the whole earthly life is properly considered.... </text:p>
      <text:p text:style-name="Standard">In certain time intervals, the being separates from its respective form.... it has fulfilled its task in it, was earthly active, by enlivening God's work of creation, and has also used in this form the spiritual maturing time assigned to it by God, so that again a new form can take up the being for further development. However, the more mature and extensive the outer form becomes, the greater the resistance that the spiritual being has to overcome. Every being in the Divine creation can reach the state of maturity only through resistance, because by overcoming this resistance, it strives upward, and this alone is evaluated by the eternal Creator. It cannot, as it were, test its strength without resistance, therefore it cannot give proof of inner strength and power. </text:p>
      <text:p text:style-name="Standard">If the being now approaches its perfection, which only then makes the embodiment as a human being possible for it, then also the urge for earthly activity will increase accordingly, and therefore the souls will have the endeavor to be worthy of a great task in order to be able to increase their own progress by this. The soul recognizes before its embodiment as man very well the situation in which it is, and has no other aim than to have the time of its walk on earth soon behind itself, and would like to be active therefore in every form only always to be able to improve as soon as possible the most painful, which measurelessly oppresses the earthly state. And yet countless opportunities are missed which could relieve the soul's suffering.... The struggle for the last promotion is often abandoned without resistance, it is not worked for the good of itself on earth, but in weakness of faith the soul is held back from its real activity.... </text:p>
      <text:p text:style-name="Standard">(30.10.1938) This is a process which will be explainable to all if you only consider that in no way a forward development can take place if the being in matter is always in the same state.... but that this state experiences no change if the Divine power cannot work.... but this only then expresses itself if the preconditions have been fulfilled which again consist in: first of all firm belief in a Divine power and out of this belief, obedience to the demand made by the Divine power. The spirit being-before the embodiment as a human being meets all these requirements of God, because it must carry out the will of God, therefore fulfills its activity, which is intended for it in every form. </text:p>
      <text:p text:style-name="Standard"><text:soft-page-break/>But as a human being, it is equipped completely differently with the gift of reason, the understanding and with free will. Thus man can examine everything and accept or reject it. </text:p>
      <text:p text:style-name="Standard">And since a spark of Divine knowledge is put into his heart, he can now think for himself and put himself into the state of inner faith, and only then the ascent begins. But without faith man also walks his earthly way in an unchanged spiritual state and does not fulfill the task given to him on earth. Now the time passes unused, which the being has striven for before, knowing that only this embodiment as man can bring him liberation from matter. </text:p>
      <text:p text:style-name="Standard">All demands which earthly life makes on man are fulfilled to the best of his ability, and the only most important one, the higher development of the soul, is disregarded. And nevertheless the being must go this earthly way without knowledge about the actual purpose.... it must acquire this knowledge itself alone, since it has also received the ability for it.... It must find its way to the highest Godhead of its own accord and bear desire for it, because only in this way the complete return into the Father's house can happen. A coerced being would never be able to form itself like God and would also not remain in a permanent connection with the heavenly Father, because it would not yet have completely detached itself from its desires..... It must conquer these fully believing and out of free will and thus pave the way to the height. </text:p>
      <text:p text:style-name="Standard">And now it is also understandable why the spiritual life of the individual is completely independent of the earthly activity.... The spirit is free and unbound and takes up residence where it pleases. Only in this very activity and its consequences for the earthly life, the mind and the thinking are often stimulated in such a way that an explanation is sought and found, in which connection the spiritual activity stands with the earthly.... Then faith will begin, and with it, the redemption of the soul from matter begins. Because the right faith produces the love to God and to the neighbor, and love again is the only possibility to redeem oneself.... Love has a beneficial effect in every respect.... it puts man in the state of knowledge.... it ennobles him and pulls everything spiritual in man up to the heights.... </text:p>
      <text:p text:style-name="P6">Love brings about the final union with the heavenly Father, who is Love Himself.... Amen </text:p>
      <text:p text:style-name="P6"><text:span text:style-name="_31__20_Text"/></text:p>
      <text:p text:style-name="P6"><text:span text:style-name="_31__20_Text">BD 0646 </text:span><text:s/>30.10.1938<text:span text:style-name="_31__20_Text"> </text:span></text:p>
      <text:p text:style-name="Para_20_1">People without suffering.... </text:p>
      <text:p text:style-name="Para_20_1">Suffering is love.... </text:p>
      <text:p text:style-name="Standard">And always you who carry the desire for it in your heart, shall hear My voice. See, My child, your walk on earth is a constant fight and must remain so until the end of your life, because the strength of the will then also remains unweakened, and if you would already </text:p>
      <text:p text:style-name="Standard"/>
      <text:p text:style-name="Standard"><text:soft-page-break/>find complete fulfillment of your requests on earth, you would slacken in the striving to reach Me, and therein you always seek and find the explanation for hours and days which weigh down your mind. My love is nevertheless near you and prevents that you suffer damage to your soul. </text:p>
      <text:p text:style-name="Standard">The state of always equal contentment on earth is extremely dangerous for the soul.... and My love wants to avert such danger from you and educate you to ever more lively spiritual activity and increase your desire for Me, because this is the real driving force for spiritual work on yourself.... And I am always close to you, but you often do not recognize Me and seek Me and do not listen inwardly where I speak to you lovingly.... Only have perseverance and do not let your desire for Me weaken, then I will take complete possession of you and give you the most blissful peace one day, when you have victoriously fought out the battle of life. And now let Me speak to your heart thus: Unadulterated joy of life was not granted to any mortal.... This often used word tells you in short the state of suffering on earth, and whoever has to show many joys in earthly life, is truly not thought of in love by the heavenly Father. He can only speak of true Fatherly love if he also feels the Father's severity.... or if he gives himself so willingly to the heavenly Father, that the Lord has already blessed him in earthly life. But he who stands in the love of the Father will have to go through the fire of love or through suffering for the purification of his being.... If his heart is willing and active in love, then suffering will not depress him and he will only look up more intimately to the heavenly Father in suffering and become pure love in earthly life. </text:p>
      <text:p text:style-name="Standard">But he who is spared suffering is unspeakably poor on earth, and that through his own fault.... He did not give love to his fellow man and therefore does not receive it from the Father either. He will indeed enjoy life on earth far better in undisturbed enjoyment of life and sorrowless days, but his state of soul is clouded and unspeakably agonizing.... The alienation from the Father's heart will express itself tangibly in that his senses and aspirations are only for earthly pleasures and he strives for such with true greed, for he gives himself into the power of the opposing forces through his unloving nature, turns to them more and more and is drawn by this power into the whirlpool of the world with all its temptations, all its glamor and all its sensuality. </text:p>
      <text:p text:style-name="Standard">Therefore never envy the people who seem to be doing well in earthly life.... their life is so unproductive.... they collect nothing for eternity, they do nothing for their soul.... but everything for their downfall and spiritual death. And the earthly life is short, but the life in the hereafter infinitely long.... they have given up much and received little on earth and are poorer than the poorest people on earth, who go through suffering and sorrowful days. </text:p>
      <text:p text:style-name="Standard">The more you are active in love on earth, the more you will also be pressed by suffering.... </text:p>
      <text:p text:style-name="Standard"><text:soft-page-break/>your own and even more by the suffering of your fellow human beings, because a loving heart also feels, the suffering of its loved ones as if it is his own.... </text:p>
      <text:p text:style-name="Standard">But all suffering is love again.... intimate love of your Father in heaven, who wants to make you worthy of His nearness and of the heavenly paradise.... And if you are in suffering, know that you are also in My love.... know that you should then only embrace your Savior ever more intimately in your heart, so that all your suffering may be turned into blessing.... </text:p>
      <text:p text:style-name="Standard">Amen </text:p>
      <text:p text:style-name="_30__20_Block"/>
      <text:p text:style-name="Standard"/>
      <text:p text:style-name="Standard"><text:span text:style-name="_31__20_Text">BD 0647</text:span> 31.10.1938<text:span text:style-name="_31__20_Text"> </text:span></text:p>
      <text:p text:style-name="Para_20_1">Care for the physical well-being.... </text:p>
      <text:p text:style-name="Standard"><text:span text:style-name="_32__20_Text"><text:s/></text:span><text:s/>The world with its demands is mostly satisfied, and so many occasions arise when man is far more concerned about what is transient and utterly worthless at the end of days. </text:p>
      <text:p text:style-name="Standard">And nevertheless, the activity of the people should apply only to the salvation of the soul and the struggle for the daily needs should oppress him only in the smallest measure, but should not be regarded as the most important thing in the life on earth. For it is much easier to meet the requirements of the body on earth than those of the soul for eternity. The greatest problem has to be solved in earthly life, it is about the liberation of the soul from matter which has imprisoned it for thousands of years, it is about the final return to God, the bearer of all light, while the body only demands its external maintenance for a short time and this desire can be fulfilled with ease with the right knowledge and the right attitude towards God. </text:p>
      <text:p text:style-name="Standard">If a person completes the school of the spirit in the right way, he is guaranteed to be able to expect the separation of the soul from the body well prepared for eternity, because he has then used the time on earth as it was his task and worked on the perfection of his soul on his own initiative. </text:p>
      <text:p text:style-name="Standard">The body, however, which God has given him for his earthly task, also receives the goodness and love of the heavenly Father and supplies him with everything necessary for life. </text:p>
      <text:p text:style-name="Standard">And so the worry about it is completely unfounded, life on earth will also be far easier to bear in constant consideration of the state of the soul. This however can be considered only then extensively, if little attention is given to all worldly interests.... It is not possible to solve both such opposing problems at the same time.... The world with all its demands cannot be satisfied at the same time, if the work on the soul is to progress towards the attainment of the state of perfection.... Only one is completely possible, and therefore man must decide and can only be fully active on one side. </text:p>
      <text:p text:style-name="Standard">People consider so little that they must give up everything earthly when the hour of death approaches them.... that they can, however, gather another treasure in the time on earth, which is imperishable.... which cannot be <text:soft-page-break/>taken away from them in the face of death and which can shape death.... the parting from the world into a painless, liberated entry into eternity.... This alone should be an incentive for them to devote themselves more diligently to the actual activity during their bodily life and to stifle all earthly desire, the thought of earthly provision should be so far away from them, but every hour should seem important to them for the redemption of the soul from its shell. </text:p>
      <text:p text:style-name="Standard">He who is too much concerned about his bodily well-being has only to expect that this will be diminished by an invisible power.... that both the condition of the body and the possession of earthly goods will be exposed to alarming shocks.... he has to expect that both the one and the other will be taken away from him, in order to point out to him, too, the actual task of earthly life and to make him aware of the transitoriness of everything earthly. </text:p>
      <text:p text:style-name="Standard">Whereas, on the other hand, an earthly child who is concerned about the salvation of his soul will receive the needs of daily life at any time, as commanded by the Father Himself to the children, so that they are relieved of the care for these and can pursue their spiritual work undisturbed. </text:p>
      <text:p text:style-name="Standard">What man willingly gives up, that will be given to him in abundance, because the Lord knows about everything.... He also knows the needs of the earthly child and wants to make life bearable for him, if he only strives for that which alone is important.... All efforts, however, which apply to the improvement of the earthly life are useless and can therefore also not find the approval of the heavenly Father.... on the contrary, they prevent man from the fulfillment of the task, which is the actual purpose of his embodiment on earth.... </text:p>
      <text:p text:style-name="Standard">Amen </text:p>
      <text:p text:style-name="_30__20_Block"/>
      <text:p text:style-name="Standard"><text:span text:style-name="_31__20_Text">BD 0648</text:span> 31.10.1938<text:span text:style-name="_31__20_Text"> </text:span></text:p>
      <text:p text:style-name="Para_20_1">Carrying the cross in patience.... </text:p>
      <text:p text:style-name="Para_20_1">"Lord, Your will be done...." </text:p>
      <text:p text:style-name="Standard">Go into yourself and recognize your weaknesses and ask the Lord for His assistance, then your strength will also become stronger and you will succeed in enduring trials in meekness and patience of life. The Lord's will sends you these only for your own advancement.... </text:p>
      <text:p text:style-name="Standard">A person will seldom submit to the suffering imposed on him without grumbling, and yet this is precisely a willing submission to God's will, when a person gladly and gratefully accepts all suffering from the Father's hand and thus only ever acknowledges everything as right for the salvation of his soul. When the pain increases, the Savior places a small cross on you, which you should bear patiently for His sake. Such days will make the soul infinitely happy, because what the body bears patiently is taken from the soul, and its state becomes freer and freer. The physical suffering is the greatest help for the soul, and if the human being bears such joyfully, the soul is grateful to him and again takes every opportunity where it can assist <text:soft-page-break/>the body by inner hints for the welfare of the human being in earthly activity. </text:p>
      <text:p text:style-name="Standard">All suffering will only have a ennobling effect if it does not embitter the person against the One who sends this suffering over him, and it is therefore always only beneficial for the soul of the person. And if the temptation is great to rebel against the will of God, then only remember the suffering of the Lord on the cross.... How unspeakably sorrowful was His death, and how devotedly the Savior took all suffering on His shoulder out of love for sinful humanity. And if you keep this in mind, then you will also willingly carry your little cross, because the Lord does not lay it on you heavier than you are able to carry. And the right love for the Savior sweetens all suffering for you.... </text:p>
      <text:p text:style-name="Standard">One day a little light will dawn on you as to what suffering is all about, and your soul will rejoice when you have been willing on earth and have earned great merits by bearing suffering, which has an exceedingly beneficial effect in the spiritual world. The time of life will certainly burden you with many things which seem insurmountable to you at first, and you therefore quarrel with God and want to rebel against His most holy will, but God's love will soon teach you otherwise.... it will let you recognize that it is only for your best when He gives you sorrow, and the existence on earth will earn you rich rewards when you have recognized this. </text:p>
      <text:p text:style-name="Standard">Therefore pray from the bottom of your heart always: "Lord, your will be done...." And your suffering will turn into joy.... and with thanksgiving you will receive the reward that will compensate you for all the suffering on earth one day in eternity.... </text:p>
      <text:p text:style-name="Standard">Amen </text:p>
      <text:p text:style-name="_30__20_Block"/>
      <text:p text:style-name="Standard"/>
      <text:p text:style-name="Standard"><text:span text:style-name="_31__20_Text">BD 0649</text:span> 1.11.1938<text:span text:style-name="_31__20_Text"> </text:span></text:p>
      <text:p text:style-name="Para_20_1">Willingness to believe.... </text:p>
      <text:p text:style-name="Para_20_1">Influence of the good spiritual forces.... </text:p>
      <text:p text:style-name="Standard">The persistence in faith is unspeakably blissful for the soul. It gives it a feeling of well-being, it feels the blessings of Divine power and grace, and the ascent into higher regions becomes easier. And so a soul can gain redemption just only if the man in deep faith accomplishes everything what is beneficial for the soul. Because faith is followed by love.... </text:p>
      <text:p text:style-name="Standard">and in love man then seeks confirmation.... and works of love again increase the power, attract the nearness of God, and the soul gradually loosens itself from its bonds and unites with the Spirit out of God in it. For all progress can only take place when the soul separates itself from the desire that has captivated it so far.... when it desires nothing else than to be with God, then every striving will be easy for it and will certainly lead to the goal. </text:p>
      <text:p text:style-name="Standard">In order to come into the possession of true faith, man has to free himself from all false doctrine, from superstition.... He must try to entrust himself to the highest Being, which he cannot deny intellectually, and ask this Being <text:soft-page-break/>for spiritual enlightenment.... Then already the right faith will be offered to him in a palatable form, because if man wants, then he is already on the right way, as soon as he enquiringly turns in free will to the highest Entity. Only the one who is so completely faithless that he does not want to acknowledge anything and looks at and accepts the life around and within him indifferently, his heart is very hardened and does not come closer to faith so easily. He, too, will hear about the faith and the teachings of Christ, but he will reject everything and arrogantly consider himself to be knowledgeable and discerning, while ridiculing others. If such people are not taught otherwise by the deep sorrow that the Lord sends them, then it looks very sad for such a soul, and all the efforts of the good spirits to whose protection they are entrusted, are in vain.... </text:p>
      <text:p text:style-name="Standard">It is an unparalleled struggle for such souls remaining in faithlessness, and the utmost means have to be used to dissuade them from their blinded thinking, whereas a believing earthly man triggers indescribable joy in the kingdom on the other side and stimulates the good spirits to ever greater activity of love for the souls entrusted to them. The slightest concession on earth is used to influence the train of thought of man, and thus even faithless people will often feel prompted to think about the most unsolved problems. They indeed reject everything, but they cannot always resist their thoughts, which often lead people to areas where they themselves cannot find their way, and such musings are always of value, even if they are still far from the truth. </text:p>
      <text:p text:style-name="Standard">And is the human being still so much devoted to the world.... there come hours, where even all earthly things cannot entice him.... where he thinks about the beginning and about the end.... where a quiet restlessness creeps over him, if he thinks about his demise. If nothing in life could change him, the thought of death will shake him out of his rigidity of mind, in a less than pleasant way, but then it can be built upon by the spiritual forces caring for him. And good to him who gives in to the admonitions in him.... who still deals with everything at the end of his days what can lead him to faith, and who still seriously repents in earthly life what he has missed and asks God for His help and His mercy. The Father will lovingly meet him in his last hour and bless him.... and his struggle in the hereafter will be easier....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Standard"/>
      <text:p text:style-name="Standard"><text:span text:style-name="_31__20_Text">BD 0650</text:span> 1.11.1938<text:span text:style-name="_31__20_Text"> </text:span></text:p>
      <text:p text:style-name="Para_20_1">Father Words:.... </text:p>
      <text:p text:style-name="Para_20_1">"I need you, My servants on earth...." </text:p>
      <text:p text:style-name="Standard">See, My child, in vain you would ask for the help of your spiritual friends if you were not serious to serve Me. The earthly child is selfish and only always has its own advantage in mind, and then it can never be worthy of a pure spiritual instruction, and that is why such a connection from the <text:soft-page-break/>beyond to earth is not often to be initiated, and mankind therefore disbelieves such a proof of My love for it and yet could draw so unspeakably much comfort from My Word. </text:p>
      <text:p text:style-name="Standard">Who serves Me with all his will, all gates shall be opened to him, and I Myself want to teach him that nothing remains hidden to him what he desires to know. And therefore I bless you, My child, and hear your prayer to give you strength and willpower without interruption and to strengthen you in love and in faith. Who desires such only for My sake, to serve Me and to come close to Me, is a candidate for the eternal kingdom and a fighter for My Word and My name. The living fire of My love shall glow through such an earthly child, it shall always be worthy of My Word and stand in My blessing.... and every day shall bring him My grace and My love. </text:p>
      <text:p text:style-name="Standard">For I need you, My servants on earth.... I look with mercy upon the great multitude of those who reject and deny Me. I see their lot in the hereafter, their struggle and their despair.... I want to bring them help before it is too late.... I want to shake them awake and preach to them about My love.... And you shall do all this in My name. You shall inform them what fate awaits them, if they go their earthly way in hardening and blindness. You shall also proclaim to them how much I love all these poor and how it is My concern to open the gates of paradise for them.... how lonely and abandoned they are without My love and mercy and how greedily the adversary seizes their souls if they do not resist. My desire for them is indescribable, and therefore I also want to use all means to win the souls which still stand aside from Me. </text:p>
      <text:p text:style-name="Standard">What you often call cruel in its effect is only a sign of My love for you.... How else shall I draw you to Me.... You often go through earthly life so confidently as if you have your fate in your hand, and you do not consider that I alone have the power to command everything in the universe. And without shyness you sin and fear no judge.... and My love nevertheless does not condemn you.... I carry your earthly destitution with you and wait patiently that you may turn to Me.... and I am always ready for you and will never leave you, even though you have failed, if you have only once taken the path to the Father and longingly turned to Me.... And when your body becomes weak, then I will stand behind you in admonition and hold your weaknesses and infirmities before you, so that you will be attentive, anxious and then entrust yourself to Me with a plea for help.... And then the hour has come when the heavenly Father lovingly takes you to His heart and never let you go again. </text:p>
      <text:p text:style-name="Standard">And you are therefore needed on earth to prepare the ground well which is to receive My seed.... Through the mouths of people I will speak to people so that they will easily understand My love, and I will work through you to also convince them of My power.... and whoever listens to Me and finds his way to Me, I will also hear him and free his soul from misery. But you, who serve Me, you must faithfully stand by Me in every danger.... Then you will be able to carry out on My behalf everything that is to unsettle the <text:soft-page-break/>unbelievers and strengthen the believers.... You will proclaim My name to the world, and your deeds will bear witness to the power of My name. For I want it so that you work in My name for the blessing of the people who still go their way on earth in blindness of the spirit, so that they become light and they recognize the Father in heaven.... </text:p>
      <text:p text:style-name="Standard">Amen </text:p>
      <text:p text:style-name="_30__20_Block"/>
      <text:p text:style-name="Standard"><text:span text:style-name="_31__20_Text">BD 0651</text:span> 2.11.1938<text:span text:style-name="_31__20_Text"> </text:span></text:p>
      <text:p text:style-name="Para_20_1">Fate of the poor souls in the afterlife and help.... </text:p>
      <text:p text:style-name="Standard"><text:span text:style-name="_32__20_Text"><text:s/></text:span><text:s/>Let your thoughts wander into the infinite universe, which is the carrier of innumerable souls, and try to imagine the distress of those who are still in the darkness of unbelief and who have not yet recognized their existence as indestructible.... They think that they are still on earth, only transferred by some process to another region and environment, and cannot yet get acquainted with the thought that their life on earth has ended. They stray and look for the way out of their situation and are despondent and despairing when they see again and again the same unfriendly and bleak picture before them. They do not want to succeed in improving their condition, because wherever they turn, they find no brightness, and therefore their condition is boundlessly miserable. If God's mercy did not send them help, their lot would always be the same, but there is also the possibility for these souls that they can free themselves from their misery as soon as they have understood and are willing. </text:p>
      <text:p text:style-name="Standard">The help sent to them compels them to think more and more deeply about themselves until they have persuaded themselves to lend a hand for the improvement of the condition. </text:p>
      <text:p text:style-name="Standard">Then they are also shown the way by the spiritual beings who look after them, but who are not recognizable to them as such, and the more eagerly they follow this instruction, the sooner the change in their condition is apparent, and the smallest success already makes such a soul become all the more diligent, as soon as only a glimmer of light becomes noticeable to it and it begins to suspect the truth. </text:p>
      <text:p text:style-name="Standard">In order to make the state of suffering comprehensible to you earthly children, you could only see it in a dream, and this would be so horrible and oppressive for you that you would be inhibited in your life's work and would perhaps want to walk the right way because of fear, which, however, would not benefit your soul. </text:p>
      <text:p text:style-name="Standard">On the other hand, however, you should have knowledge of the pitiable situation of these souls in order to turn your love to them and to help them through this in their distress. </text:p>
      <text:p text:style-name="Standard">Whoever is able to imagine their suffering will, seized by deep compassion, be able to give them help by praying for relief of their agonies, and this should be a hint to you to remember the poor erring souls in the beyond and not to deny them your help, on which they depend to such a great extent if their time of suffering is to be shortened, because they lack the strength <text:soft-page-break/>which is supplied to them by your prayer or by the love of spiritual beings on the other side....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Standard"/>
      <text:p text:style-name="Standard"><text:span text:style-name="_31__20_Text">BD 0652</text:span> 2.11.1938<text:span text:style-name="_31__20_Text"> </text:span></text:p>
      <text:p text:style-name="Para_20_1">Prediction.... </text:p>
      <text:p text:style-name="Para_20_1">Judgment of God.... </text:p>
      <text:p text:style-name="Para_20_1">Nature elements.... </text:p>
      <text:p text:style-name="Standard">In hours of highest trouble the Savior has always made Himself known, and so also now the Lord will appear, and the power of the Most High will be revealed to all the world. </text:p>
      <text:p text:style-name="Standard">The eternal Divinity will express Himself directly.... In a few hours all people on earth will be at the mercy of the elements of nature, and with a voice of thunder the Lord will shake them out of their sleep..... And he who is blameless will see the sun shining in the firmament, and the glory of God will be revealed to him. But the others will be horrified.... They will try to flee and recognize the same judgment in all directions. </text:p>
      <text:p text:style-name="Standard">And the Lord will still gather those who pray to Him in the greatest need, He will lovingly draw near to them and save them, whereas everything will be destroyed that even then does not yet grasp the saving hand of the Father. Every word of love that He speaks to His own will cause unspeakable delights, but fearfully His voice will sound to those who do not respect Him. And everything will collapse under this voice what served the people for pleasure and joy. He will strike the mighty, overthrow the high and make the mighty tremble, who fear nothing in the world.... </text:p>
      <text:p text:style-name="Standard">The Lord has proclaimed this time in Word and Scripture.... but people do not respect His words, and some even feel called to alienate His Divine Word - which was given to mankind for salvation - from them and to declare war on it.... This fight will be avenged in such an obvious way on the doubters themselves, and the Divine power will crush them. </text:p>
      <text:p text:style-name="Standard">When this time is near, then the storms will roar day and night.... The shine of the stars will be extinguished, and the sun will remain behind the clouds, and the sky will be darkened, and fire will fall to the earth, and what gathers in His name will contemplate the forces of nature without fear and trembling.... but the others will be seized by immoderate terror, and no stretch of land will be spared.... a panic will break out among the animals, and people will not be able to tame them, for their own destiny keeps them in fear and terror. </text:p>
      <text:p text:style-name="Standard">And only the light from the heavens will be able to calm the minds, and there will be confidence wherever this light shines and announces the Lord of heaven and earth. All assistance will be granted to those who hear the Word of the Lord and keep to it, for the Lord promises eternal life to those who hear His Word and live by it.... </text:p>
      <text:p text:style-name="Standard"><text:soft-page-break/>He will also protect his own in the distress that falls upon the earth. But you who serve the Lord shall then stand firm and not waver, for the Lord needs you and will give you strength, and if you hear His voice, you will rejoice and serve Him forever.... (3.11.1938) And without ceasing you will be cared for by Me, because I know Mine and Mine know Me. They will not deny Me but openly confess Me before those who threaten them, and so also My love is always ready for them. </text:p>
      <text:p text:style-name="Standard">But because the adversary will dwell too badly to harm the ones who are Mine, the time of judgment and visitation will only be of short duration, because man is weak and the ones who are Mine shall not come to harm in their soul. I will also take care that the adversary can no longer harm those who plead to Me in their distress, and I will strengthen them in a miraculous way. Every call to Me will be heard, and every suffering I want to stop immediately, but whoever remains in darkness and rebels against Him Who decrees such over mankind, will be devoured by the earth, he will turn himself there, where his soul already lives, in darkest night in the bonds of Satan. </text:p>
      <text:p text:style-name="Standard">But then the light morning will dawn on all My sheep, I will lead them and they will follow My call.... And there will be only one flock and one Shepherd.... </text:p>
      <text:p text:style-name="Standard">Amen </text:p>
      <text:p text:style-name="_30__20_Block"/>
      <text:p text:style-name="Standard"><text:span text:style-name="_31__20_Text">BD 0653</text:span> 3.11.1938<text:span text:style-name="_31__20_Text"> </text:span></text:p>
      <text:p text:style-name="Para_20_1">Endangered situation of Christianity.... </text:p>
      <text:p text:style-name="Para_20_1">Necessity of the Deity's work.... </text:p>
      <text:p text:style-name="Standard">Offer yourselves as a sacrifice to the Lord by overcoming yourselves and taming every in-tolerance for His sake, and soon nothing will be able to become a stumbling block for you. </text:p>
      <text:p text:style-name="Standard">Whatever then stands in your way is always only the attempt of the opposing forces to bring you down, and their joy is immense when they succeed. You must put an end to these efforts and never again get caught in the snares of evil. What is life but a constant struggle against obstacles.... You are to prove yourselves in this struggle, you are not to let yourselves be defeated, but always emerge as victors yourselves, and the resistances against which you have to fight, will be ever smaller. Because with your strength, the power of the opponent dwindles. And every overcoming of yourselves brings you great benefits.... </text:p>
      <text:p text:style-name="Standard">Your soul matures and soars up to bright heights, because it frees itself. </text:p>
      <text:p text:style-name="Standard">But if the weaknesses of the body are given more right than the soul, then the soul can easily be harmed far more than the body can be benefited by the wrongful consideration. In order to prevent such things, people are confronted with the decision through tests of patience, and then it is only advantageous to renounce the bodily desire and to think only of the welfare of the soul. Now try to give us your attention, and hear: The Lord will not allow His creatures to use His name and to cover the world in error. </text:p>
      <text:p text:style-name="Standard"><text:soft-page-break/>People want to reject where they have to committedly stand for a cause, and on the contrary, they accept undiminished what is only a patchwork.... Their zeal is to be praised, because they act in the best will and do not want to go against the Lord. And it will also be difficult to ever teach them otherwise, and yet such resistance should not keep you from pursuing your activity as before. </text:p>
      <text:p text:style-name="Standard">Whoever recognizes the present time and the endangered situation of true Christianity, will also have to understand the extraordinary work of the Godhead. Whoever recognizes the state of Christianity today will consider it necessary for the Lord to reveal Himself in order to tell people about His true will.... </text:p>
      <text:p text:style-name="Standard">There have always been wise people devoted to the Word of God, and they know only too well the effect of a so-called formal faith, how it gradually leads to complete faithlessness.... and they would realize that always new power must go to the people if they are to remain in the Word of God. And God can give them this power again only through His Word.... which is offered to people in a new form.... never destroying the old, but only in pure clarity and unadulterated. </text:p>
      <text:p text:style-name="Standard">No man works against God's will, who willingly surrenders himself to the Lord and so only carries out what is the will of the Lord.... Deepen yourselves into the Book of the fathers, and read in all wisdom after intimate prayer for understanding.... and you will pay attention and recognize that only always that happens, what the Lord already announced, when He walked on earth.... And only truly pious people can pass judgment.... because those who want to serve God, will also always do and recognize what is right. So only devote yourself to your spiritual activity with the same zeal, and trust in God that He will guide you correctly on the way to the eternal home.... </text:p>
      <text:p text:style-name="Standard">Amen </text:p>
      <text:p text:style-name="_30__20_Block"/>
      <text:p text:style-name="Standard"><text:span text:style-name="_31__20_Text">BD 0654</text:span> 4.11.1938<text:span text:style-name="_31__20_Text"> </text:span></text:p>
      <text:p text:style-name="Para_20_1">Shallow faith.... </text:p>
      <text:p text:style-name="Para_20_1">Worship at all times.... </text:p>
      <text:p text:style-name="Para_20_1">Formal keeping of the commandments.... </text:p>
      <text:p text:style-name="Standard">What has come to you through the grace of the Lord, you must utilize in the form that finds the easiest access to the human heart. Man's mind is always anxious to cultivate the pure spiritual in the second place and to put the world with its joys and demands first. </text:p>
      <text:p text:style-name="Standard">And such an attitude will only with difficulty vouch for the state of maturity of the soul in life..... Because only undivided work can help this still in the earthly time to perfection, and every higher development of the soul is always questioned if the worldly interests are still predominant. This is therefore a light, but also shallow faith, which only expresses itself when the thoughts of God are given room in the heart.... but needs certain times for this. </text:p>
      <text:p text:style-name="Standard"><text:soft-page-break/>Always and at all times, man should stand in faith - i.e. let this prevail in life in such a way that he starts nothing without the intimate connection with God - that he thus at all times strives to fulfill the will of God, and thus makes it his business first to serve God before he complies with the world and its demands. If the Father in heaven would be ready also only at certain times for His children on earth, then it would look truly very sad around these.... And so man should always seek God first, then the earthly activity will also take its regular course, but God never wants to be put in the back or come only in second place, when it is pleasing to the earthly child. </text:p>
      <text:p text:style-name="Standard">If people who only keep formal commandments would consider this, they would have to realize very soon that the true worship of God cannot consist in this.... Man should always be permeated by love for God, then he will be able to converse with his Creator in every hour of the day and will not be able to start anything without having asked for His blessing. And only this is the true service of God, when man always and at any time confesses God and is ready to serve Him. Whoever has a living faith, cannot help but find the highest bliss already on earth in constant connection with his Lord and Saviour, he will feel drawn closer and closer to the Divine Creator and will finally do nothing without God's help and blessing..... And the world will no longer be able to irritate him, nor will it be able to replace the blessings of faith for him, for the Lord and Savior is truly the epitome of all pleasure, and His nearness and love outweigh all the pleasures of earthly existence. </text:p>
      <text:p text:style-name="Standard">And you must therefore shape yourselves in such a way that the desire for the Lord increases in you, and in the same measure you will be fulfilled, and your faith will awaken to life, you will now be active for the Lord of your own accord and not only fulfill what is demanded of you by the commandments. And only then will you have become true aspir-ants of the kingdom of God, only then will you be permeated by true faith and thus live life in a truly godly way.... </text:p>
      <text:p text:style-name="Standard">Amen </text:p>
      <text:p text:style-name="_30__20_Block"/>
      <text:p text:style-name="Standard"/>
      <text:p text:style-name="Standard"><text:span text:style-name="_31__20_Text">BD 0655</text:span> 6.11.1938<text:span text:style-name="_31__20_Text"> </text:span></text:p>
      <text:p text:style-name="Para_20_1">Connection with God necessary for receiving the Word of God and Divine wisdoms.... </text:p>
      <text:p text:style-name="Standard">The essence of the earthly career will always remain the union with God, everything else is void and implausable. And so a human being can be in full possession of all spiritual earthly abilities and still not recognize the true reason of existence, if he does not look at the total creation in the sense as it is necessary to attain the connection with God. For nothing is more obstructive to man than to remain in the consciousness of his own ability and talent, which keeps him away from true knowledge.... For true knowledge is rooted solely in the feeling of being nothing in relation to the eternal Godhead. Only then man seeks the connection with the Godhead, and only then the spiritual work on himself can be started. </text:p>
      <text:p text:style-name="Standard"><text:soft-page-break/>Without this realization, however, man remains blind in the delusion of his worth, and all his worldly wisdom is only a greater obstacle, the more it strengthens him in his grandeur. </text:p>
      <text:p text:style-name="Standard">If you want to know God, then look up to Him.... But you can only look up to Him in deep humility and knowledge of your petty self.... And then lift up the Lord.... because His wisdom is always and forever the same.... But what is human wisdom in comparison.... And he who thinks he possesses it, is not very wise in the eyes of the Lord. To awaken the Divine Spirit in oneself, that alone is wise and right before God, because only then can he make wisdom his own, which God Himself imparts to him and which eclipses all earthly wisdom, and it will therefore be the only thing worth striving for in life to connect with God in the spirit and then to be worthy of receiving it from the eternal Creator and heavenly Father, the Teacher of all Divine truth. </text:p>
      <text:p text:style-name="Standard">And therefore only a complete devotion to Him is necessary to find oneself in greatest wisdom and clearest recognition. Thus all human knowledge will only be vain patchwork, but profound and unlimited the knowledge of Divine truths, where the Divine truth is offered in purest form to the earthly child. And so it can never be denied that every intervention of the eternal Divinity always only aims at deepening mankind's knowledge..... Man is to be put in the position, as it were, to increase his field of knowledge without earthly help, and that through Divine help, in order to awaken in the earthly people the desire to likewise strive most eagerly for the connection with God, so that the knowledge of things is opened up to them likewise, which contribute to the knowledge of creation and thus also strengthen the faith in the eternal Creator. </text:p>
      <text:p text:style-name="Standard">All life gains content as soon as man has a right picture of the eternal Divinity and His creation, and he now seeks to bring every action into harmony with the Divine wisdom.... he seeks to live as far as possible in the right order according to the acknowledged will of God and fears and dreads a relapse into spiritual blindness, and he will now again turn to the eternal Deity pleading for help, and hastily the spiritual friends will support the earthly child so that only always the will and the desire for spiritual truth will remain active and can again and again become fulfilled for him.... Thus the man alone remains knowledgeable and truly wise, who unites himself in all humility to the Lord.... who, without having striven for this union, begins nothing more and thus his whole being is permeated by love for God, which only ever expresses itself in the desire for finite union. </text:p>
      <text:p text:style-name="Standard">And that is why people often go through life so completely pointless, because they do not realize the essential - because without this realization, all thinking and acting is worthless.... it moves only in earthly direction and does not contribute the least to the advancement of the soul.... Therefore the true wisdom is to be looked for only there, where the connection with the Lord is striven for most intimately, because there the heavenly Father <text:soft-page-break/>Himself instructs, and His teaching office is truly beyond all doubt.... He gives the purest, purest truth to people on earth who are of good will.... </text:p>
      <text:p text:style-name="Standard">Amen </text:p>
      <text:p text:style-name="_30__20_Block"/>
      <text:p text:style-name="Standard"><text:span text:style-name="_31__20_Text">BD 0656</text:span> 7.11.1938<text:span text:style-name="_31__20_Text"> </text:span></text:p>
      <text:p text:style-name="Para_20_1">Connection with God is necessary for receiving the Word of God and Divine wisdoms.... </text:p>
      <text:p text:style-name="Standard">And you will be taught what you need to know, everything will be made accessible to you that was hidden to you until now, and in an endless chain, the Divine wisdoms will reach you, if you are willing to receive them. For the Father knows what is good for you, and so He also knows how differently His children on earth have to be considered and how versa-tile a child has to be instructed, if it is to acquire a knowledge that enables it again to help its fellow men in a teaching way. In this world of unbelief, such forces are needed, which are executors of the will of God, and this again in a human way, in order to leave the freedom of faith to the fellow human being.... </text:p>
      <text:p text:style-name="Standard">What comes from God is also recognized as such by the right children of God, but the children of the world have no share in the work of the Divinity, and the deep meaning of all that remains hidden to them - what is deepest, most delightful revelation to the child of God - is an empty sound to them. The Word of God is power and strength only to him who takes it into his heart with faith, but never to him who rejects God in his heart and grasps only the sense of the letter. And so only the one who is thirsty for that, will always be instructed in the Divine wisdom.... this one will not need to fear that the source of truth could ever dry up and leave him unquenched, because God hands out unlimitedly, and His Word is always and constantly the same, because the truth will be unchanged eternally the same. </text:p>
      <text:p text:style-name="Standard">And who often tries to establish the connection with the Father-Spirit, will undoubtedly be well instructed in everything, because God puts into his heart, with the Word, the constant desire for always new spiritual food, and this desire will always be met. And the child will hear the voice of the Father, who lovingly instructs him as it is useful for him. Very soon man recognizes the power of God's Word in himself.... he flees the world and its pleasures and seeks his happiness only in the frequent connection with the Father, well recognizing that in this connection, the Divinity Itself is revealed and the earthly child is thereby granted graces upon graces. And when it has recognized this, it will always try to come into ever closer contact with the Lord and Savior.... it will direct all its attention only to living always pleasing to God, serving Him and fulfilling His will.... because the result of the revealed will is strengthened faith, active love for the neighbor and deepest, most selfless devotion to God.... and thus complete redemption from the bonds of matter and complete merging with the eternal Godhead.... and union with the Father-Spirit for all eternity.... </text:p>
      <text:p text:style-name="Standard">Amen </text:p>
      <text:p text:style-name="_30__20_Block"><text:soft-page-break/></text:p>
      <text:p text:style-name="Standard"><text:span text:style-name="_31__20_Text">BD 0657</text:span> 8.11.1938<text:span text:style-name="_31__20_Text"> </text:span></text:p>
      <text:p text:style-name="Para_20_1">Publication of the writings.... </text:p>
      <text:p text:style-name="Standard"><text:span text:style-name="_32__20_Text"><text:s/></text:span><text:s/>Times will pass before the great work is completed and can be offered to mankind for viewing. However, the most important guidelines are to be followed already now, and so the Lord reveals to you that a mediator will soon be found who will offer to take care of the publication of the writings. </text:p>
      <text:p text:style-name="Standard">This applies first to the chapters which are supposed to serve the instruction of mankind, and these will still be announced to you by the Lord. For the people shall first be pointed to His greatness and omnipotence, which expresses itself in His works of creation. Only then will man also gain true understanding for the infinite love of God, and if he recognizes himself as God's work of creation seized by love, it will then be easy for him to serve the Lord God and to keep His commandments. </text:p>
      <text:p text:style-name="Standard">That is why He now mentions a servant who is willing to do everything for the Lord and is committed to multiply the work in part. However, this is done only in secret, because at present God's transmissions do not yet bear the eye of earthly power.... Only when more and more faith will be purified, when mankind has recognized that only in deep faith lies the true blessing of God, will the Word of God also find entrance in wider circles. Thus, recognize in it the will of God when the request is made to you to divest yourself of the scriptures in order to make them accessible to mankind. </text:p>
      <text:p text:style-name="Standard">However, the work will require a lot of preparation and therefore cannot be tackled so quickly, therefore only the books 8-9-10 are to be taken first and from these also always only the articles which can serve the instruction of man insofar as they illustrate the rule and work of God. The Lord has wisely announced these to you in a certain order, so that they are easily recognizable, where the number 5 is repeated. The introductory word of the 7th volume is to be placed in front of all as a leading article, and without hesitation you can accept this message, so that the intention of the commissioner is not opposed by your will or concern, but that you yourself strive to the best of your ability to promote the spreading of the Words of the Lord. And every work that is meant for this spreading will be blessed by the Lord.... </text:p>
      <text:p text:style-name="Standard">Amen </text:p>
      <text:p text:style-name="_30__20_Block"/>
      <text:p text:style-name="Standard"><text:span text:style-name="_31__20_Text">BD 0658</text:span> 8.11.1938<text:span text:style-name="_31__20_Text"> </text:span></text:p>
      <text:p text:style-name="Para_20_1">The behavior of those faithful to God.... </text:p>
      <text:p text:style-name="Para_20_1">Fearless in the face of death.... </text:p>
      <text:p text:style-name="Standard">An insightful person will know how to appreciate the Divine gift, and all the more will full understanding be presupposed in those who themselves strive to give God the glory and to walk on earth pleasing to Him. And these are the Lord's bodyguards.... They will stand firmly and faithfully together and fight for the Word of God, they will teach the Word of God everywhere without fear and thus be zealous fighters for the name of the Lord. And love <text:soft-page-break/>for God makes their courage grow, and faith spurs them on to lively activity in the struggle against the enemies of the doctrine of God, and so there will always be found on earth, all who pursue the same goal and in common spiritual work, meet every physical danger.... </text:p>
      <text:p text:style-name="Standard">And unspeakably many resistances will make their beginning more difficult, which only applies to the spreading of the Word of God.... but this should by no means inhibit the faithful..... The Lord God always has His strength ready, and whoever stands up for Him, will never be abandoned by Him. What is already determined from eternity, man as such will not be able to overthrow, and so the Lord says: "I am the way, the truth and the life.... </text:p>
      <text:p text:style-name="Standard">who has Me, he has eternal life....". The Word of God will not be able to be destroyed in eternity, and he will live who makes this his own. So if the whole world opposes the Word of God, the whole world would be destroyed before this word would be destroyed by human hands. </text:p>
      <text:p text:style-name="Standard">And so also the representatives of the Word of God will never need to fear death, because if they fight for this, death can never be their lot.... For the death of the body would also only be a transition into eternal life, but never a sinking into infinity.... </text:p>
      <text:p text:style-name="Standard">If the Lord promises you such things, you truly have nothing to fear, for those who want to take away your earthly life can only bring you closer to eternal life by doing so, and if you leave your life for the glory of God, your death will only be an entrance into eternal glory. </text:p>
      <text:p text:style-name="Standard">He who feels connected to the Word of God is free from all fear.... He always lives only in faith in the hereafter and gladly and joyfully gives up his earthly existence for the bliss that awaits him on the other side. And the infinitely happy feeling of being safe will also already give him all the strength on earth to stand up for the Word of God, and it will also prevent him from ever denying the Divine Savior and Redeemer.... he will always freely and openly confess the name of Him Who governs everything in the world.... he will feel himself to be His child and will never tolerate that the name of the Most High is dishonored.... </text:p>
      <text:p text:style-name="Standard">And so the gift of the Lord will find entrance there and give equal power to those who receive the Words believingly. They will listen and their hearts will rejoice that the Lord God gives them such a visible sign of His presence on earth.... And faith and confidence will grow, and the power of God will visibly overflow into the heart of man, as God has promised to those who abide in His Word.... </text:p>
      <text:p text:style-name="Standard">Amen </text:p>
      <text:p text:style-name="_30__20_Block"/>
      <text:p text:style-name="Standard"><text:span text:style-name="_31__20_Text">BD 0660</text:span> 9.11.1938<text:span text:style-name="_31__20_Text"> </text:span></text:p>
      <text:p text:style-name="Para_20_1">Love.... </text:p>
      <text:p text:style-name="Para_20_1">Lifestream.... </text:p>
      <text:p text:style-name="Para_20_1">Divine power.... </text:p>
      <text:p text:style-name="Para_20_1">Liberation.... </text:p>
      <text:p text:style-name="Standard"><text:soft-page-break/>Behold, My child, whoever fights for My name will also have to suffer in earthly life, yet you shall bear these sufferings easily because you will then remember Me in firm confidence and find relief and comfort in love for Me. And whoever will think of My suffering on the cross in a difficult hour, his heart will glow with love and he will, as it were, carry the cross with Me.... But he who lacks faith, will have to fight much harder against the adversities of life, but these must be imposed on him if he is to find his way to the heavenly Father..... </text:p>
      <text:p text:style-name="Standard">But you, who have found your way to Me, do not fear suffering, because I approach you in great love, and this expresses itself in every way, but always for your benefit.... Love knows no limits, it is always and forever and can never pass away, it seizes you, My children, and cannot let go of you.... And in love all good is rooted, it pulls man upwards, it forms and promotes him, it remains unchangingly the same, always the epitome of Divine creation, it is the driving force of everything striving upwards, it is longing and fulfillment at the same time.... And without love, no being will ever be able to become perfect, love is the stream of life which, coming from God, lets everything in creation come into being and secures the continuity.... And so love can also never be switched off, it is Divine power and therefore life-awakening. What therefore lives, must be seized by the love of God and can therefore no longer pass away, because the Divine power can never experience a decline, it will only become stronger and more intensive in itself, without ever losing this power. </text:p>
      <text:p text:style-name="Standard">And if you have now become pure love yourselves, then you must of necessity also be power, and this power then works like Me and with Me according to My will, because everything what is outflow of the eternal Divinity, cannot consume itself.... Only the firm will of man is needed to take up this power in himself, i.e., to be so devotedly active in love that now the Divine power, which is pure love in Itself, communicates itself to man.... </text:p>
      <text:p text:style-name="Standard">And man should use this power extensively.... he should always only love, so that also the spiritual power, the Divine Love, increases in him. He should always put love before all actions and thoughts, then he can face every danger which threatens him from the outside, because he then has the power within himself to be able to command a complete standstill to everything which is undertaken against him from the unloving side. </text:p>
      <text:p text:style-name="Standard">The power of the enemy will be shattered by the supremacy of love.... hatred will be defeated by love, and man will become master over all matter only through the fire of Divine love, which purifies the soul and thus redeems it from matter.... And everything will become free through love.... </text:p>
      <text:p text:style-name="Standard">Amen </text:p>
      <text:p text:style-name="_30__20_Block"/>
      <text:p text:style-name="Standard"><text:span text:style-name="_31__20_Text">BD 0661</text:span> 10.11.1938<text:span text:style-name="_31__20_Text"> </text:span></text:p>
      <text:p text:style-name="Para_20_1">Work of the forces of nature in God's will.... </text:p>
      <text:p text:style-name="Para_20_1">Catastrophe.... </text:p>
      <text:p text:style-name="Standard"><text:soft-page-break/>For the way of life of man the laws always apply, which God has given to the beings from the beginning of the world as necessary for the spiritual development. Often forces work against it, but an invisible power is superior to these, they will always feel the effects of their contravention as disadvantageous for themselves and either turn back to God-willed activity, or in the persistence of their wickedness, get to feel the power of God stronger and stronger. </text:p>
      <text:p text:style-name="Standard">So also the working of the forces of nature is always and eternally subordinated to the will of God, because if this would be given up to the opposing power, then everything would soon be a single work of destruction, since the counter forces always only work destructively, but God's wisdom and will applies to the preservation of everything created. Where now the forces of nature express themselves destructively, also always the will of God is active, but this destruction is never a permission to the bad forces. Then there are certainly reasons which let God intervene, but which always serve only to a certain promotion of spiritual beings or development of living human beings. </text:p>
      <text:p text:style-name="Standard">Also the destructions have their good in various ways. Nature-spirits are released from unspeakably long forms of bondage.... other nature-spirits are allowed to be extensively active and thereby to fulfill their destiny.... and sleeping spiritual beings are shaken from their rest, which is always only harmful to such a one. The fact that such destructions often have a painful effect on mankind is likewise an admission of God, an indication of His existence to the complete unbelievers and a testing stone for the believers, whose strength and faith are to strengthen by it. For only such extraordinary phenomena, which such natural catastrophes always will be, are able to put man into a state of reflection.... If all the power of the people is not sufficient to put a stop to it, and poor and rich, high and low<text:span text:style-name="T6"> </text:span>are quite equally exposed to such God-willed catastrophes, then in one or the other the question remains open why such a judgment affects humans and to what extent a Divine power is recognizable. </text:p>
      <text:p text:style-name="Standard">And such questions can lead to a complete transformation of the previous thinking and guide man on the way of recognition. Every natural catastrophe is preceded by smaller events, which facilitate such thinking for man, and every inner state before is, as it were, a preparation for the experience that follows. Once it is only rightly recognized that all worldly power can not create the smallest change with such elementary effects of nature.... that all are at the mercy of these, who are in the area of a natural disaster.... and man would have to turn his thoughts upward and try to attain spiritual enlightenment.... but mankind has already advanced too far in its conceit.... it still uses at most for such apparent work of the eternal Divinity the word: work of the forces of nature.... and tries to dismiss with it everything what does not want to please its spiritual attitude. It considers itself as knowing and, what is not comprehensible to it, just only for an <text:soft-page-break/>expression of nature founded in itself.... in the rarest cases, however, as a visible intervention of a Divine being. </text:p>
      <text:p text:style-name="Standard">The explanation of all natural phenomena most agreeable to them is the continuing development under the influence of the sun's rays, which again are a still unexplored source of power in the universe and bring about all life on earth, but therefore also the people are nothing else than living beings awakened by such natural forces, which have their beginning and their end on this earth. </text:p>
      <text:p text:style-name="Standard">That everything in the whole universe is presided over by a being which has placed each of the creatures - from the smallest creature up to the crown of creation - on this earth according to a wise plan by His will and His omnipotence for a certain purpose.... does not want to make sense to such ignorant people. They recognize no such being, and therefore they also never see in the rule of the natural elements the expressing will of God. The distant ones, not affected by it, do not pay much attention to such catastrophes; they always only cite similar cases, and thus such events are quickly dismissed. And God must resort to more and more obvious means.... He has to let such catastrophes follow each other faster and faster and to involve the people, if these phenomena are to make an impression. </text:p>
      <text:p text:style-name="Standard">It is regrettable how little the suffering of fellow human beings triggers true compassion.... and how habitually a hint from above is taken. And thus the signs will have to assume ever more enormous dimensions, they are to shake people up from the rest. Only when the own life is in danger, they attach importance to a thing, and therefore still much suffering and fear will have to be the lot of the people.... and things will have to appear which let man pay attention to a will which cannot be resisted.... But even quite extraordinary natural phenomena will be explained and accepted with the greatest matter of course, because the worldly wise are immediately ready to give a quite natural explanation for everything incomprehensible to man, but such an explanation will never refer to the work and rule and the will of God. </text:p>
      <text:p text:style-name="Standard">They think they are above this and are therefore in a completely erroneous view, which can also not be of use to the people who are taught by them. Many a person will still have to change his view and therefore make many a sacrifice until he becomes fully aware, and to hasten this, the Lord now intervenes more often than ever and shakes and shakes the world, so that all who live in it should take heed of and pay attention to the Divine voice, which brings them news of the will of God, of His omnipotence and wisdom, and whoever in this sense looks at every natural phenomenon and the stormy action of the elements, will already recognize such as the voice of God and strive to always do what is right before God.... </text:p>
      <text:p text:style-name="Standard">Amen </text:p>
      <text:p text:style-name="_30__20_Block"/>
      <text:p text:style-name="Standard"><text:span text:style-name="_31__20_Text">BD 0663</text:span> 11.11.1938<text:span text:style-name="_31__20_Text"> </text:span></text:p>
      <text:p text:style-name="Para_20_1">Transformation of the former teaching of the Lord.... </text:p>
      <text:p text:style-name="Para_20_1"><text:soft-page-break/>Danger of the rigid doctrine.... </text:p>
      <text:p text:style-name="Standard">The love and the wisdom of God wants to initiate man into all mysteries of the Divine nature. It wants to give light where one asks for it, but the worldly wisdom obscures the light from the heavens, it teaches in complicated form what is offered in simplest form to man from above. And this has become cause for complete transformation of the former teaching of the Lord, which Jesus proclaimed on earth. This teaching was so simple and only gave references again and again to the will of God, to keep His commandments.... to cultivate the love for God and for the neighbor and to always pay attention that the will of the Lord is always fulfilled. </text:p>
      <text:p text:style-name="Standard">But in order to achieve earthly gain, in not too long a time, a state was formed which strongly interspersed the initial pure and simple teaching of Christ with subsequently added doctrines and provisions, and the newly risen entity was no longer the pure, unadulterated pure Word of God and thus also lost power.... People have to struggle through laborious spiritual work in order to come to the same results that are desired by God, and so man can certainly reach what is the aim and purpose of his life also through the present educated teaching, but often only on circuitous ways, if there is not the far greater danger that he does not reach the knowledge and a false faith does not let him find the right way.... i.e., if he too much satisfies the rigid form, but his heart does not find the intimate connection with the Father's heart. </text:p>
      <text:p text:style-name="Standard">He who has love, finds the way - but he who is without love, also fulfills the other requirements and remains erring and has a very hard time to find the right relationship to the Father. Therefore, all formal faith should be avoided, man should strive to be active in love, then he fulfills the commandments of God and lives in the true teachings of Christ </text:p>
      <text:p text:style-name="Standard">.... Whereas the person who meets all the requirements of his church only because it demands it of him, will never be imbued with the true teachings of Christ and thus will not feel the blessings of faith to the same extent as an earthly child turned to God in love, who desires God in his heart and strives to fulfill His will. </text:p>
      <text:p text:style-name="Standard">So man should always make sure that his heart is always involved in everything he does and thinks, that he never only satisfies one form, but that he dedicates himself with all his heart to serve God and live pleasing to Him, and then he will be in full possession of the true teachings of Christ and will remain in them for all eternity.... </text:p>
      <text:p text:style-name="Standard">Amen </text:p>
      <text:p text:style-name="_30__20_Block"/>
      <text:p text:style-name="Standard"><text:span text:style-name="_31__20_Text">BD 0664</text:span> 12.11.1938<text:span text:style-name="_31__20_Text"> </text:span></text:p>
      <text:p text:style-name="Para_20_1">"All power is given unto Me...." </text:p>
      <text:p text:style-name="Standard"><text:span text:style-name="_32__20_Text"><text:s/></text:span><text:s/>For all power is given to Me in heaven and on earth.... And what I do is always only a work of mercy and love for My creatures, to whom I gave life. The circle of those who want to serve Me also remains subject to My will, and I announce My will to the people on earth through them. Because the <text:soft-page-break/>misery is great, people stand at the abyss of ruin, because they no longer recognize Me as their Father. And I have to intervene if I do not want to completely abandon them to ruin. And so you only see all the terrors of the earth, but not My heart which longs for you in love and wants to help you through these terrors. The more you stand in darkness, the harder I have to affect you, that you may pay attention to Me. Faith has become so distant for you, the thought of Me so rare and My nature and work so improbable, that nothing close can shake you up and teach you right thinking. </text:p>
      <text:p text:style-name="Standard">In contrast, the world holds you in strong bonds. You sacrifice everything to it, even what you should still quietly keep in your hearts.... the faith in Jesus Christ as the Redeemer of the world. You also give Him up for the sake of empty worldly advantages. But what use are these to you if the Father calls you away into eternity. Think about yourselves, be con-siderate of your soul, and detach yourselves from the world and its charms. I fear for you and try to penetrate your hearts.... Do not close these hearts and live in love, so that I can approach you and bring you strength in the misery of the soul. </text:p>
      <text:p text:style-name="Standard">But he who turns away from Me, must struggle and fight even in apparent well-being on earth. For nothing earthly can replace the grace of the Father, and this alone is precious for eternity. Oh if you would only become aware of the worthlessness of earthly goods.... </text:p>
      <text:p text:style-name="Standard">If you only always want to keep in mind that already the next day can separate you from it and you have to pass poor and empty into the hereafter.... My love and mercy is constantly endeavoring to spare you the great hardship there, and through suffering and worry I seek to guide you on the path of knowledge, which is never possible through pleasure and earthly happiness. </text:p>
      <text:p text:style-name="Standard">And so I bring you anew the proof of My might and power and make the earth tremble.... </text:p>
      <text:p text:style-name="Standard">A short time yet and the earth will become a site of ruins in many places.... And who sticks to Me will get to work on the souls of the erring, but willing earthly children. I remain among you, My servants, and stand by you with advice and action that you are only always active according to My will. But I cannot avert misery from mankind, which has brought it on itself through its corrupt thinking and its faithlessness. If My voice is no longer heeded, all faith among mankind will be extinguished, but I want to prevent this and intervene where there is great danger. The worldly law assures protection to you who deny Christ, but who will protect you in such distress?.... </text:p>
      <text:p text:style-name="Standard">Therefore recognize that I alone am the Lord over heaven and earth and that everyone who recognizes Me and is full of faith stands in My protection, but without this, only darkness is your lot.... Recognize that all power of the earth cannot rebel against My will </text:p>
      <text:p text:style-name="Standard">.... and that everything must be subject to it, because everything created by Me will also be ruled by Me until all eternity.... </text:p>
      <text:p text:style-name="Standard">Amen </text:p>
      <text:p text:style-name="_30__20_Block"/>
      <text:p text:style-name="Standard"><text:soft-page-break/><text:span text:style-name="_31__20_Text">BD 0666</text:span> 13.11.1938<text:span text:style-name="_31__20_Text"> </text:span></text:p>
      <text:p text:style-name="Para_20_1">Ability and power to fight on earth.... </text:p>
      <text:p text:style-name="Para_20_1">An afterlife without strength.... </text:p>
      <text:p text:style-name="Standard">Behold, your life on earth is always subject to the same adversities against which you must fight. You have received the ability to fight on the way of life and will now also have to use yourselves for it to strengthen in this fight if you do not want to fall victim to the counter-power. The slightest weariness of your will and energy lets the opposing power gain the upper hand and your struggle becomes the more difficult.... whereas you are less and less exposed to the resistances the more you prove yourselves against them. So let this serve as a warning to you: Be mindful of the dangers that beset you and fight against them.... You must stand in the fight as long as you walk on earth, and even in the hereafter this fight still continues, if you are defeated on earth. </text:p>
      <text:p text:style-name="Standard">But what is easy for you on earth will be considerably more difficult for you in the hereafter. On earth you are given the strength to overcome, but you often lack the will to do so, whereas you can certainly have the will in the hereafter, but you lack strength and are dependent on help through love. Not one being in the hereafter has the strength of its own as long as it is not a perfected and free spirit.... And that is why the lot of those in the hereafter is so extremely difficult and sorrowful. </text:p>
      <text:p text:style-name="Standard">And on earth everything is available to you in great measure; everything you want to mature spiritually with, you can do by your own strength.... On earth it is only decisive how far your will is active and in which depth and intimacy you establish the relationship to the Father.... If you do both exhaustively, then the state of perfection is already certain for you on earth, because then you get all strength from the Father himself, and who takes up the fight in earthly life against the enemy of his soul equipped in this way, he can well be sure of victory.... His earthly career has brought success, which should be the final goal of every human being. And when at the end of your days the true meaning of life becomes clear to you, then you will know with gratitude towards the Creator, Who let you mature through always new resistances.... you then will see that the earthly life was only a pre-school of the spirit, and you will recognize with bright eyes the glory which is your share in eternity.... </text:p>
      <text:p text:style-name="Standard">Amen </text:p>
      <text:p text:style-name="_30__20_Block"/>
      <text:p text:style-name="Standard"><text:span text:style-name="_31__20_Text">BD 0667</text:span> 14.11.1938<text:span text:style-name="_31__20_Text"> </text:span></text:p>
      <text:p text:style-name="Para_20_1">Night of terror.... </text:p>
      <text:p text:style-name="Standard"><text:span text:style-name="_32__20_Text"><text:s/></text:span><text:s/>In the night of terror you will see the crucified one in the heavens, Who will come visibly in a cloud, because his suffering and death shall be put before the eyes of the people again, who believe in Him, and shall give them strength to work for Him. When you see the sign in the heavens, do not think that all suffering is over, but know that the struggle for the souls starts with renewed strength and you are to be His fighters on earth.... <text:soft-page-break/>know that the Lord Himself is among you to give strength where it is needed, and not one wrong request is to be done which is for the salvation of the souls of the people. </text:p>
      <text:p text:style-name="Standard">However, what will greatly distract you are the renewed resistances from outside, which are to hold you back more than ever from your work for the Lord. You will ask yourselves why the Lord allows such things, but you will soon realize that these resistances also have a beneficial effect on those whom you have already won over, that they will begin to follow the Word of God with ever greater zeal, and the resistances from outside are only a stimulus for them. For they will recognize true salvation in the Word of God wherever it is offered to them, and there will be no-one among them who does not also feel the power of it, if he only receives it with his heart. </text:p>
      <text:p text:style-name="Standard">Whoever has found the Savior in the night of terror will never let Him go, and even if there is a storm around these earthly children.... In them is peace and the firm confidence that all suffering on earth will one day be replaced by heavenly bliss. But the world will strive to make the lot on earth even more unbearable for the followers of God's true teachings, but in the same measure they will also have the strength to bear everything that is imposed on them in terms of burdens. </text:p>
      <text:p text:style-name="Standard">For Heaven blesses those who trust in Him. A wise householder will keep all his buildings in good repair, that he may lose none of his goods.... The heavenly Father will even more guard all His building blocks from damage.... What is His, He does not let get lost, but only fortifies His building more and more, so that it can withstand the onslaughts from outside. </text:p>
      <text:p text:style-name="Standard">Therefore, let your concern be for this time of trials. He who is willing to serve God and fulfill His will, will victoriously overcome every danger and only ever work for the greater glory of God.... </text:p>
      <text:p text:style-name="Standard">Amen </text:p>
      <text:p text:style-name="_30__20_Block"/>
      <text:p text:style-name="Standard"><text:span text:style-name="_31__20_Text">BD 0668</text:span> 14.11.1938<text:span text:style-name="_31__20_Text"> </text:span></text:p>
      <text:p text:style-name="Para_20_1">God's judgment....</text:p>
      <text:p text:style-name="Para_20_1"/>
      <text:p text:style-name="Standard">The judgment of God must come upon mankind, because the Lord has proclaimed it in Word and Script, and His word comes true in all truth. For the Lord saw the will of mankind take shape in the way it currently dominates the world. And He pointed again and again to the judgment in order to make people turn back and thus to be able to avert the judgment, because it is only up to the will of mankind to escape it, but if people do not listen to all warnings and admonitions, they themselves are to blame for the misery that will afflict the earth. </text:p>
      <text:p text:style-name="Standard"/>
      <text:p text:style-name="Standard">It is an incessant coming and going, a living and dying on earth, and every generation has received news from above and heard the will of the Lord.... But the faith has become weaker and weaker.... everything that the Lord <text:soft-page-break/>sent to the people for the purpose of instruction was unbelievingly rejected, and the thinking of the people became shallower and shallower. Similarly, all so-called piety has become only more formality, and that is why the eternal Deity is now forced to intervene.... so that mankind is led back to the true faith, and so it will happen as the Lord has said. </text:p>
      <text:p text:style-name="Standard"/>
      <text:p text:style-name="Standard">The forces of the sky will unite with the good of the earth; without all visible cause a change will occur in nature which will make all minds worry and then freeze with horror. </text:p>
      <text:p text:style-name="Standard"/>
      <text:p text:style-name="Standard">Towards the end of the day you see the clouds' threatening forms and know no explanation for it.... Your senses hear a strong roar around you and above you.... you seek to flee and to save yourselves and yet you do not know where to go, for all around you is night.... And so you are now exposed to the powers without salvation and have only one protection.... the prayer to the Creator.... to the heavenly Father.... He alone is your refuge and protection, He alone can bring you salvation and keep the judgment away from you.... And He will be near to everyone who calls upon Him in his distress. </text:p>
      <text:p text:style-name="Standard"/>
      <text:p text:style-name="P7">And therefore do not flee wherever you are.... The judgment overtakes you everywhere, and God's help is also ready for you everywhere.... No-one can escape the disaster by his own strength, because God's arm reaches everyone, and His love and mercy also reach just as far as it is desired. Every disaster will be stopped, if the earthly child has recognized and turns to the Father.... But where hearts are stubborn and hardened, the earth will threaten to burst, and many will fall victim to the judgment of God because they do not listen to the last admonition of the Lord and so there is no salvation for them. </text:p>
      <text:p text:style-name="P7"/>
      <text:p text:style-name="P7">A full year before, the earth will be afflicted with tribulations of all kinds, so that the mind of man turns away.... from the world and towards the true goal, so that he becomes a believer and seeks God. And the suffering will be great, but indispensable.... because the Lord is long-suffering and merciful, He wants to avert the great suffering of the judgment, which can only happen if mankind turns to faith.... And that is why such a tremendous spiritual work begins, since it is a matter of saving countless souls from the night to the eternal Light.... Those who have found their way to the Lord, will not have to face the judgment with trepidation; they will find comfort in the promise of the Lord, Who knows His own and will protect them from every danger to body and soul. And all adversity will pass them by if they only look up to the Lord and Savior with faith. </text:p>
      <text:p text:style-name="P7"/>
      <text:p text:style-name="Standard">Who is aware of the coming time and strives to fulfill the will of God, who always asks the Lord for firm faith and commends himself to Him and His <text:soft-page-break/>grace, the time of judgment will not surprise him.... He who always looks only upward cannot be frightened by the judgment, but only as the word of the Lord being fulfilled as foretold, and that it is only the Lord visibly announcing His power and His will to the fright of those who do not want to hear Him.... But this voice does not frighten His true children.... He is close to them in all love and grace and protects them so that they do not get harmed and falter in the great trouble that will come over the earth. Therefore pray constantly that you remain in His love, and you will be spared from all harm.... </text:p>
      <text:p text:style-name="Standard"/>
      <text:p text:style-name="Standard">Amen </text:p>
      <text:p text:style-name="_30__20_Block"/>
      <text:p text:style-name="Standard"><text:span text:style-name="_31__20_Text">BD 0669</text:span> 15.11.1938<text:span text:style-name="_31__20_Text"> </text:span></text:p>
      <text:p text:style-name="Para_20_1">Intercession for poor souls.... </text:p>
      <text:p text:style-name="Standard"><text:span text:style-name="_32__20_Text"><text:s/></text:span><text:s/>Remember the poor souls always and in all places. They need your help and are still in contact with the earth until they have won through to the light. All means which you use to mature your souls are denied to them, and they are only always mindful that their sufferings are alleviated, and so they wait for the help which you humans can give them so easily through your prayer. All care for your soul will one day be supported many times over, if you only think often of the deceased, who, once in the state of light, will repay you abundantly for your trouble. </text:p>
      <text:p text:style-name="Standard">Therefore, never disregard that your concern on earth apart from the earthly activity is the activity in true neighborly love and this also extends to the departed from earth. Do not let them starve, where already a thought in love, a prayer in loving remembrance gives them great relief.... For power flows to innumerable beings when a loving heart turns to the Father in heaven pleading for mercy. Likewise, you should also consider how tremendously important it is when love follows the deceased.... </text:p>
      <text:p text:style-name="Standard">What is useful to people here on earth for their physical well-being can never bring relief in the hereafter; there, love is the only strength and fortification - and without such love, the soul is exposed to all states of suffering..... Whoever has been given a long life by God, should appreciate this grace and make use of it for eternity and also often think of those who were called away to the hereafter. Life often gives people the opportunity to take care of the state of the soul, where in the hereafter, only the will of the beings is free. If this turns upwards, the soul is already helped very much, because then it also receives spiritual help from above, but often the soul also lacks the willpower, and then its state is pitiable. </text:p>
      <text:p text:style-name="Standard">And there you must give help to people, you must try to imagine that you can help helpless beings but carelessly pass by their misery.... that you only need to apply very little effort and can already make their state of suffering more bearable with it.... You must never believe that your prayer could have only little influence on the situation of such souls. Where love is really the <text:soft-page-break/>cause of a prayer for the deceased, there love also has an extraordinarily sorrow-soothing and help-giving effect on their souls. </text:p>
      <text:p text:style-name="Standard">No man on earth is able to imagine the suffering of the imperfect souls in the hereafter, and the deep insight can also not be granted to them out of the wise discretion of the Creator, but you humans can even imagine the most terrible situation and will still never be able to find the right measure. Therefore give your love to the deceased, and let them have your help, which you can give them, if it is your will. Only love is capable of alleviating all suffering, in heaven and on earth, and nurture this and never tire of it, because only love can bring redemption in heaven and on earth..... </text:p>
      <text:p text:style-name="Standard">Amen </text:p>
      <text:p text:style-name="_30__20_Block"/>
      <text:p text:style-name="Standard"><text:span text:style-name="_31__20_Text">BD 0670</text:span> 15.11.1938<text:span text:style-name="_31__20_Text"> </text:span></text:p>
      <text:p text:style-name="Para_20_1">Prayer for God's help in teaching the erring.... </text:p>
      <text:p text:style-name="Standard">You are given an office on earth, which you are to administer properly. And if you now convey the Word of God to the people, do not neglect to ask the Lord for His blessing, so that every one of your words falls on fertile ground and the seed sprouts. For you shall start nothing without the Lord.... in His name you will succeed, and His grace will support you effectively. </text:p>
      <text:p text:style-name="Standard">And again you must be careful to take care of the erring fellowmen in all love. You are gifted to know about the love of God and His work, but those still lack the knowledge, and so they still resist the Word of God, but love soon teaches them otherwise. The earthly pleasures will soon disappoint even such human children, a deceptive happiness and an often unsatisfactory existence will mature their realization, they will realize the worthlessness of everything earthly and deal with the questions which they now still reject for fear of having to forfeit the beauties of life. </text:p>
      <text:p text:style-name="Standard">Out of this often fearful resistance, a tiny seed sometimes grows into a tender little plant that takes in more and more nourishment until it finally becomes viable and resistant and defies all storms, and such a seed, placed in the heart of man, can sprout and develop and flourish under the blessing of God and bear good fruit.... </text:p>
      <text:p text:style-name="Standard">All opinions have to be answered and every wrong opinion has to be refuted, and if you are not yet able to do this by your own strength, you have to call on the Lord for help, and He will immediately put the words into your mouth so that you speak powerfully and convincingly according to God's wisdom. For the Lord does not leave you who call upon Him, and where you fight for His name, there His power also goes to you incessantly with every word that is meant for the winning of erring souls. </text:p>
      <text:p text:style-name="Standard">How often do people find themselves in situations that make them serious and thoughtful and raise the question of the purpose of their existence on earth. In such situations they then think of the word imparted to them and thus find the connection to eternity. And therefore commend such erring ones to the grace of the Lord before you try to awaken them and before you want to bring light to those who are still in darkness of spirit. With the help <text:soft-page-break/>of the heavenly Father, every success will be easier to obtain, they will listen to your speeches and they will be well moved in their hearts, even if at first there is no obvious approval. Because the Word of God itself is power, and those who hear it without resistance are already permeated by this power.... But a slight resistance can be overcome with God's help, and only who rejects in full will, on him the power of God cannot visibly make itself felt.... However, their hour will also come, if they have only once had the opportunity to be pointed to the will of God. </text:p>
      <text:p text:style-name="Standard">Life itself often forms man very quickly and has inconveniences of all kinds ready, and no event on earth is without purpose.... And the love and mercy of God is always ready to intervene there, where man despairs and anxiously pleads for help.... and is the time also still far.... the hour comes for everyone, when he remembers his better self, and blessed </text:p>
      <text:p text:style-name="Standard">[are those], who then still grasps the saving hand of the Father.... </text:p>
      <text:p text:style-name="Standard">Amen </text:p>
      <text:p text:style-name="_30__20_Block"/>
      <text:p text:style-name="Standard"><text:span text:style-name="_31__20_Text">BD 0672</text:span> 16.11.1938<text:span text:style-name="_31__20_Text"> </text:span></text:p>
      <text:p text:style-name="Para_20_1">Belief Precondition of knowledge.... </text:p>
      <text:p text:style-name="Para_20_1">Survival.... </text:p>
      <text:p text:style-name="Standard">The hardship on earth is great, and standing in direct contact with the earth, the dangers for the soul are endless and manifold.... There are so few possibilities, which secure the ascent without struggle. Only when love is exceptionally active in the human heart, such souls are in the state of maturity in a short time. In general, however, people are too little urged by love, and so the soul has an exceedingly difficult stand until it has overcome all earthly dangers and is relieved of the earthly heaviness. But if now the effort begins to act only according to the will of God, the dangers for the soul will also be less, because the conscious seeking of the Godhead is the first step for the advancement of the soul. </text:p>
      <text:p text:style-name="Standard">At present, however, there is great misery on earth, because the inclination to life is predominant.... and this inclination always extends only to the earthly life, but not to the life in the hereafter, which is to be lived of necessity for the hereafter accordingly free from lusts and God-pleasing.... But people do not think of this.... they know only the earthly life.... but a survival after death is completely unthinkable according to their concepts, and therefore they also do not adjust their life accordingly. And so the largest part of mankind lives along as if the hour of reckoning would never come for them, every day is only dedicated to earthly worries and plans.... they are constantly striving to increase their goods, to bring themselves to reputation and honor and to savor the pleasures and delights of the world, and hardly listen to their fellow men who, in view of a higher Being, would like to send people admonitions and lead them to faith in God. </text:p>
      <text:p text:style-name="Standard">What they were taught as children, has certainly remained in their thoughts, but very few are convinced of the truth of what they were taught, and are much more inclined to ridi-cule the teaching they were given, or to <text:soft-page-break/>pay no attention to it and attach no importance to it. And so a spiritual alienation will occur more and more among mankind; there will be only a few who will enter into contact with the eternal Godhead, but most will displace all Christian teachings by purely worldly ones, and all faith will be destroyed if people themselves do not fight for it. People teach each other everything that is necessary for earthly existence, but what should be most important to them, to cultivate the true deep faith as the foundation of knowledge, they overlook as of no consequence and thereby harm themselves the most, because they become more and more incapable to fathom the truth, the more they move away from faith. All earthly striving is then so unimportant, because it does not improve the lot of the soul in the least, but wraps it deeper and deeper in darkness..... Only faith can bring light to people on earth, and only in the acceptance of faith lie the fulfilled conditions for a God-pleasing walk on earth. </text:p>
      <text:p text:style-name="Standard">You do not know about the last as long as you turn away from faith, and you will recognize yourselves how empty and stale life as such is, if you do not know about the true reason for your existence on earth.... Only the knowledge about this is necessary to let you be active in earthly life for the life after death, for the eternal life in the hereafter.... Then you will know your task, then you will also try to fulfill it completely. And whether life then offers you hardship, worry and suffering, you gladly accept everything in the belief that you will continue to exist and without complaining, a life of joy beckons to you in the hereafter, when you have humbly borne the suffering on earth in God's will and have been purified by it of everything that would have prevented you from entering the heavenly paradise. In the same way, your bodily burden will be taken away from you, and your survival after death will make you forget all misery, if you are allowed to stay near the Lord. </text:p>
      <text:p text:style-name="Standard">Therefore, pay attention to the coming time. The need on earth is great, and anyone who recognizes it should do everything in his power to alleviate it and to offer help to his fellow human beings, both spiritually and physically, if they are in need of it..... </text:p>
      <text:p text:style-name="Standard">Amen </text:p>
      <text:p text:style-name="_30__20_Block"/>
      <text:p text:style-name="Standard"><text:span text:style-name="_31__20_Text">BD 0673</text:span> 17.11.1938<text:span text:style-name="_31__20_Text"> </text:span></text:p>
      <text:p text:style-name="Para_20_1">Commending oneself to the grace of the Lord.... </text:p>
      <text:p text:style-name="Standard"><text:span text:style-name="_32__20_Text"><text:s/></text:span><text:s/>People so often fail to commend themselves to God's grace and therefore make life on earth considerably more difficult for themselves. It would be much easier to withstand all storms if people would remember that their strength is insufficient without God's help and that they are largely supported by the Lord's love. Whoever believes that he does not need this support, must struggle unspeakably hard in earthly life and will nevertheless not have nearly the success as an earthly child who recommends himself to God's grace, who is not only dependent on himself <text:soft-page-break/>in all situations of life, but is carefully cared for and protected by the love of the Father. </text:p>
      <text:p text:style-name="Standard">If you humans think about this, all timidity must leave you.... Believing in the Lord's ever-ready help, you must take up the fight on earth with full confidence and also face the difficult times with carefree attitude, for no harm can ever come to you if you, as weak children, implore the Father for protection. Therefore, never let your confidence sink, do not lose faith in the heavenly Father's tireless love and patience, and you will always overcome even the greatest trials to the advantage of your soul.... and also be relieved of all earthly hardship, if only you always wait for the Lord's help with complete trust. </text:p>
      <text:p text:style-name="Standard">There are certain laws which in His wisdom, the Divine Creator commanded you to fulfill for the time on earth.... Everyone who complies with these laws, will therefore always be able to draw the necessary strength and refreshment from the eternal Source of strength and thus will not need to go through life anxious and despondent, for the Lord will give him His grace and every event is only ever permitted to be overcome with faith and trust so that the person's soul will mature and his faith will become strong. </text:p>
      <text:p text:style-name="Standard">For those who seek the Lord are always His children, and to them the Lord lovingly draws near and leads them safely around all the cliffs of life.... And you emerge undamaged from all dangers, tribulations and distresses, you are powerful through the grace of the Lord, and His power will penetrate you, and you will stand firm in all struggles which you cannot be spared in earthly life and which are absolutely necessary for the advancement of the soul. And if you know this, do not begin anything without having placed yourselves at the mercy of the heavenly Father, and life will be easier for you..... </text:p>
      <text:p text:style-name="Standard">Amen </text:p>
      <text:p text:style-name="_30__20_Block"/>
      <text:p text:style-name="Standard"><text:span text:style-name="_31__20_Text">BD 0674</text:span> 19.11.1938<text:span text:style-name="_31__20_Text"> </text:span></text:p>
      <text:p text:style-name="Para_20_1">Trials as a love degree gauge.... </text:p>
      <text:p text:style-name="Standard">The trials that the Lord sends you are at the same time also the measure of love, because how you overcome them and meet them, expresses your love for the Divine Savior. And the opportunities you miss to serve the Lord, are always a loss of His love, too, because the Lord is present in every work of love and therefore always dwells where action or sacrifice is done for His sake. And so also every omission will question the presence of the Lord. </text:p>
      <text:p text:style-name="Standard">The Divinity will express itself in deepest love at any time, if only the heart of the earthly child is likewise willing to love. But every thought that moves away from what is the sole task of man will also result in a reduction of the Savior's love, and such a child must then struggle to be received again in full love by the Lord. </text:p>
      <text:p text:style-name="Standard">For only one thing is important, to do everything to receive the affection of the Lord.... </text:p>
      <text:p text:style-name="Standard"><text:soft-page-break/>And be sure that all the will of the earthly child must submit to the Lord with increased zeal, if the Lord is to take possession of him and the heart is to become a permanent abode of the Lord. Therefore your efforts should be in the first place to always glow with love for the Lord, to always recognize Him as the most important thing in life and to put everything else in the back, as it were, in order to remain active only for the sake of the Lord, and only then is the success of the earthly child also certain.... </text:p>
      <text:p text:style-name="Standard">For temptations are many, and yet man can resist them if he entrusts himself to the Lord quite intimately and commends himself to Him and His grace, and this especially in hours of struggle with himself. And intimate prayer will always be a weapon against an inward slackening, which is the greatest danger for man. But if you are mindful of your true destiny on earth, you will overcome all temptations and unrestrainedly devote yourselves to the Divine Saviour and thus also remain in His love..... </text:p>
      <text:p text:style-name="Standard">Amen </text:p>
      <text:p text:style-name="_30__20_Block"/>
      <text:p text:style-name="Standard"><text:span text:style-name="_31__20_Text">BD 0675</text:span> 20.11.1938<text:span text:style-name="_31__20_Text"> </text:span></text:p>
      <text:p text:style-name="Para_20_1">Divine teacher in patience.... </text:p>
      <text:p text:style-name="Para_20_3">Knowledge<text:span text:style-name="_31__20_Text">.... </text:span></text:p>
      <text:p text:style-name="Para_20_1">Word of God.... </text:p>
      <text:p text:style-name="Standard">Whoever desires Me and My Word, will find hearing and see My face when the time has come. Behold, My child, countless people will turn to Me in the darkness of the spirit, driven by the most serious concern for their lives, and I will not let them call in vain.... how much more will the prayer of those be heard who want to serve Me on earth. And so always trustingly lay your requests at My feet and always be sure of My help..... I teach you always in greatest patience, because if My Word is to seriously capture the heart of man, it must be taught to him again and again.... For you certainly understand it, but nevertheless cannot be immediately absorbed in it, because the ability to accept it is no longer as inherent in the human being as it was in the beginning. You live in my grace, if you ask for it, and this grace strengthens your will.... . The power goes to you who are active in my name.... but everything human in you must also be trained to the best of your ability, and you must also know about the Word of God and recognize it intellectually if you also want to teach this word to your fellow human beings. </text:p>
      <text:p text:style-name="Standard">And so I am again and again ready for you in tireless patience and teach you in always new ways until you are permeated by My Spirit and have fully comprehended My Word. </text:p>
      <text:p text:style-name="Standard">Therefore do not let any lukewarmness enter, but desire My Word and with it My love unceasingly, and when you receive, you hear the voice of Love to you, and you know that I am constantly endeavoring for you, My little children, and train you as My armed forces.... </text:p>
      <text:p text:style-name="Standard"><text:soft-page-break/>For the time on earth, I want to increase your knowledge, and this knowledge shall enable you to be of service to Me, because you shall proclaim the pure Word of God to men.... </text:p>
      <text:p text:style-name="Standard">you shall do this of your own accord, so that you are not creatures forced by Me, but servants fulfilling My will voluntarily.... And so the Word which you receive, will spread over the earth through the mouths of people.... You will always bear witness anew to God's love and goodness if you are permeated by it yourselves, and it will be a deep experience for you, because every word that reaches you, is power in itself if you move it in your heart and understand the deep meaning. </text:p>
      <text:p text:style-name="Standard">Thus I want to point out to you, My child, the unspeakable abundance of Divine power, which contains everything you receive.... If you understand the meaning and are anxious to form your being according to this Word, then you will make that power your own and be beneficially active for this earth. And almost all powers are subject to you when your spirit connects with Me, because My Words are truth and eternal life, they are power in themselves, and immediately this power flows over to everyone who receives My Word and makes an effort to put it into action. Full understanding for it will also come to you through this very Word. But because your will is good and your striving is diligent, I want to enlighten your spirit, and the wisdom of your Creator shall be revealed to you, and news of the always ready love and goodness of the heavenly Father, shall reach you. </text:p>
      <text:p text:style-name="Standard">If the thought stirs in you people, how void you are in relation to the eternal Divinity, then this is well justified in itself, but again you are My creatures, and what I create is spirit of My Spirit.... it is the outflow of My love.... it is eternal and imperishable and therefore also not worthless.... It is, so to speak, crown of My omnipotence and wisdom, it is My work.... and can therefore also never be void. The most convincing proof of this is My love for you, My creatures.... which is so exceedingly great that I even took all sin and all suffering of mankind upon Myself and brought the expiatory sacrifice for them. And once you have understood the greatness of My love, you will also never ever be able to consider yourselves transient, you must then recognize that I cannot let go of these creatures of Mine, and you must then also understand why I always and forever make an effort to turn your hearts towards Me. And when this has become clear to you, My Word will not leave you untouched.... you will always recognize My love in it.... and this Word will truly come alive in you.... </text:p>
      <text:p text:style-name="Standard">And I Myself will be with you in the Word, and you will become aware of the Divine Spirit flowing through you, and all recognition will be easy for you..... And thus trained, you will also be able to work in My name and for it, for then you will also have the power within you, and you will choose the words as I dictate them to you, and this Word will then also find its way into people's hearts. </text:p>
      <text:p text:style-name="Standard"><text:soft-page-break/>Everyone who stands in the blessing of My Word, lives.... because it is the Word of true life for him who strives for it. Whoever lives according to My teaching and constantly seeks Me, never has to fear earthly death, for he does not respect his body, but his soul will not die for eternity.... And so all bitterness of death is taken from him, because death is night.... but in him is light and life, and the light will spread bright and shine and shine to those who want to escape the darkness.... And so everyone who is of good will and hears My Word, will deliver himself from darkest night, and if he receives it with a believing heart, the power of darkness will be broken forever.... </text:p>
      <text:p text:style-name="Standard">Amen </text:p>
      <text:p text:style-name="_30__20_Block"/>
      <text:p text:style-name="Standard"><text:span text:style-name="_31__20_Text">BD 0676</text:span> 21.11.1938<text:span text:style-name="_31__20_Text"> </text:span></text:p>
      <text:p text:style-name="Para_20_1">Knowledge is power.... </text:p>
      <text:p text:style-name="Para_20_1">Earthly wisdom.... </text:p>
      <text:p text:style-name="Para_20_1">Spiritual knowledge.... </text:p>
      <text:p text:style-name="Standard">New opportunities will always present themselves, which correspond to the will of the Lord, often not recognizable at first, but later visibly connected with the will of the Lord. </text:p>
      <text:p text:style-name="Standard">Therefore, pay attention to the constant change around you, and remain devoted to the Lord in constant love, then a success will be sure for you, where you would not dream of it. Every single link of a chain must be forged, and without effort, nothing can be achieved, and likewise, in uninterrupted sequence, link after link of spiritual truths must join together to make a coherent whole. And so the Lord proclaims the following to you today: </text:p>
      <text:p text:style-name="Standard">Knowledge is power.... If man rejects earthly wisdom, then it is to be expected that also all earthly advantage is granted to him only in small measure. Ignorant he will go through life and will never be able to reach power, reputation and honor, if he ignores everything that helps him to knowledge.... </text:p>
      <text:p text:style-name="Standard">But the right light, the spiritual knowledge, will be recognized in its full beneficial effect only by those who strive to enrich themselves more and more. Man will only become alive when his knowledge, which is imparted to him by the Spirit of God within him, is utilized to remedy the spiritual blindness of his fellow men. So infinitely many people shall be helped to tread the path of light, and they shall be taught a right knowledge about the love and wisdom of God. But this again can only happen when the teacher himself has acquired a knowledge which enables him to spread his knowledge, and therefore hardly a truth-from-above-receiver will be content to only benefit from it himself, but will only be completely satisfied when he can communicate his knowledge as often as possible where it is necessary to point the soul, which is erring, to the right way. And likewise also the earthly-knowing will always try to make use of his knowledge, otherwise this would be worthless for him as for the world. </text:p>
      <text:p text:style-name="Standard"><text:soft-page-break/>For what man knows, only then gains value, if it can be used accordingly for mankind. </text:p>
      <text:p text:style-name="Standard">Thus also the spiritual knowledge will be able to assert itself only if the blessing is fully recognizable, which was assured to the spiritual knowledge as a constant companion by God and is also fulfilled, where one is willing to accept the spiritual truth. </text:p>
      <text:p text:style-name="Standard">Nothing is without purpose and aim, which is shown to men by the Lord and Creator of heaven and earth. And so all earthly wisdom will rather still perish, but never the Divine Word, which is the epitome of all wisdom out of God. And therefore only he can gain wisdom who always receives it and absorbs it with his heart, who does not think of earthly advantage, but has only his eternal salvation in mind. Because his knowledge will be increased in such a rich measure that even the wisest earthly scholar is far behind him, since his knowledge is transient and therefore also useless for eternity.... </text:p>
      <text:p text:style-name="Standard">Amen </text:p>
      <text:p text:style-name="_30__20_Block"/>
      <text:p text:style-name="Standard"><text:span text:style-name="_31__20_Text">BD 0677</text:span> 22.11.1938<text:span text:style-name="_31__20_Text"> </text:span></text:p>
      <text:p text:style-name="Para_20_1">The will is the only way to truth and knowledge.... </text:p>
      <text:p text:style-name="Para_20_1">Humility.... </text:p>
      <text:p text:style-name="Para_20_1">Arrogance.... </text:p>
      <text:p text:style-name="P7">The recognition of man depends on the strength of his will. If the intention is to live pleasing to God the Lord and to fulfill his destiny on earth according to God's will, then it will also soon become light and bright in himself, and he will feel with fullest certainty in his heart what is right, and the truth will reveal itself to him. For the will alone directs him to the right way, the way of truth and knowledge. Who lacks the will, he will eternally not reach full clarity, and it is therefore also more advisable to leave oneself in good will to the providence of God, than to want to fathom the truth on one's own authority intellectually.... </text:p>
      <text:p text:style-name="Standard">For the human being will always be mistaken as long as the striving does not start for the reason which only corresponds to the will of God.... to show himself compliant to the Creator from eternity. Humility and complete submission to the Lord are the first conditions to reach the Lord one day.... What once separated the soul from God was arrogance and imperiousness. And so only through self-abasement, can the soul find its way back to God.... But there is no humility whatsoever in the intellectual desire to fathom..... Man thinks that he is able to penetrate the creation and its secrets by his own strength, and therefore he will never be able to find the right enlightenment of the spirit, until he finally turns to the Creator Himself in self-knowledge of his weakness, asking and in deep humility.... Then his striving will be crowned with success and will give him all knowledge. </text:p>
      <text:p text:style-name="Standard">And therefore the way to knowledge is to be entered only if the deepest willingness takes possession of the soul to serve God the Lord.... It is this will that is so exceedingly successful, because it unites everything in <text:soft-page-break/>itself.... the humility and the deep love for God and thus also the active love for one's neighbor, because for himself alone, man does not desire the truth, but at the same time strives to work for the Lord and to take care of the erring souls of fellow men. Such striving will then also be blessed, since the whole life on earth is only meant for the redemption from the darkness of the spirit. </text:p>
      <text:p text:style-name="Standard">In direct connection with the energetic support then also the continuous instruction of the earthly child stands, because the will of man can only then remain uninterruptedly active, if it is kept active by the supply of spiritual food.... He will be steeled to highest efficiency, if man is instructed by the heavenly Father Himself in his task.... For the more Divine Love reveals itself to the earthly child, the more eagerly it will strive to become worthy of this love, and it will therefore devote itself completely to the task of receiving and giving light to all its fellow human beings. For this alone is the destiny of everyone on earth, to redeem himself from the night of the spirit in order to be able to enter the kingdom of light.... of the eternal truth.... </text:p>
      <text:p text:style-name="Standard">Amen </text:p>
      <text:p text:style-name="_30__20_Block"/>
      <text:p text:style-name="Standard"/>
      <text:p text:style-name="Standard"><text:span text:style-name="_31__20_Text">BD 0678</text:span> 22.11.1938<text:span text:style-name="_31__20_Text"> </text:span></text:p>
      <text:p text:style-name="Para_20_1"><text:span text:style-name="_31__20_Text">Judgment</text:span> blessing for the weak in faith.... </text:p>
      <text:p text:style-name="Para_20_1">Unusual phenomena.... </text:p>
      <text:p text:style-name="Para_20_1">Strong faith protection.... </text:p>
      <text:p text:style-name="Para_20_1">Safe building.... </text:p>
      <text:p text:style-name="Para_20_1">Judge's hand.... </text:p>
      <text:p text:style-name="Standard">The great judgment will still have an unspeakably beneficial effect for a large part of mankind, because whoever was weak in faith until then, but did not completely turn away from God, will feel the strict but just hand of the Father and still move away from the edge of ruin and commend themselves to the grace of God. Those who still turn to Him in the last hour will from now on be the most zealous followers of God's Word and will. They will try to make up for what they missed and will not rest, until the height is reached and the soul can separate from matter, and thus only a very short time is needed to bring such souls to repentance, yet the short time will have such a dreadful effect on the earthly children, for such unfamiliar phenomena will pass before people's senses that they have to suffer unspeakably and in these fearful times, they can seek and find help precisely only there, from where alone help will also come to them. </text:p>
      <text:p text:style-name="Standard">Seven years before, the adversary already wrestles for these souls which are too weak to offer resistance, partly from indolence and partly from self-inflicted ignorance. But at the end of these years, the misery will have risen so immeasurably.... and nevertheless man will fear for his life and try to preserve it with all his strength, because he whose soul is not ripe for eternity, still fears death.... </text:p>
      <text:p text:style-name="Standard"><text:soft-page-break/>But who can look forward to the bodily death with calmness, the forces of nature will not be able to harm him either, because their faith will protect them from the worst, it will direct their mind - full of intimacy to the heavenly Father - in the trouble, and the Lord will give them strength, so that they can bear their lot easily. But whoever believes to inhabit a secure building and relies on it, will feel the hand of the judge even there, if his thinking is not just and his life is not pleasing to God.... For no borders will be drawn, the omnipotence of God ignores no being, so that it decides to whom its love applies.... the earthly world, or the home of its soul. </text:p>
      <text:p text:style-name="Standard">And because this will come, work the soil well in the vineyard of the Lord, use the time and preach God's Word.... and you yourselves will mature in love for the creatures of the Lord.... and you will also see most clearly where the Lord instructs you to love-activity, so that you can work for His glory.... </text:p>
      <text:p text:style-name="Standard">Amen </text:p>
      <text:p text:style-name="_30__20_Block"/>
      <text:p text:style-name="Standard"><text:span text:style-name="_31__20_Text">BD 0679</text:span> 23.11.1938<text:span text:style-name="_31__20_Text"> </text:span></text:p>
      <text:p text:style-name="Para_20_1">Help in the afterlife only through love.... </text:p>
      <text:p text:style-name="Para_20_1">Ignorance greatest obstacle.... </text:p>
      <text:p text:style-name="Para_20_1">Teachings in love and patience.... </text:p>
      <text:p text:style-name="Para_20_1">Own will.... </text:p>
      <text:p text:style-name="Para_20_1">Scriptures.... </text:p>
      <text:p text:style-name="Standard">Countless beings would be lost if Love did not come to their aid. From the deepest darkness, It is constantly endeavoring to bring up the souls languishing there and therefore has a wide field of work. Everything that is apostate from God is seized by Love in order to bring about the union with God, even if it takes an endless amount of time. This beginning is all the more difficult, because the opposing power also uses everything on its part to prevent the redemption of the soul, but Love's success is nevertheless to be hoped for because the power of love is incomparably stronger than that of hate and enmity. </text:p>
      <text:p text:style-name="Standard">But the souls will have to go through difficult tests of their will, since they have not passed these on earth and they must now furnish a far more difficult proof of their good will in the hereafter. Thus, on the other side again, only the will is decisive and promotes the soul. Recognizing the uselessness of its earthly life, the soul now becomes aware of its task and tries to free itself from its oppressive situation. For all help granted by Love, it is infinitely grateful, once it has broken through the deepest night of the spirit. But without love, its striving in the hereafter would be in vain because it is not able to do anything by its own strength. Where a loving spirit beings meet it, again sent by the love and mercy of God, there an ascent into regions of light is also possible, but only love always causes such, and love will certainly be granted to a willing soul, recognizing and repenting of its situation, because all work in the hereafter is a continued activity in love. </text:p>
      <text:p text:style-name="Standard"><text:soft-page-break/>But now still often difficulties arise because of the ignorance of the souls in need of redemption. Those who were already spiritually active in earthly life, have a certain school behind them, which taught them the essentials and what is necessary for the salvation of their souls. But those souls are often without the slightest knowledge.... they must first have a certain maturity before their situation and their being in relation to the eternal Godhead is at all comprehensible to them. And this ignorance is the biggest obstacle on the way to the light in the hereafter. These souls have to be instructed in love and patience until they make up their mind to fit into the Divine order and to do everything that can lead them upwards. </text:p>
      <text:p text:style-name="Standard">And there are now also such differently-receptive beings.... Often everything offered to them in the way of instructions is brusquely rejected, and love must try in all patience to open up the knowledge of spiritual things to such a soul. Full of compassion, the already more mature souls follow this laborious beginning and likewise look for possibilities to support the intention of the spiritual light-beings. The resistance of the souls is often so great that again only the greatest poverty and a desolate situation can have a meaning-changing effect on the soul, and therefore such souls create their state of suffering themselves by their persistent rejection of the truth from the bright heights. </text:p>
      <text:p text:style-name="Standard">But as on earth the same diversity of people can be seen, so it is also in the hereafter.... </text:p>
      <text:p text:style-name="Standard">The more willing a being is, the easier it reaches the inner liberation, while the stubborn and over-awed worldly wise often let a long time pass before they are ready to accept the wisdom from the heavens. Only the subordination of the will under the Divine will brings freedom of spirit. Every such work in the hereafter requires immeasurable patience and therefore finds a valuable support in your spiritual activity, because the souls in the hereafter follow this extraordinary connection from there to earth with great interest, and their thinking is constantly stimulated by it, so that they try to give themselves an explanation and come much closer to truth through it. Every reception is at the same time a help to the ignorant souls who turn to your activity in great numbers and so find the way of recognition sooner.... </text:p>
      <text:p text:style-name="Standard">Amen </text:p>
      <text:p text:style-name="_30__20_Block"/>
      <text:p text:style-name="Standard"/>
      <text:p text:style-name="Standard"><text:span text:style-name="_31__20_Text">BD 0680</text:span> 21.11.1938<text:span text:style-name="_31__20_Text"> </text:span></text:p>
      <text:p text:style-name="Para_20_1">Fate of the hardened souls in the hereafter.... </text:p>
      <text:p text:style-name="Para_20_1">Teachings of spiritual friends.... </text:p>
      <text:p text:style-name="Para_20_1">Sympathy of the soul with writings.... </text:p>
      <text:p text:style-name="Standard">The souls of those who have left the earthly valley without having established the connection with the heavenly Father, are in dire straits. They know neither the way out nor the way in and torment themselves with self-reproaches and bad thoughts. They rebel against their fate and do not <text:soft-page-break/>want to admit to themselves that they themselves are responsible for this sad state. The more devotedly the soul submits to its state of suffering, the sooner is its possibility for liberation, for the slightest good impulse is perceived by the higher spirit-beings and they now seek to bring relief to the soul by giving it the necessary indications for the improvement of its situation. </text:p>
      <text:p text:style-name="Standard">And again it is only up to the good will of the suffering soul to make use of these admonitions and hints.... However, where one's own will is too strong, the efforts of these spiritual friends willing to love and help will also be in vain, and the soul will fall back into its old oppressive state and will not be able to free itself from it for a long time, since it still fights against everything good and noble, which it does not recognize as such in its obdu-racy. </text:p>
      <text:p text:style-name="Standard">Whoever stays in the darkest night, will be able to understand the fate of these poor people.... Fear and horror torment them, and their minds darken to the point of unbearability.... </text:p>
      <text:p text:style-name="Standard">They seek light and cannot find it.... The earth's nearness holds them back, and they stay predominantly there, where they lived in the earthly life.... Because they hope there first for help, where those close to them live, because often they are also still without realization that they have left the earth long ago. They are only bitter that all their efforts are without success and the people do not respect their need, and only after a long time they realize the impossibility of their desire. </text:p>
      <text:p text:style-name="Standard">And who now draws the right use from this knowledge.... who goes into himself and takes the firm resolution to do everything to be freed from the unhappy state, he will also soon get to know the ways and means, by instruction of the otherworldly spirit-friends or also by participation in the teachings, which are offered from the hereafter to the earthly children, who are believing and of good will. If the soul has discovered such a connection, it is no longer to be removed from the proximity of such earthly children.... it accepts all teachings with true ravenous hunger and is now grateful for the instruction, which it takes advantage of in every way. </text:p>
      <text:p text:style-name="Standard">And so it are truly blessed hours for innumerable souls in the hereafter when you devote yourself to your spiritual work.... For they suffer so unspeakably without your help, and the way to the light is much more difficult for them to reach.... but so they can make up infinitely much in a short time for what they neglected in earthly life through their own fault, and they become more and more knowledgeable and follow all admonitions most eagerly, the more they realize that they themselves have it in their hands to make their state a bearable one and later an exceedingly happy one. And so they, too, are only ever anxious to make use of all the teachings which are transmitted to you from the beyond, and their concern is likewise for your inner state of soul and your will, which can also bring them salvation from their sufferings and agonies.... </text:p>
      <text:p text:style-name="Standard">Amen </text:p>
      <text:p text:style-name="_30__20_Block"><text:soft-page-break/></text:p>
      <text:p text:style-name="Standard"><text:a xlink:type="simple" xlink:href="http://www.bertha-dudde.info/english/edown.html" text:style-name="_30__20_Text" text:visited-style-name="_30__20_Text"><text:span text:style-name="_30__20_Text"/></text:a></text:p>
      <text:p text:style-name="Standard"/>
      <text:p text:style-name="Standard"><text:span text:style-name="_31__20_Text">BD 0681</text:span> 24.11.1938<text:span text:style-name="_31__20_Text"> </text:span></text:p>
      <text:p text:style-name="Para_20_1">Information about work on earth and the end.... </text:p>
      <text:p text:style-name="Para_20_1">Spiritual work before the judgment.... </text:p>
      <text:p text:style-name="Para_20_1">The new Kingdom.... </text:p>
      <text:p text:style-name="Para_20_1">Future of the earth.... </text:p>
      <text:p text:style-name="Standard">Who is active for Me and My name, goes protected through all dangers of the life. And so also you are guaranteed, if you only have your earth task constantly in mind. The time of your work is near, only your final training for this teaching office is still needed, and I will then assign your activity to you, but you must never fear that the weakness of your will could be an obstacle for you, because the strength from above will come to you in the same measure as you are to be active for Me. There are always other tasks waiting for you, and you will be drawn into a circle of completely faithless people by life itself. And your work shall be for those who blindly pass by My love and mercy without will, but in deepest ignorance - and you shall take care of these weak in spirit, so that My harvest will be plentiful. </text:p>
      <text:p text:style-name="Standard">But when the time has come when I Myself descend to earth to be close to the ones who are Mine, then also the time of your work is over. Then many will still be active in My name, and there will be no end to the spiritual work, because My angels will intervene supportingly everywhere and so save on earth what is to be saved before the great judgment will come over the earth. </text:p>
      <text:p text:style-name="Standard">But in the ranks of My fighters, all are loyal to Me, because I Myself lead them, and truly the right way. The right light from the heavens and love are the only weapons in the fight against evil, but invincible will be those who fight with these weapons under My leader-ship. For a new kingdom shall arise, full of harmony and brotherhood, and everything shall be swept away that has sown hatred and unkindness among the people, but the fruits of love shall remain forever. </text:p>
      <text:p text:style-name="Standard">That land, which I have promised you after My return, is in preparation. It will not be understood in an earthly sense, because My kingdom is not of this world, but also the earth itself will no longer remain the place of all vices and corruptions, but the abode of man will be in a clarified state, and love will rule, where before hatred and discord were violent. </text:p>
      <text:p text:style-name="Standard">Therefore do not let yourselves become anxious prematurely, and only pay attention to the coming signs, so that you become aware of Me.... For those who remain in Me, My love is always close to them, and what can happen to you then if I protect you with My love?.... </text:p>
      <text:p text:style-name="Standard">Just wait a little while longer, then it will also become apparent to you that the Spirit of truth flows through all who are willing to work for Me and My name. </text:p>
      <text:p text:style-name="Standard"><text:soft-page-break/>For there are many on earth who want to prove to the world how wrong and senseless faith in Jesus Christ as the Son of God is. You must be prepared against them and can only do so through My Spirit, which becomes active in you as soon as you are in danger of standing up to such adversaries. Then know that you are never alone, that I hear every word of the adversary and refute their nonsense through you.... and know that you should therefore also serve Me, so that your believing heart hears My words and you thus speak instead of Me and thus the opportunity is still offered to countless people to accept the Word of the Lord, to obey it and to live through it, in order to be able to enter My kingdom one day, into eternal bliss.... </text:p>
      <text:p text:style-name="Standard">Amen </text:p>
      <text:p text:style-name="_30__20_Block"/>
      <text:p text:style-name="_30__20_Block"/>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Cambria" svg:font-family="Cambria" style:font-family-generic="roman" style:font-pitch="variable"/>
    <style:font-face style:name="Cambria1" svg:font-family="Cambria" style:font-family-generic="system"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1pt" fo:language="en" fo:country="US" style:letter-kerning="false" style:font-name-asian="DejaVu Sans" style:font-size-asian="11pt" style:language-asian="en" style:country-asian="US" style:font-name-complex="DejaVu Sans" style:font-size-complex="11pt" style:language-complex="en" style:country-complex="US"/>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1pt" fo:language="en" fo:country="US" style:letter-kerning="false" style:font-name-asian="DejaVu Sans" style:font-size-asian="11pt" style:language-asian="en" style:country-asian="US" style:font-name-complex="DejaVu Sans" style:font-size-complex="11pt" style:language-complex="en" style:country-complex="US"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style:line-height-at-least="0.2in" fo:text-align="start" style:justify-single-word="false" fo:orphans="2" fo:widows="2" style:writing-mode="lr-tb"/>
      <style:text-properties fo:font-variant="normal" fo:text-transform="none" fo:color="#000000" loext:opacity="100%" style:text-line-through-style="none" style:text-line-through-type="none" style:text-position="0% 100%" style:font-name="Cambria" fo:font-family="Cambria" style:font-family-generic="roman" style:font-pitch="variable" fo:font-size="12pt" fo:letter-spacing="normal" fo:font-style="normal" fo:text-shadow="none" style:text-underline-style="none" fo:font-weight="normal" fo:background-color="transparent" style:font-name-asian="Cambria1" style:font-family-asian="Cambria" style:font-family-generic-asian="system" style:font-pitch-asian="variable" style:font-size-asian="12pt" style:font-style-asian="normal" style:font-weight-asian="normal" style:font-name-complex="Cambria1" style:font-family-complex="Cambria" style:font-family-generic-complex="system" style:font-pitch-complex="variable" style:font-size-complex="12pt" style:font-style-complex="normal" style:font-weight-complex="normal" loext:padding="0in" loext:border="none" loext:shadow="none"/>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Para_20_1" style:display-name="Para 1" style:family="paragraph" style:parent-style-name="Standard">
      <style:paragraph-properties style:line-height-at-least="0.2in" fo:text-align="start" style:justify-single-word="false"/>
      <style:text-properties fo:font-style="italic" style:font-style-asian="italic" style:font-style-complex="italic"/>
    </style:style>
    <style:style style:name="Para_20_2" style:display-name="Para 2" style:family="paragraph" style:parent-style-name="Standard">
      <style:paragraph-properties style:line-height-at-least="0.2in" fo:text-align="start" style:justify-single-word="false"/>
      <style:text-properties fo:font-weight="bold" style:font-weight-asian="bold" style:font-weight-complex="bold"/>
    </style:style>
    <style:style style:name="Para_20_3" style:display-name="Para 3" style:family="paragraph" style:parent-style-name="Standard">
      <style:paragraph-properties style:line-height-at-least="0.2in" fo:text-align="start" style:justify-single-word="false"/>
      <style:text-properties fo:font-style="italic" fo:font-weight="bold" style:font-style-asian="italic" style:font-weight-asian="bold" style:font-style-complex="italic" style:font-weight-complex="bold"/>
    </style:style>
    <style:style style:name="Heading_20_1" style:display-name="Heading 1" style:family="paragraph" style:parent-style-name="Standard" style:default-outline-level="2" style:list-style-name="" style:class="text">
      <style:paragraph-properties style:line-height-at-least="0.3335in"/>
      <style:text-properties fo:font-size="20pt" fo:font-weight="bold" style:font-size-asian="20pt" style:font-weight-asian="bold" style:font-size-complex="20pt" style:font-weight-complex="bold"/>
    </style:style>
    <style:style style:name="_30__20_Block" style:display-name="0 Block" style:family="paragraph">
      <style:paragraph-properties fo:margin-top="0in" fo:margin-bottom="0in" style:contextual-spacing="false" style:line-height-at-least="0.2in" fo:text-align="start" style:justify-single-word="false" fo:orphans="2" fo:widows="2" style:writing-mode="lr-tb"/>
    </style:style>
    <style:style style:name="_30__20_Text" style:display-name="0 Text" style:family="text">
      <style:text-properties fo:color="#0000ff" loext:opacity="100%" style:text-underline-style="none"/>
    </style:style>
    <style:style style:name="_31__20_Text" style:display-name="1 Text" style:family="text">
      <style:text-properties fo:font-weight="bold" style:font-weight-asian="bold" style:font-weight-complex="bold"/>
    </style:style>
    <style:style style:name="_32__20_Text" style:display-name="2 Text" style:family="text">
      <style:text-properties fo:font-style="italic" style:font-style-asian="italic" style:font-style-complex="italic"/>
    </style:style>
    <style:style style:name="_33__20_Text" style:display-name="3 Text" style:family="text">
      <style:text-properties fo:font-style="italic" fo:font-weight="bold" style:font-style-asian="italic" style:font-weight-asian="bold" style:font-style-complex="italic"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1in" fo:margin-bottom="1in" fo:margin-left="1in" fo:margin-right="1in" style:writing-mode="lr-tb" style:layout-grid-color="#c0c0c0" style:layout-grid-lines="36"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editing-cycles>8</meta:editing-cycles>
    <meta:creation-date>2026-02-08T16:49:40</meta:creation-date>
    <dc:date>2026-08-28T23:01:58.774537979</dc:date>
    <dc:title>0574</dc:title>
    <meta:initial-creator>FJD</meta:initial-creator>
    <dc:language>en</dc:language>
    <meta:generator>LibreOffice/7.3.7.2$Linux_X86_64 LibreOffice_project/30$Build-2</meta:generator>
    <meta:editing-duration>PT11M8S</meta:editing-duration>
    <meta:document-statistic meta:table-count="0" meta:image-count="0" meta:object-count="0" meta:page-count="112" meta:paragraph-count="1003" meta:word-count="56679" meta:character-count="316464" meta:non-whitespace-character-count="259755"/>
    <meta:user-defined meta:name="AppVersion">06.0029</meta:user-defined>
    <meta:user-defined meta:name="LinksUpToDate" meta:value-type="boolean">true</meta:user-defined>
  </office:meta>
</office:document-meta>
</file>