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styles.xml" manifest:media-type="text/xml"/>
  <manifest:file-entry manifest:full-path="content.xml" manifest:media-type="text/xml"/>
</manifest:manifest>
</file>

<file path=content.xml><?xml version="1.0" encoding="utf-8"?>
<office:document-content xmlns:officeooo="http://openoffice.org/2009/office" xmlns:css3t="http://www.w3.org/TR/css3-text/" xmlns:grddl="http://www.w3.org/2003/g/data-view#" xmlns:xhtml="http://www.w3.org/1999/xhtml" xmlns:formx="urn:openoffice:names:experimental:ooxml-odf-interop:xmlns:form:1.0" xmlns:xsi="http://www.w3.org/2001/XMLSchema-instance"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loext="urn:org:documentfoundation:names:experimental:office:xmlns:loext:1.0" xmlns:dom="http://www.w3.org/2001/xml-events" xmlns:field="urn:openoffice:names:experimental:ooo-ms-interop:xmlns:field:1.0" xmlns:xsd="http://www.w3.org/2001/XMLSchema" xmlns:math="http://www.w3.org/1998/Math/MathML" xmlns:form="urn:oasis:names:tc:opendocument:xmlns:form:1.0" xmlns:script="urn:oasis:names:tc:opendocument:xmlns:script:1.0" xmlns:xforms="http://www.w3.org/2002/xforms" office:version="1.3">
  <office:scripts/>
  <office:font-face-decls>
    <style:font-face style:name="Cambria" svg:font-family="Cambria" style:font-family-generic="roman" style:font-pitch="variable"/>
    <style:font-face style:name="Cambria1" svg:font-family="Cambria" style:font-family-generic="system" style:font-pitch="variable"/>
    <style:font-face style:name="DejaVu Sans" svg:font-family="'DejaVu Sans'"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ohit Devanagari" svg:font-family="'Lohit Devanagari'"/>
    <style:font-face style:name="Lohit Devanagari1" svg:font-family="'Lohit Devanagari'" style:font-family-generic="system" style:font-pitch="variable"/>
    <style:font-face style:name="Noto Sans CJK SC" svg:font-family="'Noto Sans CJK SC'" style:font-family-generic="system" style:font-pitch="variable"/>
  </office:font-face-decls>
  <office:automatic-styles>
    <style:style style:name="P1" style:family="paragraph" style:parent-style-name="Standard">
      <style:text-properties officeooo:paragraph-rsid="0012da59"/>
    </style:style>
    <style:style style:name="P2" style:family="paragraph" style:parent-style-name="Standard">
      <style:text-properties officeooo:paragraph-rsid="001645ea"/>
    </style:style>
    <style:style style:name="P3" style:family="paragraph" style:parent-style-name="Standard">
      <style:text-properties style:use-window-font-color="true" loext:opacity="0%" fo:font-style="normal" officeooo:paragraph-rsid="00168594" style:font-style-asian="normal" style:font-style-complex="normal"/>
    </style:style>
    <style:style style:name="P4" style:family="paragraph" style:parent-style-name="Standard">
      <style:text-properties officeooo:paragraph-rsid="00168594"/>
    </style:style>
    <style:style style:name="P5" style:family="paragraph" style:parent-style-name="Standard">
      <style:text-properties officeooo:paragraph-rsid="00186688"/>
    </style:style>
    <style:style style:name="P6" style:family="paragraph" style:parent-style-name="Text_20_body">
      <style:text-properties fo:font-style="normal" officeooo:paragraph-rsid="00168594" style:font-style-asian="normal" style:font-style-complex="normal"/>
    </style:style>
    <style:style style:name="T1" style:family="text">
      <style:text-properties style:use-window-font-color="true" loext:opacity="0%" fo:font-style="italic" fo:font-weight="normal" officeooo:rsid="00095d3d" style:font-style-asian="italic" style:font-weight-asian="normal" style:font-style-complex="italic" style:font-weight-complex="normal"/>
    </style:style>
    <style:style style:name="T2" style:family="text">
      <style:text-properties style:use-window-font-color="true" loext:opacity="0%" fo:font-style="italic" fo:font-weight="normal" officeooo:rsid="0021c5db" style:font-style-asian="italic" style:font-weight-asian="normal" style:font-style-complex="italic" style:font-weight-complex="normal"/>
    </style:style>
    <style:style style:name="T3" style:family="text">
      <style:text-properties style:use-window-font-color="true" loext:opacity="0%" fo:font-style="normal" style:font-style-asian="normal" style:font-style-complex="normal"/>
    </style:style>
    <style:style style:name="T4" style:family="text">
      <style:text-properties officeooo:rsid="00095d3d"/>
    </style:style>
    <style:style style:name="T5" style:family="text">
      <style:text-properties officeooo:rsid="001645ea"/>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3"><text:span text:style-name="T4">Original t</text:span>ranslat<text:span text:style-name="T4">ion</text:span> from German to English <text:span text:style-name="T4">found at</text:span></text:p>
      <text:p text:style-name="P4"><text:a xlink:type="simple" xlink:href="http://www.bertha-dudde.info/english/edown.html" text:style-name="Internet_20_link" text:visited-style-name="Visited_20_Internet_20_Link"><text:span text:style-name="_30__20_Text"><text:span text:style-name="T3">http://www.bertha-dudde.info/english/edown.html</text:span></text:span></text:a></text:p>
      <text:p text:style-name="P6">Ver-1 (01.01.2021)</text:p>
      <text:p text:style-name="P4"><text:span text:style-name="_31__20_Text"><text:span text:style-name="T1">Minor edits made </text:span></text:span><text:span text:style-name="_31__20_Text"><text:span text:style-name="T2">here on this</text:span></text:span><text:span text:style-name="_31__20_Text"><text:span text:style-name="T1"> English version in 2026.</text:span></text:span></text:p>
      <text:p text:style-name="P1"><text:span text:style-name="_31__20_Text"><text:span text:style-name="T1"/></text:span></text:p>
      <text:p text:style-name="P1"><text:span text:style-name="_31__20_Text"><text:span text:style-name="T1"/></text:span></text:p>
      <text:p text:style-name="P1"><text:span text:style-name="_31__20_Text"><text:span text:style-name="T1"/></text:span></text:p>
      <text:p text:style-name="P1"><text:span text:style-name="_31__20_Text">BD 0682</text:span> 24.11.1938<text:span text:style-name="_31__20_Text"> </text:span></text:p>
      <text:p text:style-name="Para_20_1">Measures against writings.... </text:p>
      <text:p text:style-name="Para_20_1">God's protection.... </text:p>
      <text:p text:style-name="Para_20_1">Spiritual mercy sun.... </text:p>
      <text:p text:style-name="Standard">The more intimately your heart turns to the Savior, the closer He is to you with His love and grace. And now, My child, follow My Words and give yourself unconditionally into My power: Do not fear the earthly measures directed against the spreading of these writings. Consider that at any time this work is under My protection.... consider that I do not let something come into being, in order to let it then again fall prey to destruction. </text:p>
      <text:p text:style-name="Standard">The followers of the world do try to frighten you by decrees which punish in the strictest way whoever violates their commandments. But these will bounce off of you without effect as long as My will does not allow that you are affected by it. And I protect you and My Word and remark on this still the following: What has to happen with the writings, I will announce to you when there is danger for them. But now they are still safe, and so only pay attention at any time to the regulations coming from outside. </text:p>
      <text:p text:style-name="Standard">The time of suffering of the people will become more and more visible, and the pressure through such decrees will not least contribute to it.... But I bless those who take refuge in Me in the midst of such hardship and tribulation.... Their lot will become easier and they will experience in themselves that they are safe at the Father's heart which beats towards them in hot love. So do not let yourselves be distracted in your spiritual activity, start every work with God, and so you will also carry it out with God's help, because who calls on Me, has done no wrong request, if he entrusts himself to Me with full faith. I am only waiting for your call to be able to help you, and who else should be able to give you help than I, your Father from eternity?.... </text:p>
      <text:p text:style-name="Standard">I still let the sun shine over you at any time and let the righteous as well as the unrighteous walk in its light, I also want to be your spiritual sun in trouble and tribulation, at whose warming rays you shall recover from everything that oppresses you. All resistance will be broken for eternity, if I only give you My love and grace once.... For then you will truly want nothing more than to dwell in My sun of grace forever.... only don't let yourselves be thrown off the right track once you have entered it. Even if you have to struggle, your reward will be twice as great one day, and My love will make you happy for all eternity..... </text:p>
      <text:p text:style-name="Standard"><text:soft-page-break/>Amen </text:p>
      <text:p text:style-name="_30__20_Block"/>
      <text:p text:style-name="Standard"><text:span text:style-name="_31__20_Text">BD 0683</text:span> 25.11.1938<text:span text:style-name="_31__20_Text"> </text:span></text:p>
      <text:p text:style-name="Para_20_1">Prayer in the name of Jesus.... </text:p>
      <text:p text:style-name="Para_20_1">Trials needed to increase faith and strengthen willpower.... </text:p>
      <text:p text:style-name="Standard">You shall build yourselves up on the words of the Savior: Whatever you ask the Father in My name, that will be given to you. And so this promise is the surest guarantee for you that you will not ask in vain in Jesus' name. Therefore begin: The will of the Lord often imposes trials on you, which are to serve you for the increase of faith and strengthening of your willpower. You have to accept these as Godsent and must not waver. For you will go through all trials in vain if they do not achieve their purpose. You will only feel the fullness of life when nothing can shake your faith, when you accept joy and suffering as touchstones on the way up. In the temptations, evil also roots the power of resistance.... and the right thinking will let you recognize the danger in time; only he who surrenders himself to all impulses willy-nilly, whether good or bad.... who does not steel his will, but lets everything pass over him, will draw little benefit from such tests. And the earthly way will be easy for them, but will not fulfill the right purpose. And so you should also be aware that only constant fighting can bring you victory and that a day without a fight, brings no progress.... that every event that hinders or burdens the body, is always only beneficial for the soul, if you meet them correctly. </text:p>
      <text:p text:style-name="Standard">For behold, the Father in heaven considers His children according to need, He knows where it is necessary to help every soul to advancement, while you earthly children cannot remotely see the necessity of such trials. Let it be said to you that nothing happens without the will of the Lord and that you can very well meet all suffering with faithful trust in Him, so that it does not seem unbearable to you, because in the same measure as the Lord imposes such on you, He is also ready to help, if you only faithfully ask Him for it. You should only not lose your bond with the heavenly Father, then life will be easy for you even in strokes of fate, which the Father Himself sends you to test your love for Him.... </text:p>
      <text:p text:style-name="Standard">Amen </text:p>
      <text:p text:style-name="_30__20_Block"/>
      <text:p text:style-name="Standard"><text:span text:style-name="_31__20_Text">BD 0684</text:span> 26.11.1938<text:span text:style-name="_31__20_Text"> </text:span></text:p>
      <text:p text:style-name="Para_20_1">Prayer for help from spiritual beings.... </text:p>
      <text:p text:style-name="Para_20_1">Atonement and forgiveness of sin.... </text:p>
      <text:p text:style-name="Standard">It is written: "Come to Me, all you who are weary and burdened, and I will give you rest </text:p>
      <text:p text:style-name="Standard">...." Whoever of you feels distressed and trusts in My strength, his suffering shall be satisfied, if he only asks the Father for it in My name. Love is the greatest thing in heaven and on earth, and it is able to do everything. But this spiritual world works incessantly in love and according to My will. And so it will also protect you from all dangers because the spiritual beings do <text:soft-page-break/>nothing of themselves, but only work with Me and through Me. Who therefore recommends himself to them for protection, will be protected by My will, because everything what serves Me, is one with Me.... penetrated by one power and directed by one will. And therefore, anyone who faithfully takes refuge in Me and My strength, will walk through earthly life in safe protection. </text:p>
      <text:p text:style-name="Standard">Therefore, never forget the always ready help and ask for it, and nothing will be denied to you.... if you only think of your soul's salvation in your deepest heart, your earthly striving will also be blessed, because the Father's grace is immeasurable. And now receive: Everything that goes against the Divine order must be atoned for, for it is sin before God and man, if the effects of this sin are directed against man. Man will recognize the right order himself, but if he overturns the laws of the Divine order against his better knowledge, he rebels in effect against the highest power and perfection, and thus distances himself spiritually further and further from the eternal Godhead, with whom he should unite. </text:p>
      <text:p text:style-name="Standard">His sinful state separates him the more from the spirit of light, the more often he violates the Divine laws. But if he now desires Divine love and turns to the truth, he will also strive to change his earthly way of life and to comply with the commandments of God. At the same time, however, he will have to see to it that his knowledge matures, for in this he will come to the realization that he has erred against Divine Love, he will remember his transgressions with disgust and remorse, ask his Creator for forbearance and make an effort to fight against his weaknesses so that he does not fall back into the old guilt. And then he will also be forgiven, because the Father in heaven is mild and just.... He lets His love prevail where the earthly child realizes his wrong and asks for forgiveness. </text:p>
      <text:p text:style-name="Standard">But in the same way you should also forgive your neighbors who have transgressed against you.... You shall only always love and not seek retribution, for "judge not, lest you be judged." And as you forgive your enemies, so you will also be forgiven, for as you measure out, so will it be measured out to you. You should listen to every admonition and warning of the heart, if it drives you to repay evil with good, because you too have failed countless times in life and yet seek and expect the mercy of the Father in heaven.... So you should also be merciful and always repay with love what has been done to you. For one day you will feel it to be a blessing, and all love, which made you act according to the Father's commandments, will have a beneficial effect in the hereafter, where only the works of love will be valued. </text:p>
      <text:p text:style-name="Standard">All hatred and the urge to retaliate is a part of evil, which you have to overcome, because it only reduces your spiritual powers and hinders your ascent. Only works of love will always be beneficial for the soul. Likewise, also seek to come into the blessing of Divine grace through perpetual prayer for the strengthening of your will, because this will then also make you able to act according to God's will in His eternal order. </text:p>
      <text:p text:style-name="Standard"><text:soft-page-break/>Life so often offers opportunities which can become a danger for the soul if the will is weak, but a strong will overcomes the danger; and if the love for the Father drives the earthly child, then it will certainly not go astray from the right path and know how to live well in the Divine order. Even then, he will not need to fear the strict judging hand of the Creator, for only those who knowingly transgress against His commandments will be called upon to atone, and that according to the hardening of his heart. For the Lord is a lenient judge and forgives all guilt on earth, if it is recognized and repented of from the bottom of the heart.... But He will also know how to punish those who do not obey His commandments and never plead to Him for forgiveness anymore.... </text:p>
      <text:p text:style-name="Standard">Amen </text:p>
      <text:p text:style-name="_30__20_Block"/>
      <text:p text:style-name="Standard"><text:span text:style-name="_31__20_Text">BD 0686</text:span> 27.11.1938<text:span text:style-name="_31__20_Text"> </text:span></text:p>
      <text:p text:style-name="Para_20_1">Secrets of creation.... </text:p>
      <text:p text:style-name="Standard">The secrets of creation will be completely unveiled to those who seek Me, for I Myself will be in them, and they will receive the truth from Him Who is Lord of all creation. For if I withheld this from you, truly the purpose of creation would not be fulfilled.... Everything that is, is only for you, everything you shall see and know about every smallest work that I have created. All things are purposefully determined.... they have come into being out of My wisdom and omnipotence in such a way as they are of use for the further development of all spiritual beings, and the will of man contributes to it that all things can be rightly recognized by him and thus also become the foundation stone for eternal bliss. Because everything what pleases the human eye and heart is also accessible and visible to the spiritual being, if it has entered the state of perfection.... Everything created by Me contributes to the endless happiness of these beings and is only then understood in its greatness and perfection. </text:p>
      <text:p text:style-name="Standard">The Divine hand rules invisibly and steers every creature, but this is not yet quite comprehensible to you because you do not recognize the Spirit of wisdom, which controls and maintains everything from eternity. Only the entrance into the regions of light opens up a knowledge about this to you; on earth, however, you only have to seek the right attitude towards your Creator to enter into the most possible illumination of the spirit for you and to be able to penetrate into the miracles of Divine creation. </text:p>
      <text:p text:style-name="Standard">There will be no end of amazement when you have left your earthly body and are allowed to take a look into the evidence of love and omnipotence of the heavenly Father, Who wants to prepare unspeakable delights for you in eternity. If the work of creation is to be completely opened to you, your fullest inner consent, the fullest will to reach Me.... is necessary. Only then I can send you My Spirit, which guides you into all truth. You must fully and completely profess Me, you must be completely Mine and despise every earthly good if it makes you turn away from Me, because only I am the eternal Truth and in Me lies the complete fulfilment.... </text:p>
      <text:p text:style-name="Standard"><text:soft-page-break/>I bless those who seek Me, I walk in their midst, give them light and increase their wisdom.... I want to take possession of you so that you can no longer fall prey to the world, if only you are willing to receive Me and offer Me alone a dwelling place in your hearts..... For beside Me there is no longer room for worldly desires.... Who wants to possess Me, must give up everything else, because only in the complete devotion to Me, you find the highest and most valuable.... the eternal Truth, and only this again is the epitome of the heavenly bliss. </text:p>
      <text:p text:style-name="Standard">The world is already satisfied when you fulfill the earthly task for the benefit of your fellow men; but you only fulfill your spiritual work when you try to approach Him in longing and love for God, when then the spiritual work on you can start.... when you pay attention to the miracle of creation and thus also begin to recognize the Creator and reverently face His love and omnipotence. Only then the right relationship to the Father is established, Who then instructs you in all love and reveals the miracle of creation before your eyes, as far as you are receptive in the earthly state. Only the transition into the light-filled beyond, guarantees you a comprehensive knowledge and recognition of God's love, wisdom and omnipotence, and you will sing glory, praise and thanks to Him for all eternity. </text:p>
      <text:p text:style-name="Standard">.... </text:p>
      <text:p text:style-name="Standard">Amen </text:p>
      <text:p text:style-name="_30__20_Block"/>
      <text:p text:style-name="Standard"><text:span text:style-name="_31__20_Text">BD 0688</text:span> 28.11.1938<text:span text:style-name="_31__20_Text"> </text:span></text:p>
      <text:p text:style-name="Para_20_1">Earthly possessions and self-love.... </text:p>
      <text:p text:style-name="Para_20_1">Spiritual Possession and Charity.... </text:p>
      <text:p text:style-name="Standard">A wide field of activity will always be the work in love, you will be able to practise it incessantly, if only your will leans towards the eternal Divinity. By the abundance of unkindness among people, you will also recognize how far man's spirit has distanced itself from the God-consciousness.... how he only ever seeks satisfaction of his "I" and all love of which he is capable is only meant for this "I". And from this self-love, always only evil goes out.... The addiction to possess everything imaginable for oneself, is the cause for all evils and vices, which then adhere to such a self-loving person. </text:p>
      <text:p text:style-name="Standard">You can already see this in the simple process of the increase of goods. Man will always strive to obtain for himself everything that seems desirable to him and will not shy away from any means of obtaining what violates the commandments of God..... He will appropriate illegally or try to harm his fellow man by trickery and deceit.... he will not shy away from lying, if it brings him only the slightest advantage. </text:p>
      <text:p text:style-name="Standard">But he will never cultivate love for his fellow man, and thus he will lack everything that can bring him closer to the eternal Godhead. In the same measure, however, the activity in true charity will have a beneficial effect. Man will always strive to protect his neighbor from everything that seems disadvantageous to him, and he will always remain in the truth and act <text:soft-page-break/>according to God's commandments and thus also be allowed to enjoy God's presence at all times by engaging in works of neighborly love. </text:p>
      <text:p text:style-name="Standard">Whoever selflessly does good to his fellow man, his spiritual possessions will increase and earn him an imperishable reward in the hereafter, and only the will of man is needed to be allowed to enjoy the highest delights after bodily death. The lures of the world are the counterweight, and man in his delusion does not recognize the unworthiness of earthly pleasures, but seeks to seize them by all means, and his lot in the hereafter is therefore a meager one, joyless, because he will be granted in the same measure as he gave to his fellow men in earthly life. </text:p>
      <text:p text:style-name="Standard">He who loves only himself too much can never attain Divine grace, for the Lord will never bless his doings.... Only the practice of love for one's neighbor assures him that. He who willingly gives away his possessions, will receive double - and not only earthly, but to an even greater extent spiritually, because love is the highest, and only through love can man redeem himself already on earth.... </text:p>
      <text:p text:style-name="Standard">Amen </text:p>
      <text:p text:style-name="_30__20_Block"/>
      <text:p text:style-name="Standard"><text:span text:style-name="_31__20_Text">BD 0689</text:span> 28.11.1938<text:span text:style-name="_31__20_Text"> </text:span></text:p>
      <text:p text:style-name="Para_20_1">Incarnation.... </text:p>
      <text:p text:style-name="Para_20_1">Bridge.... </text:p>
      <text:p text:style-name="Standard">He who wore the crown of thorns loaded the sins of mankind on His shoulders and yet remained the purest, most innocent Lamb of God. Night was the portion of all souls at that time, but with the Savior the light came to earth, and darkness was overcome by Jesus' </text:p>
      <text:p text:style-name="Standard">death on the cross. And whoever opened his heart to receive the light, his guilt of sin was blotted out by the love of the Savior. The power of evil was broken; the Savior acquired the right for people to enter the eternal home, if they accepted faith in Jesus Christ as the Son of God. </text:p>
      <text:p text:style-name="Standard">For an immeasurably long time the gates to the Father's house were closed, because sin separated the soul from the eternal Godhead.... Then the Lord built a bridge from earth to the spiritual world. The unbridgeable gap until then could be overcome by faith.... the eternal Godhead inclined itself Fatherly to His creatures and it finds the way to the Father, who only has the will, because the Divine Savior has paved the way by His incarnation.... </text:p>
      <text:p text:style-name="Standard">Amen </text:p>
      <text:p text:style-name="_30__20_Block"/>
      <text:p text:style-name="Standard"><text:span text:style-name="_31__20_Text">BD 0690</text:span> 29.11.1938<text:span text:style-name="_31__20_Text"> </text:span></text:p>
      <text:p text:style-name="Para_20_1">Incarnation.... </text:p>
      <text:p text:style-name="Para_20_1">Worldly pleasures.... </text:p>
      <text:p text:style-name="Para_20_1">Self-salvation.... </text:p>
      <text:p text:style-name="Standard">Man's power became infinitely greater, and his will became powerful, because the power of love gained the upper hand over evil, and whoever now lives in love, can acquire this power in such a way that the career on <text:soft-page-break/>earth is fully sufficient to enter the realms of eternal bliss as a clarified being after bodily death. </text:p>
      <text:p text:style-name="Standard">Only the will of man remained untouchable, and this will now the opposing power tries to influence to the utmost, so that the inclination to love is weakened and thus the self-redemption through love is questioned. Only the uninterrupted striving to live in the will of God, is able to resist the efforts of the adversary. Where the will seriously turns to God, there the opposing power has lost all power.... it seeks indeed again and again to bring man down, however these attempts are ineffective, because the love to God outweighs everything. Thus, the incarnation of Christ was the victory over evil.... the power of the adversary was broken and the power of the earth being willing to love, increased in the same measure, and an ascent to God was now secured for all spiritual beings.... </text:p>
      <text:p text:style-name="Standard">The demons of the universe now seek with all cunning to seize the souls and to awaken or strengthen all desires that are destructive, because these again weaken the will, which is otherwise strong and resistant. Therefore, any worldly desire is an obstacle to the final reunion with God, because then the will does not fully turn to the eternal Divinity, but is divided and gradually more and more inclined to the world, because the will of man becomes weaker and weaker and the temptations from the side of evil stronger in the same measure. </text:p>
      <text:p text:style-name="Standard">In itself, the desire for the world is not a sin, as long as the commandments of God are not violated, but the renunciation of all worldly pleasures is, as it were, the ladder to the top, because man then exchanges them for Divine grace. The body willingly gives up the pleasures of the world, for which the soul, however, is unspeakably richly endowed with strength and grace for its actual purpose. And the soul feels well in this state, which lets it dwell in light spheres, whereas the body gradually loses the inclination to the world completely and the sacrifice of the body is more and more easily bearable, the more perfect the state of the soul is. </text:p>
      <text:p text:style-name="Standard">But what people strive for on earth, who do not live in the grace of God, is only appearance and deception, everything melts and passes away like foam, creating comfort for the body only for the earthly time, but leaving the soul in the poorest condition.... Then man has lived his earthly life completely useless, not thinking of the task he had to fulfill. And so the work of redemption, the incarnation of God, has remained without any blessing for such an earthly child.... the bridge, which the Savior built to mankind, they have not entered. They continue to walk on the path of darkness, which previously led people astray, and do not see the light-filled path, which the love of God has made passable for the earth children.... This way is certainly narrow and a way of renunciation, self-denial and highest demands on the soul, but it inevitably leads to the goal.... It shapes the earthly human being into a child of God who finally unites with the heavenly Father and thus finds his way home to the Father's house.... </text:p>
      <text:p text:style-name="Standard">Amen </text:p>
      <text:p text:style-name="_30__20_Block"><text:soft-page-break/></text:p>
      <text:p text:style-name="Standard"/>
      <text:p text:style-name="Standard"><text:span text:style-name="_31__20_Text">BD 0691</text:span> 29.11.1938<text:span text:style-name="_31__20_Text"> </text:span></text:p>
      <text:p text:style-name="Para_20_1">Father’s Words.... </text:p>
      <text:p text:style-name="Para_20_1">Love.... </text:p>
      <text:p text:style-name="Para_20_1">Poem.... </text:p>
      <text:p text:style-name="Standard">Gladly and joyfully you shall do this work and be sure of My help at any time. For I always bless those who remain in My will. I Iook after innumerable beings, and I will never leave Mine in trouble, if their striving is to live pleasing to Me. As everything around you is My work, so I also want to be active in you and by virtue of My love also kindle the flame of love in you and let it flare up, because who longs for Me has love in himself and should only require that it be fulfilled for him.... </text:p>
      <text:p text:style-name="Standard">Constant contact with Me is the most blissful feeling in the heart.... you will no longer imagine yourselves on earth when you have tasted these delights and yet increase your longing for ever greater fulfilment, for love surpasses itself.... it has no end and no limits, it is only ever giving and making happy, and its abode will always be a heart turned towards Me. For I Myself am love, and he who loves Me from the heart, receives Me in his heart - and he who lives in My love, hears the most blessed language.... his heart is jubila-tion and rejoicing, and nothing will be able to rob him of his happiness, whatever comes rushing at him from outside. For he is secure in My love, and his desire for Me will be fulfilled.... </text:p>
      <text:p text:style-name="Standard">Therefore seek to always be active in love, then My presence will make you endlessly happy. Because whatever you start, My love watches over you, and like a loyal Father, I direct your steps that you do not deviate from the right way and get into the dangers of life. And I still have many joys in store for you; I make you the most light-filled beings in the hereafter, if your love for Me does not slacken and your hearts beat towards Me. Because the child's happiness is the Father's joy, his well-being is My concern, and where you run the risk to stumble, I hold My hand protectively over you. </text:p>
      <text:p text:style-name="Standard">(And if your heart longs.... for Me only unwaveringly, My love will carry you.... to Me in the homeland - then, relieved of all suffering, you walk in brightest light.... Then in heaven above, you will see your Father's face.... And your heart will tremble.... and glow with love.... And you will live in delight, blissfully resting at My breast.... Constantly be near Me, be in blissful pleasure and joy; My love will give you.... purest happiness for eternity </text:p>
      <text:p text:style-name="Standard">....) </text:p>
      <text:p text:style-name="Standard">Amen </text:p>
      <text:p text:style-name="_30__20_Block"/>
      <text:p text:style-name="Standard"><text:span text:style-name="_31__20_Text">BD 0692</text:span> 30.11.1938<text:span text:style-name="_31__20_Text"> </text:span></text:p>
      <text:p text:style-name="Para_20_1">Need to mediate.... </text:p>
      <text:p text:style-name="Para_20_1">God's Word.... </text:p>
      <text:p text:style-name="Para_20_1">Purest truth.... </text:p>
      <text:p text:style-name="Standard"><text:soft-page-break/>The highest bliss of heaven will be granted to you who serve the Lord. For the innumerable dangers threatening the soul in earthly life are to be properly recognized by people, and therefore the Word of God must reach them in this form, in order to let faith arise anew and to again direct the people's thoughts to Jesus Christ, the Divine Redeemer. </text:p>
      <text:p text:style-name="Standard">For it has become a world of appearances, no-one really recognizes the purpose of his existence on earth anymore, everything turns to matter and thus reduces the power of the spiritual. And yet so much help is available to them, which they only need to seize. The Lord constantly imparts His Word to them.... He wants to instruct mankind of His will and their task. Because it is about infinitely great things.... it is about eternity. </text:p>
      <text:p text:style-name="Standard">The Lord can only speak to humans through the mouths of humans if He wants to form free, self-determining beings into children of God, because all other admonitions from above are also no longer heeded, but accepted as events occurring again and again, and therefore the Lord will have to intervene so conspicuously when His admonitions and His words are not heeded. Only in each individual's oppressive distress will it become apparent to them and even then the term "force of nature" will still keep many away from thinking correctly, because their delusion has already progressed too far, and so help can only be granted to those who turn to the Creator of heaven and earth with full faith.... who commend their lives to Him and ask for His mercy. Only they will be saved from all distress. </text:p>
      <text:p text:style-name="Standard">So that the number of these may increase, the Lord sends out His servants beforehand, who are to give news of what is to be expected. They can still change people's thinking if they preach the Word of God, which the Lord wisely blesses with His power, so that all who hear it and accept it believingly, will feel this power. Only through this Word of God transmitted to people, can salvation still be brought to them, and it is indispensable for mankind to lead them to correct thinking. Whoever, in the name of the Lord, loves to preach the Word of God to his neighbor, is only an executor of the Divine will. The Word of God is to arise anew among mankind and can only be taught in the present time in such a way that it appears acceptable to the one willing to believe, because man resists too much against everything improbable.... However, he should also not be forced to accept the faith, but his free will should decide and accept or reject it. </text:p>
      <text:p text:style-name="Standard">What reaches the servants on earth and is received by them with full faith, is the purest light truth from the heavens.... it is the expression of Divine love for man.... it is the most unspoiled teaching of Christ, which He Himself taught the people on earth and which remains eternally the same. If you people receive this, you are blessed, and if you also impart this to your fellow men, your reward will be truly high one day. Love for your fellow human beings should be your driving force, and words given in love, will also not fail to make an impression.... They will awaken love again and let God be recognized as the wis-est, most loving Father, Whom the earthly child must love above all else. </text:p>
      <text:p text:style-name="Standard"><text:soft-page-break/>Where the Word of God has found entrance, there also peace of heart will return, the longing for the world will recede, all shine and glamor of this will fade, and man will only desire to hear God's word and to get from it strengthening and comfort, inner peace and happiness..... For the Word of God replaces a thousandfold the pleasures of the world, if it is received in full faith. </text:p>
      <text:p text:style-name="Standard">Whoever is in the service of God, is called to stand up for the Word of God and, as an em-issary of the Lord, to give notice of His will. The task of these servants is such an enormous and extensive one, because it is of greatest necessity for the people who walk on earth in deepest night and do not understand the seriousness of the present time. And therefore these servants should also be equipped with all power to support their words effectively in the name of the Lord. Because a person standing in full faith, who visibly has extraordinary power, will most likely be able to consolidate the faith in a divine being, to whom everything in the universe is subordinate.... </text:p>
      <text:p text:style-name="Standard">And once man has this knowledge, then he will also be willing to accept the Divine Word and make an effort to obey the will of the Lord which is recognizable from it; but who also rejects such proofs of Divine love and care for people, he will get into bad trouble, if the Lord will determine the elements of nature to inform mankind about His existence. Then the voice of the Lord will sound audibly to all and cause fear and terror with the unbelievers, to whom the last reprieve is granted.... </text:p>
      <text:p text:style-name="Standard">Amen </text:p>
      <text:p text:style-name="_30__20_Block"/>
      <text:p text:style-name="Standard"><text:span text:style-name="_31__20_Text">BD 0693</text:span> 30.11.1938<text:span text:style-name="_31__20_Text"> </text:span></text:p>
      <text:p text:style-name="Para_20_1">Capacity for spiritual food.... </text:p>
      <text:p text:style-name="Para_20_1">Chaplain.... </text:p>
      <text:p text:style-name="Standard">See, My child, what your spirit absorbs is well prepared by Me and therefore always adapted to your capacity. First your spirit must be receptive so far that I can impart profound wisdoms to it, and until this is achieved, the teachings must be offered to you as before. It is not only necessary to write them down, but they are also to be rightly understood by you, and this can only be accomplished by constantly offering the spiritual food, until you are so far educated that you can easily understand what is still destined for you in spiritual goods. </text:p>
      <text:p text:style-name="Standard">True love will also bring you there, if your zeal does not slacken, but it is also put to your heart that your task is to teach one day.... And therefore the spiritual food must be offered to you in such a way that it is quite understandable to you and can also be absorbed intellectually, in order to be able to refute all objections well, which is very necessary for those who want to be convincing. Always trust in your Savior, who finds the right measure for you in everything and to Whom every nook and cranny in the chambers of your heart is known.... He distributes the gifts to you according to your needs.... </text:p>
      <text:p text:style-name="Standard"><text:soft-page-break/>Today you shall receive a wise word about those whose office it is or should be to proclaim the teaching of God. See, I always call some among the people who are to be active according to My will, and I can always be pleased with their willingness to serve Me. But now the number of those who want to serve Me becomes smaller and smaller. There are indeed many who exercise the office of a pastor, but they do not take the care for the salvation of the soul seriously. They do not observe the fourth commandment: You shall honor father and mother.... They are not active for <text:span text:style-name="_31__20_Text">My</text:span> honor but only enjoy <text:span text:style-name="_31__20_Text">their</text:span> physical well-being.... They no longer recognize the Father in Me and consequently also deny Me all honor and love by trying to present Me to people as a stranger.... as a punishing judge, but not as a kind Father.... They are active with their mouths, but their hearts are far away from Me, because they themselves do not recognize Me and therefore cannot tell people about My love. </text:p>
      <text:p text:style-name="Standard">They are now destined for a hard fate. They will have to fight for their bodily sustenance, they themselves will be in such distress that they will have to prove their faith, they will only be able to carry out the holiest mission, which should actually be their ministry, under strong self-denial. They will have to give up all apparent prosperity and will only be chosen heralds of the Word of God for their fellow men. And people will certainly desire to hear the Word of God, and they will take refuge in those who can enlighten them about the essence of the Divinity, but they will never attain new and firm faith there where faith has already lapsed and who cannot offer the Word of God to people with the right zeal. </text:p>
      <text:p text:style-name="Standard">And for this time I prepare you, so that such righteous people, hungry for the truth, are offered the right doctrine of God and the Word of God arises anew among mankind. Everything will collapse and only the pure unadulterated Word of God will be preserved, b<text:span text:style-name="T5">e</text:span>cause the power of the world does not reach this, and if God's struggling fighters are now truly prepared to stand up for Me, My power will also overflow into them, and they will suddenly recognize the truth brightly and lightly and take care of the spreading of My Word with double zeal. </text:p>
      <text:p text:style-name="Standard">Before that, you, My faithful servants, will also be exposed to strong hostility from this side, because these proclaimers of My teaching, who have almost fallen away from God, do not want to admit that they had built up their teaching on erroneous premises until now. </text:p>
      <text:p text:style-name="Standard">.... They will stand up for the old, which has long since no longer completely corresponded to the will of God, and they will also be difficult to dissuade from it, until the desire to do only what is truly right becomes so active in their hearts, that they will recognize with the help of Divine grace, the working of the Godhead from above.... that they recognize the presence of the Savior among mankind and His exceeding love for the creatures. Then they too will submit to God's will and be truly active for His Word and give glory to the Father in heaven alone.... </text:p>
      <text:p text:style-name="Standard">Amen </text:p>
      <text:p text:style-name="_30__20_Block"><text:soft-page-break/></text:p>
      <text:p text:style-name="Standard"><text:span text:style-name="_31__20_Text">BD 0695</text:span> 3.12.1938<text:span text:style-name="_31__20_Text"> </text:span></text:p>
      <text:p text:style-name="Para_20_1">Full faith.... </text:p>
      <text:p text:style-name="Para_20_1">Fight against doubts.... </text:p>
      <text:p text:style-name="Standard">People do not know how easily they can sink into unbelief, if the inner attitude towards the Father leaves much to be desired, because the Lord Himself is the protection of all those who seek Him, and thus the child who longs for Him, cannot go astray. Every minute of life is precious, and if they are used to win erring souls, they are blessed by the Lord. Therefore, do not let any doubts come to you.... your thoughts move in the sense of the Lord, He leads you, as it were, through the daily life in such a way that you find activity in your spiritual task. The slightest impulse is often enough for a person to become thoughtful.... </text:p>
      <text:p text:style-name="Standard">A secure feeling of being safe redeems man from all torment, and so the Lord has already taken care of your further life, and you can calmly devote yourself to your spiritual work and look up to Him full of trust. For it is an eternal struggle for a weak soul.... Where only the slightest distrust appears, there the spirits of the underworld are gathered in droves to drag down such a doubting heart. Everything that does not surrender unconditionally to the power from above, is seized by the opposite pole and then weakened more and more, and then the soul has to struggle immeasurably to get back in touch with the power from above. And all this only when quiet doubts want to capture the heart.... </text:p>
      <text:p text:style-name="Standard">The Lord demands the most faithful trust from you, whom He Himself instructs. Consider that every doubt grieves the Lord.... consider that He wants to form you into fully believing children and that you should never therefore doubt His words.... For then all evil powers find entrance into a doubting heart and displace the equally active good spiritual beings, so that their influence also becomes weaker and only a strong will can curb the danger for the soul. </text:p>
      <text:p text:style-name="Standard">Let it be said to you that no victory can be won without a fight, and therefore you must fight against all doubts, you must know that fullest strength lies in undoubted faith, but that you give yourselves into the power of the enemy. Leave all your worries to the Lord, He will lift you up when you want to despair. He will comfort you and also give you information where you are ignorant.... And so He always has ready for you what is appropriate for your soul.... He imparts purest truth to you, and every doubt about it is wrong against the Lord and Saviour, just as fullest trust and undoubted faith will always please Him. </text:p>
      <text:p text:style-name="Standard">And so gather in prayer, and ask the Father for His assistance in all your distressing concerns and questions.... and give Him the most undivided attention and the best will, and all your doubts will be cleared up and your questions will be answered, for it is the Lord's will that you know Who you desire to know.... </text:p>
      <text:p text:style-name="Standard">Amen </text:p>
      <text:p text:style-name="_30__20_Block"><text:soft-page-break/></text:p>
      <text:p text:style-name="Standard"><text:span text:style-name="_31__20_Text">BD 0696</text:span> 4.12.1938<text:span text:style-name="_31__20_Text"> </text:span></text:p>
      <text:p text:style-name="Para_20_1">Love.... </text:p>
      <text:p text:style-name="Para_20_1">Fulfillment.... </text:p>
      <text:p text:style-name="Para_20_1">Source of spiritual wealth ... </text:p>
      <text:p text:style-name="Standard">What happens in the last time will make you completely faithful, because your prayer penetrates to the Lord and will find hearing. Behold, My child, it is My will that your feeling be deepened, a covenant shall be made between Me and you that will last forever, and if it is not strengthened through all trials, there is always the danger of slackening..... </text:p>
      <text:p text:style-name="Standard">It is beyond human insight what a responsibility the struggle in earthly life is, but an unlimited knowledge of it would influence the free way of acting.... But the meaning of life is the striving towards God out of completely free will, unconscious of his waiting glory or damnation. Because if a being acts calculated, every deed and omitting loses value.... </text:p>
      <text:p text:style-name="Standard">Love should drive man and this again be the innermost drive, but the right measure of love is the only desire going upwards, because I Myself am Love.... who therefore has Me in himself through his work in love, lets himself be grasped by Me as it were without resistance and lead over into My kingdom. </text:p>
      <text:p text:style-name="Standard">The earthly child can therefore be put before the greatest task without worry; it will comply with this task out of its own drive, because love was active first, only it must be stimulated and strengthened continuously through resistances, because the demands of life, which approach an earthly child standing in such a task, are unspeakably great.... It must be able to assert itself against all hostilities from outside, it must be extraordinarily knowledgeable itself and be able to prove itself against objections from the hostile side.... it must grow stronger, which is impossible without inner struggle. </text:p>
      <text:p text:style-name="Standard">But no office is given to man without the necessary application of strength, and very often man does not recognize the true purpose of an apparent setback, which is always a means against lukewarmness and fatigue of the spirit. Full understanding will only come to him when he retrospectively looks at his earthly life, but as long as his life is still on earth, he is often afflicted by anxiety, and in such he intimately appeals to the heavenly Father for help.... And so the covenant with Me is established ever more firmly; the faith of him who takes refuge in Me, is rewarded and grace is supplied to him in increased measure. </text:p>
      <text:p text:style-name="Standard">Behold, separation from Me is the most bitter suffering which can threaten the earthly child, but who is frightened that I could leave him, has My fullest love, because his heart longs for Me.... how will it need to fear that I turn away My love from him. And his longing should only be greater and greater, so that I can give him My love.... Every spiritual feeding is the highest proof of My love, because he who is worthy of this food, will never <text:soft-page-break/>hunger and thirst, and so the love for Me is also the fulfillment of the longing at the same time, because he who loves Me, receives. </text:p>
      <text:p text:style-name="Standard">Let the world strive for earthly goods and consider where true happiness is to be found.... </text:p>
      <text:p text:style-name="Standard">Always only there, where pure love fills the hearts.... Love that is ready to give.... But as long as only love for earthly goods is stimulated.... Love which wants to possess, as long as it will also not produce inner happiness and inner peace. If love now turns to Me, if it wants to give to Me, and indeed itself as My own, then this love will trigger unspeakable delights, because I Myself want to be fulfillment.... The slightest plea for Me shall be enough that the earthly child hears My language.... it shall be visibly distinguished on earth that spiritual power supports it and it walks in My love from now on. </text:p>
      <text:p text:style-name="Standard">The source of life is always and forever My grace, and who stands in My love, he may draw from this Source uninterruptedly, he will never need to live in want and suffer and will gather spiritual wealth, and there will be no end to the joy, which My love prepares for him. And such is destined for those who see the Lord in Me.... who always submit themselves to Me and show Me love and honor.... But I incline to them as Father, Who draws His children to Himself in deepest love, because what My love once created, lives in this world - but everything out of Me shall also be one with Me.... If it now desires Me as its Creator and Father of its own accord, My joy is indescribable, because My love is for you, My children, eternally.... And your return to the Father's house shall be your highest bliss.... </text:p>
      <text:p text:style-name="Standard">Amen </text:p>
      <text:p text:style-name="_30__20_Block"/>
      <text:p text:style-name="Standard"><text:span text:style-name="_31__20_Text">BD 0697</text:span> 5.12.1938<text:span text:style-name="_31__20_Text"> </text:span></text:p>
      <text:p text:style-name="Para_20_1">Savior as a doctor.... </text:p>
      <text:p text:style-name="Para_20_1">Teaching of the present time.... </text:p>
      <text:p text:style-name="Para_20_1">Heaven's message.... </text:p>
      <text:p text:style-name="Standard">"Oh that I had a thousand tongues to praise Your power and glory, oh Lord, Who governs the world from eternity to eternity.... And Who in mildest mercy take care of Your earthly children and give them words of love over and over again.... Be my protection and shield now and always.... Amen." </text:p>
      <text:p text:style-name="Standard">This is how it should sound in your hearts, and you should look up to Him in gratitude, Who makes you worthy of His grace, because the Lord enlivens you with His Word. He is the Savior of your soul, the true Physician, Who lets you recover, Who recognizes all your sufferings and in tireless love is concerned to bring you salvation..... If you believe His words, if you truly let yourselves be cared for by Him, if you henceforth desire the right healing potion, the recovery of your soul will be your share and your state of suffering will be remedied forever. See God's work, and recognize His love, and do not hide yourselves, but accept with a grateful heart what His Father's hand offers you. The teachings of the present time no longer correspond to His will; the humanity that is willing takes Him, and His <text:soft-page-break/>mercy applies to them. And who expects too much from this earth, shall be pointed out to the transitoriness of everything earthly. </text:p>
      <text:p text:style-name="Standard">The Lord's will is always and forever the same, that people on earth should seek to ennoble their being, that they lend their ear to the messages of heaven and that they are most clearly shown the way that leads to the ennoblement of the soul. And in what fullness the love of the Lord expresses itself, is evident from the fact that He Himself walks on earth and reveals Himself to the loving and willing children of earth, and that in every way. A clear all-round vision and an inward listening lets His presence be clearly recognized by the one whose heart turns to God. And His Spirit is constantly in their midst, and so the ones who are in His will also feel His nearness and always know what the Lord desires, and, removed from the world, strive to fulfill His will. </text:p>
      <text:p text:style-name="Standard">But he who looks and listens with worldly eyes and ears can never be sure of the recovery of his soul, he rather disregards everything that is useful for the soul.... he does not need the doctor because he does not want to follow his wise instructions, and therefore has little possibility to improve the state of his soul. And the earthly course does not contribute to it, because the Word of the Savior was disregarded. The power from above was limited by man's willingness to resist, and all the love and mercy of the Lord had no effect on him. </text:p>
      <text:p text:style-name="Standard">But what a tremendous responsibility towards the soul.... And how hopeless the distant path of life, if the will of man does not change.... At the threshold of death he often realizes his error, and then the soul goes into a bleak afterlife, where the struggle begins again, if the soul does not want to recognize.... or a heavy struggle begins, if the soul has recognized.... </text:p>
      <text:p text:style-name="Standard">Amen </text:p>
      <text:p text:style-name="_30__20_Block"/>
      <text:p text:style-name="Standard"><text:span text:style-name="_31__20_Text">BD 0698</text:span> 5.12.1938<text:span text:style-name="_31__20_Text"> </text:span></text:p>
      <text:p text:style-name="Para_20_1">Knowledge of God.... </text:p>
      <text:p text:style-name="Para_20_1">Recognizing the origin.... </text:p>
      <text:p text:style-name="Standard">People recognize less and less their origin, and since they are not aware of it, they also do not understand their task on earth. And even if times pass over it, they must inevitably first come to this realization, before step after step of their higher development can take place. </text:p>
      <text:p text:style-name="Standard">The length of time does not release man from the task which is uncomfortable for him, to seek first the connection to his Creator.... He must for the first time acknowledge the Creator and enter into contact with Him, and it can only be advantageous for him if he seeks this connection as soon as possible, because only from this time, on his life can be lived according to its purpose..... </text:p>
      <text:p text:style-name="Standard">But before that, life is only a playful dissipation of precious time, because it does not entail the slightest benefit for the soul. And it will only be of disadvantage if man lives thought-lessly and never deals with the question <text:soft-page-break/>of his origin. God has truly given him the intellect and the ability to think for nothing, if he does not use them to achieve spiritual success. </text:p>
      <text:p text:style-name="Standard">Rarely man is granted the grace to be obviously pointed to the state before his embodiment. Who does not search in the desire for truth on the way of the heart, will hardly be able to be initiated, and therefore also his original nature will remain an eternal riddle to him.... he does not give himself the slightest effort to receive a satisfying enlightenment about it. And so he can either only accept as truth what is offered to him from a spiritually more mature side, or he must remain in a dark, unclear state until he finally recognizes his actual origin after a long, unused time on earth. And that always the sooner, the more this question moves him. For God gives enlightenment to every man who asks for light, and he also imposes the same obligation on every man to make use of his thinking and knowledge, and so complete ignorance is always a certain spiritual inertia.... He who never asks himself such questions will also not be able to get an answer, and he who lives throughout the day without all thinking, has actually no right to enliven the earth, because he does not fulfill the actual purpose of life. Only the great grace and mercy of God will, through sometimes painful intervention, make even such people think, so that the person can at least stand in the light for the rest of his life, if he does not behave in a completely dismissive manner and disregard all warnings or indications. Then only a powerful intervention on the part of the eternal Divinity helps such a being to not leave earthly life in fullest ignorance and then have to go an infinitely longer way in the hereafter to reach the same goal, the knowledge of his coming forth out of God. This is inevitably the first necessity.... it is the first possibility of ascent - only then there can be talk of a further development, and only then it is possible to establish the right relationship to the Creator and eternal Father, without which the stage of perfection can never be reached.... </text:p>
      <text:p text:style-name="Standard">Amen </text:p>
      <text:p text:style-name="_30__20_Block"/>
      <text:p text:style-name="Standard"><text:span text:style-name="_31__20_Text">BD 0699</text:span> 6.12.1938<text:span text:style-name="_31__20_Text"> </text:span></text:p>
      <text:p text:style-name="Para_20_1">State of the soul after death.... </text:p>
      <text:p text:style-name="Para_20_1">Spirit of God.... </text:p>
      <text:p text:style-name="Standard">In all clarity the state of the soul will reveal itself to you, one day, when the soul has left the body and it enters through the gate of eternal life. Then the term "God-spirit" will reveal itself in the most understandable way. A separation will take place in the form that the God-spirit, which is sheltered in the soul, will completely unite with all soul substance, while the bodily shell will loosen all the fetters restraining the soul and grant it completely free exit from the body. </text:p>
      <text:p text:style-name="Standard">That which is earthly will go towards earthly decay, but the immortal soul only changes its place of residence.... it is no longer bound to time and space by the outer shell, but in infinity everywhere its will leads it, subject to no compulsion and no inhibition, but completely free and unbound from <text:soft-page-break/>itself. Provided that it has reached the degree of maturity on earth, which is required to now stay in light-regions. For if the soul is not yet completely purified of all dross and desires, it cannot find entrance into such regions of light, but must first reach the necessary degree of maturity in the hereafter. </text:p>
      <text:p text:style-name="Standard">It is so easy to understand that just the connection with the Divine Spirit, is already the state of light itself.... God Himself is light, and everything that originates from God, must also be light as long as it is perfect.... Likewise, that which is imperfect, that which has fallen away from God, must be darkness until it has found its way back to God, the eternal Light, and then likewise shine again in the brightest light.... Thus the union of the soul with the Spirit of God in man, must also be the entering into the brightest state of light, and every state of darkness must have found its end, if the soul is seized by the Divine elemental power, which is the Divine Spirit in man..... </text:p>
      <text:p text:style-name="Standard">Nothing in the world can closely compare with the delights of this union of the soul with the Spirit of God..... This is so incomparably blissful and yet, with a little good will, so exceedingly easy to achieve, and this moment compensates the earthly child a thousandfold for the most difficult and painful earth life. But all the coercion exerted on the soul would never bring about such a feeling of bliss, and therefore again free will must be active in man if he is to be granted the highest happiness: the union with the Spirit out of God, immediately upon his entry into the hereafter..... </text:p>
      <text:p text:style-name="Standard">Amen </text:p>
      <text:p text:style-name="_30__20_Block"/>
      <text:p text:style-name="Standard"/>
      <text:p text:style-name="Standard"><text:span text:style-name="_31__20_Text">BD 0700</text:span> 7.12.1938<text:span text:style-name="_31__20_Text"> </text:span></text:p>
      <text:p text:style-name="Para_20_1">God's love.... </text:p>
      <text:p text:style-name="Para_20_1">Power.... </text:p>
      <text:p text:style-name="Para_20_1">Will to create.... </text:p>
      <text:p text:style-name="Standard">Behold how the sea of Divine Love pours out over all creatures.... how the Source of grace constantly opens and the fullness of God's love communicates itself to His beings. Visible and invisible powers are always ready to carry out what God's love wants, and so the love of the Lord works unlimitedly.... always and forever. His will is power, His love is strength, and His wisdom creates from will and love.... Every thing is therefore the love-work of God carried out in all wisdom, it came into being out of itself, in that the love of God became active, and such a love-work must therefore also be the highest.... it must announce the will and the love of God visibly and tangibly or perceptibly to the created and can therefore also never sink back into nothingness, because everything created is power.... the power however does not decrease, but steadily increases into infinity. </text:p>
      <text:p text:style-name="Standard">A created being, as a product of this creative power, the origin of which is Divine Love, must therefore likewise harbor love and power within itself, even if in the most infinite part.... Every being holds a spark of this Divine Love and power in itself.... Now the being - especially those in possession of free will - has the task to bring this spark likewise to ever greater formation, <text:soft-page-break/>thus to increase its own power of love in union with the love of God and thus to unite itself again with the original Power, the epitome of love, so that everything that went out from God, returns to Him again. </text:p>
      <text:p text:style-name="Standard">To whom this does not seem comprehensible, imagine a power plant, which produces and delivers power at the same time. The more power is required, the more is produced, but the plant receives all power supply undiminished in the form which was gained by the used power, therefore only a transformation of the original power has been achieved, but not the smallest part of the power has been lost. And therefore also the smallest thing in the universe can never be lost or destroyed, because it always bears witness in the whole universe only in another form, according to the will of the Lord, of the never-ending forming will of the eternal Godhead. This is well understandable to you, but not how the power as such increases in the beings created by God.... </text:p>
      <text:p text:style-name="Standard">The Source of light will forever not dry up, because Divine power can never exhaust itself, although every being owes its existence only to this Source of power.... The light and the power increase uninterruptedly through emanations into the universe. These are neither limited nor dependent on any influence, but uninterrupted expressions of the working and the love of God, which would only then decrease if the creative will of God would decrease. But this cannot happen, because it would mean a lack of love, and since God is nevertheless love itself, so it must also be ceaselessly creatively active and again and again produce new living beings, to whom the never ending love of the father is directed. </text:p>
      <text:p text:style-name="Standard">The more the creative urge is now active, the more numerous are the wonders of creation </text:p>
      <text:p text:style-name="Standard">.... and since every work of creation is power out of God, this power increases unfinitely daily and hourly, because the most manifold works of creation emerge from the will of God continuously and everywhere in the universe, and not for a second will creation as such decrease in form and size or diminish, but instead become more and more extensive and diverse through the eternally invincible creative will of God, which arises out of the infinite love of God. </text:p>
      <text:p text:style-name="Standard">And therefore the Lord has also placed love and the will to form in every created being, which then should bring the being, if free will is given to it, to highest perfection, so that the power of God, which is Eternal Love, is only always increased and as such triggers the highest happiness in heaven and on earth, because the epitome of all Divinity and therefore of the highest bliss, is love.... </text:p>
      <text:p text:style-name="Standard">Amen </text:p>
      <text:p text:style-name="_30__20_Block"/>
      <text:p text:style-name="Standard"><text:span text:style-name="_31__20_Text">BD 0701</text:span> 8.12.1938<text:span text:style-name="_31__20_Text"> </text:span></text:p>
      <text:p text:style-name="Para_20_1">Unbeliever.... </text:p>
      <text:p text:style-name="Para_20_1">Prediction.... </text:p>
      <text:p text:style-name="Para_20_1">Extraordinary sign.... </text:p>
      <text:p text:style-name="Standard"><text:soft-page-break/>The unbelievers increase, they no longer look in prayer for their Savior from the misery, they neglect to give Him love and honor, and wander through earthly life, unaware of their Creator. But this detachment from God results in the worst.... A pure spirit can remain hidden from the world for ages, but if He expresses Himself visibly, then this is inevitably necessary. Embodied in matter, His walk on earth became a sign of His love to people when mankind languished too much in the bonds of darkness. Now, however, mankind rebels against the eternal Godhead in the same way, not respecting His will, and is only continuously active to increase the distance between the Creator and itself.... </text:p>
      <text:p text:style-name="Standard">Such a project must be prevented, so that the collapse.... of the spiritual decay is prevented for the salvation of those who are not completely in darkest night. But the love of the Father of all creatures is eternal and long-suffering.... His will is not ruin and punishment, but salvation from deepest misery. The coming judgment will be a testimony of how infinitely merciful the rule of the eternal Godhead is and how the way to conversion is still recommended to everyone in the last hour and how every will can bring about the change of his fate. For God never seeks to abandon the child to ruin, but to guide it by all means to self-knowledge, which is synonymous with ascent.... In His boundless mercy He wants to draw to Himself what now remains at a distance from Him.... </text:p>
      <text:p text:style-name="Standard">He has wisely let the greatest signs precede the coming time and will still do this to a greater extent in order to let everyone pay attention to an extraordinary event, and who is aware of these signs, will recognize in it the rule of the Divinity. </text:p>
      <text:p text:style-name="Standard">The greatest danger for you humans is that you think you are strong and yet you are not able to stop the slightest thing what the Father sends over you as a sign of his power. Go into yourselves and recognize your weakness, and you will become stronger in spirit in the same measure.... you will recognize the spiritual work of the present time, you will recognize the representatives of God, the proclaimers of the light, and this will be a comfort for you in the coming time. Your own will will be decisive of how far you are prepared when the Lord visibly appears, and you will recognize Him when it is time.... He will make Himself known to him who will seek Him in the spirit, and all matter will give way to His light, only the spirit will see and recognize. And you, who consciously expect this time, the Lord will give you His grace by dwelling among you and strengthens your hearts by His presence.... </text:p>
      <text:p text:style-name="Standard">Amen </text:p>
      <text:p text:style-name="_30__20_Block"/>
      <text:p text:style-name="Standard"/>
      <text:p text:style-name="Standard"><text:span text:style-name="_31__20_Text">BD 0702</text:span> 8.12.1938<text:span text:style-name="_31__20_Text"> </text:span></text:p>
      <text:p text:style-name="Para_20_1">Predictions.... </text:p>
      <text:p text:style-name="Para_20_1">Signs.... </text:p>
      <text:p text:style-name="Para_20_1">Earthly dispositions.... </text:p>
      <text:p text:style-name="Standard"><text:soft-page-break/>Everything will be understandable to the world, but not my work on this earth on the human children, whom I have chosen for Myself for a great task and whom I assist with advice and action, so that they are active according to My will. And it will nevertheless also become obvious to the world and its followers that a power incomprehensible to them rules them, because they will often be hindered in the execution of their plans and this will make them suspicious when a certain resistance will be recognizable which always makes itself felt against their orders. </text:p>
      <text:p text:style-name="Standard">The more attentively people follow this intervention of a higher power, the clearer the connection will also come to them, because always there, where it is necessary to under-mine connections or, where a spiritual blossoming visibly comes to light, to stop it.... there the will of man will have to obey Me, and who opposes My will, will be completely powerless and become aware of his earthly weakness. Every offense against My will, no matter how small, will be avenged in a peculiar way.... </text:p>
      <text:p text:style-name="Standard">Who wants to be master, will be his own servant, and who wants to command, will have to obey. And I Myself will order it this way to strengthen the ones who are Mine in their faith, because they will get into bad trouble through the instructions of the world. And again he who fights for Me and My Word will win, because I Myself am with him. And what will shortly take place, will make many think, but My power and My will, will weaken the suffering of the righteous and they shall not become a stumbling block for those who see the loving Father in Me.... </text:p>
      <text:p text:style-name="Standard">I know My children well, and their lot shall truly be an easy one.... I give them the strength to bear what I let come over them because of the sinners, and My strength softens all suffering and pain. And I bless </text:p>
      <text:p text:style-name="Standard">a thousandfold those who bear their suffering with surrender for My sake, because I only send such to strengthen My kingdom and to make My power known to all the world.... </text:p>
      <text:p text:style-name="Standard">Whoever is offended by this, does not recognize Me and will truly not attain the knowledge of the eternal Divinity in this world, but the others will thank Me for all eternity that I have awakened them from night and sleep. </text:p>
      <text:p text:style-name="Standard">When this will be revealed to the world, nature will likewise revive in a wonderful way.... </text:p>
      <text:p text:style-name="Standard">I will let so obvious phenomena appear on and above the earth, that the thinking man will already recognize My work by it, and who pays attention to My signs, and this in reverence and love to Me, I will direct his mind that he always does the right thing and remains protected physically as well as mentally from harm. </text:p>
      <text:p text:style-name="Standard">Because I know the ones who are Mine, and the ones who are Mine know Me.... And as soon as an earthly child entrusts himself to Me in full faith, I let his well-being concern Me, and that in every way. For the power of the world is small and can offer neither protection nor security to you humans.... Whoever therefore thinks of protecting himself earthly is abandoned of My power and My will without salvation, because he only <text:soft-page-break/>desires the safe-ty of his body and does not think of his soul, but I want to save the soul from destruction and must therefore put the body into fear and distress so that it comes to its senses and finds its way to Me as its Creator.... And he who calls upon Me in trouble shall be assured of My love and mercy.... I will lovingly receive him and draw him to My Father's heart, and there will be great joy in heaven over the prodigal son who returns home to his Father's house.... </text:p>
      <text:p text:style-name="Standard">Amen </text:p>
      <text:p text:style-name="_30__20_Block"/>
      <text:p text:style-name="Standard"><text:span text:style-name="_31__20_Text">BD 0705</text:span> 10.12.1938<text:span text:style-name="_31__20_Text"> </text:span></text:p>
      <text:p text:style-name="Para_20_1">The Father's inheritance.... </text:p>
      <text:p text:style-name="Para_20_1">Childship of God.... </text:p>
      <text:p text:style-name="Para_20_1">Light beings.... </text:p>
      <text:p text:style-name="Standard">You are My children, and that must be enough for you to live according to My will and to enter into a right relationship with Me. For if I have chosen you to take up the Father's inheritance, to be active in My kingdom like Me, to increase the miracles of creation.... if I want to withhold nothing from you which has been created in the whole universe.... then you must see from this that My love for you is unlimited and that this love, in turn, is solely the outflow of the Father's heart, thus you must be most intimately united with Me. </text:p>
      <text:p text:style-name="Standard">And what is out of Me, goes the way of matter to become completely similar to Me, because only in the overcoming of this, lies the God-likeness. No atom of love of the world </text:p>
      <text:p text:style-name="Standard">.... of love of things which are dominated by opposing power.... may adhere to a being which wants to be like Me. As a completely purified light-being, it must be able to manage and rule at My side and always want the same as I do and put it into effect. </text:p>
      <text:p text:style-name="Standard">And this high task, which makes you extremely happy, is due to all of you who are My children.... Today you cannot yet grasp what delights this task holds, for your spirit is not yet quite aware of the infinite scope of My words. But when you have laid aside the flesh and look around in the universe with spiritual senses, you will remember My words with holy shuddering, you will understand it and be blessed and full of love, lean towards the Divine Creator, Who has dignified you with this task. </text:p>
      <text:p text:style-name="Standard">But the childship of God presupposes spiritual maturity to be allowed to dwell constantly in the nearness of your Father. All splendour and fullness of light can only then be entitled to a spiritual being when it has become a light-being itself, i.e. has reached the state of maturity through permanent love-work.... that it has therefore foundationally become love itself, and thus is allowed to approach the original Light, the heavenly Father as Love Himself. Then My will will take hold of you, My true children.... you will always want the same and be continuously active in eternity for your own bliss and the happiness of countless living beings, which again emerge out <text:soft-page-break/>of you by virtue of My will.... And you will sing praise and thanks to the Father of the universe for all eternity.... </text:p>
      <text:p text:style-name="Standard">Amen </text:p>
      <text:p text:style-name="_30__20_Block"/>
      <text:p text:style-name="Standard"><text:span text:style-name="_31__20_Text">BD 0706</text:span> 10.12.1938<text:span text:style-name="_31__20_Text"> </text:span></text:p>
      <text:p text:style-name="Para_20_1">Lack of self-knowledge.... </text:p>
      <text:p text:style-name="Para_20_1">Self-love.... </text:p>
      <text:p text:style-name="Para_20_1">Stubbornness.... </text:p>
      <text:p text:style-name="Standard">Pay attention to the words that come to you today: The most bitter condition of life is caused by people who are in perpetual self-destruction and do not implore God's grace for help, through which they would be freed from the pressure that burdens them. These people always see their own situation as so deplorable and get more and more entangled in gloomy feelings and their whole being is finally only a boundlessly bitter one, and that without any real cause. </text:p>
      <text:p text:style-name="Standard">Their self-love is too strongly developed to overcome themselves, and they see much rather the fulfillment of life in the lot of other people, and so a just judgment always remains something foreign to these people. They reject all rational reason and thus have a much more difficult life through their own stubbornness, because a good will would have let them master life much easier. </text:p>
      <text:p text:style-name="Standard">Life itself is so instructive and gives so much guidance, if it is only used properly and re-course is taken to work in love in all oppression of the soul. Then balance is created, and the heart becomes joyful.... And when one's own person is put aside, all heaviness falls away from the human being and he finds the fulfillment of life in working for others. The purpose of life is always only one's own maturation, a renunciation of the fulfillment of one's own desires and perpetual willing service. </text:p>
      <text:p text:style-name="Standard">The more man can subordinate himself, the freer his spiritual state will become, and the more often he practices self-conquest, the stronger his will becomes, and this work on himself brings about an ennoblement of the whole being, then only the good of the fellow man will always be taken into account, and painful state which torments the people, is removed. </text:p>
      <text:p text:style-name="Standard">.... And this is achieved by the will to act.... It is much easier to defeat the world than to defeat oneself.... </text:p>
      <text:p text:style-name="Standard">Man does not want to admit to be the originator of his condition, he always looks for the cause everywhere else than with himself, and this is his mistake.... Where self-knowledge is lacking, help is difficult to bring.... because then where should the lever be applied.... He who wants to criticize only others, but never himself, will hardly recognize the basic evil, he will always find himself only pitiable and will not muster the will to bring an end to his condition, which nevertheless oppresses him. </text:p>
      <text:p text:style-name="Standard">And so only one thing has a right effect on such a mind.... to make it aware in all love of its wrong attitude towards life, which man should master himself and not let himself be mastered by it, which is the case every time <text:soft-page-break/>he suffers from the pressure of his mood and does not find a way out. Where there is the will, there is also the deed, and only this frees the person from any evil..... </text:p>
      <text:p text:style-name="Standard">Amen </text:p>
      <text:p text:style-name="_30__20_Block"/>
      <text:p text:style-name="Standard"><text:span text:style-name="_31__20_Text">BD 0707</text:span> 11.12.1938<text:span text:style-name="_31__20_Text"> </text:span></text:p>
      <text:p text:style-name="Para_20_1">Activity of the creatures.... </text:p>
      <text:p text:style-name="Para_20_1">Creative power.... </text:p>
      <text:p text:style-name="Para_20_1">Free will.... </text:p>
      <text:p text:style-name="Standard">See and understand that all creatures subordinate themselves to the will of God, and then try to make clear to yourselves how little own will already enables man to move in the order of God, and how versatile on the other hand he can work through this will, i.e., which wide field of activity is opened to him on earth.... How again and again the human is chosen to form the exterior of the earth according to his liking, how always the creative power is given by God for this and this can come to development in every way under right application of his free will. How he is therefore as it were creatively active himself, as far as it corresponds to human abilities. Everywhere the approval of God must accompany man's creative will, but God will respect the freedom of the will as far as possible, which is why also works arise, which can absolutely not find the full approval, because they offend against His commandments or the Divine order.... or also not the preservation of the existing, but rather serve destruction.... </text:p>
      <text:p text:style-name="Standard">or which a certain selfishness or material profit-seeking is the basis. </text:p>
      <text:p text:style-name="Standard">Where man can fully dispose of his will and is thus much ahead of the creature, he should use this wisely and deal with this gift of freedom in such a way that he first places every action at the Lord's disposal.... In this way, his thinking and willing will be properly directed, and he will not run the risk of violating the Divine order. </text:p>
      <text:p text:style-name="Standard">What is evident in nature and can be observed again and again with all creatures, is the uniformity of activity adhering to every work of creation, and so man pays attention to it.... he tries as far as possible to form himself and his creative urge in such a way that he does not fragment in an activity which brings no or only little benefit for mankind. The constant willingness to serve, is a factor which is highly valued, and again and again man must be reminded that love should be the principle of all earthly activity.... Then every action out of free will, will always correspond to the will of God.... </text:p>
      <text:p text:style-name="Standard">Then he has one thing ahead of the creature, that his higher development is his own merit, because he has used his free will for the progress of the soul. All creatures have their activities on earth prescribed to them, and they comply with them, because they cannot live differently than is God's will.... while man has so many endless possibilities in earthly life consisting of different activities, and it is completely up to him to live in the will of the Lord, to submit himself to Him, or to work contrary to the Divine order. The <text:soft-page-break/>ability to judge is given to everyone to recognize the will of the Lord, because otherwise one could not speak of a truly free will. </text:p>
      <text:p text:style-name="Standard">The will is only completely free where the human being has knowledge of the one as well as of the opposite and can now do and leave according to his own discretion.... He will also never be in doubt about what is good or evil and what is therefore pleasing to God or does not correspond to His will.... It will therefore subordinate itself to the will of God, which always only strives to work and create in all love and for the blessing of its fellow people. God will help them with His help and increase and strengthen the knowledge, the energy and the will to love, and such a person will carry out the will of the Lord in every action and every thought.... and his will will always be subject to the Lord..... </text:p>
      <text:p text:style-name="Standard">Amen </text:p>
      <text:p text:style-name="_30__20_Block"/>
      <text:p text:style-name="Standard"><text:span text:style-name="_31__20_Text">BD 0708</text:span> 12.12.1938<text:span text:style-name="_31__20_Text"> </text:span></text:p>
      <text:p text:style-name="Para_20_1">Spiritual knowledge necessary for testing and judging the gifts from above.... </text:p>
      <text:p text:style-name="_30__20_Block"/>
      <text:p text:style-name="Standard">Behold, you my children, I want to direct your attention to Me, and the spirit in you should only always become aware of its origin. Therefore, leave the outside world unnoticed and turn your gaze only inward, then a peaceful feeling in you will give you the proof that you are on the right way, and the spiritual alertness will increase in the same measure, the less you pay attention to the life outside of you. The greatest care should be given to the care of the inner life, and a blossoming of everything spiritual will be the result. </text:p>
      <text:p text:style-name="Standard">As soon as My Spirit descends upon you and you hear My voice, the goings-on of the world will no longer touch you as long as you are willing to receive My Word. And you will find the access to Me wherever you stay, because it is your soul which rises into spiritual spheres, although the body stays in the midst of matter. And the environment does not prevent you to get in touch with Me, if your heart only longs for Me. Therefore, receive the teaching from above, My child, which your otherworldly circle of friends now transmits to you: </text:p>
      <text:p text:style-name="Standard">It will become more and more difficult for people to judge consistently.... They will be exposed to many errors as long as they do not ask the Lord Himself for help, and most of them fail to do so.... Thus, many different opinions and perceptions of what is solely important in earthly existence, arise. Whoever takes the trouble to examine a work that is of unusual origin according to human judgment, will not be able to find the right explanation and pass the right judgment even with the best will, if he neglects to ask for the power to examine such a work with a clear mind. </text:p>
      <text:p text:style-name="Standard">Become like the children.... i.e., do not consider yourselves able to solve difficult problems without the Father's help, but leave yourselves full of trust to the Fatherly guidance, and you will be astonished how easily <text:soft-page-break/>comprehensible the most difficult problem appears to you and how easily and effortlessly you will penetrate into a field which was inexplicable to you so far. Therefore knowledge is withheld from all those who do not believe to need their Father.... and all words will be only empty letters to them.... Whereas a true child of God will embrace every word like a revelation, because the Lord also reveals Himself to His true children and is far from those who do not recognize Him. </text:p>
      <text:p text:style-name="Standard">And so the presence of the Lord has become everywhere only a fairy-tale concept.... People lack true faith in God's activity among mankind, and in the same way they will never want to acknowledge an intervention of the Divine Father, if they want to examine intellectually what can only be understood in the deepest heart. </text:p>
      <text:p text:style-name="Standard">What the eternal Divinity gives you in terms of grace is indescribable, but the greatest measure of grace is ineffective if it is not recognized and therefore does not want to be received. Therefore, the Divinity only works visibly where faith is the first precondition.... </text:p>
      <text:p text:style-name="Standard">And so an unspeakable amount can be given to a person and yet the fellow human being cannot participate in this gift, because his spirit is not receptive to it.... because he lacks faith. </text:p>
      <text:p text:style-name="Standard">And so all spiritual gifts only go to those people who want to receive and this will is also conditioned by faith. Therefore, only a fully believing mind will be entitled and able to examine the gifts from above, and likewise a derogatory judgment of an unbeliever will be worthless in itself, because only he who is called should examine.... but only he is called whose spiritual experience let him find the connection with the Lord. </text:p>
      <text:p text:style-name="Standard">But who still stands completely apart and is only a right representative of the world, cannot possibly perceive in spiritual spheres and never judge as an ignorant person.... What is demanded in earthly life.... a certain knowledge of the matter to be judged.... must be considered even more necessary in spiritual life, if the judgment is to be wise and just.... </text:p>
      <text:p text:style-name="Standard">Amen </text:p>
      <text:p text:style-name="_30__20_Block"/>
      <text:p text:style-name="Standard"><text:span text:style-name="_31__20_Text">BD 0709</text:span> 12.12.1938<text:span text:style-name="_31__20_Text"> </text:span></text:p>
      <text:p text:style-name="Para_20_1">Many are called.... </text:p>
      <text:p text:style-name="Para_20_1">Power of prayer for receptivity.... </text:p>
      <text:p text:style-name="Standard">Behold, My child, still the way to eternal life is to be entered under My guidance.... I have understanding for everything and in all love I am anxious to dissuade you from the wrong way and to make clear to you the uselessness of your worldly striving.... And I want to spare you all suffering on earth and in the hereafter. If you now follow My Word and take all spiritual strength from it, if you allow the thoughts of eternity to enter into you and serve each other in love, your way of life will not be difficult, but without My Word you will never find the right way, for you are already too alienated from the spiritual and your thinking has become materialistic.... </text:p>
      <text:p text:style-name="Standard"><text:soft-page-break/>I myself am so far away from you because you have distanced yourselves from Me, and the more lonely you walk the life, the greater the distance from Me becomes, and I Myself cannot fetch you back, because you have to be active out of yourselves, through the free will, which is indispensable to win the adoption as a child of God. And so I see with sad-ness how little attention you pay to your salvation.... as you don't think about your wrong life. </text:p>
      <text:p text:style-name="Standard">And again it is only My great mercy and My infinite love for you that I give you information about My will.... And I call you all, you My children on earth.... All of you may hear my word if you only desire it. But how shall you receive if your will is not strong enough?.... How shall I speak to you, who do not meet Me with full faith and long for My presence?.... How should you hear My voice in your heart if your heart is not inflamed with love for Me.... and I can only express Myself through love and in love. Thus, many are called but only a few are chosen, and the latter have to sacrifice their entire will to Me completely in order to then also receive endlessly more than they have given for Me. </text:p>
      <text:p text:style-name="Standard">The power of prayer is underestimated by all of you.... it is so great that you will succeed in everything you ask for in prayer.... So also you will be honored as a receptacle of My Word of My wisdoms, if you strive for this sincerely and ask for the grace of such a distinction from the Father in heaven. All your spiritual striving will not be unsuccessful, for you will truly do no wrong in this regard. I want to give this in the highest measure to the few people who love Me and desire My Word, they shall draw all strength from it, raise themselves up in trouble and go through earthly life full of hope towards a blissful life in the hereafter. </text:p>
      <text:p text:style-name="Standard">And every earthly heaviness will fall off them if they are in possession of My Word and make an effort to live according to this Word. Therefore, whoever always strives for it, will also be honored by Me with the Word, if he only pays attention to the inner voice.... </text:p>
      <text:p text:style-name="Standard">For I dwell again among people on earth who are of good will and bring them refreshment and consolation, restoration and strengthening through My Word, and if I send this promise to you, you need never fear your body's and your soul's downfall..... Only the body can separate painlessly from the soul, but the latter then enters the realms of bliss forever in a light-form.... </text:p>
      <text:p text:style-name="Standard">Amen </text:p>
      <text:p text:style-name="_30__20_Block"/>
      <text:p text:style-name="Standard"><text:span text:style-name="_31__20_Text">BD 0710</text:span> 13.12.1938<text:span text:style-name="_31__20_Text"> </text:span></text:p>
      <text:p text:style-name="Para_20_1">Father's Words of Love.... </text:p>
      <text:p text:style-name="Para_20_1">Collaborators.... </text:p>
      <text:p text:style-name="Standard">Know, little children of Mine, that I love you and that you should never despair or doubt My love for you..... The teachings which you receive daily testify to this, and if they awaken reciprocal love in you, the power of My love works in you. This love has no limits.... It will awaken in My true children hunger and thirst for ever new proofs of love in the Word.... There <text:soft-page-break/>is nothing more satisfying than to be able to quench this hunger and thirst with the gifts of My love and yet to remain in the desire for the bread of heaven, to never be satiated and to always be able to enjoy the joys of fulfillment. And from this you recognize My love that I Myself dwell among you all the time, awaken the desire in you as well as fulfill this desire and am always ready for you where you long for Me and let Me be found where you seek Me. </text:p>
      <text:p text:style-name="Standard">The souls of My children seek the light and I kindle it in their hearts, I leave no stone un-turned to bring My kingdom also to those who are in full ignorance and whose will so stubbornly rejects Me. Because those children do not yet know My love, which want to make them so happy. They only always go blindly through life and also reject a guide who knows the way, but if they get completely lost and do not find the way in the spiritual night, then they will gratefully make use of the help, if I send it to them anew. Because I have patience with all these spiritually blind ones.... they do not see the beautiful around them and therefore also do not recognize its Creator. And My love cannot warm them, because they remove themselves from the area of the sun of grace and do nothing to test the effect of its rays. </text:p>
      <text:p text:style-name="Standard">And so I have countless tasks for you, My servants.... to mention My great love and mercy especially to such erring human children. You must diligently support Me by directing the thinking of such people as My co-workers in the most natural way to spiritual problems. </text:p>
      <text:p text:style-name="Standard">The spiritually active man takes up such hints and does not let them pass by unnoticed. </text:p>
      <text:p text:style-name="Standard">Although he will always say to himself that he cannot receive a complete enlightenment on earth, he is now much easier to direct and also more accessible to such questions and considerations. </text:p>
      <text:p text:style-name="Standard">But I have to send stronger proofs of My work to those who keep themselves completely apart, but often in a painful way. Whoever does not want to recognize My love must feel My power, because he always has the possibility to change this tangible power into just such love, if he only seriously wants to.... </text:p>
      <text:p text:style-name="Standard">Whoever embraces Me with his heart, will constantly feel My presence.... I will be close to him like a brother and be his Friend and Adviser in all his needs.... For I love My children and do not want to see any of them lost.... And in My love, I bring together those who can help each other, and if they carry out My will and comply with My commandments placed in their hearts, the work for each other will also be beneficial.... The resistance will become less and less, and the spark of love for Me will ignite and soon flare up into a bright flame.... And so start working on all souls who are still far away from Me, so that they will be led up and recognize their Creator, who is love from eternity to eternity.... </text:p>
      <text:p text:style-name="Standard">Amen </text:p>
      <text:p text:style-name="_30__20_Block"/>
      <text:p text:style-name="Standard"><text:soft-page-break/><text:span text:style-name="_31__20_Text">BD 0711</text:span> 14.12.1938<text:span text:style-name="_31__20_Text"> </text:span></text:p>
      <text:p text:style-name="Para_20_1">Father's Words.... </text:p>
      <text:p text:style-name="Para_20_1">Dictation.... </text:p>
      <text:p text:style-name="Para_20_1">Audible voice ... </text:p>
      <text:p text:style-name="Standard">You must use every hour, My child, because the time on earth is short. An obedient and willing child stands in My grace and will also be worthy of My Word at any time, but he should be stingy with every hour that can give him the most precious thing that is granted to an earthly child. Behold, you have a work before you, for the accomplishment of which much time is needed, therefore not even one hour should be missed, because it can be used unspeakably beneficially. So today you shall be informed shortly that the most precious gift is still offered to you in a continuation.... A time will still pass, and during this time your thoughts will occupy themselves very much with Me, and when you have reached the degree of love, which will let you hear My Word in your heart, you will also be able to follow My dicta-tion, and immediately be able to reproduce everything you have heard. </text:p>
      <text:p text:style-name="Standard">But who is to serve Me like this, must completely subordinate himself to Me, his will must merge with Mine and his longing must be meant for Me alone. Try to reach this state, My child, so that you can solve your task and become absorbed in it yourself, to be unspeakably happy already on earth. </text:p>
      <text:p text:style-name="Standard">I form My servants on earth and want to possess their hearts completely, and the more intimately they love Me, the greater their desire for Me is, the sooner they will get fulfillment, and I will be so close to them that they hear and feel Me. And every word shall sound in the heart, it shall proclaim My love for those who sacrifice their will to Me. </text:p>
      <text:p text:style-name="Standard">When the hour has come which I have intended for you to receive the most beautiful and most precious, then only this task on earth lies before you, to which all your zeal shall then apply, and an indestructible work shall be offered to mankind, which shall make My love for mankind visible to it.... My suffering and death on the cross.... To become worthy of this task, persevere in prayer and keep your heart pure for Me.... That you, being partaker of the great grace, may serve humanity through your will.... </text:p>
      <text:p text:style-name="Standard">Amen </text:p>
      <text:p text:style-name="_30__20_Block"/>
      <text:p text:style-name="Standard"><text:span text:style-name="_31__20_Text">BD 0712</text:span> 15.12.1938<text:span text:style-name="_31__20_Text"> </text:span></text:p>
      <text:p text:style-name="Para_20_1">Warning against false judgment.... </text:p>
      <text:p text:style-name="Para_20_1">Unkindness of peoples.... </text:p>
      <text:p text:style-name="Standard">Behold, you My children, you do not yet have the estimation for the right and true in your weak spirit and must therefore only rely on My Word, which will guide you right and protect you from all error, if you only strive to fulfill My will. To be able to understand everything right, far more is needed, but I already want to show you the way, which leads you to the right recognition. But if the inner voice warns you, then follow it, often the surest guarantee for truth is hidden in the feeling, and if you only carry desire for truth, you do not go the way of error so easily. And so you do not <text:soft-page-break/>need to fear, because I protect you that you do not fall prey to lies and error. </text:p>
      <text:p text:style-name="Standard">However, always pay attention to My Word. Where you hear this, you are on the right track.... but do not fall into the mistake of wanting to extend your judgment to areas of knowledge that are far away from you and not yet explained. Everything will be offered to you at the right time, and in such a form that you can absorb it and you are convinced of its truth. However, try to avoid any criticism, so that you do not reject something that could be of use to you one day. </text:p>
      <text:p text:style-name="Standard">You must have unlimited trust in the Lord of heaven and earth, only then you are also worthy to receive unlimitedly, and then it will fall from your eyes like scales, and you will learn to understand everything what seemed incomprehensible to you so far. But preserve also your sense of justice.... this is suggested to you. By condemning, you can cause great injustice to people, and a mild judgment will always be a blessing for you; hatred and revenge, on the other hand, will only bring bad things. </text:p>
      <text:p text:style-name="Standard">As the Creator of heaven and earth, I can never agree with the world-events.... I cannot approve of people being full of unkindness towards each other.... I cannot approve of the hatred and enmity of the peoples and still less give My approval if the conduct of people has such an effect that hardship, misery and sorrow are the consequences.... and the sooner people come to the insight of their wrong actions, the sooner they may expect My help </text:p>
      <text:p text:style-name="Standard">.... But I never give My support to wrongful, deterrent actions.... and the less love people show for each other, the less love they can expect from Me, I can only reveal Myself where I find loving hearts, but where feelings of hatred and revenge have the upper hand, I keep away. </text:p>
      <text:p text:style-name="Standard">People often prove themselves best when they are together in misery and yet try to allevi-ate this misery for each other. There I take abode, but where the endeavor of the people is to strike wounds at each other instead of healing such, there I cannot stay, but am far away from the people who do not live in love. And so always keep to what you receive as a principle from above: to cultivate love towards every person.... every person should be the same for you; you should look at no-one contemptuously and do love to everyone equally, then your father in heaven will repay the same with the same to you, and his love for you will never cease in eternity.... </text:p>
      <text:p text:style-name="Standard">Amen </text:p>
      <text:p text:style-name="_30__20_Block"/>
      <text:p text:style-name="Standard"><text:span text:style-name="_31__20_Text">BD 0713</text:span> 16.12.1938<text:span text:style-name="_31__20_Text"> </text:span></text:p>
      <text:p text:style-name="Para_20_1">Light and Truth.... </text:p>
      <text:p text:style-name="Standard">Blessed shall you be who place yourselves at the disposal of the Lord. For it is written that all angels in heaven serve the Lord and the earth bows before Him.... and that whoever acknowledges His majesty and is subject to Him in heaven and on earth, shines in light. </text:p>
      <text:p text:style-name="Standard"><text:soft-page-break/>The world can grant earthly goods, but never let the light of truth reach the children of the earth, because this is only possible for God, who is the Truth Himself..... And the richest man on earth is to be called poor, if he does not contain the truth, the knowledge of the Creator and the faith in His infinite love.... In contrast, every earthly child is immeasurably rich, who possesses these goods, whose heart is full of love for the Savior and in whom is the longing for ever deeper knowledge. </text:p>
      <text:p text:style-name="Standard">Everything earthly must seem worthless in view of the highest gift of God.... of the truth out of God.... And whoever helps to do this and offers his hand, whoever makes the truth accessible to mankind through his will, is a true disciple of the Lord, a servant on earth and a propagator of the doctrine of God according to the will of the Lord. The hour of redemption is near to him, all earthly heaviness will fall from him, and where he believes to serve, he will reign.... </text:p>
      <text:p text:style-name="Standard">For truth will pave its way, it will be recognized and desired, it will touch the mind of man unspeakably beneficently where truth is desired and striven for. Where a soul stands in the light of truth, it will detest the lie, it will rush through the whole world and always stick to the truth, because it never lets go of what it has taken possession of. If you try to take the truth from the soul, once it has recognized it, it will give up the fight and fall into darkness. </text:p>
      <text:p text:style-name="Standard">But to prevent this is the Lord's concern.... He does not abandon His children and lets the light shine brightly, so that the truth breaks its way through and the soul is granted help. </text:p>
      <text:p text:style-name="Standard">And so the servants of the Lord are in busy activity. People do not yet understand the miracle of Divine love.... They still oppose it with a quiet resistance and yet are seized by the power of love.... Everything that is truth must again express itself in love.... What emanates from God, as love itself, must inevitably also lead to love again; that which has its origin in love, must develop into full activity, and consequently again draw love to itself.... </text:p>
      <text:p text:style-name="Standard">And so also the pure truth will always be life-awakening and life-affirming, because who has recognized rightly, now only sees in the right fulfillment of life the true purpose and must therefore adjust himself affirmatively to life. What this means is that the person with the knowledge.... with the right God-consciousness cannot look at life from the negative side, but joyfully and cheerfully surrenders to the Divine power, always with the faithful trust that he will be guided wisely and rightly and thus also be equipped with Divine power against all hostile activity. How this power expresses itself, people often cannot understand, but the faith in it lets them receive it undiminished. For he who has love, is in the truth.... and he who is in faith, has the power to recognize the truth and to live in love.... </text:p>
      <text:p text:style-name="Standard">Amen </text:p>
      <text:p text:style-name="_30__20_Block"/>
      <text:p text:style-name="Standard"><text:span text:style-name="_31__20_Text">BD 0714</text:span> 17.12.1938<text:span text:style-name="_31__20_Text"> </text:span></text:p>
      <text:p text:style-name="Para_20_1">Primordial power.... </text:p>
      <text:p text:style-name="Standard"><text:soft-page-break/>From the Primordial Power, all currents go into the universe. Every radiation, no matter how small, has an invigorating and awakening effect, and if the expression of power of all things and creations is the original state - and therefore nothing can be imagined which is not produced by the Primordial Power - then also every work of creation must be God's power in itself, and this in the measure in which its nature expresses the omnipotence and wisdom of God in the total creation..... </text:p>
      <text:p text:style-name="Standard">The more purposeful provisions are intended for this work of creation, the more comprehensibly this power will become apparent to man, and so naturally the Divine Power must also be inherent in man as the creature of God to whom the noblest provision is intended, for he is a bundle of rays awakened and enlivened by the elemental power, which Divine will and love produced and sent out into the universe, which condensed itself in form and is always and forever a particle of this elemental power. </text:p>
      <text:p text:style-name="Standard">The diversity of the created beings will always allow the assumption that also the fullness of power is distributed differently and is also expressed differently. And this assumption is correct, because every being is always so far able to let its power work, as it corresponds to the activity determined to the being. Every being is active out of itself.... it is a creature standing completely isolated in the universe, to which a certain task is incumbent, and it fulfills this task by virtue of the power working in it, which again is nothing else than the direct radiation of the Divine Primordial Power. </text:p>
      <text:p text:style-name="Standard">Whoever takes a closer look at the miracles of creation, recognizes the Spirit of God, the eternally unchanging and eternally never-ending power everywhere. Everything that lives, is permeated by this power and everything that is dead, lacks it, which is even more understandable that just all life is power in itself and the lack of this power for a thing, means death. And as soon as this power becomes active, all life develops.... The power is Divine and is therefore imperishable and eternally the same.... even if it also animates a being through millennia. It will always have its starting point in God, the eternal Primordial Power, and will also desire to return, because the energy-Producer receives the radiations back into the universe undiminished and the cycle is always and eternally the same.... </text:p>
      <text:p text:style-name="Standard">And so every created being is sent out into the universe in well-considered intention.... It should become aware of its power, which is out of God and therefore lets the being recognize as the same product.... as the same power in the tiniest part, as there is the Divine Power as Primordial Power of all existence.... </text:p>
      <text:p text:style-name="Standard">Amen </text:p>
      <text:p text:style-name="_30__20_Block"/>
      <text:p text:style-name="Standard"><text:span text:style-name="_31__20_Text">BD 0715</text:span> 18.12.1938<text:span text:style-name="_31__20_Text"> </text:span></text:p>
      <text:p text:style-name="Para_20_1">Concern of the spiritual friends to the relatives on earth.... </text:p>
      <text:p text:style-name="Standard"><text:span text:style-name="_32__20_Text"><text:s/></text:span><text:s/>All resistance against the power of the Lord is in vain, He puts you into the sphere of action which can provide you with the state of maturity, and any resistance against the will of the Lord now also requires the intervention of <text:soft-page-break/>the Divine Power, because the Lord does not leave man to his self-chosen fate as long as the will of man does not obviously oppose the will of the Lord. In all distress of life, the Lord knocks at the door of the heart and desires admittance.... And so earthly hardship is very often the most salutary medicine against the rigid mind of earthly children. Therefore, confidently leave all your worries to your Divine Savior, and patiently await the time of spiritual maturity of your loved ones.... </text:p>
      <text:p text:style-name="Standard">Now your spiritual friends report to you how the first signs of your blessed work on earth are already noticeable. A whole circle of spiritual beings is already active to continue the work begun on your fellow brothers and sisters, and there are many connections from the other world to earth, which are evaluated in most eager work, in order to so influence as much as possible the thoughts of the earthly children. All work in this regard is of such immense value, for through it the thinking of people is directed upward and progress in the spiritual field is achieved. For without such indications on your part, people enter so seldomly the spiritual bridge to the beyond, and there are still so very few people to whom the Scriptures as well as spiritual conversation are real edification; the world still holds mankind too much captive, and the real activity, the work on the soul, is a relative concept to it. </text:p>
      <text:p text:style-name="Standard">Whether now the thinking of man turns to worldly interests or lets himself be captured by spiritual questions, is left completely to the free will of man; and to influence this will in the right direction, is the endeavor of countless spiritual beings to whose care people are entrusted. A direct influence on the earthly children is only rarely possible, therefore the cooperation of willing servants of the Lord on earth, is welcomed with exceeding joy. And in the same measure as the earthly child helpfully supports the spiritual beings, the still erring relatives are also looked after from the spiritual side; they try to execute this task with all their love for them, and the earthly people are therefore never without protection. </text:p>
      <text:p text:style-name="Standard">Every help from earth is accepted and abundantly repaid to those close to the earthly child who are in need of spiritual care. And therefore no soul is helpless and abandoned to darkness, but the spiritual friends wrestle the erring and ignorant souls from darkness to the best of their ability and bring them close to the light, so that they also recognize their origin out of God and their life's task caused by it. And the sun will rise where there is still night.... in the light of truth will stand all, to whom your care applies.... </text:p>
      <text:p text:style-name="Standard">Amen </text:p>
      <text:p text:style-name="_30__20_Block"/>
      <text:p text:style-name="Standard"><text:span text:style-name="_31__20_Text">BD 0717</text:span> 21.12.1938<text:span text:style-name="_31__20_Text"> </text:span></text:p>
      <text:p text:style-name="Para_20_1">Miracle of Divine Love.... </text:p>
      <text:p text:style-name="Para_20_1">Father's Words.... </text:p>
      <text:p text:style-name="Standard">Behold, My child, the miracle of Divine love is still incomprehensible to you, and yet it will always be the proof to you of My walking among you who adhere to Me. Behold, where two love each other, they will give and do <text:soft-page-break/>everything to each other, because love is only genuine when it gives to make the other happy. And likewise I want to make My children happy, whom I love intimately, and the whole nature of My love shall be revealed to them, if their hearts are also turned towards Me. Because love can always only make happy when both parts are connected with each other through the feeling of love. Love is therefore the binding agent, which unbreakably connects the beings for eternity, and if I now seize a child with My love, it remains eternally and indissolubly connected to Me, and its share is eternal bliss through My blissful love. </text:p>
      <text:p text:style-name="Standard">And I ask nothing of you, My children, but that you willingly give yourselves to Me.... that you let yourselves be seized by My love and give Me all your childlike love. Secure in My love, an extremely blissful existence will blossom for you.... Every burden will seem bearable to you, every suffering will lose its bitterness, nothing can frighten you, if you are aware of the love of the heavenly Father.... Whatever events come upon you that cause you concern, will pass you by like a breath without having an oppressive effect, for My love keeps everything away from you and is only ever concerned about your welfare. And even that which I cannot spare you in suffering, is only love for you and necessary for your future complete bliss.... Therefore, do not be immediately despondent when life is hard for you, I am always behind you and hold My hands protectively over your soul, even though the body is exposed to physical evils. </text:p>
      <text:p text:style-name="Standard">Behold, My child, all gifts comes from Me - suffering and joy - and love lets everything come over you, because if you come closer and closer to Me through this, the happiness also becomes deeper and deeper, because in the final union with Me, lies the highest happiness, which is not yet comprehensible to you. Whoever wants to prove himself worthy of My gift, must give his heart completely to Me and surrender himself to Me full of trust and devotion so that I can work in his heart through My will, so that it is a willing tool in My hands and only ever listens to My word.... in order to one day find the highest fulfillment in My love and to be unspeakably happy in eternity.... </text:p>
      <text:p text:style-name="Standard">Amen </text:p>
      <text:p text:style-name="_30__20_Block"/>
      <text:p text:style-name="Standard"><text:span text:style-name="_31__20_Text">BD 0719</text:span> 23.12.1938<text:span text:style-name="_31__20_Text"> </text:span></text:p>
      <text:p text:style-name="Para_20_1">"The Kingdom of Heaven needs Violence...." </text:p>
      <text:p text:style-name="Standard"><text:span text:style-name="_32__20_Text"><text:s/></text:span><text:s/>Only he who uses force, will enter the kingdom of heaven.... And so let it be told you that two kinds of feelings are still fighting in you for supremacy; the desire for the world makes the inner voice silent at times, and you distance yourself from the Lord through this desire. </text:p>
      <text:p text:style-name="Standard">But on the other hand, your soul does not allow separation in the consciousness of its belonging to God and soon seeks to lead you back. If you then find it difficult to establish the connection with the Divine Saviour, this should always be a warning sign for you, because then you have to use <text:soft-page-break/>force in order to return to the spiritual sphere, while otherwise this is your soul's actual abode. </text:p>
      <text:p text:style-name="Standard">And so the deviation to the path of worldly pleasures is always a danger for the soul, which suffers unspeakably from the separation from the heavenly Father and fears a flattening of your perception. Therefore, those people who cannot renounce the world and its pleasures, can never stand in knowledge, because always these will destroy all the initiating illumination, and the light cannot flare up and spread a bright glow, where the splendor of the world overrides this light of the soul.... Man cannot seriously concern himself with that which is alone the portion of the soul, if his greater concern is for the welfare and enjoyment of the body. All worldly pleasures should only offer man the opportunities to test and strengthen his resistance, but if the desire of the body is yielded to, the greater test must be offered to the earthly child to resist. </text:p>
      <text:p text:style-name="Standard">Consider this very well when the world lures you and wants to make you incapable for your spiritual experience. Such temptations must come to you again and again, so that you do not become careless and indifferent to the detriment of your soul. Every worldly joy, no matter how small, is a loss in the spiritual field, because in the same measure as you pay homage to the former, you fall under the spell of matter, which again blocks the way to the pure-spiritual, because the one cannot exist alongside the other, the one is always achieved at the expense of the other, and therefore always choose the right one.... choose the joys of the soul, the spiritual connection with the Lord, and leave the stale earthly pleasure, which cannot bring the slightest advantage to your soul. For both the one and the other will become stronger by the fulfillment of the desire within.... He who strives for worldly pleasures, will desire them to an ever greater extent, and the spiritually striving person will likewise bear an ever greater desire for them through satiation. </text:p>
      <text:p text:style-name="Standard">Therefore, do not make any concessions, but fight against the desire in you, which can never serve you, but be extremely harmful to the soul. The joy of the soul is considerably greater for man than the joys of the world can ever be. And overcoming oneself, brings about the most beautiful success.... Radiant light, in which the soul bathes itself and which spreads bright light on the dark path of earthly life.... </text:p>
      <text:p text:style-name="Standard">Amen </text:p>
      <text:p text:style-name="_30__20_Block"/>
      <text:p text:style-name="Standard"><text:span text:style-name="_31__20_Text">BD 0723</text:span> 26.12.1938<text:span text:style-name="_31__20_Text"> </text:span></text:p>
      <text:p text:style-name="Para_20_1">Loving Father's Words.... </text:p>
      <text:p text:style-name="Standard">My grace will be granted to you in all fullness to be able to comply with your task on earth if you only have the full will to come close to Me and to keep My commandments. For you do not know that I am only waiting for your return to the Father's house to receive you with all love and that I want to help you where your strength is too weak..... You have in Me the most faithful Friend, the most loving Father and the most careful Protector for <text:soft-page-break/>your earthly life. And you can unconcernedly devote yourselves to this protection of Mine if only you feel yourselves to be children of your Father and give your heart to Me for time and eternity. </text:p>
      <text:p text:style-name="Standard">In the time of My return to earth, you all receive graces in abundance, for I am so close to all who desire Me that they feel My presence.... Oh make all of you worthy of My presence.... Do not let Me woo your heart and your love in vain, but open the hearts to receive Me.... Grant Me entrance to take up residence in your hearts. </text:p>
      <text:p text:style-name="Standard">And your way of life will be blessed from this hour on, because where I dwell, there suffering and worry will be banished, because I protect the ones who are Mine, who recognized Me. Every right thinking, every will turned towards Me, attracts the fullness of My grace. I want to strengthen your faith and increase your will to love and open your spiritual senses for everything that comes from above.... For I love you, My children, and want to save your soul for eternity.... I want to open up all bliss for you one day and therefore guide you to true knowledge.... </text:p>
      <text:p text:style-name="Standard">Amen </text:p>
      <text:p text:style-name="_30__20_Block"/>
      <text:p text:style-name="Standard"><text:span text:style-name="_31__20_Text">BD 0724</text:span> 26.12.1938<text:span text:style-name="_31__20_Text"> </text:span></text:p>
      <text:p text:style-name="Para_20_1">Spiritual error.... </text:p>
      <text:p text:style-name="Para_20_1">Guiding into truth.... </text:p>
      <text:p text:style-name="Para_20_1">Rotten rail.... </text:p>
      <text:p text:style-name="Para_20_1">Living tuition.... </text:p>
      <text:p text:style-name="Standard">Examine your hearts and ask yourselves who is supposed to bring you salvation from spiritual misery when the Lord has mercy on you and you reject His love. Then consider that every error should find clarification in spiritual relationship.... consider that exactly this error keeps man in spiritual night, but that you can never ever be led into truth if your will does not strive for this. </text:p>
      <text:p text:style-name="Standard">Now, however, the Divine Creator will have to make himself otherwise noticeable in order to have an effect there where every belief in an obvious manifestation of otherworldly powers is missing. The ways of the Lord are often wonderful and finally lead to the goal. </text:p>
      <text:p text:style-name="Standard">But when the Lord brings His admonitions to your ears again, then this will often happen in a painful way, because you have rejected the way of love and mildness and always clung to a rotten rail, which sooner or later has to collapse, because it simply cannot offer any more support, since it is unsuitable in itself and its existence has to be put to an end. </text:p>
      <text:p text:style-name="Standard">The living teaching, which is given to people on earth, also guarantees the recipient an extraordinary support and therefore corresponding resistance against hostilities of all kinds. </text:p>
      <text:p text:style-name="Standard">What resists, will finally be understood and will help to strengthen the bulwark around the pure teaching of Christ, because the Lord knows all those who believe to be strictly attached to His Word and yet know this Word only superficially and yet prefer to reject the pure truth than to admit <text:soft-page-break/>to themselves that no earthly intelligence can bring about something which exclusively wants to help the spiritual to develop.... </text:p>
      <text:p text:style-name="Standard">And who first of all lets earthly concerns prevail and does not desire and strive for the truth with all his heart, he will not come into question as an authoritative sincere examiner of such a revelation..... He is not able to detach himself from the earth, and in order to penetrate into spiritual spheres, absolute truth and absolute will to reach God, is the first necessity.... </text:p>
      <text:p text:style-name="Standard">Amen </text:p>
      <text:p text:style-name="_30__20_Block"/>
      <text:p text:style-name="Standard"><text:span text:style-name="_31__20_Text">BD 0725</text:span> 27.12.1938<text:span text:style-name="_31__20_Text"> </text:span></text:p>
      <text:p text:style-name="Para_20_1">Approval from above for the purpose of increasing the will to resist.... </text:p>
      <text:p text:style-name="Standard">The events of daily life change with the full approval of the Lord, and all events are, as it were, an approval from above, since they always have only one purpose, to steel the will to resist and to let the state of the soul become brighter and clearer. Where man often wants to become timid, there he applies greater energy, because his own state of weakness does not please him and he wants to remedy it as quickly as possible. This increased willpower generation for overcoming such resistances, lets the soul become more and more mature, because all struggle, which applies to spiritual resistance, is according to the will of the Creator and must therefore also lead to perfection. </text:p>
      <text:p text:style-name="Standard">And so every event which gives rise to lively spiritual activity, is also permitted by God, because it is necessary for the training of man and therefore can only have a beneficial effect or however also brings a bad relapse to man, but this only then, when the will of the earthly child decreases to live in the Divine order.... i.e., when all striving upwards is suddenly felt as unprofitable and therefore is given up. But this is to be feared only with such people who have never been serious about the knowledge of the eternal truth or who cannot completely separate themselves from the earthly.... who strive erratically soon one, soon the other and do not get the strength for perseverance in prayer.... They will also always lack the strength to keep the commandments of God. Just what they lack, be it willpower, knowledge or love, they should try to increase through fervent prayer.... they should not carelessly let the Lord's gifts of grace pass them by.... they should try to make themselves worthy of these graces, and as long as they do so, they should struggle in intimate prayer to God for union with Him, Who then makes the path of life easy for the earthly child; for the Lord grants everything to a child asking for its salvation. </text:p>
      <text:p text:style-name="Standard">Again and again it must be pointed out how valuable it is when man no longer starts anything without having sought the union with the Heavenly Father.... because then, as it were, the Father goes with His child.... And where apparent resistances worry the child, there only new ways are paved, not yet quite understandable and clear to man, but inserted by the wise <text:soft-page-break/>Creator in such a planned way that a striving man can always draw spiritual benefit from it, because in the everyday smooth processing of earthly life can hardly develop a fighter who can one day stand up for the name of God in full conviction. </text:p>
      <text:p text:style-name="Standard">Everything that a man is to represent before his fellow world, he must have felt first in himself.... he must have penetrated spiritually into every problem, before he is able to solve this other. And if the Lord wants you to become a contending army, He must also train you for this dispute about the truth, and this can only happen by you practicing to fight for the name of the Lord against all hostility from earthly sides.... Who are therefore mistaken because they do not understand God's great, infinite love and therefore look at everything with the eyes of the world, selfishly and lovelessly striving for earthly interests and thereby forgetting the most important thing, that a heated struggle for the soul should begin during the time of earthly life. And in true zeal to work only for God and the truth, will also always free man from his oppressive, seemingly insurmountable life-situation and give him always new strength to pursue the path that must inevitably lead to the goal.... </text:p>
      <text:p text:style-name="Standard">Amen </text:p>
      <text:p text:style-name="_30__20_Block"/>
      <text:p text:style-name="Standard"><text:span text:style-name="_31__20_Text">BD 0726</text:span> 29.12.1938<text:span text:style-name="_31__20_Text"> </text:span></text:p>
      <text:p text:style-name="Para_20_1">Fate not an obstacle to cognition.... </text:p>
      <text:p text:style-name="Para_20_1">Free will.... </text:p>
      <text:p text:style-name="Standard">See, My child, in closest connection with My creation are the innumerable, far-branched and nevertheless again and again interlocking events, which you call coincidences. Only a director of all things and all events can bring it about that the creation and all work in the universe goes its orderly course, and in this connection it will become clear to you that you cannot escape your destiny determined for you by Me for this life, and that is what then makes you believe that you only always have to carry out what is determined for you since eternities. </text:p>
      <text:p text:style-name="Standard">On the one hand you must, but you are never forced by worldly events to adopt a certain belief.... or a certain spiritual attitude. This will be left entirely up to you, and every worldly event, whether it seems pleasant or unpleasant to you, truly gives you enough possibilities to reach the right knowledge. Not one of the earthly children will be able to say that his life imposed on him would have prevented him from true knowledge, for I always arrange all world-events, even though people create such events for themselves through their will, in such a way that they give the earthly child the greatest possible opportunity to further his inner life. </text:p>
      <text:p text:style-name="Standard">Thus it can happen that in the midst of the greatest and most painful events, the true relationship of the earthly child to the Father is established far sooner than in a carefree existence.... that however also in this, a child can reach the Father, if the events of the environment are respected and the heart is not hardened and its I is put far into the foreground. </text:p>
      <text:p text:style-name="Standard"><text:soft-page-break/>I truly give all My creatures what is best for them into the hand, because My constant care is only for the final return of My creatures, and hence is My love and wisdom also anxious to let man go the way which offers him the greatest possibility to come close to Me. And therefore people experience daily and hourly this My care; with every step they walk along the earthly way marked out by Me. </text:p>
      <text:p text:style-name="Standard">How they now use the possibilities is completely up to them. Free will is then active. If I would let the free will be taken from the people in a purely earthly way, then they would deprive themselves of every possibility of the maturing of the soul, because they could then form their life on earth in such a way as it suits everyone, unhindered by higher power.... </text:p>
      <text:p text:style-name="Standard">Their striving would apply more and more only to the world, matter would be increased and everything spiritual would be diminished. And the work of My creation would finally be completely destroyed, where My wisdom is switched off and the free will of man, whose wisdom is insufficient, wants to rule everything. </text:p>
      <text:p text:style-name="Standard">And so you must recognize in it again only My love for you people that I only, to be able to give you once the highest, direct your earthly life according to My will.... that you however may use the spiritual freedom of the will unlimitedly, both upwards and down-wards. Sometimes you also have your earthly fate in your own hand and can shape it as you like, but also then the circumstances and events will always meet you so that you have the same possibility for your inner shaping.... whether you have chosen the fate for yourselves so or so.... that you can therefore apparently certainly create other living conditions for yourselves through your own will, but you still have to go the same course through suffering and worry if this is intended for you by Me for the purpose of spiritual progress. </text:p>
      <text:p text:style-name="Standard">If you always base everything what approaches you on this realization, then you will soon leave yourselves to Me in full confidence and establish the right relationship of the child to the Father, which is the first condition to fulfill the earthly task right in the spiritual sense. </text:p>
      <text:p text:style-name="Standard">And therefore all spiritual experiences will never be dependent on the earthly life-situation, but each one will offer enough opportunity for the earthly child to submit to My will and so draw the greatest benefit for his soul. And therefore the objection is invalid that the earthly activity or task does not allow a deepening into spiritual knowledge, because I guarantee the former to everyone, but the latter is left alone to the free will of man.... </text:p>
      <text:p text:style-name="Standard">Amen </text:p>
      <text:p text:style-name="_30__20_Block"/>
      <text:p text:style-name="Standard"/>
      <text:p text:style-name="Standard"><text:span text:style-name="_31__20_Text">BD 0727</text:span> 30.12.1938<text:span text:style-name="_31__20_Text"> </text:span></text:p>
      <text:p text:style-name="Para_20_1">Faith and trust in God necessary for resistance.... </text:p>
      <text:p text:style-name="Para_20_1">Storm.... </text:p>
      <text:p text:style-name="Standard"><text:soft-page-break/>All the world will hear how powerful the Lord's will is, and more and more proofs of His work among mankind will arise and bear witness to the eternally invincible love of God. </text:p>
      <text:p text:style-name="Standard">The more obvious signs the Lord gives to people, the greater contradiction it will cause, because mankind's mind is completely removed from spiritual experience. There are only a few who stand in the light, and these few will have a hard stand against the greater number of unbelievers. And only the strongest faith and deepest trust in God will give them the strength to resist. </text:p>
      <text:p text:style-name="Standard">But in trouble, God's help is not far away, and you are only purely outwardly alone, but your soul is not alone, and so you are also not defencelessly exposed to the efforts and hostilities of the unbelieving fellow world. Everything that seems disturbing to you, that is so to speak directed against you, is like a storm that blows around you but cannot knock you down if you offer resistance yourselves. And the Lord will never allow the force of the storm to be greater than your resistance, if only you remain faithful to Him and recognize the omnipotence of God in everything that surrounds you and therefore trust Him with complete faith. </text:p>
      <text:p text:style-name="Standard">The danger for you lies only in the fact that you leave the Lord for the sake of external advantage..... But whoever does not desire that, the power of God remains in him and makes him strong against everything hostile to God. And new messengers will always arise for the glory of God.... A miracle of Divine love visibly fades where the inclination to the world is so unmistakable, and only he who turns his back on the world, will recognize this miracle, and it will make him unspeakably happy.... </text:p>
      <text:p text:style-name="Standard">Amen </text:p>
      <text:p text:style-name="_30__20_Block"/>
      <text:p text:style-name="Standard"><text:span text:style-name="_31__20_Text">BD 0728</text:span> 30.12.1938<text:span text:style-name="_31__20_Text"> </text:span></text:p>
      <text:p text:style-name="Para_20_1">Love is the antipole of evil power.... </text:p>
      <text:p text:style-name="Para_20_1">Septum.... </text:p>
      <text:p text:style-name="Para_20_1">Word of God is life.... </text:p>
      <text:p text:style-name="Standard">As soon as the number of those increases to whom My Word is accessible, the adversary loses power, because everything that lives in My Word also stands in love.... And love is the antipole of the activity of darkness. Whoever therefore lives in love is inaccessible to the evil forces.... he erects an insurmountable partition between himself and the evil power and is protected against all attacks from this side, because the power of love is considerably stronger and cannot be overcome by the power of hate. </text:p>
      <text:p text:style-name="Standard">The stronger the will to love is, the more lively also the faith will be, and in the acceptance of the Word of God, every deed is blessed, because only the energetic following of My teaching is the surest weapon against everything what comes from below. My Word is and was from eternity.... to stand in My Word, means to live.... but the power of evil is ruin and death. Therefore, whoever hears My Word and acts accordingly, must live forever. </text:p>
      <text:p text:style-name="Standard"><text:soft-page-break/>And whoever seeks this power in the works of charity, he likewise recognizes God, for he is already absorbed in Me through the deeds of love. </text:p>
      <text:p text:style-name="Standard">He who makes love his first principle, fulfills the conditions of life.... For he has truly chosen the best part, that he stands in the power of Divine love and at the same time is im-mune to the all-destroying counter-power. Man loses all fear of death when love is active in him, because his spirit awakens to life and he has found the bridge to the beyond. How should he then still be frightened by death, since he already dwells in the spheres of light </text:p>
      <text:p text:style-name="Standard">.... how should he fear death, since he has eternal life in him.... since he escaped from the power, which wanted his ruin, and was thus given back to life. Everything that is love, is eternal.... but what does not carry Divine Love, is transient.... </text:p>
      <text:p text:style-name="Standard">Amen </text:p>
      <text:p text:style-name="_30__20_Block"/>
      <text:p text:style-name="Standard"><text:span text:style-name="_31__20_Text">BD 0729</text:span> 31.12.1938<text:span text:style-name="_31__20_Text"> </text:span></text:p>
      <text:p text:style-name="Para_20_1">New Year's Eve.... </text:p>
      <text:p text:style-name="Para_20_1">Stuns.... </text:p>
      <text:p text:style-name="Standard">You must take every test upon yourself and show yourself growing through it. And when the Lord admonishes you to be patient, surrender humbly to His will, for He alone knows what is good for you. </text:p>
      <text:p text:style-name="Standard">At this time, everything on earth is trying to numb itself. Only very few quietly contemplate themselves and think of their Creator. And with infinite melancholy, the Lord sees the activity of His creatures, who do not want to miss anything on earth which gives them pleasure, and who give away without hesitation the benefits which only benefit the soul. </text:p>
      <text:p text:style-name="Standard">They do not consider that they can stand at the turning point of life.... that they can still stand in the middle of earthly life today and already stand at the gate to eternity tomorrow and that they will then leave earthly life hardly prepared for eternity. </text:p>
      <text:p text:style-name="Standard">All enjoyment of life must have an unfavorable effect on the soul, and harm is done to the soul in the same measure as the body revels in the good life. In a time of unrestrained enjoyment of life, the adversary is granted every power, he can take possession of the senses of man and thus have a destructive effect on the soul, and all demons gain influence on it, but man is much more inclined to enjoy earthly life to the full than to concern himself with spiritual things, and the army of spiritual beings on the other side has truly no easy work, if it also wants to assert its influence on the earthly children. </text:p>
      <text:p text:style-name="Standard">The true knowledge holds man back from such unworthy activity, but to find the union with the spiritual world or to keep it, is unspeakably difficult for the earthly man. Therefore both, the good as well as the bad spirit beings, develop an indescribable activity to draw people into their spell, because the evil power has certainly considerable advantage </text:p>
      <text:p text:style-name="Standard">.... it keeps the upper hand, because the will of man pursues matter too much and sees his happiness only in the intoxication and in the fulfillment of <text:soft-page-break/>his desire. All the splendor of the world prevents the inner vivid contemplation of the eternal Godhead, man is so far away from everything purely spiritual.... he stands in darkness, because the earthly splendor gives no light to the soul.... this starves and lacks, although the body revels in abundance, and there is little possibility that in the midst of the hustle and bustle of the world, the earthly child lets his thoughts wander upward and willingly separates himself from the earthly splendor, which after all is only appearance and can offer no advantage to the soul. </text:p>
      <text:p text:style-name="Standard">Who can resist such temptations in time, who pays attention to bring the light of the soul and willingly lets the body go without, will visibly stand in the blessing, because the spiritual beings are extremely ready to serve such endeavorers, they strengthen every still weak strength, help the struggling soul, and from seemingly uselessly spent hours arise such great advantages for the soul, that man only wins where the body denies itself joy and pleasure in worldly relation. For above all earthly joy of the body, stands the happiness of the soul </text:p>
      <text:p text:style-name="Standard">.... This, however, is incomparably more valuable than the hours of unadulterated enjoyment of life, for the latter is transient, but the former endures for all eternity.... </text:p>
      <text:p text:style-name="Standard">Amen </text:p>
      <text:p text:style-name="_30__20_Block"/>
      <text:p text:style-name="Standard"><text:span text:style-name="_31__20_Text">BD 0730</text:span> 1.1.1939<text:span text:style-name="_31__20_Text"> </text:span></text:p>
      <text:p text:style-name="Para_20_1">Divine laws.... </text:p>
      <text:p text:style-name="Para_20_1">Sin.... </text:p>
      <text:p text:style-name="Standard">An eternal law determines the guidelines for all thinking and acting, namely that the application of all strength is demanded for the strictest adherence to the Divine commandments, which are again only the clear demands which correspond to the Divine order and therefore always adapt themselves to the laws of nature given by God. A law issued by the highest lawgiver means therefore also the guideline for all thinking and acting, which.... if it is to correspond to the will of God, it must adapt itself to the Divine demands. Every deviation or contravention must therefore be recognized and felt as wrong or sin; likewise, an adaptation to the Divine order must have such an effect that inner satisfaction and unmistakable spiritual progress are the success of an earthly walk that is pleasing to God and observes His laws. </text:p>
      <text:p text:style-name="Standard">Where no attention is paid to the laws given by God, very soon an unstable condition results, which understandably expresses itself just the opposite.... in spiritual delusion, unde-veloped inner life and poor hopelessness with regard to a life in bliss on the other side following the life on earth. But if the earthly child is always careful to always carry out his thinking and acting in the sense of God's intended order, his spiritual state will become clearer and clearer, and he is now also able to distinguish how far all creation is subject to the Divine laws.... i.e., which task is intended for every work of creation and why a contravention against God's commandments has <text:soft-page-break/>such a serious effect. Because it must recognize soon that no being can offend against God's orders without taking serious damage in spiritual respect. </text:p>
      <text:p text:style-name="Standard">Man certainly has the freedom of will to oppose these commandments, but then on his own responsibility and danger, and in the foreseeable future, no being will succeed to be able to leave the laws unnoticed without taking damage to his soul, because in the short time on earth, only always striving must be done to comply with all demands of the eternal Deity, if the soul is to be able to register a notable advantage for itself. Only a complete acknowledgement of the Divine laws and a consciously joyful keeping of God's commandments can bring about the maturity of the soul, as it is wanted by God Himself.... that the earthly child comes close to Him and becomes worthy of His love and grace.... </text:p>
      <text:p text:style-name="Standard">Amen </text:p>
      <text:p text:style-name="_30__20_Block"/>
      <text:p text:style-name="Standard"><text:span text:style-name="_31__20_Text">BD 0731</text:span> 2.1.1939<text:span text:style-name="_31__20_Text"> </text:span></text:p>
      <text:p text:style-name="Para_20_1">The soul after death.... </text:p>
      <text:p text:style-name="Standard"><text:span text:style-name="_32__20_Text"><text:s/></text:span><text:s/>Freed from all troubles, the soul seeks the way to the light, and the spiritual beings help it, which are endeavored in all love to show it the way. And so the soul recognizes its state in all clarity and is able to detach itself from matter, if it only feels the desire for eternal liberation of its fetters, which have been its lot since time immemorial. If the Spirit of God in man has united with the eternal Spirit of love, then the soul's freedom is achieved.... It finds deepest peace and deepest happiness, because its longing during the earthly days was the union with Christ, and it is now fulfilled. </text:p>
      <text:p text:style-name="Standard">And so leave every earthly sorrow, because your body is still a burden for you, your soul is still imprisoned in its shell.... Throw away what still hinders you.... also seek to awaken in you the longing for liberation.... live in view of the fact that one day, you too will have to stand before the gate to eternity, and know to appreciate the soul's spiritual freedom.... be without fear when your end approaches, and the Spirit within you will guide you to look forward to that hour with joy, for you will then be standing at the entrance to eternal life, and the heavenly Father will meet you with open arms if you have already found your way to Him on earth in remembrance of His love. And you then desire your own death, for its sting does not hurt you.... You have overcome, you have found your way through the night to the eternal light, you have renounced the world and turned your gaze only heav-enward. And those who love you, will gather and take you home to the Father's house. </text:p>
      <text:p text:style-name="Standard">And those who die in Christ, will be blessed and sing praise and thanks to the Creator for all eternity.... </text:p>
      <text:p text:style-name="Standard">Amen </text:p>
      <text:p text:style-name="_30__20_Block"/>
      <text:p text:style-name="Standard"><text:span text:style-name="_31__20_Text">BD 0732</text:span> 2.1.1939<text:span text:style-name="_31__20_Text"> </text:span></text:p>
      <text:p text:style-name="Para_20_1"><text:soft-page-break/>Trust in God.... </text:p>
      <text:p text:style-name="Para_20_1">Earthly cares.... </text:p>
      <text:p text:style-name="Para_20_1">"Lord, Your will be done...." </text:p>
      <text:p text:style-name="Standard">And if you are aware of the fact that the Father protects you, you will be free from all earthly heaviness, the desire for spiritual food will be increased in you and the resistance from outside will decrease. And so all people should be intent on putting their earthly worries in the background and consciously leave themselves to the Lord, Who arranges every event according to His will and in Divine wisdom, and you therefore only require spiritual protection, but physical protection is also granted to you, if you only trust. </text:p>
      <text:p text:style-name="Standard">For you now only recognize the guidance from above.... You can cope with everything if you willingly hand yourselves over to the Lord.... He, Who sends you everything, can take it away from you in the same way, be it sorrow or joy, sickness and worry or happiness. In the way you receive it, it will be of use to you.... If you are devoted, you are also sure of the blessing, but unwillingness or rebellion cannot bring about the result which is necessary for you and your soul's salvation, and you must now let the more come over you until you have recognized the meaning of the mission from above and willingly join in. </text:p>
      <text:p text:style-name="Standard">Therefore consider in all suffering, that you still have to endure such things for your own sake as long as you have not yet reached the state of maturity. Every admonition of this kind is based on a necessity which you may not want to see, but which forces the heavenly Father to intervene because it is for your good. And the more patiently and devotedly you submit to the will of the Lord, the sooner all harm will be taken from you, for He Who sends you such, will take it from you again when the time comes. </text:p>
      <text:p text:style-name="Standard">The <text:span text:style-name="_31__20_Text">living part</text:span> is the love of the Lord, but he who is dead in spirit does not recognize the love of God.... but the love of God always expresses itself where life is in danger.... He who wants to live, shall not perish, and he who is in danger, must be prevented from giving himself over to sleep.... And everything spirit will live, who always recognizes the guidance of God in every situation of life, in adversities and vexations of daily life.... who always only prays: "Lord, Your will be done in heaven and on earth!" </text:p>
      <text:p text:style-name="Standard">Amen </text:p>
      <text:p text:style-name="_30__20_Block"/>
      <text:p text:style-name="Standard"><text:span text:style-name="_31__20_Text">BD 0733</text:span> 3.1.1939<text:span text:style-name="_31__20_Text"> </text:span></text:p>
      <text:p text:style-name="Para_20_1">The Word of God.... </text:p>
      <text:p text:style-name="Para_20_1">Love.... </text:p>
      <text:p text:style-name="Para_20_1">Truth.... </text:p>
      <text:p text:style-name="Para_20_1">Wisdom.... </text:p>
      <text:p text:style-name="Standard">And they will be foolish who close themselves to the acceptance of the Word of God.... </text:p>
      <text:p text:style-name="Standard">they will have no comfort in trouble and suffering and also have to do without any support in hard times, because if the Lord Himself is ready to <text:soft-page-break/>give you everything with His Word and you do not respect His gift, you will have to live in want and stand lonely and abandoned in life. </text:p>
      <text:p text:style-name="Standard">The pure Word of God is the gift of the Creator from the beginning.... it went to the people from above at all time.... it was the connection of the eternal Divinity to the earthly beings. They who always wanted to, heard this Word, and stood in the love for God.... </text:p>
      <text:p text:style-name="Standard">For what man wants, happens.... the Father announces Himself through His Word to those who desires God. The Word is the bearer of Divine Love and Divine power, and this Word is heard by anyone who makes himself worthy of the love and the power of God.... </text:p>
      <text:p text:style-name="Standard">The love of God reveals itself to the earthly child through the Word, and until the end of the world, God will reveal Himself in the Word to those who are His children. Whoever has this Word, is already blessed on earth, and whoever lives according to the word of God, his is the kingdom of heaven.... the eternal bliss. But woe to those who oppose the Word of God, they not only lack everything that is necessary for salvation, but will fall victim to the judgment, if they do not recognize their wrong at the right time. </text:p>
      <text:p text:style-name="Standard">What the Lord gives to his own is supposed to ease their earthly way and show them ways and means to find their way back to the heavenly Father. But how shall such help be offered to you, who reject the Word of God and His grace visibly shown to you. </text:p>
      <text:p text:style-name="Standard">The love of the Father is again and again endeavored to bring knowledge to the earthly child of its earthly task, about the right relationship of the child to the Father and of all means of grace, whose application leads to the goal in a short time, and again and again the Father imparts the Word to His children, so that they are not to go through life abandoned and without any help. And thus everyone will stand in the blessing of God's Word, who does not close his ear to the gift that comes from above, but hungering and thirsting, receives the refreshment that the Lord has blessed with His power. How empty is the life of a man who does not draw everything from the Word of God.... Knowledge, faith and from it, love for God and neighbor. </text:p>
      <text:p text:style-name="Standard">When the Lord God visibly appears, that He imparts His Word to mankind and preaches His love to the people who are of good will, then also those will stand in the love and grace of God, who heeds His Word and is permeated by the Spirit of love, which speaks from the Word of God. The Lord gave at all times, to all generations and to everyone, always and forever the same.... the truth.... For the Word of God can only be pure truth, because it goes out from God, as the truth itself. The Word of God must also be pure love, where the starting point of the word is likewise the love itself.... </text:p>
      <text:p text:style-name="Standard">And all wisdom has to be opened to the earthly child through this, because the eternal Wisdom Himself teaches the earthly child. And so whoever accepts the Word of God.... </text:p>
      <text:p text:style-name="Standard">will stand in truth, love and wisdom. And it will remain until all eternity, because the love, the truth and the wisdom of God cannot pass away.... But <text:soft-page-break/>whoever rejects the Word of God, all truth, love and wisdom is also closed to him indefinitely.... </text:p>
      <text:p text:style-name="Standard">Amen </text:p>
      <text:p text:style-name="Standard"><text:span text:style-name="_31__20_Text">BD 0734</text:span> 4.1.1939<text:span text:style-name="_31__20_Text"> </text:span></text:p>
      <text:p text:style-name="Para_20_1">Participation of the otherworldly beings in lectures.... </text:p>
      <text:p text:style-name="Standard"><text:span text:style-name="_32__20_Text"><text:s/></text:span><text:s/>The friends on the other side give you news of the extremely blessed and God-willed gathering of today. There were such an innumerable number of friends gathered around you, who are united with you in love. Every word was echoed in the circle of friends beyond, and a bright circle of light surrounded all those who were close to you. The Lord's words were received by them with equal fervor, and they will be passed on in love and imparted to those in need of instruction. </text:p>
      <text:p text:style-name="Standard">The love of the Lord is unlimited, it always leads new souls to you, and your work on earth is far more extensive for the hereafter than you suspect. Whoever was united with you in love on earth, receives the invitation through your remembrance to participate in your spiritual work, and so you are constantly surrounded by searching, partly knowledgeable, partly completely ignorant beings, who accompany you at every turn to be able to receive the spiritual truths from the same Source, because their desire for it is unspeakable. </text:p>
      <text:p text:style-name="Standard">If you now live in a close circle and devote yourselves to spiritual work, their joy is indescribable, since every spiritual conversation means for them a source from which they may also draw and quench their hunger and thirst. A circle was gathered around you, which needs no further explanation than that everyone is close to you in love. Whom you wished to have around you in thoughts, these also called you in their thoughts, but innumerable surrounded you besides these, because where God-seeking and God-loving earthly children meet and lift their souls into spiritual regions, there will also always stay an army of beings from the other side, who want to serve the Divine Lord and Saviour likewise, by teaching or being taught. </text:p>
      <text:p text:style-name="Standard">A perpetual change has taken place; also your friends wanted to express themselves to you audibly, but a protective wall of light figures surrounded you, which did not allow an announcement of still unfinished spirit beings, because such is not of great advantage for the still struggling souls. People on earth certainly desire messages from loved ones close to them, but they cannot instruct you so thoroughly, since they themselves are not yet completely in knowledge, and therefore they are only rarely granted the permission to announce themselves, so that striving is not diverted from the pure spiritual, which would be very easily possible, if high spiritual maturity would not be a prerequisite for the announcements. </text:p>
      <text:p text:style-name="Standard">The Lord directs all your steps for the purpose of further perfection, He also gives those souls in the hereafter even again the possibility to develop higher, and so He will give or refuse.... according to necessity, but always for the best for the souls on earth and in the hereafter, to whom His same love and care applies. The souls now live in constant expectation of such <text:soft-page-break/>lessons, which bring them spiritual liberation, and therefore all friends on the other side want to take care for repetitions of the lessons as well as good progress of the spiritual work, because such opportunities are also of great use to the souls in the hereafter, if the love of the people for each other is the driving force and their whole striving is only meant for the advancement of their and their fellow men's souls.... </text:p>
      <text:p text:style-name="Standard">Amen </text:p>
      <text:p text:style-name="_30__20_Block"/>
      <text:p text:style-name="Standard"><text:span text:style-name="_31__20_Text">BD 0735</text:span> 5.1.1939<text:span text:style-name="_31__20_Text"> </text:span></text:p>
      <text:p text:style-name="Para_20_1">Value of the work of redemption.... </text:p>
      <text:p text:style-name="Para_20_1">Jesus' earthly suffering.... </text:p>
      <text:p text:style-name="Standard">Think how helplessly an earthly child would be exposed to the power of evil if the Divine Savior had not broken the power of death in His love..... And how hopeless all striving on earth would be without the Lord's work of redemption. From the night of darkness the soul finds its way to the light in faith in the divine Redeemer; of its own accord it chooses the path that leads to the shaping of its light-being.... And Divine love must inevitably permeate the soul as it remembers the Savior and all the sufferings and pains which the Savior suffered for sinful humanity. </text:p>
      <text:p text:style-name="Standard">The love of God is infinite, and in the knowledge of this love alone is the sacrifice that the Lord has made for the earthly people and all beings in the universe, understandable.... </text:p>
      <text:p text:style-name="Standard">What the Lord has done for mankind, has become a blessing for every individual, and it is the whole universe that stands in the light of truth through the work of God's love for man. </text:p>
      <text:p text:style-name="Standard">The earth was destined to be the bearer of the eternal Godhead in earthly embodiment. </text:p>
      <text:p text:style-name="Standard">And therefore an earthly child standing in full faith, can redeem itself, as long as it still stays on earth, if it is only able to love the Divine Redeemer with all intimacy of the heart </text:p>
      <text:p text:style-name="Standard">.... because love alone overcomes death.... Love alone frees the soul from the bonds of matter, and in love for the Divine Savior, the earthly child willingly submits to the heavenly Father and gratefully accepts the graces of the work of redemption from His hand. </text:p>
      <text:p text:style-name="Standard">But to recognize the whole depth and significance of the greatest act of grace since the beginning of the world, man - as still living on earth - is not capable.... He knows well that the love of the Father for His children sacrificed Himself for them, and he therefore also knows that without the Divine work of redemption, man was doomed to eternal death without salvation, and yet this knowledge cannot even begin to provide information about the scope of Christ's incarnation for the entire work of God's creation, and it is even more difficult to penetrate the suffering and death of Jesus on the cross without this knowledge of God's great love. Therefore, even he will not be able to remotely comprehend the sense of sacrifice that had to come alive in a human being and how unspeakably the Savior suffered, <text:soft-page-break/>since His body was also human like all earthly beings for whom the Divine Savior took upon Himself the greatest sacrifice. </text:p>
      <text:p text:style-name="Standard">He was in unspeakable spiritual distress, and only the deepest love for mankind gave Him the strength to let the earthly body go through all agonies and sufferings, and thus the work of redemption was an overcoming of death and its power insofar as the divinity did not let Jesus suffer supernaturally, but the earthly man, who indeed contained the eternal Godhead in Himself, but, feeling completely earthly, took upon Himself the unspeakable sufferings of the death of the cross and thus truly overcame death, so that the terror of death was taken away from all who believe in the Savior, love Him with all their heart and<text:span text:style-name="T5"> </text:span>ask for forgiveness of their sins.... </text:p>
      <text:p text:style-name="Standard">Amen </text:p>
      <text:p text:style-name="_30__20_Block"/>
      <text:p text:style-name="Standard"><text:span text:style-name="_31__20_Text">BD 0736</text:span> 7&amp;8.1.1939<text:span text:style-name="_31__20_Text"> </text:span></text:p>
      <text:p text:style-name="Para_20_1">The term "grace".... </text:p>
      <text:p text:style-name="Standard"><text:span text:style-name="_32__20_Text"><text:s/></text:span><text:s/>Worlds will pass away and the suns will lose their shine, but the grace of God will descend on His creatures eternally and unchangeably. Because what has come out of Him, also goes the course of perfection, and without the Divine grace, the way can never be covered. </text:p>
      <text:p text:style-name="Standard">Therefore everything is arranged so infinitely wisely that the being is seized by the stream of Divine grace, if only he does not move away from the influx of grace himself.... He who lives in grace, will be able to cover the way of perfection without effort, but he who rejects it will have to overcome obstacles upon obstacles.... his soul will not find the strength to free itself, and the spirit will powerlessly slumber in it, unawakened to self-development, because without the Divine grace, the work of liberation is too difficult for the beings. </text:p>
      <text:p text:style-name="Standard">If now the grace of God is the basic condition for salvation, i.e. indispensably necessary, then it is understandable how much the work of the Godhead goes to explain the concept of grace to the beings in detail, because there are unlimited possibilities, so to speak, which are offered to the beings striving for perfection to reach their goal. </text:p>
      <text:p text:style-name="Standard">The eternal Godhead, in His infinite love and wisdom, has very well considered what an extremely difficult struggle has to be fought, but this struggle cannot be avoided, if development to a God-like being is to take place, which is to be equally perfect in everything, as the Father in heaven Himself is perfect.... A struggle out of one's own strength to reach this state of perfection, would not be very successful with the counter-influence of the evil power, because the latter is stronger and the being is not able to offer sufficient resistance. </text:p>
      <text:p text:style-name="Standard">And so God stands by those who confess to Him, who carry in themselves the desire for the union with God consciously or unconsciously, and that in every way. The help for the ascent to God.... so all that should be called <text:soft-page-break/>what is made accessible to the people under the term "grace".... Man does not understand the meaning of the word in its full depth </text:p>
      <text:p text:style-name="Standard">.... Everywhere and at any time, God's help comes to meet the being and only wants to be embraced. A heartfelt prayer for God's help lets it be granted to him in all fullness, and therefore man can devote himself to his soul-work with full confidence, because he will be so full of grace, if he believes and turns to the Father in heaven pleading for help, that the highest success is assured. He will, standing in the Divine sun of grace, circumnavigate the most dangerous cliffs exceedingly easily and cover the most arduous paths effortlessly.... </text:p>
      <text:p text:style-name="Standard">his soul will feel the loosening of the fetters, the spirit will become lively and break through the shell and finally unite with the Spirit of love from God.... and all only through the Divine grace which every being can ask for.... which can never be distributed by God in a limited way, but can be received unmeasured, by everyone who only desires it. </text:p>
      <text:p text:style-name="Standard">The divine Creator demands from His creatures a higher development in great measure, but He gives them at the same time the instructions and means in the hand, that they can comply with the wish of the Creator. Thus, again, the work itself is not difficult, if only the will strives for it, because the will of the being is not commanded by the Lord.... It is up to the being alone to form it, yet prayer for God's grace can also grant powerful help, for God's love is active everywhere a being turns to Him and distributes the blessings without limit so that the imperfect being will always and constantly know a lifeline it can grasp in adversity and danger, and a praying being longing for Divine grace, will never be left without help..... </text:p>
      <text:p text:style-name="Standard">(8.1.1939) And countless beings will feel the grace of God in them as long as they are willing to receive. Living faith and energetic love let streams of God's grace flow to them.... </text:p>
      <text:p text:style-name="Standard">God will always helpfully meet the being to facilitate its way up, to protect it from the power of evil and to secure its union with the eternal Spirit of love, because "truly I say to you" - says the Lord - "your suffering will be little on earth, if you only make use of My grace.... ... you will be able to reach the highest height and enter into direct contact with Me, and your soul will float in the light...." </text:p>
      <text:p text:style-name="Standard">Amen </text:p>
      <text:p text:style-name="_30__20_Block"/>
      <text:p text:style-name="Standard"><text:span text:style-name="_31__20_Text">BD 0737</text:span> 8.1.1939<text:span text:style-name="_31__20_Text"> </text:span></text:p>
      <text:p text:style-name="Para_20_1">Laws of nature.... </text:p>
      <text:p text:style-name="Para_20_1">Transformation and overexploitation of the earth.... </text:p>
      <text:p text:style-name="Standard">In the visible world, all laws in nature are given by the Creator in such a way that the slightest contravention causes a likewise visible destruction of the created, and so the Divine will and His omnipotence must therefore remain active to preserve the existing. </text:p>
      <text:p text:style-name="Standard">Therefore, a being, whether from the spiritual or earthly world, cannot arbitrarily bring about a change of the natural event, which would not <text:soft-page-break/>correspond to the will of the Creator. Thus, man will never be able to influence the laws of nature in any way, and his effort to overturn them by himself, would be in vain. </text:p>
      <text:p text:style-name="Standard">However, there are many possibilities for the human being to be active in the will of God and to take part in the shaping or reshaping of the surface of the earth, so to speak, to be creative in a certain sense already on earth. But then also the will of man must always subordinate itself to the Divine will, if the created works are to last. All actions of the human being must adapt to the laws of nature, because a disregard of these can result in an immediate destruction or also in a slow decay of the whole. </text:p>
      <text:p text:style-name="Standard">Where the forces of nature, which correspond to the will of God, prove to be favorable to the earthly work, there also all creation of humans will be favored, i.e., man then only carries out what is will of the eternal Divinity, even if apparently self-willingly, whereas all work, which is not wanted by God, as violating the laws of nature, will only produce wrong results. The consequences often do not make themselves immediately noticeable, and this lets man come to the wrongful conclusion that he can act according to own discretion, but then the harmful effects for mankind are far more extensive, to the blinded man however, often still not proof of his wrong acting and thinking. So also the earth-robbery, in and on the earth, will affect the people in a frightening way, if it assumes proportions which do not correspond to the will of God.... </text:p>
      <text:p text:style-name="Standard">(Interruption) </text:p>
      <text:p text:style-name="_30__20_Block"/>
      <text:p text:style-name="Standard"><text:span text:style-name="_31__20_Text">BD 0738</text:span> 8.1.1939<text:span text:style-name="_31__20_Text"> </text:span></text:p>
      <text:p text:style-name="Para_20_1">(Continuation of No. 737) Laws of nature.... </text:p>
      <text:p text:style-name="Para_20_1">Transformation and overexploitation of the earth.... </text:p>
      <text:p text:style-name="Standard">In the future, all reorganization will certainly be promoted, and one will try to draw the consequences, by putting all damage, which arises, as an inevitable necessity for life, but this will be possible for only until the most serious consequences will show up, which have a life-threatening effect for the people. Because lack is the lesser evil, but wanting to remedy this while endangering life, is against the Divine order and therefore against the laws of nature. </text:p>
      <text:p text:style-name="Standard">Therefore, the Lord warns against any violent intervention in His work of creation, if people do not want to abandon themselves to ruin; and it is much more advisable to be satisfied with little and not to want to take the products from the earth in excess, because if this happens only for the increase of earthly goods, the Divine Creator will not give His approval, because such an endeavor would not be constructive, but destructive and must therefore have a negative effect for mankind. </text:p>
      <text:p text:style-name="Standard">But if you base all your ways of acting and your dispositions only on the concern for the welfare of mankind.... that therefore only the needs of mankind are to be covered under subordination of your own earthly advantage, then the love-will of the Creator will become active and will be <text:soft-page-break/>eager to replace abundantly that which was taken from the earth for the welfare of mankind, because then people do not act in their own will, but God's will, and this is no offense against the laws of nature, but completely corresponds to the Divine order. </text:p>
      <text:p text:style-name="Standard">The course of the world will bring the proof that all destruction has its origin in the insa-tiable greed for earthly possessions and that the will of God stops there where a certain limit is reached if he does not want to let mankind completely fall into ruin. Man can therefore never act against the Divine laws with impunity if he does not want to endanger himself and his fellow man in body and soul.... </text:p>
      <text:p text:style-name="Standard">(Interruption) </text:p>
      <text:p text:style-name="_30__20_Block"/>
      <text:p text:style-name="Standard"><text:span text:style-name="_31__20_Text">BD 0739</text:span> 9.1.1939<text:span text:style-name="_31__20_Text"> </text:span></text:p>
      <text:p text:style-name="Para_20_1">(Continuation of No. 737 and 738) Laws of nature.... </text:p>
      <text:p text:style-name="Para_20_1">Transformation and overexploitation of the earth.... </text:p>
      <text:p text:style-name="Standard">Therefore, hear the voice from above: It is a daring game to want to defy nature, and in areas which should serve the calm, peaceful people for the nourishment of their bodies, the overexploitation of the earth is driven too strongly. In such a region, immature nature-spirits must be set free in immense numbers, which will now also express themselves, and their activity will then by no means remain hidden from the environment, but the erup-tions of the earth's interior will prepare themselves, which are precisely the activity of such freed nature-spirits. </text:p>
      <text:p text:style-name="Standard">Such a process can only be understood by those people who try to imagine what tremendous activity must develop when the rigid form, which contains spiritual things, is suddenly loosened and all spiritual things, which can never remain inactive, now pass over into full activity.... [and] that this activity must somehow express itself now. People do not consider that they themselves are the ones who suffer and that the activity of the nature-spirits itself are felt in such a way that sooner or later the peace of the people is badly disturbed by changes in nature, which in turn call into question the nourishment of the people and also make themselves felt in other ways, in that they have an unfavorable effect on the mind, on the souls of the people and so the people inhabiting such regions are exposed to bad influences of the immature spiritual beings that have become free. </text:p>
      <text:p text:style-name="Standard">Only a man advanced in the spiritual can truly recognize and judge this.... people without such knowledge accept all these phenomena as a matter of course and do not know that they themselves are to blame for the physically and mentally miserable situation in which they are on earth, and that only through the strong desire for profit, which is the reason why one tries to penetrate into the earth to take away as many values as possible from it </text:p>
      <text:p text:style-name="Standard">.... </text:p>
      <text:p text:style-name="Standard">But such striving can never find the approval of the Creator, and so an action against His will and against the laws of nature, will also bring about <text:soft-page-break/>a transformation of the earth, which does not have a favorable effect for the people and still much less for their souls. </text:p>
      <text:p text:style-name="Standard">For man should not fight against the laws of nature, if he does not want to suffer damage to body and soul..... </text:p>
      <text:p text:style-name="Standard">Amen </text:p>
      <text:p text:style-name="_30__20_Block"/>
      <text:p text:style-name="Standard"><text:span text:style-name="_31__20_Text">BD 0740</text:span> 10.1.1939<text:span text:style-name="_31__20_Text"> </text:span></text:p>
      <text:p text:style-name="Para_20_1">Inner contemplation.... </text:p>
      <text:p text:style-name="Para_20_1">Willpower by Divine Grace.... </text:p>
      <text:p text:style-name="Standard">The most important thing in life is that you often stop in yourselves.... that you always try to get into the blessing of God's grace, because God's grace enlivens the will-power.... Far from the world, in the time of quiet contemplation, you will feel the strengthening of the will, and no obstacle will oppose the soul if it wants to take the way up. Everything necessary for the soul will be granted to it abundantly as soon as it strives; however, to advance without the grace, which can easily be obtained, is considerably more difficult - yes, mostly completely questioned, because the earthly child will rather go back in its striving than remain on the same level of development if God's love does not meet it helpfully through grace. </text:p>
      <text:p text:style-name="Standard">Therefore do not neglect to ask for it, since your own will is indispensable.... but as soon as your will itself demands it, you will be abundantly provided with it.... You must never forget that the heavenly Father will provide you with every conceivable help, but that this must always be made dependent on your will.... that God's grace cannot be granted to you as long as you do not desire and ask for it yourselves. If you want, you will receive.... but to support you without your will, would be to let inactive beings come into being through God's will, who would be deprived of the freedom of will. Thus it is exceedingly easy to understand why you should turn to the heavenly Father in prayer again and again.... You should not ask for earthly things, but be seriously concerned about your soul's well-being, then your earthly well-being is also secured. </text:p>
      <text:p text:style-name="Standard">There often come days when you pay less attention to your inner life.... that you go along, as it were, unconcerned and inactive in a spiritual sense and therefore the grace of God cannot flow to you, which results in a weakening of the willpower, a becoming careless and a certain indifference towards the spiritual good. All these phenomena should warn you not to remain in this state.... they should always be a quiet reminder to you to gather yourselves again in prayer and to implore the help of God against the fatigue of the spirit. </text:p>
      <text:p text:style-name="Standard">And this request will also be granted, because the Father does not leave a child struggling for its salvation without help. You should be reminded of the word of the Gospel: "Ask, and it shall be given you.... knock, and it shall be opened unto you....". </text:p>
      <text:p text:style-name="Standard">Amen </text:p>
      <text:p text:style-name="_30__20_Block"/>
      <text:p text:style-name="Standard"><text:soft-page-break/><text:span text:style-name="_31__20_Text">BD 0741</text:span> 10.1.1939<text:span text:style-name="_31__20_Text"> </text:span></text:p>
      <text:p text:style-name="Para_20_1">Father's Words.... </text:p>
      <text:p text:style-name="Standard">You should seek My Spirit often, My dear child, and the true enlightenment will become you at any time. Man who feels in himself the belonging to Me cannot go wrong, and likewise all powers from Me connect with that which is from Me and desires Me. Just one example: far away from home, the child thinks of his father's house in love and already the thought of father and mother lets him remain with them in spirit, but these hurry through the long distance in the same love-desire for the child and so only a spatial separation exists according to the body, but to the mutual thoughts and the spirit in them, no barriers are set, so that they may stay together at any time and the love-power expresses itself unchanged. You, who have gone out from Me and whom I expect back with all love, will always be sure of this love, and your heart should therefore only always be turned to Me with desire, then there are also no borders between us.... </text:p>
      <text:p text:style-name="Standard">I embrace My children with all intimacy and only ever want their best.... to protect them in the hardship which must be their lot in earthly life in order to recognize Me. The Father's love is the most precious thing they may call their own in earthly life, and if they are aware of it, all earthly sorrow will only pass them by like a dream. </text:p>
      <text:p text:style-name="Standard">But how many go through earthly life unconscious of Divine Fatherly love. Life becomes a burden for them, because they have to bear alone what the Father sends them.... they do not recognize Me, and My love-power cannot flow to them.... The meaning of life remains hidden to them, they carry out their earthly activity purely mechanically, care for the body and live in the frenzy of pleasure.... But they do not enter into intimate contact with Me, and I can only ever give them My love in the form of sorrow and worry, so that they will find their way to Me alone, without constraint and completely of their own free will. </text:p>
      <text:p text:style-name="Standard">And there is therefore so much misery and distress in the world, because the number of those who recognize Me becomes smaller and smaller and my Fatherly love can only express itself in such misery to guide My children to recognize Me. But those who have found Me shall always and forever send their spirit to Me; every thought which is meant for Me as Father is strength and a source of grace, and you yourselves will draw the greatest benefit from it, because My love seizes you.... it knows no limits and awakens in you the longing for eternal union. And your end will then be a blessed one.... </text:p>
      <text:p text:style-name="Standard">Amen </text:p>
      <text:p text:style-name="_30__20_Block"/>
      <text:p text:style-name="Standard"><text:span text:style-name="_31__20_Text">BD 0742</text:span> 10.1.1939<text:span text:style-name="_31__20_Text"> </text:span></text:p>
      <text:p text:style-name="Para_20_1">Father's Words.... </text:p>
      <text:p text:style-name="Standard">In the intention to serve Me, I recognize the willingness of My servants on earth. Every hour that is sacrificed to Me increases their spiritual wealth, because he who gives to Me, receives in abundance - and his sacrifice bears <text:soft-page-break/>rich fruit. Those who see their God and Father in Me, who are only eager to fulfill My will, will also be honored by Me to hear My Word, and the purest gift, offered by Me Myself, will make them unspeakably happy, because I Myself am close to them in the Word, and My breath touches them when I speak to them. </text:p>
      <text:p text:style-name="Standard">The highest fulfillment can become theirs already on earth, even the body can feel the blissful shiver of My nearness, if this is My will, and the soul can detach itself and dwell in light-spheres, beholding the blessed crowd of spirits, because love for Me opens all gates and gives liberation to the soul, even if only for a short time. </text:p>
      <text:p text:style-name="Standard">You should constantly strive to achieve this, My child, because the higher you stand in the light of truth, the more My love takes hold of you, for you then serve Me in all loyalty by being ready to receive in order to give again to people who cross your path of life in error. </text:p>
      <text:p text:style-name="Standard">And the light shall be spread.... diligently and untiringly, My workers shall be active in the vineyard so that I can still reap a rich harvest in the last hour and My small flock will be multiplied many times over. I recognize My own very well, know about all their faults and weaknesses, but also about their love for Me and that they want to be active for Me on earth.... I want to kindle their love so hot in their heart that they will be seized by a burn-ing desire for Me, and then satisfy this desire and make them infinitely happy, and when the love flares up to the brightest blaze, their hearts will be opened for Me to enter, and then this heart hears My Word in the sweetest voice and is unspeakably happy about it.... </text:p>
      <text:p text:style-name="Standard">And you will continue to work for Me when this love has taken hold of you..... You will no longer feel suffering, but be relieved of earthly suffering, even though it seems to the world that your lot is a hard one. </text:p>
      <text:p text:style-name="Standard">Trust Me and My Word.... I take every suffering from you who have become Mine in love and loyalty.... You will hear the angels' voices and feel sweet pleasure, even if you present your body to the world for mockery and ridicule. Whoever truly serves Me, I protect him from suffering.... I let him see heaven, and the soul removes itself from its cover and leaves the body to those who in blind zeal serve only the world.... I receive you and will bless you for all eternity.... </text:p>
      <text:p text:style-name="Standard">Amen </text:p>
      <text:p text:style-name="_30__20_Block"/>
      <text:p text:style-name="Standard"><text:span text:style-name="_31__20_Text">BD 0743</text:span> 12.1.1939<text:span text:style-name="_31__20_Text"> </text:span></text:p>
      <text:p text:style-name="Para_20_1">Clairvoyance.... </text:p>
      <text:p text:style-name="Standard">Nothing in the world equals the blissful feeling that the presence of the Lord triggers in the heart, and in no way can the feeling be explained or described beforehand, and therefore you, My child, must take hold of yourself in patience and only ever faithfully await the moment when I want to take up residence in you. Therefore let your thoughts wander again and again to your Savior. The more longingly you look forward to this time of <text:soft-page-break/>happiness, the sooner you will get fulfillment, and your soul will be allowed to look ahead into the kingdom of eternal peace. </text:p>
      <text:p text:style-name="Standard">If you experience the moment of union with Me on earth, then your heart feels the delight in such excess that you are raptured from earth for a short time, and then my Spirit flows over into you and enlightens you, and from that moment on, you are granted the gift to see all things brightly and clearly which are otherwise hidden to the earthly eye. Yes, it will even become apparent to you what fate the earth still has. You will also be able to recognize people's spiritual condition and read their thoughts, and this will be of great advantage for you in hours of distress, which the world wants to prepare for you. </text:p>
      <text:p text:style-name="Standard">But if you can see through their true intention, you will always do the right thing to stop their intention. And so your work is only then intended in all extent when your power is exceptionally effective, i.e., when I Myself can work through you, when you grant Me the right to take possession of your body in full will and you completely submit to My will. </text:p>
      <text:p text:style-name="Standard">Only the deep love for Me will let your own will become quiet and completely surrendered to Me and leave all work to Me. And then My power will work in you and through you for the blessing of mankind, for the rescue of innumerable beings from deepest night.... </text:p>
      <text:p text:style-name="Standard">And this time is no longer far away.... because also the time of your mission is getting closer and closer, and if you want to serve Me faithfully, then strive for and request spiritual perfection, so that I can be received in the purified heart and prepare highest happiness and bliss for it.... </text:p>
      <text:p text:style-name="Standard">Amen </text:p>
      <text:p text:style-name="_30__20_Block"/>
      <text:p text:style-name="Standard"><text:span text:style-name="_31__20_Text">BD 0744</text:span> 13.1.1939<text:span text:style-name="_31__20_Text"> </text:span></text:p>
      <text:p text:style-name="Para_20_1">Assurance of protection for a soldier of God.... </text:p>
      <text:p text:style-name="Standard"><text:span text:style-name="_32__20_Text"><text:s/></text:span><text:s/>Do not hide your face from the Lord when He chooses you in His mercy. Give your soul to Him and let yourself be guided by the will of the Lord, then the Lord will approach you in such a form that your heart will recognize Him.... And likewise your tongue will be loosened, and the word of the Lord will come to you exceedingly easily. For then the hour approaches which shall make you a fighter for His name. In an unbelievably short time, those spiritual powers will come to you by which means it will be easy for you to give instruction in every field and to refute all objections of the enemy accurately. This will be necessary in the way of fighting, which is peculiar to the opponent, and yet very few will want to recognize a visible work of the Divinity and therefore will resort to the sharpest countermeasures to make a representative of the pure teaching of God harmless. </text:p>
      <text:p text:style-name="Standard">But their striving is in vain, unforeseen events will always thwart their intentions, and you will go through many such hostilities without danger because God's love and wisdom rules and works and arranges all events for the benefit of mankind when they do not resist with full will. But whoever is <text:soft-page-break/>active according to God's will and for His honor, will be able to avoid any hostility from people, because it is God's will that he has received this sphere of activity and he is therefore protected until he has fulfilled his office for the honor of God. </text:p>
      <text:p text:style-name="Standard">But to fight for God's Word and the name of the Divine Redeemer, is a task of such great importance, that the serving earth child is assured of every protection from above, and therefore not a hair may be bent, if it is not the will.... But to whom the Lord promises His protection, he shall stand firm in faith and in the confidence that the Father always remembers His child.... It will be as it were untouchable and can rule with such power of its office that the success will not fail to come.... that the way to the heavenly Father will be followed by many who recognize the purely Divine word in the Word which was made visibly accessible to man and strive to live according to it.... </text:p>
      <text:p text:style-name="Standard">And so your work on earth shall soon begin for the blessing of mankind, for the time is near when good and evil will be separated.... Light and darkness.... Lie and truth.... </text:p>
      <text:p text:style-name="Standard">where with fiery writing the way is shown upwards.... </text:p>
      <text:p text:style-name="Standard">Amen </text:p>
      <text:p text:style-name="_30__20_Block"/>
      <text:p text:style-name="Standard"/>
      <text:p text:style-name="Standard"><text:span text:style-name="_31__20_Text">BD 0745</text:span> 14.1.1939<text:span text:style-name="_31__20_Text"> </text:span></text:p>
      <text:p text:style-name="Para_20_1">Influences on stiff-neckedness.... </text:p>
      <text:p text:style-name="Standard"><text:span text:style-name="_32__20_Text"><text:s/></text:span><text:s/>And there will be many of them to whom My help is sent from above, but their spirit will not want to receive. They will remain in their rigid world of thoughts and will not depart one iota from it, even though they have no evidence whatsoever for their views, only always want to reject all responsibility for their comfortable lives and thereby inflict the greatest spiritual damage on themselves. </text:p>
      <text:p text:style-name="Standard">But now the spiritual side is influencing this earth with all its power; the desire to penetrate into spiritual knowledge will also become noticeable among them, and it is therefore advisable to offer the teachings of God to such still erring ones in such a way that their attention is first directed to the announcements which touch less on the church teachings, because a certain resistance to everything dogmatic makes their rejection understandable, since they just take offense at the errors of these and now want to completely renounce them. </text:p>
      <text:p text:style-name="Standard">A thorough cleansing of the old traditions will also have a favorable influence on these people, and they will be much more amenable to pure, factual explanations than to pious speeches, which are rather repugnant to them. In place of the previous lack of faith in the old teachings, a spiritual search will begin among all those who have not yet been completely secularized. Questions will come to their mind, the answer to which seems not in-significant to them, and in view of the difficult time, they will begin to occupy themselves with deeper thoughts and seek explanations.... And it is <text:soft-page-break/>therefore often the first occasion for such inner reflections that can be called beneficial, for then the strangest coincidences and opportunities chain together to lead the searching person into the light of truth, even if often only after a long time. </text:p>
      <text:p text:style-name="Standard">And so every effort is blessed, often not visible at first, rather even seemingly having a negative effect, but sometimes life itself intervenes in such a way that man cannot completely free his thoughts from what he has heard. And on such coincidences and happenings, the otherworldly spirit-world is built. The untiring activity of these cannot remain without influence, although only very few pay attention to the fact that they have the desire to turn away more and more from the earthly life and deal with spiritual problems.... at first unwillingly and quickly rejecting the thoughts again, but always returning to the same thoughts. </text:p>
      <text:p text:style-name="Standard">Mankind is very arrogant; it believes that it can get along without spiritual knowledge, considers only all earthly matters worthy of attention and therefore remains in spiritual poverty, yet boasting and convincingly emphasizing spiritual superiority. And it is difficult to preach the gospel to such people. To give them an insight into the Divine creation.... to stimulate their thinking by indisputable facts can also cause a change in their thinking, and then a tiny seed has fallen into a soil in which it should be laboriously nurtured to come up and bear fruit. </text:p>
      <text:p text:style-name="Standard">The Father's Spirit of love will bless such efforts, and with increased power, the Word will penetrate such willing hearts that have finally given up their resistance, abstain from any preconceived notions and try to reach the light through the night. But it will take a long time, but there must always be a beginning if there is to be success one day. </text:p>
      <text:p text:style-name="Standard">Many a man seeks the truth and does not yet recognize it, because his search is not the right one.... but he will reach the truth and knowledge far sooner than the one who does not have the desire for truth, who does not search and only accepts the opinion of others without having examined it himself.... He will truly walk in darkness until his hardened heart has recognized the wrongness of his thoughts and actions. </text:p>
      <text:p text:style-name="Standard">Let each one seriously examine himself, what moves him to reject the gifts from above.... </text:p>
      <text:p text:style-name="Standard">He who seeks nothing but to fathom the truth, will be helped by spiritual powers.... but to whom only the thought of responsibility seems uncomfortable and makes him reject it, he will remain in the night of unbelief, and any spiritual help will be of no avail to his rigid mind. And the Lord will have to take far harsher measures against such people if He does not want to abandon them to eternal destruction.... </text:p>
      <text:p text:style-name="Standard">Amen </text:p>
      <text:p text:style-name="_30__20_Block"/>
      <text:p text:style-name="Standard"><text:span text:style-name="_31__20_Text">BD 0746</text:span> 16.1.1939<text:span text:style-name="_31__20_Text"> </text:span></text:p>
      <text:p text:style-name="Para_20_1">Grace(choice).... </text:p>
      <text:p text:style-name="Para_20_1">Red thread.... </text:p>
      <text:p text:style-name="Standard"><text:soft-page-break/>Those who are in doubt, shall not ask for My advice in vain, and so take up the following: To have the right knowledge in all things is not to be demanded of you humans, but you should make an effort to learn to understand that the intervention of the eternal Divinity is often inevitably necessary and that such must be left to Me in its kind, because you people are not able to judge what is necessary in the world events. And so you people will also hardly be able to overlook what a terrible end your lot would be without this visible work of Mine among you. </text:p>
      <text:p text:style-name="Standard">The spiritual misery among mankind requires infinite love and mercy, and if I send this to people, you grumble and close yourselves to My words, and yet this is the only way to bring help out of all misery to all the erring and missing earthly children. And when in all agony the soul begs for mercy, shall I abandon it to ruin unheard, only not to overthrow your statutes, which you alone interpret in such a way that they exclude an intervention on My part? </text:p>
      <text:p text:style-name="Standard">Every human on earth is My child, and I want to give My help to everyone, and I cannot bind Myself to empty letters which you do not understand according to their meaning.... I would truly not be a good father if I did not want to help these children in their need, for you also want My mercy.... you want Me to bless you and give you My grace.... and should My love not be so great that grace would be granted to everyone? You want to make the measure of grace of love dependent on the value or lack of value of humans? </text:p>
      <text:p text:style-name="Standard">Everyone will be allowed to receive grace in excess, and I will not deny it to anyone who only finds his way to Me in prayer. </text:p>
      <text:p text:style-name="Standard">And therefore you should not believe that you only stand in the grace which you have found to Me.... My grace also goes without limit to those who expect such from Me in all humility, and not one person will be denied grace if he does not reject it himself. And therefore it is completely nonsensical to portray Me as a strict, inexorable Father, Who has only chosen whom He considers with His grace and leaves the non-chosen empty-handed. </text:p>
      <text:p text:style-name="Standard">But you must consider one thing - that you are all sinful, you must consider how innumerable times I must forgive your sins, but how My love sees My children in you all the same. </text:p>
      <text:p text:style-name="Standard">And then you will also be able to understand that I make no distinction and that all children on earth are close to Me as having come forth from Me without exception and that My concern applies to everyone.... that I expect everyone's return to the Father's house and would also like to provide everyone with the same means of help in order to speed up this return. </text:p>
      <text:p text:style-name="Standard">Who therefore believes to stand in the sun of grace of My love, to him My love may never ever appear so limited that it could not and would like to embrace all beings equally strongly, and it lies only in the will of man to make himself worthy of this grace, i.e., he may only want to receive, and unlimitedly it will be offered to him. </text:p>
      <text:p text:style-name="Standard"><text:soft-page-break/>Now I want to give the doubting brother still some further information about the question which particularly moves him: Behold, in quiet hours you recognize the Divinity, and your heart has overcome the fear. Now it desires a visible sign from Me, it desires, so to speak, a separation of the righteous and the unrighteous.... it wants to be visibly and audibly initiated and drawn into the construction of the new Jerusalem, and in such impatience, it completely overlooks that the earthly work is already the beginning of this construction and that you all serve Me when you take care of the ignorant and teach them through My Word. As the time of the punishment is no longer far away, you should all make use of this short time and devotedly stand up for My Word, and if this is commanded to you from above, then pass it on just as simply, so that they who do not stand in the book knowledge, understand it. </text:p>
      <text:p text:style-name="Standard">My Word will always and forever remain the same, and every sense of the Word remains unchanged, only the sense of man has created changes for himself and often errs in the interpretation of the Word. But if I want to help you and make this Word of Mine easily understandable to you anew and explain it to you in detail, then don't reject it but grasp the red thread which is to disentangle what is unclear to you.... which is to illustrate My love to you, and all wisdom is to be imparted to you as I deem it necessary, but always only for your blessing and that of the whole of mankind....... </text:p>
      <text:p text:style-name="Standard">Amen </text:p>
      <text:p text:style-name="_30__20_Block"/>
      <text:p text:style-name="Standard"><text:span text:style-name="_31__20_Text">BD 0747</text:span> 17.1.1939<text:span text:style-name="_31__20_Text"> </text:span></text:p>
      <text:p text:style-name="Para_20_1">Fitting into the Divine order.... </text:p>
      <text:p text:style-name="Standard">What the Father commands you, you must make to your guideline - because to live in His will, is everything what He demands from you, and His law is only given to lead you to happiness, because in the fulfillment of this law, also all preconditions lie for the entrance into the eternal happiness. </text:p>
      <text:p text:style-name="Standard">Whoever makes an effort to live in such a way that every day is an assimilation into the Divine order, will be able to solve the earthly task very easily.... he is subject to the will of the Father and will therefore never act and think differently than what corresponds to the Divine will, and a child who never opposes the Father's commandment, will also receive the full reward for his obedience. But the slightest contrary action will be recognizable in its consequences.... </text:p>
      <text:p text:style-name="Standard">It is not that the Father will reject His child, but the child will seriously harm himself by having to struggle with resistance during his whole lifetime on earth, while a willing assimilation into the order of God will also ensure an always calm and easy life on earth with the happy feeling of the child belonging to the heavenly Father. </text:p>
      <text:p text:style-name="Standard">Who does not know this feeling in earthly life, he does not know what he has to do without.... consequently he also does not appreciate the love of the Father and still needs the strength to again be able to fulfil the commandments of God.... and therefore his struggle will be more and more <text:soft-page-break/>difficult on earth, because he who has love, also has the strength.... who lives in love for the heavenly Father, will use all willpower to comply with the Divine laws, and it will therefore be easy for him to fit into the order wanted by God, because then the child wants the same what the Father wants, because the love which unites both, pursues the same goal.... eternal union and thereby, eternal bliss.... </text:p>
      <text:p text:style-name="Standard">Amen </text:p>
      <text:p text:style-name="_30__20_Block"/>
      <text:p text:style-name="Standard"><text:span text:style-name="_31__20_Text">BD 0748</text:span> 20.1.1939<text:span text:style-name="_31__20_Text"> </text:span></text:p>
      <text:p text:style-name="Para_20_1">Light phenomena.... </text:p>
      <text:p text:style-name="Standard"><text:span text:style-name="_32__20_Text"><text:s/></text:span><text:s/>The Lord will intervene in the world-events at the right time, and indeed from now on in about forty days, widely visible celestial phenomena will become noticeable, and all attention will be directed to these, because the position of the sun cannot give any explanation for it. It is indeed given to the human being to investigate.... you will also be able to explain a lot on the basis of the laws of nature, but as soon as extraordinary phenomena do not allow such a natural explanation, the wise men of the world stand before a riddle. And this lies in the intention of the Divine Creator. Where all human explanations are invalid, there the questions begin which refer to the infinity or a Divine Being.... </text:p>
      <text:p text:style-name="Standard">You should therefore note that the Divine power by no means expresses Itself in another form than what is spiritually beneficial for the people living on earth.... They must be able to recognize the guidance and omnipotence of God, if they only have the will to do so.... </text:p>
      <text:p text:style-name="Standard">On the other hand, however, they must also have the option to remain completely indifferent to such phenomena, if their will, in all obduracy, cannot be directed to spiritual recognition. </text:p>
      <text:p text:style-name="Standard">In immediate connection with these phenomena, the temperature will also be so extraordinary, that people will ask themselves about the cause of such striking changes, and the sim-plest solution will not be found.... that the general spiritual decline of the earthly people themselves is the cause of it.... that as a result of the extremely strong activity of the otherworldly beings who stand in the light and who are.... </text:p>
      <text:p text:style-name="Standard">in order to assist the beings on earth.... staying in an excessive number near the earth, also a change of the entire atmosphere, which surrounds the earth, is caused, because everything spiritually mature will express itself in great abundance of light, which however must mostly remain hidden to people, in order not to cause a forced change of mind with them. </text:p>
      <text:p text:style-name="Standard">But if the Lord allows it for wise reasons that the light-beings appear in all luminosity, then this is both an act of grace out of love for the earth people and an extraordinary warning sign for all who need the light.... the light of truth and knowledge. </text:p>
      <text:p text:style-name="Standard">Only where the worldly wisdom is limited, where the "clever ones" stand before a riddle, there one connects the visible sign with spiritual pondering.... One seeks to come behind an explanation, and if this is not <text:soft-page-break/>found earthly and intellectually, one lets oneself be led quietly over into the spiritual realm and seeks there.... And blessed are those who then find.... who ask for God's grace and enlightenment and then reach the right knowledge. </text:p>
      <text:p text:style-name="Standard">So these signs will worry the world, you know that the spiritual world is near to earth.... </text:p>
      <text:p text:style-name="Standard">Then seek contact with it, seek to abandon yourselves with all willpower to these spiritual beings, and you will be able to visibly record success in all spiritual work and just as successfully defy all evil power, because if you give yourselves out of your own will to these light-beings which make themselves noticeable to you, then they fill you by virtue of their love with indescribable spiritual activity urge. They give you the ability to look ahead, because they are the messengers of heaven, sent by the Father to earth.... They are the forces that unite with the good of the earth.... </text:p>
      <text:p text:style-name="Standard">Let yourselves be seized by this power, which will only be a blessing for you, and recognize </text:p>
      <text:p text:style-name="Standard">- when such phenomena become visible - the action of God's love for you human children, who wants to awaken or strengthen your faith through it. And be careful that you do not let such admonitions pass you by without taking notice of them. It is only a blessing for everyone if he does not close himself to the work of these light-beings, but lets their power flow into him with an open heart and a willing mind, which is only beneficial for the soul and its progress. So wait for the time, which is no longer far away, so that it may be a time of grace for you.... </text:p>
      <text:p text:style-name="Standard">Amen </text:p>
      <text:p text:style-name="_30__20_Block"/>
      <text:p text:style-name="Standard"><text:span text:style-name="_31__20_Text">BD 0749</text:span> 21.1.1939<text:span text:style-name="_31__20_Text"> </text:span></text:p>
      <text:p text:style-name="Para_20_1">Conqueror of matter.... </text:p>
      <text:p text:style-name="Para_20_1">Unlocking the inner eye.... </text:p>
      <text:p text:style-name="Para_20_1">Spiritual growth.... </text:p>
      <text:p text:style-name="Standard">The more eagerly you seek the connection with your heavenly Father, the easier it will be for you to receive the messages from the beyond, because the soul forms a ladder to heaven, as it were, which it can easily climb, the less resistance the body offers it. And so a perpetual connection is the surest guarantee for your progress, and it will subsequently also become apparent to you that you make enormous progress in the spiritual, if you only pay attention to how remotely everything worldly touches you, how unreal and unessential everything seems to you, which is basically also unessential, and how the most important thing for you is and will remain only all spiritual experience. </text:p>
      <text:p text:style-name="Standard">And when your spirit has now overcome the matter around you, then you also penetrate deeper and deeper into the spiritual.... What is still a mystery to you today, will now be revealed to you visibly and audibly, and all struggles that are now still directed at matter, will be unnecessary, for the clarified spirit, which is no longer oppressed by the fetters of matter, is <text:soft-page-break/>unhindered in its ascent into the light-spheres; it no longer needs life on earth to reach its perfection..... As a conqueror of matter, he is entitled to participate in the deep knowledge about spiritual truths, and so also then all possibility is given to him by the heavenly Father to penetrate into these. Whatever moves him now, what he desires to explore.... nothing is closed to him, and the hours of most blessed edification are now in store for such a soul, which has taken the path of light-truth and whose desire is for the final union with the eternal Creator. </text:p>
      <text:p text:style-name="Standard">So it is enough for you to know that also your spirit will reach that stage, where all questions, which still occupy you today, will be answered to you most clearly, because those who stand in the search out of free will, all assistance is assured to them. As everything in nature completes and perfects itself according to Divine wisdom in a well-considered order, as everything follows the course of development in Divine order, so also the spiritual growth is to be observed step by step.... a certain stage must always be reached first, in order to enter the next stage, and all preconditions must be taken into account, so that no incomplete knowledge is an obstacle to a maturing of the soul. </text:p>
      <text:p text:style-name="Standard">Behold, and so you humans should not care how and in which way the Father imparts this knowledge to you, because everything happens only to open up the kingdom of heaven to you in all bliss, and also the smallest event contributes to this, only often not quite understandable to you.... Whoever seeks the connection with the Father often, his heart should not be afraid of the task that is set for him.... </text:p>
      <text:p text:style-name="Standard">The Father's ways are marvelous, His love infinite, His power mighty.... and shall He not be able to accomplish this, to satisfy a willing child's heart's desire.... to let the spirit glimpse infinity and open the inner eye to him?.... It will come, like a dream in the night </text:p>
      <text:p text:style-name="Standard">.... what seems impossible in the daily monotony of life, will gain form - and the earthly child has suddenly become seeing in the spirit. Only a complete detachment from the world is necessary.... Whoever gives up the last out of love for the Father, the Father will return to him incomparably more beautiful things, and he will recognize that his sacrifice brought him the fullness of Divine love, in that his spirit received in abundance.... </text:p>
      <text:p text:style-name="Standard">And now listen to the advice that comes to you from on high. The same spiritual forces warn you against haste. People often do not know how to draw the line between the right and wrong application of the commandments concerning the investigation of the supernatural. Caution is always required when people have not reached spiritual maturity and are not yet receptive to announcements from above. They will be thrown off course, and their spiritual condition will not progress, but rather misjudge the significance of the messages from above and reject and condemn them as not wanted by God. The time has not yet come for them, and if they faithfully strive to walk rightly before God, their view should be left to them, <text:soft-page-break/>because a complete enlightenment is not required there, where one already believes to fully recognize the truth. </text:p>
      <text:p text:style-name="P5">And in order not to confuse, and to plunge great doubters into even greater doubts, you shall not yet carry out your intention (No. 746) until you receive more detailed instructions, because the Lord sees into the hearts of those, and He considers each one according to need. This only to the knowledge that the opportunity will find itself for which your lines were received through you, but that they are not to fulfill their purpose yet.... Amen </text:p>
      <text:p text:style-name="P5"><text:span text:style-name="_31__20_Text"/></text:p>
      <text:p text:style-name="P5"><text:span text:style-name="_31__20_Text">BD 0751</text:span> 22.1.1939<text:span text:style-name="_31__20_Text"> </text:span></text:p>
      <text:p text:style-name="Para_20_1">Protection of the truth by spiritual forces when recording.... </text:p>
      <text:p text:style-name="Standard">From now on, you shall only receive information about things which your spirit recognizes by virtue of its origin in God, but which are foreign to you as a human being, so that even your last doubts will disappear, because he who strives for the pure truth, is also called to receive such and to pass it on to the world. </text:p>
      <text:p text:style-name="Standard">The kind of the receptions are different with every receiver, many a researcher prepares questions, which he wants answered, and not seldom an own opinion has already been formed, which then pushes itself forward in the person and connects itself with what is received from above. But it is never allowed from above, i.e. from the spiritual side, that the teachings are received completely erroneously, so that your thoughts would be un-founded in this respect. For the Lord takes into account the will of love of the writing servant, and whoever wants to serve Him in all truth, will also be protected by Him. </text:p>
      <text:p text:style-name="Standard">There is always a certain danger for the earthly child of wanting to penetrate into eternal truth, as long as it is entangled in certain forms and teachings or has knowledge of such.... </text:p>
      <text:p text:style-name="Standard">It will be much easier to teach the truth where the thinking of man is like a blank sheet.... </text:p>
      <text:p text:style-name="Standard">where not many kinds of knowledge and different teachings prevent or complicate the reception of the pure teaching of God, because often one's own thoughts are active in the latter, if they do not completely surrender to the Divine will. </text:p>
      <text:p text:style-name="Standard">And so receive today the explanation that every spirit from God possesses a powerful force if the body, the matter, grants him freedom. It is completely impossible that this one, which is truth in itself after all, lets itself be bound in a lie.... His power is so strong that he eliminates every wrong and false thinking, that therefore the child willing to write, which wants to remain in truth, feels every wrong or erring word as such, while the truth is likewise recognizable to him as such during the writing and is seized by his will, and therefore every proclamation can be fully believed, as long as the earthly child receives it with the intention to serve only God and therefore the eternal truth. </text:p>
      <text:p text:style-name="Standard"><text:soft-page-break/>In case of the slightest doubt during the recording, only calling on the Lord is enough, and the thinking of the earthly child will be clarified and only set to receive the truth, i.e., the friends on the other side will act with increased power on the thoughts of the writer and thus guard the work of the latter against error and untruth. And in such a safe protection, the work will take its course for the benefit and blessing of the people, to whom the Lord wants to make the true teaching accessible again and therefore will not allow that ignoble forces likewise work on it..... </text:p>
      <text:p text:style-name="Standard">But if now only the God-serving forces of the hereafter and of earth are admitted, then the security is already given with it, because the good spiritual still truly has the supremacy and does not let any bad forces into the circle impart teachings to you. So you may receive calmly and serve your Creator and thereby also your fellow men in an unchanged way, because the pure truth shall be given to those who are of good will.... </text:p>
      <text:p text:style-name="Standard">Amen </text:p>
      <text:p text:style-name="_30__20_Block"/>
      <text:p text:style-name="Standard"><text:span text:style-name="_31__20_Text">BD 0752</text:span> 23.1.1939<text:span text:style-name="_31__20_Text"> </text:span></text:p>
      <text:p text:style-name="Para_20_1">Reasons for the revelations.... </text:p>
      <text:p text:style-name="Para_20_1">"Not one stone will be left upon another...." </text:p>
      <text:p text:style-name="Standard">The world will always deny all spiritual work, and nevertheless a search will begin, and that by the way of spiritual meetings, although one will also doubt the truth of such received announcements. And therefore the Lord chooses this form in order to give people knowledge of His will. </text:p>
      <text:p text:style-name="Standard">It is unbelievably difficult to find a hearing with people if their free will is to remain untouched and the free decision is to be left to them, because the counterforce affects the thinking of people in the same way and tries to make everything heard, to be unbelievable </text:p>
      <text:p text:style-name="Standard">.... so that a man without inner piety, without the unrestrained devotion to God, easily runs the risk to listen to these whispers and therefore doubts the received announcements </text:p>
      <text:p text:style-name="Standard">.... the imparted Word of God.... </text:p>
      <text:p text:style-name="Standard">And it will therefore only be possible to impart the purest truth to people when the receptacle of Divine truth.... the receiver of the teachings from above, completely withdraws himself from the hustle and bustle of the world and is willing to serve God.... when he accepts the gifts with full will in purest intention to serve God and his neighbour.... without own advantage, always only according to the inner heart-urge. Then such a servant of God on earth already reaches the degree of maturity which enables him to break through matter and to see spiritually.... and thus to recognize the truth of all revelations. </text:p>
      <text:p text:style-name="Standard">And still the worldly man will remain rejecting, for the simple reason that he does not possess the ability to think spiritually, but looks at everything only with worldly eyes and consequently he is convinced of the impossibility of a connection of the beyond with the earth. </text:p>
      <text:p text:style-name="Standard"><text:soft-page-break/>He cannot judge an area which he does not know, and will therefore much rather completely deny everything lying in the same frame. </text:p>
      <text:p text:style-name="Standard">But the time comes closer and closer, of which is written.... not one stone will remain on the other.... what means spiritually that all views must be shaken up in order to form a new free thinking among mankind. All wisdom, which people today believe to possess, will become invalid in view of the messages from heaven.... and the more earthly knowledge burdens man, the more difficult it will be to grasp the new teaching, because only he will be able to receive completely and unlimitedly, who has first purified himself from all the dross of worldly wisdom, in order to receive only the teachings full of wisdom, which God in His love and mercy imparts to man.... </text:p>
      <text:p text:style-name="Standard">Amen </text:p>
      <text:p text:style-name="_30__20_Block"/>
      <text:p text:style-name="Standard"><text:span text:style-name="_31__20_Text">BD 0753</text:span> 23.1.1939<text:span text:style-name="_31__20_Text"> </text:span></text:p>
      <text:p text:style-name="Para_20_1">Mystery of the Divine Being.... </text:p>
      <text:p text:style-name="Para_20_1">Faith.... </text:p>
      <text:p text:style-name="Para_20_1">Love.... </text:p>
      <text:p text:style-name="Para_20_1">Spirit of God.... </text:p>
      <text:p text:style-name="Standard">Whoever wants to recognize Me, must believe - and if faith is deeply rooted in the heart, the spirit in him, which is still My part, is also active and guides the person to the right recognition. But in order to recognize Me, love must also be active.... The will to love must be put into action, because I am love Myself, I can only be recognized in love, and thus man only then grasps the mystery of the Divine Being when he makes an effort to become similar to God. Only then will it be clear to him that the eternal Godhead can never be fathomed intellectually, but only in the heart, as far as this is ever possible for a human being..... </text:p>
      <text:p text:style-name="Standard">Just as the human eye is not able to look into radiant light without harming the eyesight, so little is man able to grasp the immeasurable light- and love-power in earthly life, because if this would be revealed to the earthly man in all fullness of spirit, the immediate dissolution of every substance would be the inevitable consequence, because no earthly being could exist in view of the eternal love-glory. </text:p>
      <text:p text:style-name="Standard">In eons of years, all spiritual power changes as it were forced.... it flows back to where its origin is.... it unites again with the Divine primordial power which, incomprehensible to man, remains the source of life and origin of all beings. This power slumbers unrecognized in a myriad beings.... They are not aware of the spiritual abilities at their disposal, and thus do not use the Divine power that could open up immeasurable things in them. However, this power must first be awakened again in order to be able to express itself actively and audibly to people. </text:p>
      <text:p text:style-name="Standard">My Spirit animates him who now stands in faith and lives in love. He gives him information about heaven and earth, i.e. about everything that is visible and invisible; He imparts to him a knowledge that is far above the knowledge of a worldly wise man.... He reveals to him the creation, its <text:soft-page-break/>meaning and purpose for the earthly man and lets him recognize in which relation he stands to the Creator.... And as man, guided by the Spirit, begins to sense God's Spirit of love, the reunion of God's Spirit in man with the eternal original Spirit - the Divine Love - also begins, and the spirit in man has freed itself from all bonds of matter, which is the obstacle to the final reunion. </text:p>
      <text:p text:style-name="Standard">The spirit is free and now strives inexorably towards the eternal light, and the persistence in form through thousands of years, has come to an end, to the indescribable joy of the Creator and His creature.... </text:p>
      <text:p text:style-name="Standard">Amen </text:p>
      <text:p text:style-name="_30__20_Block"/>
      <text:p text:style-name="Standard"><text:span text:style-name="_31__20_Text">BD 0755</text:span> 24.1.1939<text:span text:style-name="_31__20_Text"> </text:span></text:p>
      <text:p text:style-name="Para_20_1">Reference to great event.... </text:p>
      <text:p text:style-name="Para_20_1">End of many people.... </text:p>
      <text:p text:style-name="Standard">"You have My word and do not heed it...." I want to call out to people who ceaselessly pursue only earthly pleasures, and I want to warn them against vain striving, but they do not listen to Me. And so I have now decided to send them the last warnings in a manner that they have to heed them. </text:p>
      <text:p text:style-name="Standard">How little is man's mind directed to his inner life.... how quickly he forgets pain and sorrow, hardship and misery, if I have taken this pressure from him.... and how often he lets such admonitions of love pass by without paying attention to them. And so I now want their thinking to be forcibly shaken up and only have the betterment of mankind in mind. </text:p>
      <text:p text:style-name="Standard">Their inner conversion is My concern, for My love is still turned towards these beings and only ever wants their best. But their hearts do not recognize Me.... In all worldly joy they seek their god, to whom they sacrifice, but they do not consider the outcome of it for their soul. And if I now want to turn their thinking to Me, then I have to use force and excite the hearts of the people to a high degree by sorrowful events, which will put the whole world into turmoil. I will be a lenient judge for those who will be affected by it, because they give their life for countless earthly children, to whom the way upwards shall be shown by this..... </text:p>
      <text:p text:style-name="Standard">I have no other aim than to save people from deep misery, and must now resort to means which seem to be a work of destruction, however, for mankind the opposite.... It should be redemption from the fetters of the adversary.... and the time approaches ever closer, which will bring life and death at the same time.... Life to the people who turn to Me, and earthly death indeed takes many, but to whom in the hereafter the way to knowledge is shown by spiritual power, so that they do not suffer harm because of their prematurely ended life.... </text:p>
      <text:p text:style-name="Standard">Amen </text:p>
      <text:p text:style-name="_30__20_Block"/>
      <text:p text:style-name="Standard"><text:span text:style-name="_31__20_Text">BD 0757</text:span> 25.1.1939<text:span text:style-name="_31__20_Text"> </text:span></text:p>
      <text:p text:style-name="Para_20_1">Efforts of the otherworldly teachers.... </text:p>
      <text:p text:style-name="Standard"><text:soft-page-break/>How lamentable are people who do not want to recognize. And what graces they lose, but in times of need, they lack firm support - which is why also all thinking is only directed to the securing of the earthly life, to be relieved of all need. </text:p>
      <text:p text:style-name="Standard">But also their hour will come, because the test of life is to be passed only in the overcoming of the resistances, which must be offered to an earthly child, if his earthly life is to be of use for him and his soul. Therefore try to be silent, if the understanding for spiritual truths is not yet present, and now receive: </text:p>
      <text:p text:style-name="Standard">The pure spirits teach people in various ways. Where a direct connection from the other world to the earth is possible, a regulated instruction can be carried out and the wisdoms can be offered in such a way that they touch any area. A planned training can begin, which, depending on the receptivity, introduces the earthly child to all knowledge. A person desiring the truth, will be able to be instructed in the fullest truth, since the spiritual teachers make it their business to transmit spiritual knowledge in all its fullness. </text:p>
      <text:p text:style-name="Standard">However, spirit-beings who are in knowledge, also dwell in the vicinity of every human being on earth and try to influence his thoughts and in this way to promote the inner life. </text:p>
      <text:p text:style-name="Standard">Whoever feels the urge to give his thoughts a certain direction or is concerned with the actual purpose of life, his thoughts are guided or influenced by such active spirit-beings, who take care of the searching or erring souls. </text:p>
      <text:p text:style-name="Standard">Not one man remains completely uninfluenced by the spiritual side, only the success of these beings is not always the same and not always satisfying, because often they meet quite hard resistance, namely there where matter still holds man too much in bonds and who does not want to know anything about a spiritual world lying outside of the material world. There, every emerging thought of a spiritual destiny on earth will be rejected immediately, because it absolutely does not appeal to the completely materially-minded people. </text:p>
      <text:p text:style-name="Standard">And just such people urgently need enlightenment, and the spirit-beings wanting to teach, often achieve nothing and have to try again and again in greatest patience to teach people to think differently and so to make them accessible to their whispers. </text:p>
      <text:p text:style-name="Standard">It is the will of the heavenly Father that all help should reach the earthly children from above, to stop the spiritual shallowness of the people, and therefore means will be applied in view of the spiritual backwardness, which becomes more and more noticeable day by day, which shall bring about great successes and find the approval of the Divine Creator. </text:p>
      <text:p text:style-name="Standard">Who pays attention to the coming time, he will notice unusual phenomena which repeat themselves more and more often to involuntarily direct the thoughts of people to supernatural things. Such phenomena always occur at a tremendous preceding shock to the sou., so people will concern <text:soft-page-break/>themselves with things that are inexplicable to them and then seek the explanation in the supernatural and also find it with good will.... For the Lord seeks to bring salvation to everyone, and this in different ways. </text:p>
      <text:p text:style-name="Standard">Therefore pay attention to everything which can lead to knowledge.... these are always only the efforts of your friends on the other side who are concerned about your salvation and want to help you in the time you are still mistaken and ignorant.... Who does not resist the help from above with great stubbornness, every incident will bring him recognition and greatest benefit, if it is his will to reach the truth.... </text:p>
      <text:p text:style-name="Standard">Amen </text:p>
      <text:p text:style-name="_30__20_Block"/>
      <text:p text:style-name="Standard"><text:span text:style-name="_31__20_Text">BD 0758</text:span> 26.1.1939<text:span text:style-name="_31__20_Text"> </text:span></text:p>
      <text:p text:style-name="Para_20_1">Blessing of the work of redemption.... </text:p>
      <text:p text:style-name="Para_20_1">Faith in it is necessary.... </text:p>
      <text:p text:style-name="Standard">Only those are to be allowed to penetrate into the kingdom of the eternal, who carry the faith in the Redeemer in their deepest heart, because it is an error without comparison to deny Him, and all matter must prevail without the Divine Redeemer, because only He alone could break the power of death and therefore the overcoming of matter became possible for mankind only then. </text:p>
      <text:p text:style-name="Standard">But a man can never redeem himself from his fetters by his own strength, and he must therefore stand in full faith in the Redeemer of the world. Only then can he also be led into truth, for man can only then recognize what is right, when he frees himself from the bonds of matter. </text:p>
      <text:p text:style-name="Standard">Thus the whole earthly walk is only according to the Divine will, when man moves the thought of redemption in his heart out of free will.... when he tries to imagine that he is hopelessly at the mercy of the opposing power.... that his struggle for knowledge would be a futile one because the power of evil would be so strong without the work of redemption, that man would not be able to fight against it. </text:p>
      <text:p text:style-name="Standard">But this very power was broken by the Lord Jesus Christ, and now the power of love has the upper hand.... Therefore, faith in the Divine Savior can never be eliminated, because the Lord takes care of everyone who believes in Him. But He cannot give the same help and grace to those who reject Him and engage in battle against Him.... </text:p>
      <text:p text:style-name="Standard">At the threshold of death, a person with a bright spirit will often be allowed to have a glimpse of the kingdom of eternity.... He will suddenly realize the value of faith in Jesus Christ, and for some it will then be too late.... Therefore, the Godhead is now struggling for every soul, It wants to show it the way, in order to be able to participate in all graces, which were made accessible to mankind through the work of redemption.... </text:p>
      <text:p text:style-name="Standard">But all the love and mercy of God is in vain where the earthly child stubbornly closes his mind to all indications. The Lord spoke the words on the cross: "Father, forgive them, they know not what they do...." And the Father, long-suffering and full of love, is even eager to instruct the ignorant <text:soft-page-break/>and to give them tidings of the blessing of the work of redemption. And the world becomes more and more obdurate, more and more dark in thinking and more and more far away from the eternal truth. </text:p>
      <text:p text:style-name="Standard">Thus, there is only the possibility to change the thinking of man by world-shaking events, and in order not to let all these erring ones fall into ruin, this very judgment of God is commanded, so that those who hear His call and follow Him, may still find their way back to the Father. </text:p>
      <text:p text:style-name="Standard">Truly, the Creator of all that exists has only the best in mind for His creatures, although people do not recognize it as such.... Everything that was, is and will be, has always only happened for the purpose of the spiritual development of the people, because the Father in heaven is loving, wise and just.... and He arranges His things in such a way as it is spiritually beneficial for His children on earth.... </text:p>
      <text:p text:style-name="Standard">Amen </text:p>
      <text:p text:style-name="_30__20_Block"/>
      <text:p text:style-name="Standard"><text:span text:style-name="_31__20_Text">BD 0759</text:span> 26.1.1939<text:span text:style-name="_31__20_Text"> </text:span></text:p>
      <text:p text:style-name="Para_20_1">Spiritual task of living beings.... </text:p>
      <text:p text:style-name="Para_20_1">Introspection.... </text:p>
      <text:p text:style-name="Standard">Just always turn your gaze upward, so your thoughts and desires will always be rightly guided. The soul is so often in danger of becoming fickle, and again and again the Lord must take care of it with the greatest patience, and instruct it to strengthen its faith, because only in weak faith lies the reason for the discouragement and the thoughts that oppresses the soul. </text:p>
      <text:p text:style-name="Standard">It is a kind of compulsion for the soul that, in order to strengthen faith, it is temporarily kept in a depression, for it struggles in it all the more eagerly, harassed by this state from which it seeks to free itself. To recognize the benefit and blessing of the many small resistances and discords of daily life, would be so reassuring for you. Therefore, surrender yourselves full of confidence to the Divine guidance, and you will never have cause to be anxious and weak in faith. And in this certainty, receive the spiritual instructions you receive today: </text:p>
      <text:p text:style-name="Standard">Every being, no matter how small, is necessary in God's creation, but the nature and purpose of its task is not known to man. The external earthly activity can be observed in many, but the spiritual activity, which is the real purpose of the many small living beings, remains hidden from people and will be recognized only after the flesh-body is discarded. </text:p>
      <text:p text:style-name="Standard">If you humans could take a look into the realm of the active spirit-world, you would find no end to the amazement.... And yet it is even in your power and in your will to acquire the ability to see the hidden. In order to be able to recognize the activity of all - even the smallest - beings, it is enough to immerse yourself in the glories of God's creation, a rock-solid faith in God's love and omnipotence and a willing opening of the heart. And the images will be reflected clearly visible in the heart of man, and the earthly child will audibly hear the explanation, the spiritual eyes will open, and the Lord Himself will teach, where deep longing for truth and knowledge is present. </text:p>
      <text:p text:style-name="Standard"><text:soft-page-break/>And you will recognize the restless activity on earth and in the hereafter; you will see that every being has to fulfill its task, which still has far more effect spiritually than earthly, although last activity is likewise necessary for the existence of the whole creation. For not even the smallest being is created without purpose or use, all creatures perceive the spiritual currents and pass them on constantly, so that they fulfill their task as receivers and mediators of the spiritual power and are indispensable in the total creation, as electrons..... </text:p>
      <text:p text:style-name="Standard">Amen </text:p>
      <text:p text:style-name="_30__20_Block"/>
      <text:p text:style-name="Standard"><text:span text:style-name="_31__20_Text">BD 0760</text:span> 27.1.1939<text:span text:style-name="_31__20_Text"> </text:span></text:p>
      <text:p text:style-name="Para_20_1">Divine power-conduction.... </text:p>
      <text:p text:style-name="Para_20_1">Electrons.... </text:p>
      <text:p text:style-name="Standard">And therefore it will be left to you humans to consider the work of creation as a reproduction tool of the radiation of Divine power. In the plan of creation, this power can only be sent out into the universe via endlessly many small living beings, so that man may participate in this power to the highest degree and as clarified beings, even in the power from God and unite again with the elemental power. </text:p>
      <text:p text:style-name="Standard">If you humans consider this endlessly long way and regard yourselves as the final station, then it must also be understandable to you that now your striving should only apply to the last goal, because you hold such innumerable miracles of Divine creation in you, which all, permeated by Divine power, have found union in the soul of man, and you will understand what is now at stake, when the last receptacle of all power out of God is unconscionably smashed and all already existing power contributes to the increase of matter, which nevertheless should be dissolved and completely changed into spirit, which is the case when the power of God is not used for spiritual perfection, but only consumed for purely worldly things. </text:p>
      <text:p text:style-name="Standard">You truly have this power flowing out of God in great abundance and do not know which abilities are yours through this, if you want to use the power in the right sense.... how you can penetrate into the miracles of Divine creation and your spiritual eye can see what is otherwise invisible to you.... how you could only always convince yourselves of the love, wisdom and omnipotence of God, if it would be your serious will to already reach the perfection possible for you here on earth. </text:p>
      <text:p text:style-name="Standard">The more you learn to see spiritually, the less you feel the earthly burden, and as soon as the Spirit of God becomes alive in you, you are master over all matter, but to bring it to life, your mind must only be directed to use the earthly life only for your spiritual good.... </text:p>
      <text:p text:style-name="Standard">You must remain in deepest connection with the Divine Creator and only always entrust yourselves to His kind Father-hand.... Then every step will be a step towards perfection. </text:p>
      <text:p text:style-name="Standard">For God only sees the will of the earthly child.... If he is turned towards Him, then He takes hold of his heart with His love and directs it towards the <text:soft-page-break/>right goal. He who always sends the prayer to the Father from the bottom of his heart: "I will serve You in time and eternity....". His will also grasps the power that comes to him, and this pulls him upwards </text:p>
      <text:p text:style-name="Standard">.... because everything that comes from God, if no resistance is put up against Him, also inevitably leads back to God. </text:p>
      <text:p text:style-name="Standard">Amen </text:p>
      <text:p text:style-name="_30__20_Block"/>
      <text:p text:style-name="Standard"><text:span text:style-name="_31__20_Text">BD 0761</text:span> 27.1.1939<text:span text:style-name="_31__20_Text"> </text:span></text:p>
      <text:p text:style-name="Para_20_1">Childlike Trust.... </text:p>
      <text:p text:style-name="Para_20_1">"Come all ye to Me...." </text:p>
      <text:p text:style-name="Standard">Become like children, and thereby also acquire the right to be led by the hand like an underage child, and your path will truly be the right one. An unknown feeling of security lets you bear life more easily, and if you trustingly abandon yourselves to the Lord and Savior, you will lack nothing. For His words are sweet: "Come unto Me, all ye that labour and are heavy laden, and I will give you rest." If the Lord Himself gives you this promise, then you only have to remember the Lord in your suffering, and He will help you bear it, for He does not abandon His children. </text:p>
      <text:p text:style-name="Standard">Take these words to heart, for the earth's difficult time is still ahead of you, and whoever does not trust the Divine Saviour then, will have to struggle unspeakably hard. The right consolation at any time is His Word, which He gave in love to the earthly children, and who keeps to this, will be able to bear the heavy suffering on earth wonderfully strengthened, because His Word is simultaneously power and strength for the anxious heart. </text:p>
      <text:p text:style-name="Standard">And do not forget prayer.... Offer all your worries and needs to the Father in heaven, so that He will send you help at the right time. Whoever finds the way to the Father, will not knock in vain, and his request will always be granted if it is sent up to Him in all earnest-ness. And if everything around you should waver, then stand firm and hold on to the Word of the Lord that He will protect His own in all dangers of the body and the soul..... </text:p>
      <text:p text:style-name="Standard">Amen </text:p>
      <text:p text:style-name="_30__20_Block"/>
      <text:p text:style-name="Standard"><text:span text:style-name="_31__20_Text">BD 0762</text:span> 28.1.1939<text:span text:style-name="_31__20_Text"> </text:span></text:p>
      <text:p text:style-name="Para_20_1">Idle life.... </text:p>
      <text:p text:style-name="Para_20_1">Fear of death.... </text:p>
      <text:p text:style-name="Standard">The idle time of life is always to be considered where life is not used properly, and many an error will be the occasion for it. The soul will be in greatest distress when the time on earth passes without any spiritual success. Then a feeling of fear takes possession of the soul, it sees the end of earthly life coming closer and closer and unconsciously feels the agonizing state afterwards.... And this is then expressed in the feeling of fear before death. </text:p>
      <text:p text:style-name="Standard">And yet again, this fear of death is often the last means of realization. </text:p>
      <text:p text:style-name="Standard">When a human being has achieved all earthly goals, when even afterwards he cannot find any real satisfaction and complete fulfillment of his wishes.... <text:soft-page-break/>, when he feels an emptiness in his innermost heart in spite of his earthly well-being, then he strives to get to the bottom of the cause of this unsatisfactory feeling, and he must realize that the thought of survival after death does not allow him to find inner peace. He must realize that everything he has striven for so far will come to an end, and this thought does not give him a feeling of security, but rather one of uneasiness, because in his deepest heart he cannot give himself a certain answer as to what awaits him after his death. </text:p>
      <text:p text:style-name="Standard">And this pondering and brooding often leads to the fact that he deepens himself in spiritual questions.... that he suddenly learns to recognize the transitoriness and worthlessness of all earthly bright spirit and pays far more attention to the unfathomable. Then his spirit becomes active in the same measure as his desire for the earthly decreases, and this has brought about the fear of death, and the soul was granted assistance by the good spiritual forces struggling for it. </text:p>
      <text:p text:style-name="Standard">The thought of death can have an unspeakably beneficial effect on those who always and easily found fulfillment in worldly desires. They did not pay attention to the world and its dangers and were always its conquerors.... , but they are powerless and weak in the face of death, and the fear is rooted in the recognition of their own state of weakness, which then drives the will to look for a way to overcome the horrors of death. And this way is the connection with the eternal Creator, to Whom life and death is subject.... </text:p>
      <text:p text:style-name="Standard">Who has recognized, death does not frighten him, because his soul has found the way to eternal life.... Death means darkness and night.... The lust and desire of the world envel-ops the spirit in darkness, and this state is equal to eternal death. Only the one who overcomes the desire for the world, will get from night to light.... he will awake from death to life, and he will overcome the horrors of death without any doubt. </text:p>
      <text:p text:style-name="Standard">Therefore the detachment from the world is the very first condition to free the spirit from the fetters of matter, and then every step through earthly life will mean advancement of the soul and will result in spiritual higher development. Man will then be able to say at the end of his days: My life has truly not been an idle one.... if he has reached the goal of standing in the light of truth, and need not fear the terrors of death.... </text:p>
      <text:p text:style-name="Standard">Amen </text:p>
      <text:p text:style-name="_30__20_Block"/>
      <text:p text:style-name="Standard"/>
      <text:p text:style-name="Standard"><text:span text:style-name="_31__20_Text">BD 0766</text:span> 1.2.1939<text:span text:style-name="_31__20_Text"> </text:span></text:p>
      <text:p text:style-name="Para_20_1">Care and cult of the body.... </text:p>
      <text:p text:style-name="Para_20_1">Anticipating nature.... </text:p>
      <text:p text:style-name="Para_20_1">Aging.... </text:p>
      <text:p text:style-name="Standard">If life on earth becomes difficult for you, take refuge in Me.... I want to be your strength and comfort in difficult hours, and who walks with Me, will overcome everything difficult. </text:p>
      <text:p text:style-name="Standard"><text:soft-page-break/>But let it be said to you that you also have to be active yourselves, if you want Me to bless you. </text:p>
      <text:p text:style-name="Standard">Nature demands its right, and so you must submit to the laws of nature, but likewise you must also practice self-conquest where it is possible. And life will often confront you with the decision whether you want to do the will of the body or of the soul. And the body will demand many things, and you will want to grant it, but the benefit of the soul is only small, if the body is fulfilled, on the other hand the soul will gain immensely, if the body renounces what is promised to it. </text:p>
      <text:p text:style-name="Standard">The greatest danger is that the body is granted the right to rule.... that only its comfort is always taken into account and man's care is constantly to maintain it, and a perpetual cult around it is cause to neglect the actual work on the soul, and this may well serve for the preservation of the body, but never the shaping of the soul, and the former is extremely unimportant in relation to the actual earthly task, that is to be seriously considered, where the care for the physical well-being is predominant. </text:p>
      <text:p text:style-name="Standard">Therefore, never let yourselves be tempted to want to anticipate nature by trying to change or stop what has to go its natural course. Try your power.... it will be inadequate compared to the existing laws of nature.... but where the body goes the way of decay, there the soul shall mature and become more and more perfect, which is why the former has to decay in the same measure as the soul strives to live spiritually. </text:p>
      <text:p text:style-name="Standard">The soul has, as it were, a greater obstacle to overcome in an outwardly well-formed body, since all inclination to the world is inherent in it and greater demands are made on the soul in self-conquest through frequent stimuli of the world. He who despises his body, but carefully cares for his soul with spiritual care, has made good use of his time on earth, and he will also feel good purely externally, since this does not appear to him to be the only thing worth striving for and he is therefore provided with everything he needs for life. </text:p>
      <text:p text:style-name="Standard">For I consider My children on earth as it is useful for them.... I give, where one gladly renounces, and refuse, where too much desire for earthly goods is sought, because I do not want that the body alone is considered, but the soul should first be rescued from its misery </text:p>
      <text:p text:style-name="Standard">.... </text:p>
      <text:p text:style-name="Standard">Amen </text:p>
      <text:p text:style-name="_30__20_Block"/>
      <text:p text:style-name="Standard"><text:span text:style-name="_31__20_Text">BD 0767</text:span> 3.2.1939<text:span text:style-name="_31__20_Text"> </text:span></text:p>
      <text:p text:style-name="Para_20_1">Word of God.... </text:p>
      <text:p text:style-name="Standard">So accept the words of the Lord and heed them. It is an unparalleled battle that the soul has to fight through if it wants to enter the state of godlikeness, and the temptations to pull it down into the darkness of the spirit are great. But there is also every possibility to make you free from the threatening dangers, if you only pay attention to the words of the Lord. The earth hovers, as it were, in the midst of all hostile violence. Everything that <text:soft-page-break/>the earth holds is seized by it, and only a permanent resistance can bring about the release from this violence. As from below the desires lure and pull the human being, so from above the Word of God is given to you, which, if it is obeyed, has far stronger power and lifts you up from the depth and the darkness. </text:p>
      <text:p text:style-name="Standard">Countless struggling souls need God's help and again do not take the only means which brings them real help. Likewise, innumerable beings in the hereafter will only be helped by the Word of God, and it will also be offered to them by God's love. </text:p>
      <text:p text:style-name="Standard">Accordingly, as people on earth adjust themselves to the Word of God, so will be their lot in the hereafter. What they reject here, will not seem much more acceptable to them there, and it will take a long time for them to become receptive to the Word of God. And the time will repent them, if they have recognized.... the time on earth and in the hereafter, which they have lost for their soul in the blindness of the spirit. </text:p>
      <text:p text:style-name="Standard">Every teaching by the beings which they accommodate with a willing heart, bears rich fruit, both on earth and over there.... The Word of God will be taught again and again, and mankind will never be left without this delicious gift from heaven, because without the outflow of Divine Love, truly no salvation for the soul would be possible. Everything spiritual must be strengthened spiritually.... the soul cannot be satiated by earthly food, and therefore the right food for the soul must come from above. </text:p>
      <text:p text:style-name="Standard">If now the Lord cares in always constant love that none of His children shall live in want </text:p>
      <text:p text:style-name="Standard">.... if He nevertheless knows what these children lack, then the earthly child only needs to turn its will to Him.... it only needs to give its consent and willingly receive what the Father lovingly offers it. </text:p>
      <text:p text:style-name="Standard">Instead, people refuse and do not want to receive. They stand in blatant opposition to that which alone is necessary for them.... They live into the day and do not consider their end. </text:p>
      <text:p text:style-name="Standard">In the misery of the heart, however, only one way remains for them, and if they take this way, they will still be helped in the last hour. And therefore it is only the will of man himself who lets difficult times fall upon himself and the earth. If all admonitions from above do not find entrance into the hearts of the people, then these must be shaken up from the rest by other means. </text:p>
      <text:p text:style-name="Standard">People try to awaken their spirit in scientific work, they believe to be able to illuminate everything dark to them in this way, and yet they are far away from it. For the Divinity and His work can never be fathomed by earthly wisdom, many areas are left to science to which research may apply, but the last question, it can not fathom.... and will remain unfathomable to it. On the other hand, the acceptance of the Word of God with the heart, is the only gate through which man reaches the eternal truth and the Divine wisdom. But without the Word of God, every entrance to knowledge is closed. </text:p>
      <text:p text:style-name="Standard"><text:soft-page-break/>Man should consider that he can receive unlimitedly, that he can enrich his knowledge immeasurably and that he only needs deep faith and active love for this.... and that he in turn can only reach faith through the Word of God and that love is also rooted in living faith.... that therefore one is not conceivable without the other and the heart of man must open willingly to become knowledgeable.... </text:p>
      <text:p text:style-name="Standard">To hear the living Word of God is a proof of Divine love and mercy.... it is an act of grace of inconceivable magnitude, but people do not pay attention to the proof of grace and fall deeper and deeper into the judgment from which they should redeem themselves. </text:p>
      <text:p text:style-name="Standard">The Lord speaks to the people, and He will speak at any time.... Those who hear Him will be blessed, but woe to those who do not respect Him.... , who think they are too ex-alted to accept and heed the words of love. They will truly have to go through great hardship so that they will also come to realize still on earth, because they do not know how to appreciate the value of life and will get into severe pain when they recognize their defective state of soul in the hereafter. And therefore pay attention to the words that come to you from above and do not reject them.... </text:p>
      <text:p text:style-name="Standard">Amen </text:p>
      <text:p text:style-name="_30__20_Block"/>
      <text:p text:style-name="Standard"><text:span text:style-name="_31__20_Text">BD 0768</text:span> 5.2.1939<text:span text:style-name="_31__20_Text"> </text:span></text:p>
      <text:p text:style-name="Para_20_1">(Continuation of No. 767) Spiritual blindness.... </text:p>
      <text:p text:style-name="Para_20_1">Effortful work of the spiritual beings.... </text:p>
      <text:p text:style-name="Standard">In the night of the spirit, every cognition is excluded, the ignorant resist in continuous resistance, they do not desire the light, but believe not to need it, because in their delusion they have only sense for that what stands in strict opposition to the true cognition.... they are convinced that they can get along without spiritual knowledge, they feel far rather all spiritual problems as a burden from which they want to escape by keeping away from everything what could impair them in their way of thinking up until now. </text:p>
      <text:p text:style-name="Standard">And so, consequently, a spiritual emptiness occurs with these people. Their earthly life occupies them completely, and they walk through God's creation as if blind, nowhere hearing the voice of the Lord or paying attention to it. The more prevalent this condition becomes, the more alarming the consequences. </text:p>
      <text:p text:style-name="Standard">In unspeakably difficult labor, the spiritual forces now struggle for the souls languishing in such darkness. Visible and invisible are thei works. They bring together those who instruct one another, they direct the thoughts and are pleased when their influence is heeded and man willingly allows himself to be directed.... when he carries out what his heart drives him to do, when he yields without resistance to the spiritual impulse within himself and distances himself spiritually from the earthly world for a short time. </text:p>
      <text:p text:style-name="Standard">This is so extraordinarily laborious because often a long time goes by before the earthly child listens to the spiritual request to separate from the purely <text:soft-page-break/>material. The resistance is sometimes so tremendous that the influence of the spiritual forces is unsuccessful and the erring soul continues to be in severe distress, which man does not recognize as such and therefore does not remedy the agonizing state of the soul. </text:p>
      <text:p text:style-name="Standard">And so time after time goes by, and where there is no possibility to change the mind of a person, there the spiritual beings communally help themselves.... They try to disturb any earthly joy.... In their distress they resort to a means which is seemingly loveless and yet only testifies to the great love of the spiritual beings for the earthly creatures.... They let bitter drops flow into every joy.... they cause, so to speak, that also earthly joys are not a complete fulfillment of earthly desires.... and thus lay the foundation for inner discontent which increases more and more the more resistance the earthly child gives to the work of the spirit-friends. </text:p>
      <text:p text:style-name="Standard">In connection with this, all joy of life will appear stale and empty, the soul will wander restlessly to and fro, it will search where it finds complete fulfillment, it will recognize earthly pleasures as transient and only then pay attention to spiritual questions, and when after long laborious work, the friends on the other side can register this success, their joy is indescribable, because only now the soul is saved and receptive for everything coming to it from above. </text:p>
      <text:p text:style-name="Standard">But now the spirit is able to spread significant light, and there will be brightness where before there was deepest darkness, and the spiritual blindness will give way to clearest recognition. </text:p>
      <text:p text:style-name="Standard">Just there where one believes to stand in the deepest knowledge, a procedure is often appropriate to transform man's thoughts. The few who know correctly are often not able to transmit their spiritual knowledge to them; they meet with opposition, and their gift, although gladly offered, is not accepted. The heavenly truth is not correctly recognized.... it does not take into account the thorough spiritual attitude, which is a prerequisite for the recognition of divine wisdom. </text:p>
      <text:p text:style-name="Standard">The gifts from above penetrate into the heart of man only if the spiritual desire for them is a prerequisite. Whoever sinks into his innermost being and at the same time makes the flight into infinity, whoever seeks to fathom the eternal Godhead and at the same time deeply surrenders to Him, whoever recognizes another purpose in earthly life than only the fulfillment of earthly destiny, whoever views all events on earth only from the spiritual point of view, his heart is receptive for Divine gifts.... He will soon separate everything earthly from the spiritual.... he will recognize two worlds, but always the one as a means to an end.... to mature for the second, the spiritual world. </text:p>
      <text:p text:style-name="Standard">Love should flow through everything, it should determine all actions in earthly life, it should work without interruption, so that through love, the spirit becomes alive, so that through love, man becomes free.... Love, however, should always give, but love for possession should never prevail. True love, however, will at the same time be a renunciation and thus a <text:soft-page-break/>separation from matter; and the spiritual striving will never apply to earthly goals, but only to the union with God as Eternal Love.... </text:p>
      <text:p text:style-name="Standard">Therefore do not look for the last goal in a state of perfection on earth. The earth is and remains for mankind what it always was.... the place of residence, where the soul is to mature itself through resistance for its actual destiny, where it is to recognize that only in the spiritual kingdom is its true home, after which it is to strive without ceasing.... </text:p>
      <text:p text:style-name="Standard">Amen </text:p>
      <text:p text:style-name="_30__20_Block"/>
      <text:p text:style-name="Standard"><text:span text:style-name="_31__20_Text">BD 0769</text:span> 6.2.1939<text:span text:style-name="_31__20_Text"> </text:span></text:p>
      <text:p text:style-name="Para_20_1">Reshaped word.... </text:p>
      <text:p text:style-name="Para_20_1">Degree of comfort.... </text:p>
      <text:p text:style-name="Para_20_1">Realization of the truth.... </text:p>
      <text:p text:style-name="Standard">Know then that you are all of the same spirit, know that the Father's hand guides you and that the Father draws near to everyone who desires to hear Him. Therefore, there will also be various revelations, all of which are to declare the same thing and lead to the same goal. </text:p>
      <text:p text:style-name="Standard">If now the Father considers the children on earth <text:span text:style-name="_31__20_Text">differently</text:span>, nevertheless the same will is to be recognized, because he always gives only the pure truth, if the receiver desires the truth and proves himself worthy of the revelation. It is like a shining in different light intensity.... The gifts from above can be offered in an easily understandable form and yet cannot be recognized properly if the recipient renders the Words of the Lord in a different form. </text:p>
      <text:p text:style-name="Standard">There are so many examples of the fact that man pleases himself in as complicated a way of speaking as possible and thus reproduces a spiritual picture received in all simplicity and clarity in ornate form.... People seek to adorn themselves with erudition and bring out all their wisdom, when the received Word from above expresses everything precisely and needs no improvement. </text:p>
      <text:p text:style-name="Standard">If man now rejects the teachings which seem incomprehensible to him, this is only too well understandable.... Man often feels the additional work of man and opposes it, whereas the pure Word of God, by its simple nature, often finds entrance into the initially reluctant human heart, because this Word also contains the power of God. </text:p>
      <text:p text:style-name="Standard">The teachings have always been offered in the same truth, but the truth should have an even more penetrating effect on people and was provided with human accessories for this purpose, which, however, only harms the matter itself, but can never be of use. </text:p>
      <text:p text:style-name="Standard">Let me tell you: Turn your attention to the plain, simple Word, you must be able to understand everything with the heart and with the mind, you must also feel well when the Words of the Lord sound in your ears.... You will also be able to conclude the truth of what you hear from the degree of comfort, because the Lord wants to penetrate human hearts through His Word, so <text:soft-page-break/>He will never use a form which in itself already causes resistance and which seems unacceptable to the earthly child. </text:p>
      <text:p text:style-name="Standard">Who desires truth, he will also recognize it, and indeed the truth will always be offered in the form from above that the earthly child cannot take offense at it, but it touches him pleasantly at any time. Pay attention to the voice in your heart, it will know exactly how to distinguish the true Word of God from an afterwards changed Word that is difficult for man to understand, which should also be from the same origin. </text:p>
      <text:p text:style-name="Standard">God always protects those who want to remain in the truth and gives them knowledge in every question of dispute.... He sharpens their power of judgment and their sense of justice, and therefore the earthly child will always find the right way, if it comes into the situation to have to decide from several ways. For God's protection is assured to everyone who desires Him and the truth.... </text:p>
      <text:p text:style-name="Standard">Amen </text:p>
      <text:p text:style-name="_30__20_Block"/>
      <text:p text:style-name="Standard"><text:span text:style-name="_31__20_Text">BD 0770</text:span> 8.2.1939<text:span text:style-name="_31__20_Text"> </text:span></text:p>
      <text:p text:style-name="Para_20_1">Mishaps of life necessary.... </text:p>
      <text:p text:style-name="Standard">Not the smallest event is without influence on man's development. As you prove yourselves in the face of every event, the success is also more or less beneficial. And so the life on earth is continuously the touchstone on which you should test your power of resistance. </text:p>
      <text:p text:style-name="Standard">What fills you with indignation, annoyance or aversion, you must try to change into gen-tleness and patience, you must always regard it as what it should be for you - as obstacles through which you should mature.... </text:p>
      <text:p text:style-name="Standard">Not that you can put these troubles aside arbitrarily.... it would be no progress for your soul, only in the overcoming of all challenges, in the perfection of your selves, you see the purpose of all adversities which make life difficult for you. You run the risk of regressing where you are not able to cope with the trials. Every day should bring you progress, and so you must not oppose the trials imposed on you for this purpose, but you must surrender to the Divine will, which exactly permits such trials to come over you to mature. Because it is a life without struggle also no possibility of progress for the soul. Only the overcoming of yourselves can bring you success, but a calm, peaceful life, only inertia of the spirit and a weakened will. And this then holds many dangers for the soul. The hard lot, which is sometimes given to a human being, will only have a successful effect for the soul, because in struggling and overcoming, the soul strengthens itself and frees itself from its fetters far sooner; but a being, which is spared all difficulties, is not equal to the fight against evil. Instead of being itself an overcomer, it is defeated by the opposing power and has to suffer unspeakably, and these sufferings are of a much more severe nature than the troubles of daily life. </text:p>
      <text:p text:style-name="Standard">Only in constant struggle is the soul given the opportunity to develop freely, and every struggle can be overcome if you confess your weakness to the <text:soft-page-break/>Divine Lord and Savior when your strength fails and ask Him to take care of you.... He will not leave you without help, for His words are so sweet: "Come to Me, all you who are weary and burdened.... I will give you rest." Why do you fear and tremble, why do you feel weak, when the Lord helps you with His strength at any time, if you only ask Him for it. Leave all fear and trembling and only look to the Lord.... with trust. He never leaves in distress those who trustingly turn to Him for help. </text:p>
      <text:p text:style-name="Standard">And so every oppressive or tormenting situation in life will solve itself, only take care that it does not cause the opposite in you than its actual purpose should be.... that it does not let you harden and act lovelessly.... take care that you only ever let love speak in you, because only love alone will overcome and let you emerge successfully from such trials. </text:p>
      <text:p text:style-name="Standard">Shape your heart in ever deeper love and thus also become a blessing to your surroundings, and through love you will become free from the pressure which weighs on you, and the soul will also become free if you overcome everything difficult in life by virtue of this love. </text:p>
      <text:p text:style-name="Standard">.... </text:p>
      <text:p text:style-name="Standard">Amen </text:p>
      <text:p text:style-name="_30__20_Block"/>
      <text:p text:style-name="Standard"><text:span text:style-name="_31__20_Text">BD 0771</text:span> 9.2.1939<text:span text:style-name="_31__20_Text"> </text:span></text:p>
      <text:p text:style-name="Para_20_1">Following a proclamation in trance.... </text:p>
      <text:p text:style-name="Standard"><text:span text:style-name="_32__20_Text"><text:s/></text:span><text:s/>The Divine in you will know well to distinguish the truth from the lie, and if you entrust yourselves to the Lord, you are in full power of judgment. Therefore, reject what does not seem credible to you and keep what speaks to your heart.... </text:p>
      <text:p text:style-name="Standard">It is not at all in the will of the Lord that every immature spirit manifests itself, but there the will of man alone is the cause; the pure spirit, however, in fullest truth is diligent and therefore gives the receiving earthly child a sharpened judgment to protect it from accepting the untrue. And so caution is always required and brightest attention, combined with believing devotion to the Divine Savior, and man recognizes most clearly where truth and lie are merged. </text:p>
      <text:p text:style-name="Standard">The innermost emotions of a human heart are too manifold and diverse.... What moves a man very often resonates and sometimes makes itself felt at times of complete detachment from the earthly. It penetrates through spiritual experience and gains the upper hand precisely through the will of man, who takes up such thoughts and now expresses them audibly. </text:p>
      <text:p text:style-name="Standard">At such moments, the lying spirits have power over the completely unresisting man and then express themselves, and the good spiritual forces must then step back, because the will of man does not put a stop to the former, but lets itself be taken possession of. Now the good forces can only prevent that the messages find their way into the listening human being, and they can protect him from accepting a false teaching, and if he is afflicted by doubts, he is commanded to seriously examine the content of the messages, which can only be successful through heartfelt prayer. </text:p>
      <text:p text:style-name="Standard"><text:soft-page-break/>But where the earthly child trustingly turns to the heavenly Father himself, information will be given to him in the clearest way. And so it is told to you that only the love of God always determines rule and work, but never revenge or retaliation is practiced by the divine love.... And only in this realization can every event be correctly evaluated.... </text:p>
      <text:p text:style-name="Standard">It may still so much seem that God's punishing hand intervenes.... always the love for His creatures is the cause for intervention in the people of merciless appearing kind.... All events are always meant to bring about that the creatures, which have distanced themselves from God as Eternal Love, find their way back to Him again. But the motive of the Divine intervention is never ever hatred, retaliation or punishment in unkindness, because to all His creatures He is an equally loving Father, and He seeks to win all His children for eternity.... and if this is understandable to you, you will also know to distinguish.... </text:p>
      <text:p text:style-name="Standard">Amen </text:p>
      <text:p text:style-name="_30__20_Block"/>
      <text:p text:style-name="Para_20_2">BD 0774 <text:span text:style-name="_31__20_Text">12.2.1939</text:span> </text:p>
      <text:p text:style-name="Para_20_1">Spirit of God.... </text:p>
      <text:p text:style-name="Para_20_1">Bearer of truth.... </text:p>
      <text:p text:style-name="Standard">To gain insight into the infinite creation is only possible for the Spirit of God awakened to life in man, and so also only man will be able to fathom the nature of all things, who always only lets this Spirit of God speak in him and listens to the voice in him. </text:p>
      <text:p text:style-name="Standard">The more intensively you look at creation, the more understandable it will become to you that you remain viable only in the reception of the strength from God.... you must therefore accept the working of this strength in and on all things as the epitome of the existing </text:p>
      <text:p text:style-name="Standard">.... you must further conclude from it that also the 'food for thought' is spiritual strength.... </text:p>
      <text:p text:style-name="Standard">that the thoughts of the human being will always concentrate on that what becomes alive in him through his will. </text:p>
      <text:p text:style-name="Standard">If now the Spirit out of God is at work, then this directs the will of the human being explicably also to that what is in Divine order, i.e. wanted by God.... and so the thought-life of this human being will develop naturally in such a way that he <text:span text:style-name="_31__20_Text">cannot</text:span> stand differently than in the right recognition of the things.... he will know and feel that this strength, the Spirit from God, is nevertheless strong enough to switch off all wrong thinking.... that errors are just possible where this Spirit slumbers.... where in the night of the spirit, every error is promoted. </text:p>
      <text:p text:style-name="Standard">Light and truth are inseparable, as also the night and the lie are one. Therefore, it goes the way of the truth, which only seeks the truth, because its will is already seized by spiritual power, and this spiritual power has the supremacy exactly through the will for truth. </text:p>
      <text:p text:style-name="Standard">What you can see in the creation is only visible to you purely externally, but to be able to see the inner formation, you must be well-instructed by the <text:soft-page-break/>Spirit of God.... you must <text:span text:style-name="_31__20_Text">believe</text:span> this, because on earth, the complete sight into the finest component is not possible for you, but the teachings of the Divine Spirit are unconditional truth. All creations in the universe are known to him, only to the outer man all these concepts are foreign, and therefore also the teachings about creation are received by people reluctantly and with disbelief. </text:p>
      <text:p text:style-name="Standard">Where now not the will to stand in the truth is cause for research.... where only scientific fame and recognition-addiction let the research-spirit become active, there also the spirit of the lie is given power, and it can likewise expose man to errors, despite most exact work and scientific striving. The thought of such a man is not only influenced by good spiritual power, but also exposed to the influences of the counter-power. Therefore, there is no sure guarantee of unconditional truth for such researches, and besides, it is infinitely difficult to solve such problems, which reach into the deepest secrets of creation, while man gets the clearest answers through the Spirit of God awakened in him, even in questions which seem unsolvable, because nothing is strange to him in the whole of creation.... </text:p>
      <text:p text:style-name="Standard">And so all spiritual revelations are of greater value - but without faith, they will seem unacceptable to you until the God-spark is also ignited in you and the Divine Spirit introduces you to the secrets of creation.... </text:p>
      <text:p text:style-name="Standard">Amen </text:p>
      <text:p text:style-name="_30__20_Block"/>
      <text:p text:style-name="Standard"><text:span text:style-name="_31__20_Text">BD 0775</text:span> 13.2.1939<text:span text:style-name="_31__20_Text"> </text:span></text:p>
      <text:p text:style-name="Para_20_1">The way of the flesh.... </text:p>
      <text:p text:style-name="Para_20_1">(unfinished) </text:p>
      <text:p text:style-name="Standard">What holds life in itself, must go the way of all flesh. However, this state is limited in time, and a perpetual change of the outer form lets the duration of the embodiment on earth appear shorter to the being and this is well-considered by the Creator in loving wisdom. In every form, the being seeks to adapt to its environment and both the earthly and the spiritual destiny let it perform a regulated activity, whereby then the respective purpose of stay in this form on earth, is fulfilled. </text:p>
      <text:p text:style-name="Standard">But as the Divine Creator has determined the earth as the abode of imperfect spiritual beings from the very beginning, so He also foresaw the countless possibilities which were offered to the beings through the work of creation, and therefore there is not the slightest thing in creation without spiritual life.... ... all matter, whether bound or in free state, holds the spiritual in itself, which has to perform some task and so strives for a gradually higher development again through incessant activity and this is more or less the final goal of every embodiment on earth. </text:p>
      <text:p text:style-name="Standard">(Interruption) </text:p>
      <text:p text:style-name="_30__20_Block"/>
      <text:p text:style-name="Standard"><text:span text:style-name="_31__20_Text">BD 0776</text:span> 14.2.1939<text:span text:style-name="_31__20_Text"> </text:span></text:p>
      <text:p text:style-name="Para_20_1">The Lord's work of grace.... </text:p>
      <text:p text:style-name="Para_20_1">His will.... </text:p>
      <text:p text:style-name="P2"><text:soft-page-break/>Hear the words from above: Whoever is sent there to carry out the Word of the Lord, his ways are marked out. Where the love of the Lord reveals itself, there the human being will also stand in visible protection, as long as he offers himself to the Father in heaven for service, and so every event is only useful for the spreading of this revelation, even if it seems to be directed against it. Unceasingly the threads pull themselves together until they result in the finest fabric, and this applies both to the production of this work and to the spreading thereof. </text:p>
      <text:p text:style-name="P2">The influence of the otherworldly spiritual forces on the hearts of people, does not remain unsuccessful, and the joint work of these with the earthly children is of such great importance for all spiritual maturing, that the blessing will also make itself felt, even if not yet in the foreseeable future. The spiritual turnaround cannot be brought about in a few days; tremendous work must precede it, and the more willing the earthly child is, the greater success can be expected. </text:p>
      <text:p text:style-name="Standard">And so countless souls on earth and in the hereafter will recognize the work of grace of the Lord, both humans and the beings on the other side will take care of the spreading, often also unintentionally, because where the will of the eternal Divinity's will precedes the emergence of a work, there also the creatures have to submit to the will of the Creator and walk the ways which He prescribes to them. All care is meant for his creatures, and where still a possibility exists for the rescue of a misguided soul, there also the love and mercy of the Creator is active and directs the beings so that they can gain the most spiritual advantage as possible, if they are only willing. </text:p>
      <text:p text:style-name="Standard">But because now again also the powers hostile to God push themselves forward and likewise want to assert their influence, they also have to register apparent successes, but the power from above will rather prevail, since it finds all-round support, because the spiritual struggle is tremendously great, and all high and highest beings put themselves into the service of the eternal Divinity, driven by the love penetrating them, to bring help to people on earth in greatest trouble. </text:p>
      <text:p text:style-name="Standard">And therefore a hot battle will break out between these and the powers of the underworld, but the power of love will be victorious over that of hate.... the power of truth will be stronger than that of lies, and the fighters of God will overcome the army of the adversary </text:p>
      <text:p text:style-name="Standard">.... And blessed will be he who puts himself at the service of the good spiritual forces.... </text:p>
      <text:p text:style-name="Standard">who is active in the salvation of the soul from deepest distress.... </text:p>
      <text:p text:style-name="Standard">Amen </text:p>
      <text:p text:style-name="_30__20_Block"/>
      <text:p text:style-name="Standard"><text:span text:style-name="_31__20_Text">BD 0777</text:span> 15.2.1939<text:span text:style-name="_31__20_Text"> </text:span></text:p>
      <text:p text:style-name="Para_20_1">Father's words.... </text:p>
      <text:p text:style-name="Para_20_1">The Word.... </text:p>
      <text:p text:style-name="Para_20_1">Cooperation in the struggle for souls.... </text:p>
      <text:p text:style-name="Standard"><text:soft-page-break/>All those who love Me are blessed beyond words, My Spirit dwells among them, because I know their hearts and also want to be recognized by them. And so the fruit of all spiritual work is My nearness, and you will be allowed to refresh yourselves, because I am with you in the Word. And where My Word is taught, there My Spirit keeps you active. Therefore do not lose heart when the world wants to snatch you away from Me.... Come to Me, your Father, in all sorrow and get help from Me.... but do not reject My Word, because all blessings lie in the Word and your strength is very small without it. </text:p>
      <text:p text:style-name="Standard">What I reveal to you shall give you eternal life, it shall be the practicable way to the eternal home for you, you shall receive it as My will made known to you.... you shall, so to speak, draw everything from it.... Comfort, strength and grace for your earthly existence.... You shall feel Me and My love for you, your tongues shall be loosened so that you sing praise and honor to the Creator of heaven and earth. </text:p>
      <text:p text:style-name="Standard">You will receive food and drink from Me, you will stand in the light and live in the truth. </text:p>
      <text:p text:style-name="Standard">And My will will guide you, and so you should not stand anxiously and timidly in life, because those who seek Me, are never without protection. All gates will be opened to you, you only try to get into closest contact with Me. Whoever desires bright spiritual enlightenment, has My full love, because his spirit longs for Me, and I grant him everything which cause him to come closer to Me. I awaken the longing in him to be able to be fulfillment for him, I direct his way towards the right goal, the eternal home..... </text:p>
      <text:p text:style-name="Standard">Amen </text:p>
      <text:p text:style-name="_30__20_Block"/>
      <text:p text:style-name="Standard"><text:span text:style-name="_31__20_Text">BD 0778</text:span> 16.2.1939<text:span text:style-name="_31__20_Text"> </text:span></text:p>
      <text:p text:style-name="Para_20_1">Evidence of grace of an obvious kind.... </text:p>
      <text:p text:style-name="Para_20_1">Bread of heaven.... </text:p>
      <text:p text:style-name="Standard">It is a busy endeavor for the souls who move away from the heavenly Father. It is an unparalleled struggle to free these souls from the hands of the adversary, and again and again it remains a struggle with the powers of darkness. </text:p>
      <text:p text:style-name="Standard">It is therefore of infinite value if the forces on the other side find support on earth through willing cooperation, because in this time of unbelief, all available forces must offer themselves to the Lord of heaven and earth in order to put a stop to the great distress of the souls of the people. At the present time, efforts to save souls, are doubly beneficial, for only love for one another can redeem man and bring him closer to his true destiny. </text:p>
      <text:p text:style-name="Standard">Without the grace of the Lord, all struggle on earth would be unsuccessful, and therefore He thinks of you people in an extraordinary way. He wants to make the way easier for you, He wants to strengthen your faith and bring Himself so tangibly close to you that you recognize Him and devote yourselves full of joy to the work on your soul. If you let your heart speak with the sole intention of surrendering to the Divine will, you will soon <text:soft-page-break/>recognize how it begins to dawn in you, you will take the yoke upon you without grumbling and complaining, because it is the way to purification for you.... You will also never rebel against what the Father imposes on you, because His grace helps you to carry and to recognize the blessing of everything the Father sends. </text:p>
      <text:p text:style-name="Standard">And if now a proof of grace of obvious kind is offered to you, then only lift up your eyes gratefully to Him, Who affects Himself full of infinite Fatherly love to His children, and remain conscious of this love.... In order not to let you become weak, He gives you the bread of heaven and wants to make the heaviness of the earth easier for you to bear.... He wants you to refresh yourselves and get strength from His Word.... and if you accept this from His hand, you belong to the chosen ones, because you will now surely find the way to Him. You will not be able to go wrong if the Father Himself guides you, and you will be relieved of all worries about your salvation if you only follow His Word. </text:p>
      <text:p text:style-name="Standard">The power of the Word is indescribable, take it into your hearts hungering and thirsting, for what the Father sends in love to His children, must make you infinitely happy.... Amen </text:p>
      <text:p text:style-name="Standard"><text:span text:style-name="_31__20_Text">BD 0779</text:span> 16.2.1939<text:span text:style-name="_31__20_Text"> </text:span></text:p>
      <text:p text:style-name="Para_20_1">Light of Truth.... </text:p>
      <text:p text:style-name="Para_20_1">Clear characteristic.... </text:p>
      <text:p text:style-name="Para_20_1">Word of God.... </text:p>
      <text:p text:style-name="Standard">To stand in the light of truth means for the earthly child the greatest gift of grace, and it depends only on one's will that the Lord reveals Himself to him. If he willingly lets himself be used as a receptacle of Divine wisdom, the contact from earth to the hereafter is already established and the way to truth is taken. And nevertheless people shrink back from it, and that without any justification. </text:p>
      <text:p text:style-name="Standard">God the Lord knows very well what is necessary for the earthly people for their salvation </text:p>
      <text:p text:style-name="Standard">.... He sees them fall prey to great error.... He sees them ill with wrong concepts.... they deny a hereafter, and they have a far greater chance to end their existence through physical death. </text:p>
      <text:p text:style-name="Standard">Does the Lord not have to intervene with evidence where man's faith has come to an end? </text:p>
      <text:p text:style-name="Standard">Doesn't He have to let voices from the hereafter speak obviously in order to let this faith arise anew? And you people do not understand the extraordinary work of the Lord and doubt it. </text:p>
      <text:p text:style-name="Standard">The ways of the Lord are wonderful.... but you will never be able to understand His work completely. You will also never be able to measure the depth of His love, and if He now gives people information out of this love, tries to draw them to Himself through His Words.... if He admonishes and warns the delinquent, comforts and refreshes the suffering, strengthens and invigorates the weak, and this through His Word which comes from above.... why do you not want to acknowledge this Word? He gives nothing other <text:soft-page-break/>than what He has always given from the beginning of the world.... the always unchanging truth </text:p>
      <text:p text:style-name="Standard">.... to the children on earth, who strive to fulfill His will and who devote themselves to Him to serve Him in all love and loyalty. </text:p>
      <text:p text:style-name="Standard">It is so powerful and yet again so understandable.... it is His infinite love that chooses this path.... "Those who love Me with all their heart, to them I will reveal Myself...." Will you deny the Lord of heaven and earth to fulfill His promises? He only wants to always give to you, but not take the least, and if you truly recognize this gift from above, you will be able to penetrate the Word of God more and more easily.... it will open everything for you, you will stand and live in deep faith, because your share will be food and drink, offered by the will of the Lord of His servants in heaven and on earth. </text:p>
      <text:p text:style-name="Standard">And you will always recognize the origin by the power that flows out of this Word. Because what is from God, lets you revive and find the truth in a bright spirit. What His love offers you, must awaken love in you again.... your hearts must beat faster and ignite in fervent love for the Divine Saviour and Redeemer. And therefore notice that everything that triggers love in your hearts, comes from Eternal Love.... that everything that points and leads to the Saviour as the Source of love, also has its origin in His Spirit of love. Because the longing for the Saviour is already His work of love for you, and if the Word awakens the longing for Him, this Word also originates from the Divine Saviour. </text:p>
      <text:p text:style-name="Standard">Therefore, do not hesitate to accept it as it is offered to you by the caring Father's hand, it is given to the people on earth who are of good will, for the spiritual need on earth is great and can only be remedied by the mercy and never-ending love of the heavenly Father.... </text:p>
      <text:p text:style-name="Standard">Amen </text:p>
      <text:p text:style-name="_30__20_Block"/>
      <text:p text:style-name="Standard"><text:span text:style-name="_31__20_Text">BD 0780</text:span> 18.2.1939<text:span text:style-name="_31__20_Text"> </text:span></text:p>
      <text:p text:style-name="Para_20_1">Meaning of life.... </text:p>
      <text:p text:style-name="Para_20_1">Faith and love.... </text:p>
      <text:p text:style-name="Standard">He who strives to fulfill the will of God has fully grasped the meaning of life. He who recognizes himself as the creature of the Father in heaven also knows that the Father has given him a task for his earthly existence; he knows that he must do everything that the Father's wisdom has decided, and he will now naturally subordinate himself to the Divine will and strive to fulfill every commandment of the Father. If he now puts the fulfillment of the Divine commandments in the foreground, then he has also fully grasped the meaning of life, and his earthly life will truly not be without success for eternity. </text:p>
      <text:p text:style-name="Standard">Now the degree of love for the Father will always determine the seriousness of the striving for perfection; he who is absorbed in love for God, will gladly and joyfully fulfill all commandments, and therefore also such an earthly child will be seized by the Father's hand and will be drawn up by His love. Faith is also rooted in the recognition of his destiny on earth </text:p>
      <text:p text:style-name="Standard"><text:soft-page-break/>.... Man must first believe in a Creator, in His love, wisdom and omnipotence and recognize himself as His product, then he will also understand the meaning of life and, since he believes, also strive to live completely according to the meaning. </text:p>
      <text:p text:style-name="Standard">And so then the natural consequence of this recognition is that he always looks at his whole life, his actions and thoughts in the light of this recognition and makes every effort to do what is God's will. For he recognizes himself as the child of the heavenly Father, and so now all the actions of man are based on pure love for God, an intimate relationship is established with the Father.... it is born again to new life.... to spiritual life in the midst of the material environment. It now seeks and finds its Savior and Redeemer everywhere, it frees itself from the power of evil by virtue of love for the Savior, and thus earthly life with its earthly activity is only the unimportant, self-fulfilling accompanying life of the actual existence. Man will strive with all his will for the greatest possible perfection.... for the most zealous observance of the Divine commandments; and his zeal will already be blessed on earth, because the Father will provide abundantly for His child, first and foremost spiritually.... but will also not let it live in want earthly, as far as it is useful for the salvation of the soul. </text:p>
      <text:p text:style-name="Standard">And so only those people are able to grasp the meaning of life correctly to whom earthly needs seem trivial and unimportant.... who are able to gladly and willingly separate themselves from matter and to whom the Divine Savior is the epitome of all longing for love. </text:p>
      <text:p text:style-name="Standard">For the intimate relationship, the devotion to the Savior, will only make the true meaning of life comprehensible to man.... Without the one, it will also not be possible to understand the other.... Only those who always keep life in eternity in mind as their goal, will be able to truly act in a meaningful way on this earth. </text:p>
      <text:p text:style-name="Standard">Who is too much seized and dominated by matter, he will still turn his love to many things, before this is solely meant for the Divine Savior. And as long as the striving upwards.... </text:p>
      <text:p text:style-name="Standard">the absorption in His will and the fulfillment of His commandments will remain an empty concept for people - because only the love for Christ makes all this comprehensible to us. </text:p>
      <text:p text:style-name="Standard">Therefore, the earthly child always gives itself to the Father in heaven as its own.... it commits itself to Him with full will, if it has correctly recognized the meaning of earthly life, which is based on faith and love for Jesus Christ, the Redeemer of the world.... Amen </text:p>
      <text:p text:style-name="Standard"><text:span text:style-name="_31__20_Text"/></text:p>
      <text:p text:style-name="Standard"><text:span text:style-name="_31__20_Text">BD 0781</text:span> 19.2.1939<text:span text:style-name="_31__20_Text"> </text:span></text:p>
      <text:p text:style-name="Para_20_1">The work as a bearer of truth.... </text:p>
      <text:p text:style-name="Para_20_1">Foresight of spiritual need.... </text:p>
      <text:p text:style-name="Standard">Your task is of such nature, that the Lord reveals Himself to you to be able to express himself unrestrictedly where the necessity for the salvation of people is obvious. All struggle in earthly life is at present only for the <text:soft-page-break/>gaining of earthly power, and therefore all spiritual interests are put on the back-burner. Yes, it will come so far that one tries to drown out everything spiritual, that one will only look at and evaluate all of life purely earthly and will declare war on every spiritual attitude. And so mankind turns more and more to materialism and completely misjudges its actual task on earth. And the Lord wants to counter such misery on earth and now for His part renew and restore the spiritual connection to mankind where it has been completely lost. </text:p>
      <text:p text:style-name="Standard">People may want to reject this way and refer to the previous work of God, which did not need such obvious proofs.... They too will realize one day how necessary God's intervention has now become, they too will become aware in the coming time how endangered the spiritual situation of mankind is and how - only by obvious proofs of spiritual power and spiritual activity - this dangerous condition can be stopped and how on the other hand the true content of life is to be sought only in the spiritual knowledge. ... how, in spite of external hardship and distress, spiritually vigorous and active people are far more content and inwardly more secure in life than people who strive after earthly values without a true knowledge of God. </text:p>
      <text:p text:style-name="Standard">What is offered to them also outwardly in wealth, honor and worldly pleasures, cannot offer the slightest substitute for spiritual recognition and also not banish the emptiness in their hearts.... and to bring now a clear proof to mankind that their striving for earthly good is worthless and nonsensical.... clearly recognizable in a moment by the power of the Most High.... to make them understand the idle run of their life.... an event is planned which is to point visibly upward. In the spiritual distress of mankind, which has been shaken up by this event, the desire for clarification or indications will awake.... Many who rejected everything until then, will want to hear and know. But he will now give such proofs much more credence, which obviously testify to the work of God, than the traditions existing up to the time, which will still find the same rejection, because they are incomprehensible to man and are not recognized as pure truth. </text:p>
      <text:p text:style-name="Standard">For reasons which can now be easily explained, the heavenly Father seeks to bring the right light to all these willing ones, and that in a form which fully corresponds to the thinking and spiritual requirements of the people and only needs the will of the individual to be received with the heart. As a future bearer of Divine truth, this work shall find entrance among mankind, and therefore no concerns and worries will need to worry the hearts, because the spiritual power, which is hidden behind the emergence of this work, will also protect it from any danger from the outside. </text:p>
      <text:p text:style-name="Standard">The time has come where a renewed onslaught will apply to all spiritual endeavors, and more and more demands will be made on you humans.... A general spiritual shallowing will be the result, more and more eagerly people will try to eradicate what could still lead mankind to faith in Jesus Christ.... A state of such sad spiritual emptiness will cause also the earthly <text:soft-page-break/>life in comfort to not give any more satisfaction to the people, but they nevertheless completely reject a spiritual teaching.... because they are simply not able to give that direction to their thoughts, but are full of worldly wisdom, and their thinking therefore does not allow change into the area of the spiritual. Exalted over the teachings, which testify to an eternal Godhead, conscious of their wise intellect-thinking, thoroughly materially minded, the belief in God, in a Redeemer, is simply unacceptable to them. </text:p>
      <text:p text:style-name="Standard">The darkness of the spirit has taken over, and so unspeakable difficulties have to be overcome if the soul of such a person is to be transformed.... This state of people is close at hand. Only an infinitesimally small part holds on to the faith and will therefore be attacked. Just these few need strength and comfort in great measure, because many temptations will approach them to make even these few apostate from the Lord. </text:p>
      <text:p text:style-name="Standard">Thus the Lord has provided and sends nourishing and strong food to the people everywhere.... Whoever pays attention, recognizes the threads that weave invisibly from heaven to earth.... Whoever lifts up his eyes to God also feels His love.... Soon you people who want to believe, will feel the first signs of spiritual confusion.... and if you do not stand firm, you will waver and look for comfort and strength.... It can then also happen that you no longer recognize the language of heaven, if you seek and expect it only where it was offered to you so far.... </text:p>
      <text:p text:style-name="Standard">They will try to shake or take everything away from you and want to accomplish this in such a (clever) way that you will get into great trouble and then have to prove the firm faith in the Savior. And whoever then has the Savior in him, his heart will remain firm and will not give Him up for the sake of external advantage. And you will have to draw the strength to resist out of His Word, and you will have to suffer a lot for the Lord - but always bearable - if you make use of His gifts from above, because they will be given to you in wise foresight of what is coming. </text:p>
      <text:p text:style-name="Standard">Be careful, therefore, how quickly this time will come upon you.... Blessed is he who does not take offense at the Word that Divine Love gives you.... who is eagerly committed to it and draws all strength from it.... for he will survive the time of trial.... </text:p>
      <text:p text:style-name="Standard">Amen </text:p>
      <text:p text:style-name="_30__20_Block"/>
      <text:p text:style-name="Standard"><text:span text:style-name="_31__20_Text">BD 0782</text:span> 20.2.1939<text:span text:style-name="_31__20_Text"> </text:span></text:p>
      <text:p text:style-name="Para_20_1">Unfolding and outcomes of the Spirit of God.... </text:p>
      <text:p text:style-name="Para_20_1">Laws of nature.... </text:p>
      <text:p text:style-name="Para_20_1">Lawgiver.... </text:p>
      <text:p text:style-name="Standard">The Spirit from God develops in man to the highest bloom, if all thinking is exclusively turned to the eternal Godhead, because then no barriers are set to the Spirit of God, and it can be fully active.... i.e. also make itself noticeable in perpetual spiritual instruction. The only demand, which is still made to the earthly child, is the constant listening into oneself. </text:p>
      <text:p text:style-name="Standard"><text:soft-page-break/>The contact must remain established between the giving God-Spirit and the receptive earthly child, because one without the other would produce no spiritual results, which can pass into the possession of the human being. </text:p>
      <text:p text:style-name="Standard">The slow growing into such a regulated spiritual activity will bring about a knowledge of things beyond all human knowledge, the explanation of which is beyond general knowledge. People do not attach much importance to such announcements, which in their opinion bring little real advantage, and so they leave the many hints unused, which however could open up areas for them again and so would also enrich earthly knowledge. </text:p>
      <text:p text:style-name="Standard">So the researchers have directed their attention to bring the whole existence of the living beings in connection with unexplored natural laws to which they attribute the origin of every being. Indisputably the laws of nature also underlie the origin of every living being, but always only in second place, so to speak.... Because the eternal Godhead is the Lawgiver of all of nature.... Everything must certainly adapt itself to the laws of nature, but also these are subject to the Divine will and are therefore not the direct cause of origin of all creations, but these creations have come into being in a God-willed order, and this order is therefore that what becomes understandable to mankind as laws of nature. In the end now, only the existing law is recognized, but not the Lawgiver from eternity.... </text:p>
      <text:p text:style-name="Standard">Now, if people are to be enlightened in the very errors concerning the creation, this is possible only in one way.... through the spiritual research-work, which can be done accurately only if one makes use of the surest Source of all knowledge.... if one makes use of the Divine power itself in order to be guided into the truth. </text:p>
      <text:p text:style-name="Standard">The results are truly irrefutable, they can be used as a basis for further construction work and are of such inestimable value that no earthly, worldly wisdom can be equal to it. What the most laborious scientific work cannot achieve, can be effortlessly fathomed in this way, and what requires years of study, will be most clearly communicated to people in the shortest possible time and can be received without any hesitation as the purest truth. </text:p>
      <text:p text:style-name="Standard">But mankind does not choose this way, but instead seeks to research, to ponder and to prove.... and can never come to an indisputable result, because the last fulfillment is reserved for the Lord of heaven and earth.... </text:p>
      <text:p text:style-name="Standard">Amen </text:p>
      <text:p text:style-name="_30__20_Block"/>
      <text:p text:style-name="Standard"><text:span text:style-name="_31__20_Text">BD 0784</text:span> 22.2.1939<text:span text:style-name="_31__20_Text"> </text:span></text:p>
      <text:p text:style-name="Para_20_1">Living God connectedness.... </text:p>
      <text:p text:style-name="Para_20_1">Strength of faith.... </text:p>
      <text:p text:style-name="Para_20_1">Humility.... </text:p>
      <text:p text:style-name="Para_20_1">Grace.... </text:p>
      <text:p text:style-name="Para_20_1">Perfection.... </text:p>
      <text:p text:style-name="Standard">Seeking a living bond with God is the first condition for striving for perfection. If you humans strive to reveal yourselves trustingly to the Father in heaven in all situations of life, then this connection is established, and <text:soft-page-break/>only now you stand in the right relationship with God. In all tribulations of body and soul, you now know One Who can help you.... you turn to Him in supplication, and your call will not be in vain. </text:p>
      <text:p text:style-name="Standard">The Father in heaven wants to call fully trusting children His own, and if your prayer rises to heaven in faithful trust, He will not disappoint your trust either, because all blessings and all power lie in the living contact. The slightest doubt shakes even the power of prayer, but a single sigh that reaches the ear of the Father in heaven with full faith, finds its hearing by virtue of strong faith. </text:p>
      <text:p text:style-name="Standard">You should always remember this word if you are despondent and cannot find the right strength of faith.... If your faith is alive, then nothing separates you from the Divine Savior, then you are devoted to Him in childlike love and give yourselves completely into His will..... You trust Him without limits, and your faith and trust will also earn you the right reward.... The Father will give you what you need. </text:p>
      <text:p text:style-name="Standard">And if you now truly feel as children of your Father, you will also try to comply with His will completely, because you then also stand in love, and love gives and fulfils all desires. </text:p>
      <text:p text:style-name="Standard">If your love is for the Divine Saviour, then the will to serve is also in you, because love serves willingly, it gives and sacrifices itself and is always ready to help. </text:p>
      <text:p text:style-name="Standard">And if the earthly child is prepared to serve, then it also fulfils the right earthly purpose, because in serving alone it will be able to mature to perfection. Only a serving being will be able to free itself from all dross, he who places itself in the service of God and the dear fellow human beings will emerge louder and clearer, because this being will practice deepest humility, and only through humility it will get into direct contact with the Lord and Savior.... For the Lord gives His grace to the humble.... </text:p>
      <text:p text:style-name="Standard">But the grace of God is necessary for every earthly child, if he wants to reach the highest and to form himself to a God-like being.... You should reach the highest and you can only do this if you practice humility. The lower you regard yourselves, the sooner the Lord will lift you up, He will give you grace in abundance, and through Divine grace, you will only be able to grasp earthly life in all its meaning. </text:p>
      <text:p text:style-name="P5">Therefore, serve God and your dear neighbor in all love and faithfulness, seek to become worthy of His grace, and stay connected to God in deepest humility, so you will reach the highest degree of perfection already on earth, and your life will be a blessed one.... Amen </text:p>
      <text:p text:style-name="P5"><text:span text:style-name="_31__20_Text"/></text:p>
      <text:p text:style-name="P5"><text:span text:style-name="_31__20_Text">BD 0785</text:span> 23.2.1939<text:span text:style-name="_31__20_Text"> </text:span></text:p>
      <text:p text:style-name="Para_20_1">School of the Spirit.... </text:p>
      <text:p text:style-name="Para_20_1">Spheres of light.... </text:p>
      <text:p text:style-name="Para_20_1">Bliss.... </text:p>
      <text:p text:style-name="Standard">You are to come out of the school of the spirit well-instructed and give the testimony to your teachers at any time that they have introduced you to all <text:soft-page-break/>knowledge, that they imparted eternal wisdoms to you, and if you have graduated from this school of the spirit with the success that you have penetrated into the depths of Divine wisdom and are therefore also able to recognize the greatness and sublimity of the Creator, your purpose on earth is completely fulfilled, because you have then arrived at the spiritual level which allows you entrance into higher spheres. You can leave behind the body of flesh and rise above matter without inhibition, completely free in yourselves and freed from all the fetters that oppress you. </text:p>
      <text:p text:style-name="Standard">This stage will be a blissful one for you, since nothing will cling to you anymore that burdens you. Flooded with radiant light, nothing impure has access to you, and your state is light and life.... You stand in truth and realize that you can never perish. From the depth of consciousness, all spiritual knowledge rises and reveals to you the entire creation, and everything will be reflected brightly and clearly before your spiritual eye.... and what you desire to see, will gain life in all multiformity.... There will be nothing that will remain veiled to you.... it will be an unspeakably satisfying state, a permanent feeling of well-being and yet again a constant desire to experience and behold the wonders of creation again and again. </text:p>
      <text:p text:style-name="Standard">The earth holds only in limited measure the glories of God's creation, and yet these are to be contemplated and marveled at in such abundance, that times pass before a being of light will have absorbed all these wonders of creation.... </text:p>
      <text:p text:style-name="Standard">But now try to imagine that all celestial bodies, all creations risen in the wide universe by God's omnipotence, have to show such proofs of Divine love-activity in infinitely great numbers and that eternities pass before a being, which stands in the light, has gained insight into the innumerable miracles of creation, and therefore can the state of weariness never ever occur, because this is a concept which can only be applied in earthly life, but never in the eternal work of creation, which is sublime above all earthly, which holds light-beings in endless number and still does not deny one of these beings the full fulfilment of his longing and desire. </text:p>
      <text:p text:style-name="Standard">Amen </text:p>
      <text:p text:style-name="_30__20_Block"/>
      <text:p text:style-name="Standard"><text:span text:style-name="_31__20_Text">BD 0786</text:span> 24.2.1939<text:span text:style-name="_31__20_Text"> </text:span></text:p>
      <text:p text:style-name="Para_20_1">Way of the soul before the earthly existence.... </text:p>
      <text:p text:style-name="Para_20_1">Theory of re-embodiment.... </text:p>
      <text:p text:style-name="Standard">Over unthinkable long times, the human soul has gone its way before through thousands of embodiments of every kind. This time has brought about a certain maturity, which now, in the last stage as a human being, should still lead to higher perfection. The knowledge about it should be enough to apply the utmost power to reach the state of perfection, but exactly this knowledge is completely rejected by most people. </text:p>
      <text:p text:style-name="Standard">Unfortunately, there is often the erroneous opinion that a soul does not have to form itself first to what it is, but is inherent in the living being in always the same nature and that one can speak of a soul only with a human <text:soft-page-break/>being if one wants to accept some existence after death at all. The animal is denied any soul or spiritual substance.... and exactly this leads to completely wrong views, because the extremely compelling necessity of all living beings except the human being, is not recognized at all. </text:p>
      <text:p text:style-name="Standard">It is therefore of greatest importance to keep in mind the varied, indescribably often occurred transformation of the outer shell, in order to only then become aware of the whole responsibility as man in earthly life. If only a single embodiment were intended for each being, then the conditions of this embodiment would have to be so extraordinarily severe, should they lead to the state of maturity necessary for eternal bliss, for the distance of such a spiritual being from the eternal Godhead is too immeasurably great to be substantially reduced in such a short time. </text:p>
      <text:p text:style-name="Standard">Therefore the Creator has intended this one must-state for all beings, in which - according to Divine will - every creature strives for a higher development without own responsibility. </text:p>
      <text:p text:style-name="Standard">To live through this preliminary stage of the human soul in all multiformity, is of such enormous importance that only from it, the whole responsibility arises which the human being carries for his soul, because this soul has struggled in the most unbelievable way and defied all resistances.... it has had to fulfill such infinite tasks and to submit itself in everything to the will of God, it has gone a way which was not easy.... but which was the only way to form the soul in such a way that it can pass the last great test of strength in the human being if the will to exist, becomes powerful in it. </text:p>
      <text:p text:style-name="Standard">Every human being is therefore as such a world in itself.... it is a work of creation which contains everything existing on earth and visible to the human eye in very finest reduction </text:p>
      <text:p text:style-name="Standard">.... the human soul has gone through all these miracles of creation and has to exist now in its last embodiment through an enormous struggle, for the millennia-long struggle up to the stage of the human being, not to have been in vain. </text:p>
      <text:p text:style-name="Standard">Man should remain fully aware of this responsibility and ask God for strength to fulfill the last task on earth and thus to bring salvation to the soul out of an infinitely long-lasting misery.... </text:p>
      <text:p text:style-name="Standard">Amen </text:p>
      <text:p text:style-name="_30__20_Block"/>
      <text:p text:style-name="Standard"><text:span text:style-name="_31__20_Text">BD 0787</text:span> 25.2.1939<text:span text:style-name="_31__20_Text"> </text:span></text:p>
      <text:p text:style-name="Para_20_1">(Continuation to No. 786) Way of the soul before the earthly existence.... </text:p>
      <text:p text:style-name="Para_20_1">Theory of re-embodiment.... </text:p>
      <text:p text:style-name="Standard">Visualize the greatness and omnipotence of God, and only then you will be able to grasp the immeasurable love which surrounds you earthly children, that every still so smallest living being stands in everlasting care of the heavenly Father and can never ever be destroyed, because the love of God has innumerable means and ways to lead also the most unworthy.... being who consciously resists the will of God, anyway on the way of realization, even if often after an unspeakably long time. Again and again new covers <text:soft-page-break/>are as-signed to the being, and again and again the development of these through so many resistances, is a new opportunity to mature. </text:p>
      <text:p text:style-name="Standard">To achieve as high a spiritual maturity as possible in earthly life is however extremely profitable for the soul, because the fight in earthly life is certainly difficult in itself and demands much overcoming, perseverance and work, but again just in earthly life, the being is offered abundant advantages, which already make maturing possible in a relatively short time. But where the will of the human being is blatantly opposed to the help offered to him, there perfection is questionable, and often even regression is to be registered.... </text:p>
      <text:p text:style-name="Standard">Now the love of the Father in heaven is ever0 and always anxious to lead the being to its last destiny, and indeed now also in the hereafter the soul is offered the opportunity to work on its perfection and to rise into the state which results in a detachment from all matter. This is a far more difficult beginning in a world where everything tangible exists only in the imagination of the being, where the soul is - as it were - still entangled in all desires and worldly cravings, where it is exposed to all hostilities of such kind and cannot free itself from them by its own strength, where all desires, which contributed to the fulfillment of earthly cravings in earthly life, now become a torment, since they can no longer be fulfilled and cause this agonizing state for the soul until it consciously turns away from it and feels a desire for purely spiritual enjoyment. </text:p>
      <text:p text:style-name="Standard">Such a desire will immediately be met by the more perfect spirit-beings who are active in love, who do everything to free an unhappy soul from its state. The soul will be helped immediately, only its will must have become active independently and turn away from what still connects it with earthly and worldly desire. </text:p>
      <text:p text:style-name="Standard">Where and how this reshaping of the beings happens, has still been a cause of dispute for people, concerning the re-embodiment on earth. So it is enough for you to know that infinite times have passed and innumerable shells in most different formations have enclosed your soul.... that all these living beings resided in, on and above the earth by God's will, but always standing in the closest connection with the earth just existing for the purpose of maturing.... that the last stage as a human being can likewise only be lived through on earth.... but that with the leaving of the earthly body, the soul passes into a realm which is now completely independent of the earth, no matter which state of maturity the soul has reached on earth. </text:p>
      <text:p text:style-name="Standard">For their further development there are the most unthinkable opportunities also outside of this earth, and once the soul has left its physical earthly shell and the millennia-long stay on earth has not brought it the last maturity, then such an unspeakably difficult struggle<text:span text:style-name="T5"> </text:span>begins in the hereafter. It would be about the same as if the father would be more and more lenient with an underage child who refuses to obey him, instead of putting him into a strict school which makes him realize the wrongness of his actions.... </text:p>
      <text:p text:style-name="Standard">(Interruption) </text:p>
      <text:p text:style-name="_30__20_Block"><text:soft-page-break/></text:p>
      <text:p text:style-name="Standard"><text:span text:style-name="_31__20_Text">BD 0788</text:span> 25.2.1939<text:span text:style-name="_31__20_Text"> </text:span></text:p>
      <text:p text:style-name="Para_20_1">(Continuation to No. 786 and 787) Way of the soul before the earthly existence.... </text:p>
      <text:p text:style-name="Para_20_1">Theory of re-embodiment.... </text:p>
      <text:p text:style-name="Standard">How far the heavenly Father's care for His children on earth extends, is evident from the fact that every embodiment beforehand already guarantees the most possible spiritual development which can be achieved in this form, so that the soul of man is in a certain degree of maturity when it enters the body of flesh and now the last embodiment is fully sufficient for the winning of the sonship of God, if man makes it his business to utilize earthly life to the best of his ability for spiritual progress. </text:p>
      <text:p text:style-name="Standard">If this time of grace has passed uselessly or with little success for the soul because of its own will or resistance, this is all the more regrettable because now the being has to bear the consequences of its resistance itself, i.e. at the same time everything immature and unfinished spiritual also has the effect of suffering and punishment.... </text:p>
      <text:p text:style-name="Standard">The soul will suffer in the same measure as it recognizes its weaknesses and mistakes and can no longer free itself from these, as on earth.... The time of grace of the own redemption is over, and if the work of redemption and love of the perfect beings would not start to assist the soul and to bring it up, the soul would now be lost without salvation. </text:p>
      <text:p text:style-name="Standard">But it is a wrong assumption that one would be able to take up a uselessly spent life on earth again at will in order to make up for the missed self-redemption. If this were intended by the Lord of Creation without exception, there would be no need for the work of redemption of the Divine Savior, because then every being would be free to repeat the once missed or badly used life on earth at will, and the great blessing of the work of redemption would be considerably reduced, whereas, however, just for the short duration of earthly life through the work of redemption, graces without measure were acquired for man to just make a complete freedom from matter possible in this time, although it is left up to every man to choose this way of grace, to either make use of it or to make use of the suffering. It is up to every human being to choose this way of grace or to take the time of suffering in the hereafter with all agonies upon himself. </text:p>
      <text:p text:style-name="Standard">The infinite love of God does not let any being fall into eternal ruin, and the possibilities of purification are endless, but you will only be allowed to use the time on earth once, except for the few cases where the Lord connects a special task or intention with it.... , but these can never be generalized. </text:p>
      <text:p text:style-name="Standard">The doctrine of re-embodiment is always to the detriment of man, for in a certain lukewarmness of spirit they will always seek their consolation or justification in the fact that they can one day make up for everything they lack, and such a doctrine will never be beneficial, for only tireless work on themselves can bring them the success that they can look back on their lives with satisfaction some day.... while the doctrine of re-embodiment <text:soft-page-break/>always leaves a loophole open which the weak, careless and lukewarm make use of. </text:p>
      <text:p text:style-name="Standard">Not for one minute of your life should you forget your goal, always strive for reunion with God and try to utilize the time on earth to the utmost, only then will you make yourself worthy of the careful loving care that the Lord God has bestowed upon you during the infinitely long path that you have walked until your existence on earth.... </text:p>
      <text:p text:style-name="Standard">Amen </text:p>
      <text:p text:style-name="_30__20_Block"/>
      <text:p text:style-name="Standard"><text:span text:style-name="_31__20_Text">BD 0789</text:span> 26.2.1939<text:span text:style-name="_31__20_Text"> </text:span></text:p>
      <text:p text:style-name="Para_20_1">Fight against evil.... </text:p>
      <text:p text:style-name="Para_20_1">Care of the inner life.... </text:p>
      <text:p text:style-name="Para_20_1">Habitual worries.... </text:p>
      <text:p text:style-name="Standard">You will always have to make an effort to fight against the power of the evil one, because his cunning and his tricks are unbelievable and throw you back again and again, if you do not make every effort to become his master. And he makes use of all available means and seeks to turn the hearts of the believers away from their love for God and their struggle for perfection. And he succeeds in this very often, since he has all means on his side, which are closer to the desires of the earthly man, which demand fulfillment only too gladly. </text:p>
      <text:p text:style-name="Standard">But a believing, God-trusting heart will be able to resist all incentives and temptations of this world, and the reward will be his, if he faithfully serve the heavenly Father. And it thus has the greatest advantage to expect, which does not slacken in the struggle with the evil powers.... </text:p>
      <text:p text:style-name="Standard">Man should take the greatest care of his inner life, then the source of wisdom will open up to him. He should try to avert the slightest danger to his soul by taming himself and thus not allowing the opposing power to gain control over him. As soon as he observes that all human impulses are in certain opposition to the demands of the soul, danger is approach-ing, and if he now gives in to these impulses, the first step has been taken towards stumbling or deviating from the right path. </text:p>
      <text:p text:style-name="Standard">This will become very clear to you when you strive for a living union with God and have to recognize how you distance yourselves in spirit from the heavenly Father when you give in to human impulses.... and what force you have to use in order to feel like a child of the Father again. To enter into the right relationship with Him is often not as difficult as to restore the right relationship once it has been loosened. And this should warn you. There are then always bad forces at work that want to destroy what the good forces have built up. </text:p>
      <text:p text:style-name="Standard">Follow the inner voice that always gives you hints on how much nobler it is to bear adversity than to rebel against injustice, the origin of which is always the lack of spiritual maturity. Everyone worries about what seems to him to be the highest.... Now, if this concern is for earthly needs, man's <text:soft-page-break/>mind is still abundantly earthly, and he can hardly be expected to concern himself with spiritual goods. </text:p>
      <text:p text:style-name="Standard">In the same way, a spiritually advanced person cannot understand being absorbed in earthly concerns, because he has learned to regard them as trivial and unimportant and cannot understand that time, strength and will cannot be used more profitably for eternity. </text:p>
      <text:p text:style-name="Standard">The earthly man so often does not want to miss the worry out of old habit.... he has the possibility to become free of it, if he entrusts everything trustingly to the eternal Divinity, but he prefers to remain burdened with it himself and avoids every help which is offered to him. And it is difficult to help such a soul in order to give it inner peace. But then the fellow human being should make use of the greatest love and patience and try again and again to instruct such an erring person rightly, as often as it is possible, because all resistance will once die down once, and always the winner will remain, who practices patience, never lets unkindness arise and asks the heavenly Father for blessing for His intention to guide the erring person rightly and to help Him to inner peace. </text:p>
      <text:p text:style-name="Standard">Amen </text:p>
      <text:p text:style-name="_30__20_Block"/>
      <text:p text:style-name="Standard"><text:span text:style-name="_31__20_Text">BD 0790</text:span> 27.2.1939<text:span text:style-name="_31__20_Text"> </text:span></text:p>
      <text:p text:style-name="Para_20_1">Divine Will.... </text:p>
      <text:p text:style-name="Para_20_1">Apparent periods of destruction also God's work.... </text:p>
      <text:p text:style-name="Standard">The whole universe is ruled by the will of the Divine Creator, and so it is never possible that His will can even closely be worked against by forces, which are nevertheless also subordinated to His will. The destroying influence of these can only assert itself in spiritual respect at the creatures animating the earth, provided that these themselves stand in free will and the counterforce seeks to seize this will and to increase so the distance from God and to finally cause a complete separation from Him. However, if you oppose these forces with your full will, they are powerless and cannot do the least in the universe. </text:p>
      <text:p text:style-name="Standard">And this must be made understandable to man that everything depends only on his will, that highest happiness for eternity and likewise deepest night and damnation have the will of man as the completely only cause.... and that also your earthly state is likewise caused by the will of man.... that you build and form this yourselves, according to your turning away from or towards the Divine Creator by your free will. It is so easy to understand that all spiritual good power immediately enters into connection with you, if you willingly surrender to it in the endeavor to serve the Highest.... your Creator.... . Then no counterforce has power over you, and it would have to remain completely inactive, if the whole of mankind would only put its will into the service of the Creator. </text:p>
      <text:p text:style-name="Standard">And if this is understandable to you, then you will now also recognize the perfect power of Him Who commands the whole universe. He leads and directs everything so that it is indestructible through eternities.... that in <text:soft-page-break/>the course of time enormous changes in the work of creation are provable, but in its basic elements, it remains indestructible.... and that the reason of such transformation or apparent destruction-periods is always to create a new possibility of further education for the innumerable spirit-beings. </text:p>
      <text:p text:style-name="Standard">These transformations stand in a certain connection with the free will of the being, which become necessary exactly by it, if the free will is not used in the right sense. It is true that also the bad spiritual forces are entitled to free will, but it finds its resistance in the material creation, and therefore every visible influence of spiritual power or higher will in nature or in existing works of creation will always have its origin with God, God, the almighty Creator of heaven and earth, but such events can never be regarded as the expression of a counterforce of God, as the work of evil, because God alone rules over everything in the vast universe and the counterforce will never be sufficient to intervene in God's rule and activity. </text:p>
      <text:p text:style-name="Standard">Let these things be said to you people to strengthen your faith.... so that you may turn your will to the Father in heaven alone and thereby free yourselves from the power of him who wants to destroy you.... </text:p>
      <text:p text:style-name="Standard">Amen </text:p>
      <text:p text:style-name="_30__20_Block"/>
      <text:p text:style-name="Standard"><text:span text:style-name="_31__20_Text">BD 0791</text:span> 28.2.1939<text:span text:style-name="_31__20_Text"> </text:span></text:p>
      <text:p text:style-name="Para_20_1">Overcoming earthly desires increases resistance.... </text:p>
      <text:p text:style-name="Standard"><text:span text:style-name="_32__20_Text"><text:s/></text:span><text:s/>You all live too much for your flesh and pay too little attention to the soul, and therefore you will also lack resistance. Only for those who desire strengthening and nourishment of the soul, will it also be easy to overcome. But how often do you fall victim to temptation and still choose the comforts of the world, and this lets you become weak. Only when the body willingly renounces everything that pleases it and contributes to its well-being, it will feel in itself the power of resistance, and it will not have to worry about succumbing in the struggle. </text:p>
      <text:p text:style-name="Standard">Do not give in to the urges of the body, but desire only the good of the soul, and you will grow and mature in spirit. For those who love the Lord with all their heart must give everything for Him, they need nothing more if they carry Him in their heart, but the Lord comes only when all love and all desire is only for Him. </text:p>
      <text:p text:style-name="Standard">You want to strengthen your faith in visible signs and don't notice how little you yourselves do to let faith become strong in you. Pay attention to yourselves and your desires, and try to silence the latter in you.... and your strength will increase, you will grow stronger in faith, and you will truly not have to fear your own weakness. </text:p>
      <text:p text:style-name="Standard">The warning goes out to mankind, however, not to reject the work of the Lord lightly, because He has chosen this way to send news of unheard-of importance to all the world. In a time that has certainly never been more serious, the Lord puts Himself in the way and tries to save what can still be saved. And this in the same way that He expresses Himself direct-ly. He is embodied in every word, He continues to give His teachings to the people, <text:soft-page-break/>He also makes sure that they are received by the people, but the will of these people still opposes the Divine will too much. </text:p>
      <text:p text:style-name="Standard">And so there is always only a small part that recognizes the Lord Himself in His Word. </text:p>
      <text:p text:style-name="Standard">But very soon the deeds will follow, which He has announced in His Word. And all will tremble before God's power and wisdom. They will hear Him and fear Him, because even if He admonishes in love and patience, even if it is His intention to raise people up and to proclaim the truth to their spirit, He will nevertheless also bear witness to His power, and those who do not want to acknowledge Him, will hear the voice of His wrath. Pay attention to that time and expect it, so that it does not surprise you. </text:p>
      <text:p text:style-name="Standard">Amen </text:p>
      <text:p text:style-name="_30__20_Block"/>
      <text:p text:style-name="Standard"><text:span text:style-name="_31__20_Text">BD 0792</text:span> 1.3.1939<text:span text:style-name="_31__20_Text"> </text:span></text:p>
      <text:p text:style-name="Para_20_1">Exhortation to love and peace.... </text:p>
      <text:p text:style-name="Para_20_1">Carrying of the cross.... </text:p>
      <text:p text:style-name="Para_20_1">Becoming one likeness.... </text:p>
      <text:p text:style-name="Standard">How much do you disregard My commandment, which teaches you love, if you who want to be Mine, do not make an effort to make the time of suffering on earth bearable for each other. If you think of the short time on earth you spend together, then you are all only guests on earth and must therefore all live in peace with each other, if you do not want to make the days on earth unbearable by your own fault. </text:p>
      <text:p text:style-name="Standard">And now see, you My children, how I take care of every single one and do not ask how far he is worthy of My care. So you will also have to accept everyone in love, if you want to stand justly in My eyes and make yourselves worthy of My graces. So all your striving on earth should first be the activity in love.... And this love is to apply to everyone, whether worthy or unworthy, just as I take hold of you with My love, who do not yet step completely without any dross before My face. I do not condemn you but come to meet you lovingly, I am ready for you at any time when you call Me. </text:p>
      <text:p text:style-name="Standard">And so I will also now reveal Myself to My child and listen to the silent plea of his heart.... </text:p>
      <text:p text:style-name="Standard">I come to earth again and bear the burden of the cross once more, as it were, because I am ridiculed and mocked.... I am denied and dishonored by words. And only a few come to meet Me in love, for I have become a stranger to people, and so it is My intention to form hearts for Me that are ready to receive Me and who stand up for Me with the greatest willingness and devotion.... I want to be a constant guide for such willing children, I want to dwell in their hearts Myself so that they see Me and feel My closeness, and this shall give them true happiness during their existence on earth. </text:p>
      <text:p text:style-name="Standard">Who now serves Me and sacrifices his will to Me and does not slacken in this work for Me, he it is whom I love and to whom I give Myself to be known in shortest time, in a form which is only understandable to you <text:soft-page-break/>afterwards, because you are to give and receive without your knowledge.... your love to the dear neighbor and receive My love and Me for it. </text:p>
      <text:p text:style-name="Standard">And you will well grasp the great grace and receive My love in greatest humility and deepest thanks, because I want to give extraordinary power to those who want to be active for Me and My name. And therefore none of My children goes empty-handed, who only desires to receive Me personally. </text:p>
      <text:p text:style-name="Standard">The hour has not yet come, but I will come in the middle of the night.... I will come in broad daylight.... I will come in a form which is the fulfillment of your longing, and I will let My eyes rest mildly on you.... and you will not be able to bear My shining eye and therefore I must cover Myself with the cloak of an earthly cover and thus have to face you, and you will nevertheless feel a sweet happiness when you look at Me. </text:p>
      <text:p text:style-name="Standard">Therefore take note, My child, of My ever-ready love.... and I will express this love in such a way that you will recognize it.... that you will henceforth only be active for your Saviour and serve Him in constant love.... </text:p>
      <text:p text:style-name="Standard">Amen </text:p>
      <text:p text:style-name="_30__20_Block"/>
      <text:p text:style-name="Standard"><text:span text:style-name="_31__20_Text">BD 0794</text:span> 3.3.1939<text:span text:style-name="_31__20_Text"> </text:span></text:p>
      <text:p text:style-name="Para_20_1">Hour of retribution.... </text:p>
      <text:p text:style-name="Para_20_1">(after lecture about Christ believing) </text:p>
      <text:p text:style-name="Standard">The hour of retribution is near for all those who deliberately lead the people astray. But to them I say: Your actions are shameful. You poison the thinking of your fellow men and lead them on a path that leads to ruin, and you bear the responsibility for all these souls that are pushed into darkness by you. </text:p>
      <text:p text:style-name="Standard">To bring help to the many erring ones I will indeed also find ways and means, but if you have already made the will of these submissive to your will, their existence on earth as preparation for eternity is missed and their state in the hereafter will one day be boundlessly miserable. And you burden yourselves with such guilt, you who alienate the fellow human beings from Me, and that is why your lot on earth shall already be a marked one, and you will recognize Me when the hour of judgement comes upon you. And your fate will prove to you that you may not blaspheme with impunity.... that you are not authorized to take away people's faith in their Redeemer.... </text:p>
      <text:p text:style-name="Standard">I suffered for you on the cross and took all guilt upon Me to save you from the deepest night.... Now that you again walk in darkest night, you want to completely renounce Me and reject all My love which was meant for you from the beginning.... You do not want to accept My sacrifice, through your own fault you want to sink back into the darkest night from which My love lifted you up through death on the cross.... How unspeakably painful you must suffer if you do not acknowledge the work of redemption, if you lose faith in Jesus Christ, Who redeemed you from death and sin. And now you mock the Son of God </text:p>
      <text:p text:style-name="Standard"><text:soft-page-break/>.... You give Me up for the sake of prejudices which people have formed themselves and which can never be in the sense of the eternal Godhead. </text:p>
      <text:p text:style-name="Standard">But a time will pass, and news about Me will reach the world, and My adversaries will be horrified because they cannot understand it.... and they will still not give Me the honor, but see in Me the hated representative of their enemies, and they will threaten and perse-cute everything what persists in Me and My teaching. </text:p>
      <text:p text:style-name="Standard">And then the time has come which I mentioned at the time of My walk on earth.... Where the living and the dead hear My voice.... Where I am among My own and protect them from the attacks of the enemies.... And I will be gracious to those who do not harm My own and uphold the decree.... And I will be a good Shepherd to My sheep, so that they do not go astray in the wide open countryside, so that they are not devoured by wolves and wild animals, who go about in sheep's clothing and still want to bring down My few followers. But woe to those who do not recognize their Shepherd.... They are truly in for a bad time, for My word is unchangeable and it comes true as it is written.... </text:p>
      <text:p text:style-name="Standard">Amen </text:p>
      <text:p text:style-name="_30__20_Block"/>
      <text:p text:style-name="Standard"><text:span text:style-name="_31__20_Text">BD 0795</text:span> 4.3.1939<text:span text:style-name="_31__20_Text"> </text:span></text:p>
      <text:p text:style-name="Para_20_1">Spiritual exchange of ideas.... </text:p>
      <text:p text:style-name="Para_20_1">Distance from the world.... </text:p>
      <text:p text:style-name="Standard">You must recognize everything as pure-spiritual exchange of thoughts what points you to the task given to you for earthly life, and likewise you must be able to separate all earthly desire from that what the soul is to strive for on earth. Everything that serves man for pleasure and joy, everything that creates well-being for the body, and everything that causes a state of happiness on earth, is never of advantage for the soul and its liberation. And in the same measure the soul is deprived of the possibility to mature, as the body's earthly desire is fulfilled. Now, a wall pushes itself so to speak in front of the one, as soon as the other is taken into account. </text:p>
      <text:p text:style-name="Standard">A person's actions will be beneficial for the soul only when he disregards the desires of the body and occupies himself mainly with spiritual things. Every self-mortification will only contribute more and more to the spiritualization of the soul. A new area is opened up to it, which makes the term "life" far more comprehensible than the fulfillment of earthly pleasures. The more one-sidedly man lives, the more he will deepen himself, and that always in the direction which demands the greatest interest from him. Thus, the man who is purely spiritually active, will soon penetrate into a knowledge that brings unimaginable profit to his soul. </text:p>
      <text:p text:style-name="Standard">It is therefore commanded to make use of every spiritual attention, because it is always advantageous for the soul when it is supplied with nourishment, which every spiritual stimulation inevitably is for the soul.... It's condition becomes considerably freer, and all concern of people should therefore be to create as much as possible stimulation for themselves in spiritual <text:soft-page-break/>respect. And this can happen again only if one distances oneself from the world and its desires, because only the renunciation of this, lets everything spiritual come to the highest development. </text:p>
      <text:p text:style-name="Standard">Where one gladly and voluntarily imposes sacrifices on oneself, one will find complete substitute that will satisfy the soul. In the end, the pleasures of the world will seem stale to man, and he will no longer find satisfaction in them, while the spiritual desire grows the more it is fulfilled, and this maturing within oneself alone is the best proof that the soul can never be satisfied.... that it can again and again receive spiritually or be active and yet never the feeling of being over-satiated could stop it in the work on itself or let it become tired. </text:p>
      <text:p text:style-name="Standard">Therefore people are to do everything to collect spiritual good; they are to always go with their friends and guides on the other side through earthly life in good agreement and conduct lively spiritual exchange of thoughts on the way of wanting to receive, no matter in which form. Every willing concession will be met immediately, and every soul will be granted what it deeply longs for.... </text:p>
      <text:p text:style-name="Standard">If it wants to remain in the worldly, it is free to do so, but indisputably all immersion in the spiritual will earn it great strength and drive it to ever more active work, and this is then the actual earthly task, to which you humans are to be pointed, so that you fulfill it properly.... </text:p>
      <text:p text:style-name="Standard">Amen </text:p>
      <text:p text:style-name="P5"><text:span text:style-name="_31__20_Text"/></text:p>
      <text:p text:style-name="P5"><text:span text:style-name="_31__20_Text">BD 0796</text:span> 5.3.1939<text:span text:style-name="_31__20_Text"> </text:span></text:p>
      <text:p text:style-name="Para_20_1">Opportunities to mature.... </text:p>
      <text:p text:style-name="Para_20_1">World affairs.... </text:p>
      <text:p text:style-name="Para_20_1">Spiritual thinking.... </text:p>
      <text:p text:style-name="Standard">Unimagined possibilities have been offered to people and will still be offered to them in the future, which are supposed to cause the spirit of man to be able to unite completely with God already on earth, and an increase of the spiritual abilities, will be achieved in the same measure as the possibilities are used.... , i.e. man can do everything himself to reach perfection, because he is now in the realization which gifts are available to the spirit, by means of which he can become more and more perfect. </text:p>
      <text:p text:style-name="Standard">To be ignorant means at the same time to be incapable of taking care of further development; but he who stands in knowledge, is able to explore the power - to take it into his own possession and to work through this power. The erudition on earthly domain is already profitable in earthly sense.... how much more success must the spiritual knowledge about things therefore bring, and how inexhaustibly therefore the spirit of man can draw benefit from such knowledge.... </text:p>
      <text:p text:style-name="Standard">His spiritual goods will increase many times over, and what unimaginable advantages can be enjoyed by <text:span text:style-name="_31__20_Text">that</text:span> person who makes use of all the possibilities that are offered to him on-ly for the purpose of spiritual further education. The more visibly the success becomes apparent, the more it will <text:soft-page-break/>again be an incentive for ever more diligent striving in this field, and so it is therefore much easier for <text:span text:style-name="_31__20_Text">that</text:span> person to advance who looks at everything that life brings him in the spiritual sense.... who looks at nothing with earthly eyes and draws conclusions which are often quite erroneous.... but always and everywhere presupposes and recognizes authorisation from above.... and now seeks to fathom what was indeed decisive for the Divine Creator to have an effect on people in just this way and not otherwise.... </text:p>
      <text:p text:style-name="Standard">As a human being, he will never be able to understand the profound wisdom of God, and many world-events will remain incomprehensible to him; but if his mind is only spiritually attuned, he will also have complete trust in Divine guidance, by virtue of which he will unhesitatingly acknowledge the foreordination. </text:p>
      <text:p text:style-name="Standard">Everything depends on the will of man.... If he wants to penetrate spiritually into many a question, he will also receive a spiritual answer. But if he only tries to fathom the earthly world-events as it is, he will encounter inexplicable contradictions everywhere and will finally break himself at the seemingly incomprehensible permissions of the Divine Creator. </text:p>
      <text:p text:style-name="Standard">And this then leads to unconscious rejection of a Deity Who directs and guides the whole universe. But how should man be able to understand the rule and work of God, if he does not make the slightest effort to think spiritually. </text:p>
      <text:p text:style-name="Standard">Only he who draws from the Source of eternal Truth, who awakens the Divine in himself to life and gives it full freedom to explore through his will and thus enriches his knowledge, he truly has no need to brood over earthly events and permissions, because the solution of such questions will become clear to him very soon.... he will understand that it cannot be otherwise at all on this world, if its inhabitants shall likewise be directed into the realm of the spiritual. </text:p>
      <text:p text:style-name="Standard">The final purpose of all life on earth and in the whole universe, is and remains that the being frees itself from all matter which adheres to it.... both in thought and form.... But this is achieved only by the one whose spirit desires the height, who seriously makes use of all possibilities which are offered to him to reach the state of maturity.... who brings everything in connection with the necessary purification of the soul and tries to help it as far as possible to get rid of its fetters. </text:p>
      <text:p text:style-name="Standard">What moves the earth at present, is, spiritually regarded, of greatest necessity.... All struggle, all suffering and all injustice must be fought through and endured, because the human soul, which is in extreme distress, should be aroused to free thinking, and this thinking should turn upward, into the spiritual realm.... it should turn away from the world and all earthly interests. Only then will the misery subside and life on earth become bearable for people. </text:p>
      <text:p text:style-name="Standard">Amen </text:p>
      <text:p text:style-name="_30__20_Block"/>
      <text:p text:style-name="Standard"><text:span text:style-name="_31__20_Text">BD 0797</text:span> 5.3.1939<text:span text:style-name="_31__20_Text"> </text:span></text:p>
      <text:p text:style-name="Para_20_1"><text:soft-page-break/>Lucifer.... </text:p>
      <text:p text:style-name="Para_20_1">Battle and victory.... </text:p>
      <text:p text:style-name="Standard">Unite, you people on earth and sing praise to the Creator and Sustainer of the whole universe and all creatures. His omnipotence and His wisdom is unlimited.... what He lets come into being, remains until all eternity and what is produced by His love, remains eternally in this love.... Thus He created man out of love and for His own pleasure as a being equal to Him. </text:p>
      <text:p text:style-name="Standard">His plan was to place something spiritually equal to Him beside Him, which should create like Him and radiate the power into the universe. But the created being, although original power in itself, had as it were emerged from this original power and now separated itself as a completely independent being. In its fullness of power, it felt so exceedingly strong and powerful, that it became arrogant in its power consciousness and found no border between Creator and creature. The same power was inherent in him through God's love, and the will to rule awoke in him and became stronger and stronger. </text:p>
      <text:p text:style-name="Standard">It found no resistance in the omnipotence of God, because it was a godlike, free being, which He never wanted to subject to His compulsion. It should preside over the Divine creation and be in highest perfection, the visible product of the Divine Creator's will: The being for its part had enough perfect power to animate the creation out of itself and it used this power and likewise created spiritual beings in great numbers and many of these created beings did not recognize the eternal Deity as their Lord and Master, but like their spiritual creator Lucifer, they tried to rebel against the Divine Creator, and since his power was overly great and free will was not restricted by God, a hard struggle began between all spiritual powers, which was subject to the Creator from the beginning, and the arrogant counter-power called into existence by God. </text:p>
      <text:p text:style-name="Standard">This fight is a very powerful one, because both sides fight with different means. With infinite love, the Father of the universe seeks to win back His beings who have apostatized from Him, but the adversary fights with hatred and treachery, and since the free will of the being is decisive.... since this just played such a big role in the apostasy of the beings out of God.... this fight is an extremely unequal one, but the patience and love of God knows no bounds.... </text:p>
      <text:p text:style-name="Standard">It always finds ways and means to win back the apostates through love and whether this struggle lasts for eternities, it will not be waged in vain, and the omnipotence, love and wisdom of God will nevertheless succeed in the great work that the unification of all spirits out of God will take place and the last being is finally redeemed from the power of the adversary.... </text:p>
      <text:p text:style-name="Standard">Amen </text:p>
      <text:p text:style-name="Standard"><text:span text:style-name="_31__20_Text"/></text:p>
      <text:p text:style-name="Standard"><text:span text:style-name="_31__20_Text">BD 0798</text:span> 6.3.1939<text:span text:style-name="_31__20_Text"> </text:span></text:p>
      <text:p text:style-name="Para_20_1">Powers from below.... </text:p>
      <text:p text:style-name="Standard"><text:soft-page-break/>My love seeks you often, and you take up the connection with Me. I want to keep you away from the traditional course of those who want to investigate Me, who soon lose themselves in excessive brooding and then are no longer able to cope with the demands of life. </text:p>
      <text:p text:style-name="Standard">Behold, mankind turns away from Me, and I therefore need willing earthly children completely devoted to Me, who are to carry out a mission, determined to counteract the activities of mankind. What is neglected on the one hand, to call Me in all tribulations, in doubts of faith and anxious questions, must be done all the more eagerly on the part of these earthly children.... they must always and everywhere seek Me, consult with Me, get strength from Me and without hesitation, entrust every step to Me.... </text:p>
      <text:p text:style-name="Standard">And I will always be ready, let Myself be found and hand out power in excess. Because only in this way I can visibly work again on earth, when My children always strive to do what I put into their hearts. Whoever puts every question to Me to answer, whoever listens to Me and accepts My admonitions as what they are supposed to be...., whoever follows Me willingly, is also conscientious in his earthly task and therefore suitable to be My helper. The teachings from above will reach you without a break, and the right bond with Me will also secure you such in the future.... </text:p>
      <text:p text:style-name="Standard">Only he who renounces all doubts is able to receive the pure teaching of God, because it is his faith which lets him recognize the truth rightly. And therefore the spiritual powers always choose the form appropriate to the state of faith, i.e., an earthly child standing in deep faith, will also be led into the deepest knowledge, but on the other hand the teaching will be offered to the doubting one in such a way that it can easily cause doubts again, in order to recognize a strong faith as necessary and to strive for it with all eagerness. </text:p>
      <text:p text:style-name="Standard">Who stands in faith, unlimited spiritual teachings will reach him, which are again received by him without doubts. But every doubting thought also weakens the ability to receive, and therefore the reception of deep-spiritual teachings, is considerably more difficult, and the teaching of the earthly child progresses only slowly. </text:p>
      <text:p text:style-name="Standard">If you consider all this, you will also find an explanation for the unsatisfied mood to which you sometimes succumb. The discerning soul resists everything that hinders it and desires spiritual nourishment, and the love of the Divine Savior grants it such nourishment without ceasing. And so receive: </text:p>
      <text:p text:style-name="Standard">From below, i.e. from the area of the God-hostile power, understandably never a power can express itself, which points visibly and constantly to God; therefore also the effort of those regions will always be to keep the beings in apostasy, or try with all means to alienate them from the eternal Divinity. In such a presupposition of the working of this power from below, the received writings are already proof in themselves that they are of Divine origin, because everything that obviously leads upwards, must also go out from there.... as vice versa the working of the God-opposing forces becomes <text:soft-page-break/>recognizable by such teachings which want to contradict the Divine teaching completely. </text:p>
      <text:p text:style-name="Standard">So also the success of the received teachings must correspond to them, the whole change of being must be in harmony with the spiritual good, which is imparted to the earthly child. </text:p>
      <text:p text:style-name="Standard">And this must strengthen the faith and banish all doubt from the heart. Man is certainly weak and is very often subject to the temptations of evil, where he should be able to with-stand the extraordinarily many proofs of Divine love.... , but then he has to struggle hard and must therefore atone for his fickleness and his weak faith.... . And again it is only prayer that makes him overcome. </text:p>
      <text:p text:style-name="Standard">Without Divine help, man cannot free himself from the state of trepidation and doubt; only the grace of the Lord, implored for in prayer, gives the earthly child renewed strength, and he then works with double zeal for the liberation of the spirit from the unworthy state, the captivity of the adversary, who often tries to shake the firmness of man's faith by means that seem quite innocuous, and also sometimes succeeds despite the best will and obvious recognition of the living God.... </text:p>
      <text:p text:style-name="Standard">But even if the spirit is willing, the human body is still weak, and recognizing this, the adversary uses every opportunity to stir up doubt in the human heart and thus to make the hearts submissive to his influence. </text:p>
      <text:p text:style-name="Standard">It is therefore of special importance for the human being that he tries to master the doubts </text:p>
      <text:p text:style-name="Standard">.... that he tries to strengthen the faith and asks this from the Father with all his heart, only then he will feel able to resist the temptations of the adversary and will never fall into temptation, he will become strong in spirit and the adversary will have no power over him </text:p>
      <text:p text:style-name="Standard">.... </text:p>
      <text:p text:style-name="Standard">Amen </text:p>
      <text:p text:style-name="_30__20_Block"/>
      <text:p text:style-name="Standard"/>
      <text:p text:style-name="Standard"><text:span text:style-name="_31__20_Text">BD 0799</text:span> 7 .3.1939<text:span text:style-name="_31__20_Text"> </text:span></text:p>
      <text:p text:style-name="Para_20_1">Then necessity of an active will.... </text:p>
      <text:p text:style-name="Para_20_1">Faith <text:span text:style-name="_31__20_Text">without</text:span> evidence.... </text:p>
      <text:p text:style-name="Standard">It was up to your will to release you from the power of evil, since the will in you became action. In the same way, every will must be active if it wants to fulfill its mission on earth properly, and therefore lukewarm resistance can by no means bring success, but victory over evil must be achieved by using all one's will. </text:p>
      <text:p text:style-name="Standard">The assumption that the life on earth is led in full possession of all spiritual power, is erroneous. Certain spiritual powers are available to man for his earthly career, but only in a limited measure, in relation to the actual fullness of all power from God, which the being can expect in the hereafter.... provided that the power available to him for earthly life was used properly. </text:p>
      <text:p text:style-name="Standard"><text:soft-page-break/>Now this power increases on earth in exactly the same measure as man lets himself be penetrated by the power of God. And this again lies solely in his will. Therefore, extraordinary power will be at the disposal of anyone who allows the will to become active in him again and again.... who unwaveringly completes the path of life on earth in faith in the Redeemer.... who complies with the request to serve Him.... and who remains faithful to Him despite all hostility and all talk against Him. The Lord strengthens him and does not let him waver. </text:p>
      <text:p text:style-name="Standard">If the Lord demands your commitment, only His Word should be of value for you, but the objections of man should not touch you. Everyone is convinced of his spiritual sharpness, but in order to accept the Word of the Lord believingly, the person should be poor in spirit, i.e. have to show the smallest measure of spiritual good.... the easier the Word of the Lord will be able to penetrate. </text:p>
      <text:p text:style-name="Standard">But whoever believes to stand in wisdom, no man on earth can teach him without meeting resistance. And a doubting mind will understandably also lack understanding for the Divine truths. </text:p>
      <text:p text:style-name="Standard">But the success will always remain that those who are in the knowledge of books can never come to a judgment, because if the cause of origin is not explainable to them, they should also not criticize the content, which they could just as little deny or refute, if they should bring proofs for their counterclaims. </text:p>
      <text:p text:style-name="Standard">Very few people are able to justify the wise rule and work of the Godhead, but how does the human being without spiritual knowledge want to explain the visible work of God....? </text:p>
      <text:p text:style-name="Standard">How, for example, should the entire doctrine of creation - if the Father in heaven Himself gives it to man - be acceptable to him if man wants to demand proofs for all these teachings </text:p>
      <text:p text:style-name="Standard">.... and how, on the other hand, should the Divine Creator make His rule and work understandable, if not through His teachings transmitted to them, and so man will either have to believe or reject everything.... because everything learned, in order to induce him to believe, to prove with visible proofs, again would not be appropriate, because it would need the <text:span text:style-name="_31__20_Text">will</text:span> of man little or not at all. Something clearly proved <text:span text:style-name="_31__20_Text">must</text:span> be accepted, therefore the person would not be forced to put his free will into force.... he would not be able to forcefully close himself to the insight, and then there could be no more question of <text:span text:style-name="_31__20_Text">faith</text:span>. </text:p>
      <text:p text:style-name="Standard">The less man demands proofs and nevertheless stands in deepest faith, the more evident will be to him the working and activity of the eternal Deity, and what gives the unbeliever cause for contradiction, is for him just an undeniable sign of Divine love, and he believes, because he is seized by this love.... </text:p>
      <text:p text:style-name="Standard">Amen </text:p>
      <text:p text:style-name="_30__20_Block"/>
      <text:p text:style-name="Standard"><text:span text:style-name="_31__20_Text">BD 0800</text:span> 8.3.1939<text:span text:style-name="_31__20_Text"> </text:span></text:p>
      <text:p text:style-name="Para_20_1"><text:soft-page-break/>True Worship ... </text:p>
      <text:p text:style-name="Standard">This is the right service of God, that man may live in faith, work in love and give glory to God as the only Creator of all things. And if you serve God in this way, blessings will come to you, you will be worthy of all graces, and your portion will be eternal life in all glory. And for this God has given you life, so that His kingdom may be granted to you, which He has prepared for you, and you are to gain the kingdom of God for yourselves.... </text:p>
      <text:p text:style-name="Standard">you are to do everything that the Father requires, so that He can give you as His children all bliss for ever.... so that you, who are chosen for the childship of God, may become partakers of all the delights of heaven. </text:p>
      <text:p text:style-name="Standard">And so the Lord wants it, but you do not pay attention to His Words and fail on earth to serve Him in love and obedience. This causes the Lord to admonish you again and again </text:p>
      <text:p text:style-name="Standard">.... He is in closest contact with you, if you only acknowledge Him, and is extremely concerned that you do not go astray. He approaches you in the most visible way and He considers His children extraordinarily so that they shall recognize Him. And so it happens that He stays in your midst, where you make mention of Him. He then knocks at the door of your hearts and desires admission, and whoever opens to Him, will receive His blessing and be relieved of all spiritual distress. </text:p>
      <text:p text:style-name="Standard">This is man's task in time and eternity, that he receives the Lord into his heart, because on-ly in the presence of the Divine Lord and Master lies unlimited happiness, both on earth and one day in eternity. The creature will always serve his Creator and sing praise and glory to Him, so that His presence has become the epitome of all happiness. </text:p>
      <text:p text:style-name="Standard">But He who commands over all beings from eternity to eternity, is truly indescribably great and wise.... His omnipotence reaches into the deepest depth of the creation, and His wisdom is not to be grasped humanly, and every being is His creation, His property and His will become form.... And so everything that lives should be subject to Him, loving and serving Him, and be a true servant to Him in all reverence and devotion, avoiding every outward appearance, but building an altar in the heart to the Lord, on which he offers Him his love and gratitude and his will, and vows renunciation of all love of the world.... </text:p>
      <text:p text:style-name="Standard">Such a service is pleasing to the Lord, who sees into the hearts and only evaluates the degree of love, which is the occasion for every sacrifice offered to the Lord. Whoever serves God in such a way that he brings souls to Him or is concerned about the salvation of his neighbor's soul, his fate is in His hand, because love guides his will and will be rewarded by the love of the Divine Savior, who is Eternal Love Himself.... </text:p>
      <text:p text:style-name="Standard">Amen </text:p>
      <text:p text:style-name="_30__20_Block"/>
      <text:p text:style-name="Standard"/>
      <text:p text:style-name="Standard"><text:span text:style-name="_31__20_Text">BD 0802</text:span> 9.3.1939<text:span text:style-name="_31__20_Text"> </text:span></text:p>
      <text:p text:style-name="Para_20_1">Spiritual food.... </text:p>
      <text:p text:style-name="Para_20_1"><text:soft-page-break/>Truth.... </text:p>
      <text:p text:style-name="Para_20_1">Revelation.... </text:p>
      <text:p text:style-name="Standard">Accept the spiritual food as the greatest gift of grace from the Divine Savior and make yourselves worthy of this grace. And whoever has the office of being a mediator, who is allowed to receive these graces in order to pass them on to the people on earth.... who performs this office with joyful giving.... , his spirit will be ceaselessly active and gain insight into all creation. He will be introduced into a living connection with the Divine Creator by Himself, and everything that was veiled before his eyes until now will, as it were, appear as a clear bright picture before his spiritual eye, and man will be knowledgeable and recognize the pure truth. And so a new time will also have to show its new designs.... </text:p>
      <text:p text:style-name="Standard"><text:span text:style-name="_31__20_Text">Shortly a revelation will become known, which the Lord also gave to the people for this</text:span> <text:span text:style-name="_31__20_Text">purpose, that they recognize by it any intervention of a Divine Being. </text:span><text:s/>Who now in the compulsive state recognizes the truthfulness of His words and draws the benefit from it by affirming himself and fulfilling all the requirements of this Word, <text:span text:style-name="_31__20_Text">he has likewise been</text:span> <text:span text:style-name="_31__20_Text">seized by the power of the Divine Spirit</text:span>. He is now without any doubt.... it is no longer difficult for him to believe.... his heart turns to his neighbor in love, and from that moment on, his spiritual treasures increase.... </text:p>
      <text:p text:style-name="Standard">Amen </text:p>
      <text:p text:style-name="_30__20_Block"/>
      <text:p text:style-name="_30__20_Block"/>
    </office:text>
  </office:body>
</office:document-content>
</file>

<file path=styles.xml><?xml version="1.0" encoding="utf-8"?>
<office:document-styles xmlns:officeooo="http://openoffice.org/2009/office" xmlns:css3t="http://www.w3.org/TR/css3-text/"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grddl="http://www.w3.org/2003/g/data-view#" xmlns:loext="urn:org:documentfoundation:names:experimental:office:xmlns:loext:1.0" xmlns:dom="http://www.w3.org/2001/xml-events" xmlns:field="urn:openoffice:names:experimental:ooo-ms-interop:xmlns:field:1.0" xmlns:math="http://www.w3.org/1998/Math/MathML" xmlns:form="urn:oasis:names:tc:opendocument:xmlns:form:1.0" xmlns:script="urn:oasis:names:tc:opendocument:xmlns:script:1.0" xmlns:xhtml="http://www.w3.org/1999/xhtml" office:version="1.3">
  <office:font-face-decls>
    <style:font-face style:name="Cambria" svg:font-family="Cambria" style:font-family-generic="roman" style:font-pitch="variable"/>
    <style:font-face style:name="Cambria1" svg:font-family="Cambria" style:font-family-generic="system" style:font-pitch="variable"/>
    <style:font-face style:name="DejaVu Sans" svg:font-family="'DejaVu Sans'"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ohit Devanagari" svg:font-family="'Lohit Devanagari'"/>
    <style:font-face style:name="Lohit Devanagari1" svg:font-family="'Lohit Devanagari'" style:font-family-generic="system" style:font-pitch="variable"/>
    <style:font-face style:name="Noto Sans CJK SC" svg:font-family="'Noto Sans CJK SC'"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loext:opacity="0%" style:font-name="Liberation Serif" fo:font-size="11pt" fo:language="en" fo:country="US" style:letter-kerning="false" style:font-name-asian="DejaVu Sans" style:font-size-asian="11pt" style:language-asian="en" style:country-asian="US" style:font-name-complex="DejaVu Sans" style:font-size-complex="11pt" style:language-complex="en" style:country-complex="US"/>
    </style:default-style>
    <style:default-style style:family="paragraph">
      <style:paragraph-properties fo:hyphenation-ladder-count="no-limit" style:text-autospace="ideograph-alpha" style:punctuation-wrap="hanging" style:line-break="strict" style:tab-stop-distance="0.4925in" style:writing-mode="lr-tb"/>
      <style:text-properties style:use-window-font-color="true" loext:opacity="0%" style:font-name="Liberation Serif" fo:font-size="11pt" fo:language="en" fo:country="US" style:letter-kerning="false" style:font-name-asian="DejaVu Sans" style:font-size-asian="11pt" style:language-asian="en" style:country-asian="US" style:font-name-complex="DejaVu Sans" style:font-size-complex="11pt" style:language-complex="en" style:country-complex="US"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in" fo:margin-bottom="0in" style:contextual-spacing="false" style:line-height-at-least="0.2in" fo:text-align="start" style:justify-single-word="false" fo:orphans="2" fo:widows="2" style:writing-mode="lr-tb"/>
      <style:text-properties fo:font-variant="normal" fo:text-transform="none" fo:color="#000000" loext:opacity="100%" style:text-line-through-style="none" style:text-line-through-type="none" style:text-position="0% 100%" style:font-name="Cambria" fo:font-family="Cambria" style:font-family-generic="roman" style:font-pitch="variable" fo:font-size="12pt" fo:letter-spacing="normal" fo:font-style="normal" fo:text-shadow="none" style:text-underline-style="none" fo:font-weight="normal" fo:background-color="transparent" style:font-name-asian="Cambria1" style:font-family-asian="Cambria" style:font-family-generic-asian="system" style:font-pitch-asian="variable" style:font-size-asian="12pt" style:font-style-asian="normal" style:font-weight-asian="normal" style:font-name-complex="Cambria1" style:font-family-complex="Cambria" style:font-family-generic-complex="system" style:font-pitch-complex="variable" style:font-size-complex="12pt" style:font-style-complex="normal" style:font-weight-complex="normal" loext:padding="0in" loext:border="none" loext:shadow="none"/>
    </style:style>
    <style:style style:name="Heading" style:family="paragraph" style:parent-style-name="Standard" style:next-style-name="Text_20_body" style:class="text">
      <style:paragraph-properties fo:margin-top="0.1665in" fo:margin-bottom="0.0835in" style:contextual-spacing="false" fo:keep-with-next="always"/>
      <style:text-properties style:font-name="Liberation Sans" fo:font-family="'Liberation Sans'" style:font-family-generic="swiss" style:font-pitch="variable" fo:font-size="14pt" style:font-name-asian="Noto Sans CJK SC" style:font-family-asian="'Noto Sans CJK SC'" style:font-family-generic-asian="system" style:font-pitch-asian="variable" style:font-size-asian="14pt" style:font-name-complex="Lohit Devanagari1" style:font-family-complex="'Lohit Devanagari'"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style:contextual-spacing="false" fo:line-height="115%"/>
    </style:style>
    <style:style style:name="List" style:family="paragraph" style:parent-style-name="Text_20_body" style:class="list">
      <style:text-properties style:font-size-asian="12pt" style:font-name-complex="Lohit Devanagari" style:font-family-complex="'Lohit Devanagari'"/>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Lohit Devanagari" style:font-family-complex="'Lohit Devanagari'"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Devanagari" style:font-family-complex="'Lohit Devanagari'"/>
    </style:style>
    <style:style style:name="Para_20_1" style:display-name="Para 1" style:family="paragraph" style:parent-style-name="Standard">
      <style:paragraph-properties style:line-height-at-least="0.2in" fo:text-align="start" style:justify-single-word="false"/>
      <style:text-properties fo:font-style="italic" style:font-style-asian="italic" style:font-style-complex="italic"/>
    </style:style>
    <style:style style:name="Para_20_2" style:display-name="Para 2" style:family="paragraph" style:parent-style-name="Standard">
      <style:paragraph-properties style:line-height-at-least="0.2in" fo:text-align="start" style:justify-single-word="false"/>
      <style:text-properties fo:font-weight="bold" style:font-weight-asian="bold" style:font-weight-complex="bold"/>
    </style:style>
    <style:style style:name="_30__20_Block" style:display-name="0 Block" style:family="paragraph">
      <style:paragraph-properties fo:margin-top="0in" fo:margin-bottom="0in" style:contextual-spacing="false" style:line-height-at-least="0.2in" fo:text-align="start" style:justify-single-word="false" fo:orphans="2" fo:widows="2" style:writing-mode="lr-tb"/>
    </style:style>
    <style:style style:name="_30__20_Text" style:display-name="0 Text" style:family="text">
      <style:text-properties fo:color="#0000ff" loext:opacity="100%" style:text-underline-style="none"/>
    </style:style>
    <style:style style:name="_31__20_Text" style:display-name="1 Text" style:family="text">
      <style:text-properties fo:font-weight="bold" style:font-weight-asian="bold" style:font-weight-complex="bold"/>
    </style:style>
    <style:style style:name="_32__20_Text" style:display-name="2 Text" style:family="text">
      <style:text-properties fo:font-style="italic" style:font-style-asian="italic" style:font-style-complex="italic"/>
    </style:style>
    <style:style style:name="Internet_20_link" style:display-name="Internet link" style:family="text">
      <style:text-properties fo:color="#000080" loext:opacity="100%" style:text-underline-style="solid" style:text-underline-width="auto" style:text-underline-color="font-color"/>
    </style:style>
    <style:style style:name="Visited_20_Internet_20_Link" style:display-name="Visited Internet Link" style:family="text">
      <style:text-properties fo:color="#800000" loext:opacity="100%" style:text-underline-style="solid" style:text-underline-width="auto" style:text-underline-color="font-color"/>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8.5in" fo:page-height="11in" style:num-format="1" style:print-orientation="portrait" fo:margin-top="1in" fo:margin-bottom="1in" fo:margin-left="1in" fo:margin-right="1in" style:writing-mode="lr-tb" style:layout-grid-color="#c0c0c0" style:layout-grid-lines="36" style:layout-grid-base-height="0.25in" style:layout-grid-ruby-height="0in" style:layout-grid-mode="none" style:layout-grid-ruby-below="false" style:layout-grid-print="false" style:layout-grid-display="false" style:layout-grid-base-width="0.1665in" style:layout-grid-snap-to="true"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editing-cycles>7</meta:editing-cycles>
    <meta:creation-date>2026-02-08T16:49:40</meta:creation-date>
    <dc:date>2026-08-28T14:22:06.267461766</dc:date>
    <dc:title>0682</dc:title>
    <meta:initial-creator>FJD</meta:initial-creator>
    <dc:language>en</dc:language>
    <meta:generator>LibreOffice/7.3.7.2$Linux_X86_64 LibreOffice_project/30$Build-2</meta:generator>
    <meta:editing-duration>PT1H35M22S</meta:editing-duration>
    <meta:document-statistic meta:table-count="0" meta:image-count="0" meta:object-count="0" meta:page-count="107" meta:paragraph-count="1041" meta:word-count="54095" meta:character-count="303625" meta:non-whitespace-character-count="249513"/>
    <meta:user-defined meta:name="AppVersion">06.0029</meta:user-defined>
    <meta:user-defined meta:name="LinksUpToDate" meta:value-type="boolean">true</meta:user-defined>
  </office:meta>
</office:document-meta>
</file>