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Cambria" svg:font-family="Cambria" style:font-family-generic="roman" style:font-pitch="variable"/>
    <style:font-face style:name="Cambria1" svg:font-family="Cambria" style:font-family-generic="system"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office:font-face-decls>
  <office:automatic-styles>
    <style:style style:name="P1" style:family="paragraph" style:parent-style-name="Standard">
      <style:text-properties officeooo:paragraph-rsid="00071ea4"/>
    </style:style>
    <style:style style:name="P2" style:family="paragraph" style:parent-style-name="Standard">
      <style:text-properties style:use-window-font-color="true" loext:opacity="0%" fo:font-style="normal" officeooo:paragraph-rsid="000906a7" style:font-style-asian="normal" style:font-style-complex="normal"/>
    </style:style>
    <style:style style:name="P3" style:family="paragraph" style:parent-style-name="Standard">
      <style:text-properties officeooo:paragraph-rsid="000906a7"/>
    </style:style>
    <style:style style:name="P4" style:family="paragraph" style:parent-style-name="Text_20_body">
      <style:text-properties fo:font-style="normal" officeooo:paragraph-rsid="000906a7" style:font-style-asian="normal" style:font-style-complex="normal"/>
    </style:style>
    <style:style style:name="T1" style:family="text">
      <style:text-properties style:use-window-font-color="true" loext:opacity="0%" fo:font-style="italic" fo:font-weight="normal" officeooo:rsid="00095d3d" style:font-style-asian="italic" style:font-weight-asian="normal" style:font-style-complex="italic" style:font-weight-complex="normal"/>
    </style:style>
    <style:style style:name="T2" style:family="text">
      <style:text-properties style:use-window-font-color="true" loext:opacity="0%" fo:font-style="italic" fo:font-weight="normal" officeooo:rsid="0021c5db" style:font-style-asian="italic" style:font-weight-asian="normal" style:font-style-complex="italic" style:font-weight-complex="normal"/>
    </style:style>
    <style:style style:name="T3" style:family="text">
      <style:text-properties style:use-window-font-color="true" loext:opacity="0%" fo:font-style="normal" style:font-style-asian="normal" style:font-style-complex="normal"/>
    </style:style>
    <style:style style:name="T4" style:family="text">
      <style:text-properties officeooo:rsid="00095d3d"/>
    </style:style>
    <style:style style:name="T5" style:family="text">
      <style:text-properties officeooo:rsid="00083263"/>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text:span text:style-name="T4">Original t</text:span>ranslat<text:span text:style-name="T4">ion</text:span> from German to English <text:span text:style-name="T4">found at</text:span></text:p>
      <text:p text:style-name="P3"><text:a xlink:type="simple" xlink:href="http://www.bertha-dudde.info/english/edown.html" text:style-name="Internet_20_link" text:visited-style-name="Visited_20_Internet_20_Link"><text:span text:style-name="_30__20_Text"><text:span text:style-name="T3">http://www.bertha-dudde.info/english/edown.html</text:span></text:span></text:a></text:p>
      <text:p text:style-name="P4">Ver-1 (01.01.2021)</text:p>
      <text:p text:style-name="P3"><text:span text:style-name="_31__20_Text"><text:span text:style-name="T1">Minor edits made </text:span></text:span><text:span text:style-name="_31__20_Text"><text:span text:style-name="T2">here on this</text:span></text:span><text:span text:style-name="_31__20_Text"><text:span text:style-name="T1"> English version in 2026.</text:span></text:span></text:p>
      <text:p text:style-name="P1"><text:span text:style-name="_31__20_Text"><text:span text:style-name="T1"/></text:span></text:p>
      <text:p text:style-name="P1"><text:span text:style-name="_31__20_Text"><text:span text:style-name="T1"/></text:span></text:p>
      <text:p text:style-name="P1"><text:span text:style-name="_31__20_Text"><text:span text:style-name="T1"/></text:span></text:p>
      <text:p text:style-name="P1"><text:span text:style-name="_31__20_Text">BD 0803</text:span> 10.3.1939<text:span text:style-name="_31__20_Text"> </text:span></text:p>
      <text:p text:style-name="Para_20_1">Freedom of the spirit.... </text:p>
      <text:p text:style-name="Para_20_1">Otherworldly assistance to earthly activity.... </text:p>
      <text:p text:style-name="Standard">Raise your spirit and let it move away from earth, and you will hear the language of the almighty Creator. To experience a visible sign of His omnipotence opens the way for you, because your faith is strengthened, and you can now also grasp the works of the Creator, which are not visible to you, through deep faith. An immensely important task is therefore to grant the spirit in you unhindered freedom to rise into the realm of Divine activity. The outer shell of the spirit is not able to do the same, which is why a separation of spirit and body must precede, which is only feasible if the body has assisting forces at its disposal, which have a determining influence on the action of the latter, when the spirit of the latter swings itself upwards. </text:p>
      <text:p text:style-name="Standard">This is to be understood in such a way that, as it were, all actions, which the body now carries out, need a certain motive power and this motive power is just the work of the helpful spiritual forces. </text:p>
      <text:p text:style-name="Standard">This activity is not perceptible to man in any other way than that he is spiritually active at the same time and also fully fulfills the earthly task.... He will be able to receive and to give at the same time, he will be strengthened psychologically and unhindered physically, because an eager spiritual striving need not result in a lessening of physical activity, if the latter is trustingly handed over to the helpful beings. It is always and only the will of man that he, if he is ready to receive, is considered in every way. </text:p>
      <text:p text:style-name="Standard">He who is continuously active for his soul's shaping, remains in constant communion with good spiritual power; it is at his disposal at any time, if he desires to use it. If man has recognized this and has willingly given himself into the care of his spiritual friends, he need not fear a failure of the power he needs for earthly life and his earthly activity. From the Divine side, man is never asked to do more than he is able to do, and resources are always available to him in unlimited quantities. </text:p>
      <text:p text:style-name="Standard">Whoever in this faith makes use of all these means for the full development of his spirit, is also relieved of all burdens of earthly life.... he now still walks on earth, as it were, but has already stripped himself of all fetters, if he seeks the supernatural in lively spiritual activity and is able to separate himself conceptually from earth with full will. </text:p>
      <text:p text:style-name="Standard"><text:soft-page-break/>Such an entry into higher spheres eases his earthly state immensely and brings the soul the necessary maturity in far shorter time.... and so man is to cultivate the spiritual life in himself with full will, he is not to let himself be frightened back by the earthly task given to him.... he is to always remain aware of the fact that innumerable beings are prepared to help to fulfil it, if their help is consciously demanded. For only in this way can the soul be granted assistance, and all spiritual power is perpetually ready to give him this assistance.... </text:p>
      <text:p text:style-name="Standard">Amen </text:p>
      <text:p text:style-name="Para_20_2"><text:s/></text:p>
      <text:p text:style-name="Para_20_2"><text:s/></text:p>
      <text:p text:style-name="Standard"><text:span text:style-name="_31__20_Text">BD 0804</text:span> 10.3.1939<text:span text:style-name="_31__20_Text"> </text:span></text:p>
      <text:p text:style-name="Para_20_1">Essence of the Godhead.... </text:p>
      <text:p text:style-name="Para_20_1">Wanting to fathom.... </text:p>
      <text:p text:style-name="Para_20_1">Indifference.... </text:p>
      <text:p text:style-name="Standard">The essence of the Godhead is unfathomable to humans as long as they stay on earth, because an infinitely wise spirit hides behind the concept of God.... a Being which is incomprehensible to man and yet again stands in closest connection to him. Only the state of perfection of man or his soul enables it to penetrate the greatest problem and to solve it. Even then not in the most exhaustive way, but then revealing the most sublime Divine being explainable to a being of light. </text:p>
      <text:p text:style-name="Standard">But man on earth is never able to come closer to the solution of this question.... there is, as it is, a set limit, which cannot be exceeded in earthly life, and if man begins to suspect the greatness of the Godhead, then this is only the reflection of Him, Who can never be recognized in all greatness and sublimity. And therefore all striving for the truth concerning the Divine Creator Himself, would have to be completely useless on earth, because this question can never be solved completely. </text:p>
      <text:p text:style-name="Standard">However, a desire to fathom the eternal Godhead will be pleasing to the Father in heaven, because it presupposes a desire for Him and therefore also an acknowledgement of this Godhead as Creator of all things and beginning of all existence. </text:p>
      <text:p text:style-name="Standard">A complete indifference towards this question will also exclude the belief in the Deity, and such people will reach that state of light only in an inconceivably long time.... after endless long struggles and sufferings in the hereafter...., but on earth they are still very far away from asking spiritual questions, and the question of the Divinity in particular will only impose itself on him when a certain degree of maturity has been reached and the soul often rises into spiritual regions. </text:p>
      <text:p text:style-name="Standard">However, as long as man is still too attached to matter, the soul is held in bonds, it neither seeks to find enlightenment about the supreme Being, nor does it strive to connect spiritually with this Being, and therefore the state of the soul is still a very bleak one, it has not yet recognized its origin and <text:soft-page-break/>remains wandering and lightless as long as it does not step on the spiritual bridge which points it into light regions.... </text:p>
      <text:p text:style-name="Standard">Amen </text:p>
      <text:p text:style-name="Para_20_2"><text:s/></text:p>
      <text:p text:style-name="Para_20_2"><text:s/></text:p>
      <text:p text:style-name="Standard"><text:span text:style-name="_31__20_Text">BD 0805</text:span> 11.3.1939<text:span text:style-name="_31__20_Text"> </text:span></text:p>
      <text:p text:style-name="Para_20_1">New creations.... </text:p>
      <text:p text:style-name="Para_20_1">Change of form.... </text:p>
      <text:p text:style-name="Para_20_1">Shell- and soul-substance.... </text:p>
      <text:p text:style-name="Standard">It is a law from eternity that in all creatures the Spirit from God embodies Himself, that therefore nothing exists what does not hold in itself the Divine spark, and therefore the whole universe with all creations is Spirit out of God and can therefore also not be transient, why also a perpetual new arising in nature is the same law which is comprehensively clarified with the imperishability of all spiritual which animates nature. Whether therefore also a perpetual change of the outer form takes place, nevertheless always the animating of this form remains, because otherwise the whole creation could not exist, but, where the Spirit out of God would not indwell a thing, this would have to cease to be. </text:p>
      <text:p text:style-name="Standard">Indisputably also the Spirit of God is at work there, so new formations of all kinds make themselves visible.... where, so to speak, from a nothingness the most marvelous new creations arise, which are, however, already conditioned in themselves and spring from an old form which is apparently close to the dying. One can observe this in nature constantly that all change of form always occurs when everything existing is already in a state which visibly shows a dying off.... And from this perishing, everything coming to life, is born. </text:p>
      <text:p text:style-name="Standard">The awakening to new life always results in the slow death of the old, and therefore this is already a proof that the spiritual power only leaves the outer cover to take its course in a new cover, and this mostly in a completely different form, so that a permanent higher development of the spiritual entity is connected with it and so the outer form only serves this purpose. The state of maturity of the being is already recognizable by the nature of the form, for the tinier the outer form is, the more undeveloped is also the soul-substance animating it..... </text:p>
      <text:p text:style-name="Standard">Again innumerable of such soul-particles unite in larger living beings and strive so together upwards. And thus it is evident how necessary for the progress of all spiritual things the ever-recurring transformation and new resurrection in nature is and how all coming into being and passing away is and must remain a law arranged according to plan by the Creator, in order to guarantee precisely the higher development of all spiritual entities and at the same time to allow the work of creation to exist and to be constantly revived..... </text:p>
      <text:p text:style-name="Standard">Amen </text:p>
      <text:p text:style-name="Para_20_2"><text:s/></text:p>
      <text:p text:style-name="Para_20_2"><text:soft-page-break/><text:s/></text:p>
      <text:p text:style-name="Standard"/>
      <text:p text:style-name="Standard"><text:span text:style-name="_31__20_Text">BD 0806 </text:span><text:s/>12.3.1939<text:span text:style-name="_31__20_Text"> </text:span></text:p>
      <text:p text:style-name="Para_20_1">Spirit-carrier.... </text:p>
      <text:p text:style-name="Para_20_1">Purpose of everything created.... </text:p>
      <text:p text:style-name="Para_20_1">Growth of plants.... </text:p>
      <text:p text:style-name="Standard">Now everything created has first of all the purpose to serve as a spirit-carrier, but at the same time also to contribute to the preservation of the whole, because it is as it were one created for the other and necessary for the existence of the same. No thing in creation has been created completely without purpose, rather it will always mean a supplement in such a way that either one draws the life-force from the other or the work of creation corresponds to other needs, but has some purpose for the benefit or the preservation of the various creatures. </text:p>
      <text:p text:style-name="Standard">It should just be noticed that everything spiritual which animates this creation is not touched by the outer determination of the form enveloping it, that therefore quite irrespective of the earthly activity, everything spiritual is active in itself, while the outer form always contributes to the perfection of another form and thus remains equally continuously active in the earthly sense. What is taken from the earth for the growth of the plant is, so to speak, always the outer cover of some soul-substance, which is now taken up into the plant-world, brings about a new form there for this purpose, while the spiritual substance takes up residence again and again in the new form, multiplies itself through the soul-substance taken from the previous form and thus forms itself into ever greater beings, which likewise have their purposeful destiny in the whole of creation.... </text:p>
      <text:p text:style-name="Standard">Amen </text:p>
      <text:p text:style-name="Para_20_2"><text:s/></text:p>
      <text:p text:style-name="_30__20_Block"/>
      <text:p text:style-name="Standard"><text:span text:style-name="_31__20_Text">BD 0807</text:span> 12.3.1939<text:span text:style-name="_31__20_Text"> </text:span></text:p>
      <text:p text:style-name="Para_20_1">The remote effect of thoughts.... </text:p>
      <text:p text:style-name="Standard">In the remote effect of the thoughts, man recognizes most likely a supersensible power, because he must then see all activity of the people eliminated and admit that something is at work which he otherwise would like to deny. If now, however, obviously something comes to light which thor-oughly shakes the customary will of rejection.... if someone is influenced in his thoughts to carry out something what does not correspond to his own will at all, it is a proof that another force uses the will of the person to express itself. </text:p>
      <text:p text:style-name="Standard">This is also denied with pleasure, and one tries to give an explanation in such a way that the weakness of will of the human being is a pathological condition which is abused by the strong-willed partner. Even this explanation, however, does not exclude the possibility that one person can mentally influence the other, but is rather a confirmation of it.... because both - the weak as well as the strong-willed man - stand as completely <text:soft-page-break/>separate individual beings - seen purely externally - in creation, which, however, does not exclude that <text:span text:style-name="_31__20_Text">a</text:span> force can determine them to be active in some way, and that this force, if it is greatly demanded, can also be imparted. </text:p>
      <text:p text:style-name="Standard">Every thought is spiritual power, it can therefore be requested, received and passed on.... and this could be used far more on earth from person to person if love was inherent in people and a certain spiritual state of maturity would eliminate an abuse of this power. But where this power is used in spiritual maturity, the thought-life of a fellow human being can be strongly influenced already on earth.... Recognizing this, great attention must be paid to thought-transference, because it is a proof of the working of a power, which one want to deny, humanly or earthly seen.... </text:p>
      <text:p text:style-name="Standard">Amen </text:p>
      <text:p text:style-name="_30__20_Block"/>
      <text:p text:style-name="_30__20_Block"/>
      <text:p text:style-name="Standard"><text:span text:style-name="_31__20_Text">BD 0808</text:span> 12.3.1939<text:span text:style-name="_31__20_Text"> </text:span></text:p>
      <text:p text:style-name="Para_20_1">Community on earth and in the hereafter for the salvation of erring souls.... </text:p>
      <text:p text:style-name="Standard"><text:span text:style-name="_32__20_Text"><text:s/></text:span><text:s/>This is the will of the Creator, that on earth as in the hereafter a community is formed, which is willing to serve Him and therefore is active in the will of the Lord for the salvation of the erring souls. Whoever serves Him, has the task of devoting himself wholeheartedly to the Lord, for only in this way can he accept the Lord's will, then also act accordingly and be active as a helper in the community of spiritual striving. All the demands placed upon him, concern only the salvation of the soul. He who is able to eliminate earthly desires and worries will be well-suited to administer his office as a mediator of the gifts from above. He can receive spiritual goods, take them into himself and also pass them on, and will be an industrious worker in the vineyard of the Lord. And the Lord needs many such workers, because time is pressing. </text:p>
      <text:p text:style-name="Standard">The more active you are, the more abundantly threads from the beyond to the earth will be spun, and an unbreakable band will be woven, which connects all willing earthly children with the spiritual power.... The bridge from the earth to the beyond will be built, on which the children of the earth will reach the Father unhindered, if they only desire Him. And because this has become indispensably necessary, because the people on earth will need the Lord very soon urgently, the spiritual cooperation of the good spiritual power on this side and on the other side, is an equally urgent necessity, because otherwise mankind would be without salvation and without help at the mercy of the raging of the enemy's power, if the same precautions were not taken on the part of the Creator to offer resistance to the evil activities and to build up a wall, which shall be impregnable for the enemy. </text:p>
      <text:p text:style-name="Standard">Everyone who is willing to enlighten and preach the gospel to the people on earth in spiritual vigor, contributes to the building of this wall.... He will defend the wall as a fighter of Christ, he will help to fortify it, and he will try to win the victory over everything that is spiritually hostile to him. </text:p>
      <text:p text:style-name="Standard"><text:soft-page-break/>And this will let the multitudes of God's fighters gain power.... the more will unite to live solely for the purpose of bringing souls to the Divine Saviour and to wrest souls from the opposing power, the greater will be the success, because in the union of God's fighters on earth also lies their power </text:p>
      <text:p text:style-name="Standard">.... they have the Divine Lord and Saviour Himself as their Leader, and He guides them through all dangers to victory.... He forms them according to His will, He gives them power and strength, and thus equipped, success must be certain - for everything that fights for God, stands in love.... And love must and will always triumph over evil.... The power of hate will do nothing against the power of love. </text:p>
      <text:p text:style-name="Standard">And whoever on earth desires to be accepted into the community of those who serve the Lord in all loyalty, he can certainly expect the greatest help of the spiritual friends who in the same love and willingness to serve, strive to increase the army of God's fighters on earth and continuously offer their help to Him. And so the willing to serve will also have much success, all good forces of heaven and earth will work together, and only one goal will be their work: the winning of erring souls for eternal life.... </text:p>
      <text:p text:style-name="Standard">Amen </text:p>
      <text:p text:style-name="_30__20_Block"/>
      <text:p text:style-name="Standard"><text:span text:style-name="_31__20_Text">BD 0809</text:span> 13.3.1939<text:span text:style-name="_31__20_Text"> </text:span></text:p>
      <text:p text:style-name="Para_20_1">God's protection to the fighters for His Word.... </text:p>
      <text:p text:style-name="Standard"><text:span text:style-name="_32__20_Text"><text:s/></text:span><text:s/>Whoever follows Me on earth is worthy of My love, and in the security of My love his whole life takes place. What affliction and sorrow touches him, is only a sign of My unchanging love.... it is the means to bring his heart even closer to Me, because in all adversity and tribulation he then takes refuge in Me. Behold, the ones who are Mine are strong in spirit, they know no weakness in faith, they stand firm and let nothing make them waver. And so you too, My child, shall stand in faith and become a firm support for Me on earth. Only when the heart has completely absorbed My truths, then faith can no longer be shaken. </text:p>
      <text:p text:style-name="Standard">Whoever lives in faith also keeps My commandments.... whoever keeps My commandments, is again in love.... whoever is permeated by love, feels My Spirit in him because I Myself am in love with him.... and whoever has My Spirit, is inevitably and eternally devoted to Me and can therefore also no longer waver or stand in the slightest doubt.... And his courage will grow accordingly, because he will be able to represent everything.... he will be able to proclaim My word, because he stands in deep faith in Me and My love. He will be strong in spirit, and this will also let him fulfill his office on earth, because as My disciple and My servant, My support will always be granted to him. </text:p>
      <text:p text:style-name="Standard">The burden of the body will no longer press him and therefore the body will also no longer suffer to the extent it seems. For I strengthen the soul so that it does not pay attention to the suffering and only always remembers the Lord and His suffering on earth. This gives the soul abundant strength, and if man is given hard things for the sake of the people, his spiritual state will <text:soft-page-break/>help to reduce all suffering, and he who carries Me in his heart, will always be assured of My help. </text:p>
      <text:p text:style-name="Standard">And so take note of the following: Who surrenders to Me to be My helper in the hard struggle for the souls, can also always know himself protected by Me; because My power is so great, that I can avert every suffering, and I also know everything what presses you.... I want to help you to become strong in spirit, but when you will recognize My love for you, every doubt will also fall.... then you will stand in the middle of the fight, but powerfully and courageously, and fight for Me and My name, for My Word.... And My love will bless you and support you so that you can always resist all hostilities which threaten you from the outside but which cannot touch your heart and therefore can never make you waver. Because My love accompanies you on and on, and in this love you will go through life well-protected.... </text:p>
      <text:p text:style-name="Standard">Amen </text:p>
      <text:p text:style-name="_30__20_Block"/>
      <text:p text:style-name="Standard"><text:span text:style-name="_31__20_Text">BD 0810</text:span> 14.3.1939<text:span text:style-name="_31__20_Text"> </text:span></text:p>
      <text:p text:style-name="Para_20_1">Carrier of the Word.... </text:p>
      <text:p text:style-name="Para_20_1">Search for the truth.... </text:p>
      <text:p text:style-name="Para_20_1">Training station.... </text:p>
      <text:p text:style-name="Para_20_1">Researcher.... </text:p>
      <text:p text:style-name="Standard">All powers unite for the great work on earth, and no power may remain unused, if My Word is to be given back to the people on earth in all purity and truthfulness. Whoever therefore desires to live in truth, his mind should not be directed to the outside world; he should constantly listen inwardly, submit the questions to the Creator of heaven and earth, be right with himself, research in all love of truth always with thinking directed to God.... and all doubt will vanish, all of life will become explainable to him as a training station, and he will get all wisdom from God Himself, Who will not withhold it from him. </text:p>
      <text:p text:style-name="Standard">Only in this way is it possible to recognize the meaning and purpose of life.... Only in this way is it possible to see the highest and most perfect being in the eternal Godhead, and only in this way is it possible to banish all false views and self-formed concepts from the heart and to receive only that which has really come forth from God, as the eternal truth Himself. If this way is marked out for you and you have the will to do the right thing, it will be easy for you, because I am with everyone who wants to find Me. </text:p>
      <text:p text:style-name="Standard">Thus it is only too obvious that neither wise researchers nor systematically trained teachers on earth can give a clear, truthful picture of the creation and the essence of God, as long as they themselves have not yet penetrated into the truth, and that on the way through Me. Whom I Myself cannot instruct by his will consciously turning to Me, he will always pass by the pure truth and will never ever be able to stand up for the infallibility of his wisdoms. And so My love gives you humans again a proof that you can always be bearers of My Word when it lies in your will. The search for truth <text:soft-page-break/>has been peculiar to people at all times, only the way was not always the same </text:p>
      <text:p text:style-name="Standard">.... Whoever considers himself the starting point of all wisdom, whoever tries to penetrate foreign territory by virtue of his ego, his research can never lead to the right goal.... For I Myself do not want to be ignored where it is necessary to explore My creation.... I am the Lord of all that you see, and it is therefore understandable that whoever wants to enter My kingdom in spirit, must also come to Me.... Then I Myself will open the gates for him and grant him full insight, and he will never be able to go wrong, but stand in deepest truth.... But who wants to pass Me by, he will walk blindly, despite all efforts to find light. </text:p>
      <text:p text:style-name="Standard">You, who are all My creatures, you can only be what I have intended for you in union with Me, because, if My power is to flow through you, then you must not flee from Me and avoid Me. And your earthly life is in truth an escape from Me. The separation from your Creator is what makes life on earth so difficult for you, and until you find your way back to Him, your suffering will truly not become less.... And so the call from above comes to you again and again, and you still do not hear it.... you remain in the depths, although the way to the height is marked out for you and shown to you so easily.... And you revile and mock Him who woos you with all love, patience and mercy.... </text:p>
      <text:p text:style-name="Standard">Amen </text:p>
      <text:p text:style-name="_30__20_Block"/>
      <text:p text:style-name="Standard"><text:span text:style-name="_31__20_Text">BD 0811</text:span> 14.3.1939<text:span text:style-name="_31__20_Text"> </text:span></text:p>
      <text:p text:style-name="Para_20_1">Faith - a protective wall.... </text:p>
      <text:p text:style-name="Para_20_1">Divine sermon.... </text:p>
      <text:p text:style-name="Standard">And you shall hear the voice of the Most High and be aware that there is no other way to the Father than that you keep His commandments and practice love. And if you obey Him, you are also devoted to Him in love.... His will will then be fulfilled by you, and you will then stand in His grace. In the time of trouble, by which the earth is afflicted, you have the right support, because you know One Who is concerned about you and protects you from all dangers. For if you believe, firmly and without doubt, this faith is your protective wall against all dangers of body and soul. </text:p>
      <text:p text:style-name="Standard">Only the one who stands so deep in faith that nothing can shake it, will also be spared from all danger, because he gives his life trustingly to the heavenly Father and is therefore in good guard, because the Father does not leave His own. </text:p>
      <text:p text:style-name="Standard">And so today a visible sign of Divine love shall be given to you, for you shall receive the word of Divine preaching: </text:p>
      <text:p text:style-name="Standard">You shall build a sanctuary for your Lord and Savior, you shall erect an altar for Him in your heart </text:p>
      <text:p text:style-name="Standard">.... prepare a dwelling-place to receive the Divine Savior therein.... you shall do everything to purify your heart so that He alone may take up residence therein and He may abide with you for all eternity.... "Behold, then - My <text:soft-page-break/>children on earth - how I, your Savior, am wooing your love.... You are My creatures from eternity, you are spirit of My Spirit, destined to create and animate like Me </text:p>
      <text:p text:style-name="Standard">.... </text:p>
      <text:p text:style-name="Standard">But your senses are for matter.... your longing is earthly good, honor and glory, and you forget that you are My beings, and turn to darkness.... Detach yourselves from the world, then you will recognize what is worth desiring.... Only when you give up the world, you will receive in far greater measure, because I prepare heavenly imperishable goods for you, I want to shape your life in eternity to unspeakable happiness.... I will give you everything if you only willingly give up the world for My sake. </text:p>
      <text:p text:style-name="Standard">Do not hide from Me.... seek Me so that I can let Myself be found, and use your free will to follow Me, for your eternal home is with Me.... and true bliss.... you will only find true peace with Me, Who is willing to give you everything and can give your heart peace forever. And if you have found Me, I will protect you from all attacks and temptations of the enemy.... But you must give your will to Me and let Me rule and reign in your heart, and you will be unspeakably happy now and also in eternity...." </text:p>
      <text:p text:style-name="Standard">Amen </text:p>
      <text:p text:style-name="_30__20_Block"/>
      <text:p text:style-name="Standard"><text:span text:style-name="_31__20_Text">BD 0812</text:span> 15.3.1939<text:span text:style-name="_31__20_Text"> </text:span></text:p>
      <text:p text:style-name="Para_20_1">Protection of the Savior.... </text:p>
      <text:p text:style-name="Para_20_1">Togetherness.... </text:p>
      <text:p text:style-name="Para_20_1">Living God-Connectedness.... </text:p>
      <text:p text:style-name="Standard">To know that one is protected by the Savior in hours of need, is the most beautiful consolation for all believers. His love embraces His own, and the soul finds peace in the security of this love. </text:p>
      <text:p text:style-name="Standard">Whoever consciously enters His protection, will experience the miracle of Divine togetherness.... </text:p>
      <text:p text:style-name="Standard">He will feel most clearly that he no longer walks his life's path alone, but that the Lord and Savior is his constant companion. </text:p>
      <text:p text:style-name="Standard">People are used to deny and reject such a miracle, because only their own will can bring them the proof; but a child of God, who has already found the way to the Father, will be able to feel the truth of these words in himself and stand in the middle of the miracle, laughed at and mocked by the fellow men, but unspeakably happy, not paying attention to them.... And the covenant with Eternal Love will deepen, and the earthly child will never want to escape from this covenant.... it will desire the Divine love in time and eternity, which is the fulfillment of his deepest longing. </text:p>
      <text:p text:style-name="Standard">To stand at the bridge to the hereafter is possible for everyone, and the way is always shown to them, but how seldom this grace is received, how little the possibility is used, and how much the way to the eternal home is thereby made more difficult for man. With the greatest patience, the Lord tries to awaken the desire for spiritual food in man.... He gives him the opportunity in every way to establish a connection with the heavenly <text:soft-page-break/>Father.... through suffering and worries, through spiritual exchange with more mature earthly people, through imparting spiritual messages.... </text:p>
      <text:p text:style-name="Standard">through creative miracles of every kind. </text:p>
      <text:p text:style-name="Standard">Again and again man is touched by problems, for the solution of which he only needs to ask for God's help and precisely through prayer, the connection with Him is established. But man believes to be able to solve all questions without Divine help and therefore often still stands completely aside from the right way and will also never find it on his own. And the beings on the other side, who are willing to help, so seldom hear the call for help and yet want to grant it so gladly to all erring people who misjudge the right way. They want to give, but nobody desires to receive; they want to assist, but people do not desire help; they want to teach, but people do not know hunger and thirst for spiritual refreshment and also have no need to increase their spiritual knowledge. </text:p>
      <text:p text:style-name="Standard">The living bond with their Creator would shape them into God-like beings, and yet they prefer a life on earth in alienation and separated from the Creator of this bond and do not pay attention to the exceeding blessing that comes to them from it. The few earthly children however, to whom the Lord gives His Word - because they are willing and ready to receive out of love for Him - are constantly under His protection.... They are visibly protected from harm and do not need to fear the dangers of body and soul as long as they fully trust the Divine Savior. </text:p>
      <text:p text:style-name="Standard">For they have grasped the purpose of life and strive to fully meet the requirements.... they use their strength to serve the eternal Godhead, they want to assist their fellow human beings and likewise influence their thoughts favorably, they want to do what God requires of them and thus also ener-getically commit themselves to the Word of God, to the name of the Lord.... they want to overcome all resistance to free the soul from all worldly desire, and they finally want nothing more than to give love and receive love. And so the living God-connectedness must first and foremost lead to spiritually maturing and shaping of the soul, as it is its destiny from eternity.... to the image of God.... and to bridge the separation from the Father, to finally be united with Him for all eternity </text:p>
      <text:p text:style-name="Standard">.... </text:p>
      <text:p text:style-name="Standard">Amen </text:p>
      <text:p text:style-name="Standard"/>
      <text:p text:style-name="Standard"><text:span text:style-name="_31__20_Text">BD 0813</text:span> 16.3.1939<text:span text:style-name="_31__20_Text"> </text:span></text:p>
      <text:p text:style-name="Para_20_1">Self-redemption of the soul.... </text:p>
      <text:p text:style-name="Para_20_1">Striving for union.... </text:p>
      <text:p text:style-name="Standard">The soul which carries the desire for spiritual nourishment, redeems itself. The consciousness of its departure from God lets the desire for spiritual nourishment arise and become stronger and stronger, because it feels in itself its belonging to God and an indomitable longing. Being united in the state of light and being able to be in closest communion with the Divine Saviour, lets it strive with all power for spiritual maturity, and it separates <text:soft-page-break/>consciously and in a short time from all matter and only always strives for pure-spiritual intercourse and exchange of thoughts with the friends on the other side, and its effort will also soon have success, because so much support is now offered to it, and it is instructed and satiated with food and drink from the heavens and therefore remains in constant connection with spiritual power. </text:p>
      <text:p text:style-name="Standard">The soul is now anxious to utilize everything it has absorbed in order to reach the state of maturity as soon as possible, and therefore also consciously turns to the right Source of spiritual knowledge </text:p>
      <text:p text:style-name="Standard">.... to the Divine Father Himself, and if the nourishment comes from Himself, the earthly child will already be able to free itself from every material bond in a short time. It will get refreshment more and more often and will not leave any opportunity unused which could earn it the presence of the Saviour, and thus it is always and at any time ready to exchange the life on earth with the life in the beyond, always in the belief and the hope to thereby put an end to the separation from the Father and to be united with Him eternally. </text:p>
      <text:p text:style-name="Standard">A soul which endeavors to redeem itself by gladly and willingly renouncing all the pleasures of the world and remaining completely active in love, will in the foreseeable future already make contact with the Divine Creator Himself; it will be seized, as it were, by the spiritual power which seeks to influence on earth what does not show itself directly opposed to it. </text:p>
      <text:p text:style-name="Standard">The more willingly man meets the efforts of these givers of strength, the more obviously the total effect on the human soul can be recognized, and if man asks for the strength to let the will become active and at the same time to stand in the service of charity, then soon on the spiritually active side, also success will be recorded.... the soul will find its full satisfaction in spiritual work and will be ready to give up its stay on earth at any time in order to be able to be completely absorbed in spiritual striving in the hereafter, freed from its previous fetters, and to serve the Divine Lord and Master in humility and love. When this desire has awakened in the soul, the earth with all worldly pleasures is completely disregarded, and its mind turns only to the Divine Creator and strives without ceasing only for final union with the heavenly Father.... </text:p>
      <text:p text:style-name="Standard">Amen </text:p>
      <text:p text:style-name="_30__20_Block"/>
      <text:p text:style-name="Standard"><text:span text:style-name="_31__20_Text">BD 0814</text:span> 17.3.1939<text:span text:style-name="_31__20_Text"> </text:span></text:p>
      <text:p text:style-name="Para_20_1">Mental influencing of the spiritual in matter.... </text:p>
      <text:p text:style-name="Standard"><text:span text:style-name="_32__20_Text"><text:s/></text:span><text:s/>Observe creation in its design, see its versatility, which is expressed in the varied formation of forms, and then try to imagine all pictures, which present themselves to the eye, spiritually enlivened.... do not regard everything you see as dead matter, but see through this only always the spiritual entity . ... and you will soon grow so intimately together with everything that comes before your eyes, that you will feel life in everything and be eager to cultivate this life, and thus contribute to the fact that the <text:soft-page-break/>spiritual in all matter increases through meaningful unification of creations related to the essence. That is, a transformation of the outer form will be achieved by everyone who sees nothing as coincidence, but recognizes in everything the will and the omnipotence of God. </text:p>
      <text:p text:style-name="Standard">But this presupposes again a firm faith in the development of the spiritual beings in every form. As now man has it in the hand by virtue of his creative will to let the most unbelievable creations come into being on earth, so it must also be possible for him to bring every work of creation into connection with his spiritual task and to impart spiritual power to the spiritual beings hidden in it likewise by mental transmission, and this power must express itself again in such a way that all outer form remains in constant activity and thus fulfills its earthly task in the shortest time and then gives itself again in a new form also to new activity.... </text:p>
      <text:p text:style-name="Standard">Amen </text:p>
      <text:p text:style-name="_30__20_Block"/>
      <text:p text:style-name="Standard"><text:span text:style-name="_31__20_Text">BD 0815 </text:span><text:s/>18.3.1939<text:span text:style-name="_31__20_Text"> </text:span></text:p>
      <text:p text:style-name="Para_20_1">Explanation of Book 17 No. 0814.... </text:p>
      <text:p text:style-name="Para_20_1">Effects of dispute on the soul.... </text:p>
      <text:p text:style-name="Standard">People demand justice and do not have the right standard for their own actions, and if every man would be willing to take the feeling of justice into account, all quarrels and discord would soon be eliminated, but often man considers himself rather entitled to demand all consideration for himself, but to deny this to his fellow man, and so the latter provokes the displeasure of the fellow man, and peace is considerably disturbed. And this again has the consequence that people become enemies, that they reduce the love in themselves and build up a wall among themselves, and such a state will never contribute to the advancement of the soul, but it is rather forced into a kind of standstill, it loses itself in thoughts, which are completely useless and worthless, and thus deprives the soul of precious time of work, which would be conducive to its advancement. </text:p>
      <text:p text:style-name="Standard">When you people thus consider the effect of a quarrel, it will have to be your serious striving to avoid all such hostilities and to rather take an injustice upon yourselves than to cause far greater harm to the soul by striving to settle a dispute. You use your willpower on completely unimportant questions and their solution and do not consider that you also do not draw the slightest advantage for the soul from an outcome of a dispute which is favorable for you, and that should always keep you back from conducting debates about useless things, since they only earn you harmful effects for the soul. To leave all rules of such questions to God, is far more reasonable and leads to far greater success. </text:p>
      <text:p text:style-name="Standard">(And now listen to the voice of the heart and take up a closer explanation about the communica-tion incomprehensible to you, which concerns the mental influencing of the banished spiritual in creation.... As it is obvious and understandable to you, the creation - i.e. everything what is visible to you - serves nevertheless only the purpose to grant stay to the spiritual, and <text:soft-page-break/>everything is therefore animated by the spiritual. This applies to everything visible to you. </text:p>
      <text:p text:style-name="Standard">So now the spirit-carrier is exposed to the human's shaping will.... therefore all matter, which serves so to speak as material to the human being again to be transformed in his hand.... Now, for his part, man has the possibility of influencing the spiritual power that is inherent in matter.... and he can so to speak influence this spiritual power in such a way that it can finish its course of development faster and even leave this form. </text:p>
      <text:p text:style-name="Standard">It must therefore be the endeavor of man to recognize in all matter the banished spiritual, to assist this spiritual and to see to it as far as possible that a permanent change and utilization of matter lets all spiritual in itself become free.... that man contributes, as it were, to shorten the lifespan of matter in unchanged form.... it must become clear to him that nothing in the universe keeps its form for a long time and that a constant change of the outer form, helps the spiritual entity to ascend. </text:p>
      <text:p text:style-name="Standard">He who looks at everything in this sense and is ready to help by seeing in all works of creation shells of spiritual substance and therefore is active himself to transform this shell permanently, and this in full consciousness to assist the spiritual entities, his task is only fulfilled properly by this, because he is not only active for himself and his spiritual welfare, but at the same time for the helpless entities, which are not yet able to free themselves consciously, whose way is then shortened considerably. </text:p>
      <text:p text:style-name="Standard">For if man believes that all creation is and remains spirit-bearing, he will also be clear about the fact that he, as a likewise spirit-bearer, must find a connection with the spiritual entity by subjecting the outer form to frequent change and everything that comes into being under the hands of man is, as it were, always permitted by God's will for the formation of a new outer form, which is again entitled to receive the spiritual substance in itself. Only the will of man is needed for this. </text:p>
      <text:p text:style-name="Standard">And only the belief that all creation is spiritually enlivened, as well as all love-striving, which is meant for the liberation of the spiritual substance, is an auxiliary factor for these beings, which cannot be valued highly enough. And every work which you start in this consciousness will also carry the blessing of God in it; because it is all His spiritual co-workers who are active for the redemption of the beings, on earth as well as in the hereafter....). </text:p>
      <text:p text:style-name="Standard">Amen </text:p>
      <text:p text:style-name="_30__20_Block"/>
      <text:p text:style-name="Standard"><text:span text:style-name="_31__20_Text">BD 0816 </text:span><text:s/>19.3.1939<text:span text:style-name="_31__20_Text"> </text:span></text:p>
      <text:p text:style-name="Para_20_1">Transformation of the external form.... </text:p>
      <text:p text:style-name="Para_20_1">Transformation of the Spiritual.... </text:p>
      <text:p text:style-name="Standard">As on earth a constant transformation of all forms takes place, as nothing remains permanently in the same form, so also all spiritual things which are in a form, must experience a same transformation, which does not take place visibly to the human eye, but is clearly recognizable in the spiritual world. The spiritual beings perceive very soon when such a spiritual <text:soft-page-break/>transformation to the height is happening, and they use every possibility to promote this higher development by lovingly taking care of the being striving spiritually to the height. </text:p>
      <text:p text:style-name="Standard">It is again only to be explained that all spirit-bearers on earth - i.e. all matter and all living beings - </text:p>
      <text:p text:style-name="Standard">always then have to register a spiritual progress when they let themselves be influenced mentally by higher spiritual power, because then a united and therefore strengthened spiritual power works and has to register as such accordingly greater success. Wherever a spirit-bearer is favorably influenced, he must strive upward, and everything striving upwards joins together again, and contributes to the increase of the spiritual power.... A substance that has been enlarged in such a way, must understandably also have an external form adapted to it, which is why every transformation of the spirit also necessitates the transformation of the external form. </text:p>
      <text:p text:style-name="Standard">And so is in a way, in all works of creation, clearly recognizable to what extent the spiritual substance dwells in them, because also the outer form will be correspondingly bigger and more perfect, the more developed its soul - i.e. everything spiritual in it - is. It is now also understandable to man why the body, i.e. the fleshly body of man, has to show similarities in many respects with the already quite developed animal-bodies, because the soul is already so far formed with the latter, that it only needs the unification with substances missing to it in order to be able to fully satisfy the demands required of it for the embodiment as man, which is why also the outer form of man unites, so to speak, everything which has been taken from every form wandered through so far. </text:p>
      <text:p text:style-name="Standard">To understand this is not given to the human being on earth, because there are innumerable entities or soul-particles, which have formed themselves to a whole during the stay on earth.... but the human being does not possess the ability to intellectually think through all the stages of his becoming, and also not the capacity for the versatility and formative ability of a human soul.... With good will, he will certainly be convinced that the soul has reached human form through endless transformation, but he will never be able to grasp this spiritual miracle in all its greatness and sublimity as long as he remains on earth..... </text:p>
      <text:p text:style-name="Standard">Amen </text:p>
      <text:p text:style-name="_30__20_Block"/>
      <text:p text:style-name="Standard"/>
      <text:p text:style-name="Standard"><text:span text:style-name="_31__20_Text">BD 0817</text:span> 19.3.1939<text:span text:style-name="_31__20_Text"> </text:span></text:p>
      <text:p text:style-name="Para_20_1">Active will.... </text:p>
      <text:p text:style-name="Para_20_1">Free will.... </text:p>
      <text:p text:style-name="Standard">Every thought directed into the spiritual requires the full will of man and is therefore the <text:span text:style-name="_31__20_Text">active</text:span> will of man, no matter whether the activity expresses itself mentally or in the exercise of works of love, which likewise first presuppose the thinking of man. Man must always turn to all spiritual things out of free will by means of his available willpower. In every action, <text:soft-page-break/>which is now carried out, this willpower expresses itself, and so every action is determined by love, the willpower will become stronger and stronger, especially if this is requested consciously and believingly. </text:p>
      <text:p text:style-name="Standard">Then also every resistance must be overcome, man must also overcome himself, because he becomes strong in spirit, the more his will becomes active in him. Man directs his gaze upward, he finds connection to the spiritual world, this imparts spiritual strength to him, which in turn strengthens his will and lets it become active, and thus man himself contributes to the integration of the Divine order, if only he has the will at all to recognize such an order..... </text:p>
      <text:p text:style-name="Standard">That he deals with spiritual things is always a concession of his belonging to God, he demands back to that which is his exit from eternity.... his <text:span text:style-name="_31__20_Text">will</text:span>.... And his will is the basic condition to reach his goal. If the will has become active in man, then there is no more obstacle, because God has provided him with enough helpers, which a willing earthly child will now use to overcome the struggle on earth successfully. For it has passed the test, it has used the freedom of will in the right way by consciously turning to the Father in heaven.... </text:p>
      <text:p text:style-name="Standard">Amen </text:p>
      <text:p text:style-name="_30__20_Block"/>
      <text:p text:style-name="Standard"><text:span text:style-name="_31__20_Text">BD 0818</text:span> 20.3.1939<text:span text:style-name="_31__20_Text"> </text:span></text:p>
      <text:p text:style-name="Para_20_1">God's work of education.... </text:p>
      <text:p text:style-name="Para_20_1">Spiritual inertia.... </text:p>
      <text:p text:style-name="Para_20_1">Purpose of suffering.... </text:p>
      <text:p text:style-name="Standard">You, who still walk on earth, are approaching a time which will be unspeakably sorrowful for you, and you will have to assert yourselves against all heaviness, which befalls you. What the Creator of heaven and earth allows, is always only a means by which He wants to spare His creatures the soul-suffering one day, which has a far more painful effect in the hereafter and which man can avert if he humbly takes upon himself the suffering on earth and emerges from it purified and matured in the soul. </text:p>
      <text:p text:style-name="Standard">Man in his short-sightedness, which is the consequence of faithlessness, cannot comprehend the educational work of the heavenly Father. He grumbles and complains and is not infrequently inclined to deny an eternal Godhead altogether, because His work seems incomprehensible to him. </text:p>
      <text:p text:style-name="Standard">And he does not recognize the love and patience of his Creator, Who must choose this path because His loving admonitions and words from above are not listened to, and time has become more and more serious, man more and more sluggish in his spiritual work and only ever intent on fulfilling earthly duties, regardless of how this fulfillment of duty affects the soul. </text:p>
      <text:p text:style-name="Standard">Now also the spiritual world must be extremely active and must for its part give the people on earth proofs of its work in and around them. For man no longer finds the connection to his Creator. A tremendous shaking of his principles of life must first force man to think again about his "I", his origin and his end. In a completely calm time, the danger is only greater to live in <text:soft-page-break/>spiritual inertia, but where burdens are imposed on man to carry, no matter of what kind, there he asks himself in the end what meaning underlies all of life and which way he could go to be relieved of earthly worries and sufferings. And then he timidly grasps the Father's hand that is lovingly offered to him, which first wants to snatch him from the spiritual misery of his soul. This purpose is the only reason for all coming suffering.... </text:p>
      <text:p text:style-name="Standard">Amen </text:p>
      <text:p text:style-name="Standard"/>
      <text:p text:style-name="Standard"><text:span text:style-name="_31__20_Text">BD 0819 </text:span><text:s/>20.3.1939<text:span text:style-name="_31__20_Text"> </text:span></text:p>
      <text:p text:style-name="Para_20_1">Completion of the Spiritual.... </text:p>
      <text:p text:style-name="Para_20_1">Maturity.... </text:p>
      <text:p text:style-name="Para_20_1">Protection.... </text:p>
      <text:p text:style-name="Standard">Everything spiritual must complete itself.... It must be brought to the highest development, so to speak, and must develop to a degree of maturity in which it is worthy to unite with the eternal Godhead. In order to understand this, man must have already reached a certain spiritual level.... </text:p>
      <text:p text:style-name="Standard">he must have penetrated into spiritual truths and must have learned to understand the development of man, his task and his goal to such an extent that he now begins to suspect what God has destined His creatures to do from eternity. </text:p>
      <text:p text:style-name="Standard">He will now want to give maturity to the spiritual in him with full zeal and of his own accord; he will work on himself unceasingly to put his spirit into that state of perfection.... But he will now also have to struggle with increased resistance, because precisely the existence of such a struggle is extraordinarily beneficial to the soul. The victory over temptations of all kinds, the asserting of oneself in all temptations and last but not least, the surrendering to all trials, is a climbing from step to step in order to reach perfection. </text:p>
      <text:p text:style-name="Standard">And the soul has to fight out this fight completely alone; another spiritual being can never take the task from it or fulfill it on his behalf, but only always be helpful with assistance, if this assistance is consciously requested. Therefore, no soul can reach a degree of maturity through protection which does not belong to it; rather, it must be fully active and completely fulfill the task set for it if it is then to receive the reward which is set for such striving.... eternal bliss in union with the divine Father. </text:p>
      <text:p text:style-name="Standard">Thus the spiritual entity in man, the soul, has certainly been burdened with the greatest responsibility, but it also has to expect the greatest reward.... it has to do all the work in order to receive unspeakably glorious things in return, and it is undoubtedly exposed to great dangers in earthly life, yet the grants of grace help to reduce and overcome these dangers so that the soul can very well fulfill the task given to it if it is its serious will and it is able to imagine the incomparable bliss.... </text:p>
      <text:p text:style-name="Standard">but otherwise it has no possibility to enter the eternal kingdom of peace, and it is the Father's decision from eternity that He wants to form His <text:soft-page-break/>creatures into God-like beings, which one day shall rule the universe with Him and in His will and continuously enjoy the highest bliss.... </text:p>
      <text:p text:style-name="Standard">Amen </text:p>
      <text:p text:style-name="_30__20_Block"/>
      <text:p text:style-name="Standard"><text:span text:style-name="_31__20_Text">BD 0820</text:span> 21.3.1939<text:span text:style-name="_31__20_Text"> </text:span></text:p>
      <text:p text:style-name="Para_20_1">Danger of becoming lukewarm.... </text:p>
      <text:p text:style-name="Para_20_1">Regression.... </text:p>
      <text:p text:style-name="Para_20_1">Extreme struggle of the soul.... </text:p>
      <text:p text:style-name="Standard">It is a long way to perfection. If the soul has asserted itself in resistance against the power striving for its downfall and has recognized its separation from God, it remains in the permanent care of its spiritual friends, who stand helpfully by its side, but its striving for perfection must find the driving force in itself, its will must remain continuously active, so to speak, in order to reach perfection. Every deviation from the right path, every sluggishness and carelessness must be made up for by double devotion and work on oneself and cannot be replaced by external power or help. </text:p>
      <text:p text:style-name="Standard">With its own will, the soul achieves everything, without its will, nothing.... There must therefore be no standstill in the desire to reach the heights, for a standstill is tantamount to a decline. </text:p>
      <text:p text:style-name="Standard">A person whose soul is no longer active for his eternal salvation, will certainly turn to the world again, just to have some activity, and restore the connection with matter, instead of separating from it, which is his actual task. And so the danger of a regression is always far greater than that of a standstill, because the latter lasts only a short time, and then man again pursues his spiritual work, or he departs from it, which everyone should anxiously strive to prevent. Because the opportunity of a regression is immediately taken advantage of by the bad forces, which always lie in wait for him, and for their part they affect such a soul with all means at their disposal. And the fight begins anew and demands fullest resistance and readiness for action. </text:p>
      <text:p text:style-name="Standard"><text:span text:style-name="_31__20_Text">Every soul should therefore only always take care that it does not tire in its striving upwards</text:span>, it should daily assure itself of the Divine grace through constant prayer and in every need and in the danger of becoming lukewarm, trustingly turn to the Father in heaven for help. This already presupposes the will of the earthly child, and as soon as the will becomes active precisely through prayer, the soul remains in constant work on itself, and the danger of regression is eliminated. </text:p>
      <text:p text:style-name="Standard">It's fight has already lasted for unimaginably long times, and even if great demands are made on the soul in earthly life, the soul should still wrestle untiringly just now to pass the last test and to be able to leave its state of compulsion and to behold all glories of God as a free light-being and to find eternal happiness in the union with the highest entity. And it should therefore consciously renounce what still connects it with the world and matter, although its body still stays on earth.... </text:p>
      <text:p text:style-name="Standard"><text:soft-page-break/>but the soul can hurry ahead into the realms of highest bliss, if it only lets its will become active and prevents every slackening of the spiritual striving or fights against it.... </text:p>
      <text:p text:style-name="Standard">Amen </text:p>
      <text:p text:style-name="_30__20_Block"/>
      <text:p text:style-name="Standard"><text:span text:style-name="_31__20_Text">BD 0821</text:span> 21.3.1939<text:span text:style-name="_31__20_Text"> </text:span></text:p>
      <text:p text:style-name="Para_20_1">God is love.... </text:p>
      <text:p text:style-name="Standard">Remain faithful to the ancient teaching that exhorts you to love God above all things and your neighbor as yourself. And so listen: Nothing in the world will be able to nullify the Word of God, for He gave it Himself and it thus endures for all eternity.... And this Word of His teaches you to live in love, and if you comply with this commandment, you will enter the kingdom of heaven. </text:p>
      <text:p text:style-name="Standard">And therefore you also have to acknowledge Him Who is Love Himself from eternity, Who sacrificed Himself for people out of immense love to redeem them from the deepest guilt of sin. And whoever lives in love, follows Him.... </text:p>
      <text:p text:style-name="Standard">And people want to deny the Son of God because love no longer dwells in their hearts, for he who loves, has the Divine Savior in himself and his heart will joyfully affirm Him.... And in this affirma-tive joy of life, he cannot help but also love his neighbor, because love - which is God Himself - fills his heart with such power that everything that comes into contact with Him, is seized by it. Love is the greatest miracle.... It redeemed mankind from death, it brought all creation to life, it makes temporal and eternal happiness.... It is life and strength.... Yearning and fulfillment.... It is the epitome of everything Divine and connects heaven and earth with each other.... And if you humans live in love, you will become perfect, as the Father in heaven is perfect, because everything is rooted in love, it starts from God and leads back to God again.... because God is Eternal Love Himself.... </text:p>
      <text:p text:style-name="Standard">Amen </text:p>
      <text:p text:style-name="_30__20_Block"/>
      <text:p text:style-name="Standard"><text:span text:style-name="_31__20_Text">BD 0822</text:span> 22.3.1939<text:span text:style-name="_31__20_Text"> </text:span></text:p>
      <text:p text:style-name="Para_20_1">God's Word as protection against all adversities.... </text:p>
      <text:p text:style-name="Para_20_1">Power of faith.... </text:p>
      <text:p text:style-name="Standard">As the world adjusts itself to My teaching, so the events will take place which are destined for the earth. In My teaching, everything is contained what was given to the earthly children for the task, and if they make an effort to comply with My commandments, their lot on earth will also be a bearable one; but who denies Me and My Word, he must do justice to his task in another way.... </text:p>
      <text:p text:style-name="Standard">he must come through suffering and difficult days along the same way that he recognizes in Me his Creator and Judge.... he must likewise accept My Word on detours, and this way will be a difficult and thorny one, but it can also lead to the goal. How easy earthly life would be for you, if you would only always pay attention to the Voice from above, which announces Itself in <text:soft-page-break/>you. And what suffering you could keep away yourselves through the fulfillment of My commandments, which I impart to people again and again in all purity. The more intimately you receive My Word in you, the more you also receive the strength from Me in you, and you stand armed against all earthly suffering.... Consider this when you feel like rejecting My Word as the word of man - you thereby deprive yourselves of the strongest protection against all adversities of life. Whoever does not acknowledge Me and does not carry My Word in himself </text:p>
      <text:p text:style-name="Standard">.... who does not give Me the honor, and this by obeying My Word, I cannot grant him protection in severe adversity, because he rejects Me and does not see in Me the One who can help him.... </text:p>
      <text:p text:style-name="Standard">I am always ready for My children on earth and let none call in vain, but if they reject My help.... </text:p>
      <text:p text:style-name="Standard">if they do not recognize in Me the Almighty of heaven and earth.... if they lack faith in My love and My omnipotence.... how can I then bring them help? All your strength lies in deep faith, but without faith you are weak, helpless creatures. Whoever has My Word and lives according to it, he also stands in deepest faith and is therefore strong against all hostilities which come from outside. </text:p>
      <text:p text:style-name="Standard">He will not feel the suffering of the earth like that and will also never be without help, because he has Me and lives according to My Word.... </text:p>
      <text:p text:style-name="Standard"><text:span text:style-name="_31__20_Text">That the world has dealt enough with the problem of detachment from Me and thereby also unspeakable suffering has already come over mankind, is indisputably proven - because the whole</text:span> <text:span text:style-name="_31__20_Text">earth has so to speak become a flashpoint, and everywhere the same fight against My teaching rag-es. </text:span><text:s/>People do not know how to distinguish between My teachings and the statutes of man.... Their fight is directed at the one and extends to the other.... They want to destroy everything and destroy the faith in Me as the Redeemer of the world and in My Word, which I have taught at all times.... </text:p>
      <text:p text:style-name="Standard">Amen </text:p>
      <text:p text:style-name="_30__20_Block"/>
      <text:p text:style-name="Standard"><text:span text:style-name="_31__20_Text">BD 0823</text:span> 22.3.1939<text:span text:style-name="_31__20_Text"> </text:span></text:p>
      <text:p text:style-name="Para_20_1">Father's words.... </text:p>
      <text:p text:style-name="Para_20_1">God's Word is refreshment from the heavens.... </text:p>
      <text:p text:style-name="Standard">Love for you has moved Me to let you receive My Word again and again, and so you stand in great grace and do not pay attention to it. I am your God from eternity, I am your Creator, your Father and I am at the same time also the incarnate Redeemer for you.... And who recognizes this and believes in Me, he is looked after on earth by My love until his end. I know the ones who are Mine, and the ones who are Mine, know Me.... and good for those who see in Me their Saviour and Redeemer, who have My Word and can build themselves up on it. </text:p>
      <text:p text:style-name="Standard">What is man's life on earth without this faith; how forsaken does he feel in great distress of heart, for he walks his difficult earthly course without hope <text:soft-page-break/>for help and becomes only more aware of his loneliness when he has to go through suffering and tribulation. Then I always bring My Word close to him, I show him the right way in love and care.... And I also now again give the people on earth the hint to seek connection with Him Who holds all fate in His hands.... But who hears My Words, who pays attention to the signs, who gives Me the honor and desires My love.... </text:p>
      <text:p text:style-name="Standard">There are only a few who fully grasp the meaning of life, and these few are to be helpers for Me on earth, servants through whom I want to work, and pioneers who are to fight for My name. Mankind wants to renounce Me and does not see the disaster which this intention entails.... They think they know the meaning of life. They think they know and yet they are unspeakably mistaken </text:p>
      <text:p text:style-name="Standard">.... They believe to be progressive and are constantly going backwards spiritually. And I am therefore active everywhere and proclaim My Word to those who seek connection with Me in their faith in Me, and I see their hearts - which are ready to receive - and consider them constantly, so that he who is in trouble and <text:span text:style-name="_31__20_Text">wants</text:span> to recognize, is to lift himself up by this Word received from above, so that he who desires such, is to get wisdom from it. </text:p>
      <text:p text:style-name="Standard">The refreshment from the heavens is to flow to people on earth in such abundance that it is truly enough to revive the spiritually weak and to give them strength for their life on earth. For only My Word will protect people in greatest need, only in My Word is true salvation to be found, and only in the Word is the Father to be recognized, for His Word is always the same.... it is love, truth and life.... it is the Word Myself.... </text:p>
      <text:p text:style-name="Standard">Amen </text:p>
      <text:p text:style-name="_30__20_Block"/>
      <text:p text:style-name="Standard"><text:span text:style-name="_31__20_Text">BD 0824</text:span> 23.3.1939<text:span text:style-name="_31__20_Text"> </text:span></text:p>
      <text:p text:style-name="Para_20_1">Climbing the mountains.... </text:p>
      <text:p text:style-name="Para_20_1">Striving for spiritual height.... </text:p>
      <text:p text:style-name="Standard">Behold, if you aspire to climb the mountains, you must not lack strength of purpose, for all that is high up must somehow be climbed. A sluggish man cannot easily reach his goal, for he must use double strength, but then look down with double satisfaction and bless the path he has traveled, which has led him to the heights. Spiritual striving must also be considered in this way. It is likewise a perpetual desire to climb to the summit, which is spiritual perfection. The tireless wanderer climbs the heights with certainty, if he does not allow himself to be distracted by the efforts and exertions that the path brings him. His gaze is directed upward, he spares no effort and strives only toward the goal. </text:p>
      <text:p text:style-name="Standard">If the walk on earth is carried out in the same way, if man with his eyes turned upward also takes upon himself every effort and strain, if he does not allow himself to be distracted by the momentary pleasures of the world, but sends his soul ahead into the upper regions and uses all his will, If he does not let himself be distracted by the momentary pleasures of the world, <text:soft-page-break/>but sends his soul ahead into the upper regions and uses all his will to reach the spiritual height, he will one day be able to look back on his earthly path with satisfaction, and he will never regret what he has sacrificed to reach this goal, to stand in the light and to be relieved of all suffering. </text:p>
      <text:p text:style-name="Standard">Whoever stands on top of the mountain and feels free of all earthly burdens, whoever believes to be closer to his Lord and Creator, whoever can let his gaze wander over endless regions and sees everything in its splendor and beauty, will be able to imagine in what spiritual freedom the soul can see everything that exists around it after the completed ascent, how it feels free of all earthly heaviness and, standing in the light of the Divine sun of grace, may enjoy unspeakable delights. And even if the ascent is arduous, the reward is so incomparably glorious that it outweighs a thousandfold all the sufferings and renunciations that have preceded it..... </text:p>
      <text:p text:style-name="Standard">Amen </text:p>
      <text:p text:style-name="_30__20_Block"/>
      <text:p text:style-name="Standard"><text:span text:style-name="_31__20_Text">BD 0825</text:span> 23.3.1939<text:span text:style-name="_31__20_Text"> </text:span></text:p>
      <text:p text:style-name="Para_20_1">Dabbling of the underworld.... </text:p>
      <text:p text:style-name="Para_20_1">Stubborn God Deniers.... </text:p>
      <text:p text:style-name="Standard">Words of love continue to come to you, and well-meaning beings unite to make you receptive and prepare you to receive the teachings from above. </text:p>
      <text:p text:style-name="Standard">And so you hear also today an exceedingly important teaching which is to give you information about the goings-on of the underworld, by which everything is to be understood which rebels against the good spirit-beings and strives to work against them. These beings especially avoid all opportunities which could serve them for higher development, and their constant intention is to draw what is not yet in dark night, into their spell-circle and so to increase the crowd of the apostates from God. Thus it seems as if the number of dark beings increases immeasurably, because the earth and its inhabitants resist the efforts of the good spirit-beings and turn away from God more and more. Now, however, this dark power also has a limit where its power can no longer work, and this is always the case when spiritually mature beings take care of people especially lovingly, so that equally strong good forces oppose the efforts of the bad forces and their effects on people can be felt, even if not completely successful, but still putting a stop to the evil activities. So there is a particularly fierce struggle between the good and the bad spiritual beings in the present time of spiritual distress, but the power of love outweighs that of hate. And this is of blessing for the erring souls.... </text:p>
      <text:p text:style-name="Standard">Thus a man who becomes weak in spirit in a certain ignorance will be especially lovingly protected by his spiritual friends, and it will not be easy work for the adversary to draw him into his spell; on the other hand, the stubborn denier of God.... who has had countless opportunities to acquire knowledge of spiritual truths, will be in the greatest danger, for the dark power seizes him with all cunning and seeks to strengthen the will of <text:soft-page-break/>rejection in him still further and to deprive him of all understanding of spiritual truths in order to get him all the more firmly under its control. </text:p>
      <text:p text:style-name="Standard">And it will therefore be considerably easier for an earthly person who is not particularly knowl-edgeable, to reach God and knowledge than for an arrogant representative of the deniers of God who is convinced of his knowledge but disregards the commandments of God.... The enemy tries to get hold of him, and there also the good spiritual world is powerless, because such a man voluntarily enters into the supremacy of evil and thus does not give permission to the helpful spiritual forces to take care of him, and without the intervention of the man through his will, an attempt to save him cannot be carried out, and so this man has to bear his spiritual misery alone.... He must either try to free himself from the fetters of the enemy, or he is a hopeless slave to him until un-thinkable times.... </text:p>
      <text:p text:style-name="Standard">Amen </text:p>
      <text:p text:style-name="_30__20_Block"/>
      <text:p text:style-name="Standard"><text:span text:style-name="_31__20_Text">BD 0826</text:span> 24.3.1939<text:span text:style-name="_31__20_Text"> </text:span></text:p>
      <text:p text:style-name="Para_20_1">Hour of death.... </text:p>
      <text:p text:style-name="Para_20_1">Without preparation.... </text:p>
      <text:p text:style-name="Para_20_1">Agony of the demise.... </text:p>
      <text:p text:style-name="Standard">In the middle of life, man begins to think about questions relating to his bodily end. During this time, the thoughts of a sudden end, haunt him.... he tries to avoid them at first, yet he will always listen to them. It is like a constant urging to keep these questions in mind, it is like a continuous admonition to remember his end and to have a opinion about it. Spiritual powers use any moment to remind man of it, and it is truly only of advantage for the soul to pay attention to such thoughts. </text:p>
      <text:p text:style-name="Standard">An unguarded moment can already put an end to existence on earth, and no-one has the power to prolong his life on earth by one hour when the time of his death has come. And therefore everyone should be prepared to give up earthly life at any time, to enter the eternal kingdom. He should consciously deal with his continuation of life after death, he should adjust his earthly life in such a way that it is completely in harmony with his earthly task and is therefore only a preparation-time for the actual life in the hereafter. </text:p>
      <text:p text:style-name="Standard">If a constant control of himself is maintained as to whether the earthly life corresponds to the Divine commandments, if man makes it his business to serve the Creator of heaven and earth.... if he always seeks connection with Him and thus consciously prepares himself and works on his soul, then the thought of death will not frighten him, he will feel it rather pleasant and learn to regard the hour of death as the hour of liberation from the bodily fetters. </text:p>
      <text:p text:style-name="Standard">The people on the other hand who fearfully ward off every thought of it or who let the admonitions pass by completely indifferently, will have an easy earthly life because they do not bother with anything what could shake them out of their rest; they will continue to live into the day without any <text:soft-page-break/>sense of responsibility.... They will also never impose any restrictions on themselves for the sake of a possible survival..... they will reject everything that is presented to them as a task in life </text:p>
      <text:p text:style-name="Standard">.... but when death approaches, they will fall into a terrible restlessness and will now get to taste all its horrors in full, if they have not been made accessible to other thoughts beforehand through a long time of suffering. </text:p>
      <text:p text:style-name="Standard">The hour of death will not be welcome to them; they still cling to earthly life with all the fibers of their being and do not desire to exchange it for another, because they are not in the least prepared for this. But the hour of separation comes for all, and often unforeseen. An unprepared person feels all the agonies of passing away, and his end is truly not enviable. And yet, every person has it in his own hands to make this hour an hour of salvation, if he always lives his earthly life in such a way that he does not need to fear the responsibility.... that he can give his life back to the Father in heaven at every hour with the childlike confidence of finding His mercy and His love, because this earthly life was lived in constant connection with Him.... </text:p>
      <text:p text:style-name="Standard">Amen </text:p>
      <text:p text:style-name="_30__20_Block"/>
      <text:p text:style-name="Standard"><text:span text:style-name="_31__20_Text">BD 0827</text:span> 24.3.1939<text:span text:style-name="_31__20_Text"> </text:span></text:p>
      <text:p text:style-name="Para_20_1">Time of criminal judgment approaches.... </text:p>
      <text:p text:style-name="Para_20_1">Concept of time.... </text:p>
      <text:p text:style-name="Para_20_1">Present.... </text:p>
      <text:p text:style-name="Standard">"The song of praise of those who serve Me resounds without ceasing, and the hosts of heaven join in, and they praise and extol Me...." The time on earth hurries, but compared to eternity, the earthly course of the human being is equal to a moment, it means, in the earthly life, an event in the long run, if one speaks of an event in the future, and it does not touch the human being particularly, because it seems to him like an eternity, before a previously announced event occurs. </text:p>
      <text:p text:style-name="Standard">Now such a concept is not easy to make understandable differently and a prediction of an event cannot be indicated by day and hour because this would be in no way beneficial to man on the one hand and on the other hand also mankind itself determines the time of such an event by its own will or its faithlessness which is the cause of the event occurring. Thus many years often pass in apparent calmness, so that people lull themselves into security and never believe in world-shaking events, because they always pay attention only to such events which have their cause in earthly disputes. And therefore it may seem little credible to them that the eternal Godhead should make Himself known in such a way that a judgment comes over the whole mankind and will have such a terrible effect. </text:p>
      <text:p text:style-name="Standard">Mankind rejects such a prospective judgment or does not believe the time has come for a long time because it completely lacks the very concept of time and man cannot connect the time in which he himself lives.... the present.... with the proclaimed future and therefore everything that is far away is understandable to him as <text:span text:style-name="_31__20_Text">always</text:span> being far away and this concept of <text:soft-page-break/>time seems more acceptable to him. If the people of the present time could understand it, how near this time of the judgment is, they would never spend their life so calmly.... but a fear and despair would seize them to know this time so near before themselves. </text:p>
      <text:p text:style-name="Standard">And again the Lord has mercy with the earthly children, and He wants to call out to them all that they may prepare themselves for this time. The hour of the righteous has come, because he will find his way through the spiritual chaos, he will also expect the Lord, and the judgment will not surprise him.... But the rest of you, who think the time is still far away, your spiritual sleep will be followed by a terrible awakening.... you do not think that you cannot escape the horrors of this time.... you do not think about your powerlessness in the face of the unleashed elements.... and you think even less about what can bring you salvation from every distress.... because you do not think about the Lord.... And you will be completely perplexed and helpless in that hour, afflicted by fear and anxiety and without faith in God, abandoned to the forces of nature.... </text:p>
      <text:p text:style-name="Standard">The time is near when the will of mankind consciously turns away from Him, and therefore also the time is near of which it is written that the earth will bow before the Almighty and that fire will fall from heaven and that he who does not respect his Creator, will tremble.... For that which the Lord hath spoken, shall come to pass, even to the last letter. </text:p>
      <text:p text:style-name="Standard">Amen </text:p>
      <text:p text:style-name="_30__20_Block"/>
      <text:p text:style-name="Standard"><text:span text:style-name="_31__20_Text">BD 0828</text:span> 25.3.1939<text:span text:style-name="_31__20_Text"> </text:span></text:p>
      <text:p text:style-name="Para_20_1">Depression.... </text:p>
      <text:p text:style-name="Para_20_1">Suffering is the Father's Love.... </text:p>
      <text:p text:style-name="Standard">An indescribable longing will awake in you, if you strive for perfection and think of the delights of heaven. And this desire will help to throw off the soul's fetters, because the desire for the world and earthly pleasures will decrease in the same measure, the sense for the earthly will dwindle, and only that which means happiness for the soul will be desired. And when you are in this state, all depression will also disappear, for everything worldly will no longer touch you, the soul will become free and leave the body unnoticed, and then nothing will be able to weigh it down, which in a less perfect state, causes it pain. And so take this consolation and work only undauntedly on yourself, so you will also overcome such hours, where the pressure of the earth still weighs too much on you. </text:p>
      <text:p text:style-name="Standard">The Father in heaven knows about the needs of His children, and yet they cannot stay away completely, they should spur on what is tired and purify what is not yet clean. Keeping this in mind, every day will bring you its blessings, and you will come closer and closer to the state of liberation. </text:p>
      <text:p text:style-name="Standard">So often the soul is drifting, swaying to and fro and is not yet firm in itself, and then it needs such depressions to strengthen it and to stir up the desire for its Creator. When it has overcome such moods, then it will again be light and clear in it, and it lives with double concern of its liberation. </text:p>
      <text:p text:style-name="Standard"><text:soft-page-break/>It sometimes remains incomprehensible to people how God's Fatherly love often expresses itself in a way that touches people painfully; they find no explanation for it because they are not able to judge what unspeakable misery their lot would be if only always beautiful and joyful things awaited them on earth and that this misery would be far more painful than the suffering of earth. The infinite love of the Father is only always ready to give and has never wanted the suffering of mankind </text:p>
      <text:p text:style-name="Standard">.... As long as they do not violate the Divine order, every suffering would stay away from them, and they would only always feel the goodness and love of God. </text:p>
      <text:p text:style-name="Standard">But if their own will drives them to violate the Divine order and they would have to suffer unspeakable suffering in the hereafter because of this, because God has to be a just judge and cannot deny the sense of justice out of love for mankind, then He tries to convince man of his wrong thinking and acting while he is still on earth..... He tries to influence him favorably and to make him compliant with the Divine will, and this in every way.... by His Word, which announces His will.... by admonitions and everlasting references to suffering and misfortune of fellow men and just by suffering, which concerns man himself.... but which can only be called minimal compared to the suffering, which awaits the incorrigible man in the hereafter. </text:p>
      <text:p text:style-name="Standard">Man on earth is not receptive to the Lord's great love.... The love of the world has taken hold of him in such a way that he, blinded by its splendor and shine, does not recognize the warm mild light of Divine love.... because the adversary fights with violent means. He seeks to awaken in man the love of splendor and pomp, and if the human heart succumbs to this love, it no longer feels the breath of Divine love. And if the Father in heaven still wants to bring Himself to man's memory, then He can only do it through suffering.... , because in suffering he is most likely to find his way back to Him, and suffering can then become an unexpected blessing, where otherwise the love of the Divine Savior on earth is not respected.... </text:p>
      <text:p text:style-name="Standard">Amen </text:p>
      <text:p text:style-name="_30__20_Block"/>
      <text:p text:style-name="Standard"/>
      <text:p text:style-name="Standard"><text:span text:style-name="_31__20_Text">BD 0829</text:span> 26.3.1939<text:span text:style-name="_31__20_Text"> </text:span></text:p>
      <text:p text:style-name="Para_20_1">Coming event.... </text:p>
      <text:p text:style-name="Para_20_1">Transformation of earthly life.... </text:p>
      <text:p text:style-name="Standard">And those who work in silence are blessed before the Lord.... Be sure that He will approach you in every form, that He will come to you at any time and help you to bear what weighs you down. </text:p>
      <text:p text:style-name="Standard">And whoever carries Him in his heart, will also feel Him and completely surrender to His power. </text:p>
      <text:p text:style-name="Standard">Let the heart speak: Your hour has not yet come, for everything wants its time, and deep faith wants to be won. He who loves you since eternity, also directs your steps towards unification and wants to form His image out of <text:soft-page-break/>you.... He wants your stay on earth to be a blessing for you, and therefore life must bring you resistances, for the overcoming of which your full strength is required. </text:p>
      <text:p text:style-name="Standard">All wisdom from above would be useless without your active will of self-liberation. </text:p>
      <text:p text:style-name="Standard">And it is to be observed very much that the will does not slacken, because not one day was given to you in vain, every day is to be used for the soul. If the human being lacks the driving force, if his will is weakened and he does not pay attention to the dangers which a sluggishness of the spirit entails, he will slacken and not go the way to the height to the end. Thus the day with its resistances must stimulate man to be restlessly active, and he must not fear these, but face them in full faith and trust in the help from above, and so his spirit will be strengthened and no day will have been lived in vain. And you must succeed in banishing all anxious, doubting and oppressive thoughts from your heart and look up to the Lord of heaven and earth in all spiritual freedom.... </text:p>
      <text:p text:style-name="Standard"><text:span text:style-name="_31__20_Text">And now your spiritual friends give you a message concerning the coming event which will already</text:span> <text:span text:style-name="_31__20_Text">in the very near future put you into fright and excitement:</text:span> The time has undoubtedly come which requires an intervention from above, and it is of the greatest importance that you learn what influx of spiritual power will be transferred to humans in order to prepare them for this event. For one thing is especially necessary today, that man recognizes the direct influence of higher power in everything that happens. It is only a matter of the spiritual maturation of the people who live on earth and for this purpose, the earthly course of events must fit in such a way that the development of the spirit can be taken into account. </text:p>
      <text:p text:style-name="Standard">If now the world becomes suspicious about events, which come without doubt from other than human side, if thereby a complete transformation also of the earthly life must follow.... When now a time approaches which can be called a completely new one, then also the spiritual attitude must likewise experience a change, because man has reason enough to think about the most different problems, and this is the final purpose of all events that they stimulate man to let his spirit become active, because only now the work of the spiritual beings can begin, if man has once taken up contact with these by willingly yielding and inserting his thoughts in that thought direction taken by the spiritual friends. This time will be so exciting and burden all minds, but whoever is able to look with spiritual eyes, the purpose and meaning of all events will be clear to him, because nothing happens without the will of God.... </text:p>
      <text:p text:style-name="Standard">Amen </text:p>
      <text:p text:style-name="_30__20_Block"/>
      <text:p text:style-name="Standard"><text:span text:style-name="_31__20_Text">BD 0830</text:span> 26.3.1939<text:span text:style-name="_31__20_Text"> </text:span></text:p>
      <text:p text:style-name="Para_20_1">Time of drought.... </text:p>
      <text:p text:style-name="Para_20_1">Rock.... </text:p>
      <text:p text:style-name="Para_20_1">Little brook.... </text:p>
      <text:p text:style-name="Para_20_1"><text:soft-page-break/>Word from above.... </text:p>
      <text:p text:style-name="Standard">You shall hear the voice from above that warns you to be an example of those who betray the Lord. </text:p>
      <text:p text:style-name="Standard">Behold, it costs infinite effort to establish a connection from the hereafter to the people on earth, and such a bridge is unspeakably beneficial, so that the gulf can be crossed. If the Lord Himself condescends to show the way to you earthly children, nothing more is needed than the strong will of man to show himself worthy of this grace, and he hears the words of the Lord at all times. If now the resistance of people cannot be broken and they persist in defense in spite of all distress of the soul, this is, however, no reason to take a stand on everything that the intellect cannot grasp, and so everyone must struggle for the knowledge of the truth; he must try to imagine himself in complete blindness and now trustingly let himself be led by the Divine Lord and Master. The greatest danger is to want to judge everything according to a scheme.... Which spirit can guide man into the truth? But only the Spirit of God.... And he will stand in the truth who consciously surrenders himself to the eternal Godhead.... who subordinates his will to the Divine will and who deeply humbly, pleads for God's grace. </text:p>
      <text:p text:style-name="Standard">Who now receives the Word, whose sense is truly not directed after the splendor and grandeur of the world.... he also does not strive for spiritual recognition.... he wants only to serve God and the people, by communicating to them the truths received from God. Does this not already show how unspeakably mistaken the person is who doubts the outcome of this Word? The strict rejection of the Divine Word, is like a stone in front of the door of the heart.... because people create an obstacle for themselves by blocking the clear source of knowledge and not paying attention to the strength-giving refreshment. </text:p>
      <text:p text:style-name="Standard">The time will come when there will be great drought on earth, when only here and there a spring will trickle and mankind will be close to dying of thirst. And if the Lord wants to control the nameless misery of this time by letting fresh drink flow out of the rocks and opening little fountains that are to refresh His children with living water, do not waste these springs, but give thanks to the Lord, who wants to save you from misery and distress. The transmissions from above are the purest, purest truth, recognizable to the earthly child who sincerely asks God for enlightenment and trustingly leaves the answer to Him. When humans answer their own questions, any error is en-couraged and people then lead themselves on the wrong path. But the Lord protects those who fulfill His will and remain in love with Him, because many workers are needed in His vineyard..... </text:p>
      <text:p text:style-name="Standard">Amen </text:p>
      <text:p text:style-name="_30__20_Block"/>
      <text:p text:style-name="Standard"><text:span text:style-name="_31__20_Text">BD 0831</text:span> 27.3.1939<text:span text:style-name="_31__20_Text"> </text:span></text:p>
      <text:p text:style-name="Para_20_1">Matter as spirit-carrier.... </text:p>
      <text:p text:style-name="Para_20_1">Will to form.... </text:p>
      <text:p text:style-name="Para_20_1">Dissolving.... </text:p>
      <text:p text:style-name="Para_20_1"><text:soft-page-break/>Assembling.... </text:p>
      <text:p text:style-name="Standard">Everything on earth serves the spiritual further education of the human being. There is nothing visible with the human eye, which would not be created for this purpose.... All spirit out of God animates matter, and again only to once become free from this and can create and form the same out of himself. Thus, e.g., the in itself insubstantial form is only in the connection with the spiritual that, as what you are able to see it and what is only visible when the spirit has taken residence in it. For all external form also consists of substance, taken from the spiritual. </text:p>
      <text:p text:style-name="Standard">Simply nothing can exist which is not spiritually animated, and a constant change of the outer form has the sole purpose to unite the different spiritual substance, until a complete whole - the human soul - is formed. And this whole must then mature within itself and strive towards perfection. </text:p>
      <text:p text:style-name="Standard">Earthly life is therefore so to speak the formation station of the spirit.... it is in like proportion to the earthly activity of man.... a constant reshaping of all that which is accessible to man again as matter.... </text:p>
      <text:p text:style-name="Standard">If the soul of man had to form itself from such innumerable many soul substances, then also the air must be a carrier of the spiritual, since it continuously contributes to the animation of man and supplies therefore the outer form of the soul, the human body, constantly with vital supply, and all spiritual from the air is taken up by the body, in order to unite then with the soul, so that the human soul is thus likewise still increased. </text:p>
      <text:p text:style-name="Standard">All form in itself is increased by the same supply from the outside, which causes its life.... the so<text:span text:style-name="T5">-</text:span>called dead matter; however, by the creative will of the human being, who again puts together the most different spirit-carriers and so creates from it again a whole. Thus either by joining the matter a great spiritual power can come to work - or also by dissolving or crushing the matter, spiritual power can become free, which now again seeks its stay in another outer form, and indeed by joining likewise in increased power. Therefore, every matter has some purpose in the earthly sense, because if it were left completely unused, the spiritual substance in it would have no possibility to mature in this outer form.... </text:p>
      <text:p text:style-name="Standard">Amen </text:p>
      <text:p text:style-name="_30__20_Block"/>
      <text:p text:style-name="Standard"><text:span text:style-name="_31__20_Text">BD 0832</text:span> 28.3.1939<text:span text:style-name="_31__20_Text"> </text:span></text:p>
      <text:p text:style-name="Para_20_1">Airless space </text:p>
      <text:p text:style-name="Standard">Outside the earth is an airless space which serve as a place of banishment of the spiritual beings so that they long back for the form they want to escape from and therefore have to stay in the immediate vicinity of the earth. This space is a separation from all that still remains in matter and from matter itself.... and the spiritual kingdom lying outside of matter - and will therefore already purely externally completely isolate the earth in the universe from the entire creation, which is indeed animated in the same way as the earth, but moves in completely different laws of necessity than they are comprehensible to the inhabitants of earth. </text:p>
      <text:p text:style-name="Standard"><text:soft-page-break/>It is therefore in no way possible for humans to conquer this airless space and to make it passable by inventions of any kind, since just its task, taken spiritually, is to push everything going out from earth back to earth again.... taken earthly, however, this space does not hold the fluid necessary for human life, which is indispensable for the body of man. An attempt to conquer the border drawn by God's will, will inevitably also mean the earthly end of those trying, since everything, living being and matter, can remain viable only as long as it is in the area of the earth sheltering such life and matter, but outside of this, the elements causing this life are missing, out of again the Creator's wisely considered care for everything spiritual, which tries to escape from its purpose and would only endlessly prolong its way of purification. </text:p>
      <text:p text:style-name="Standard">The spiritual world dominating the air-empty space, is again in a certain state of maturity in which the function to such defense against everything earthly, is incumbent on it. The further the beings develop, the more responsible also their task becomes, which however again and again is based on the welfare of the beings to be looked after and which is therefore also carried out with eagerness and love. However, the human being as such will never succeed in making an area usable which completely contradicts the nature of the earth and therefore also does not offer the slightest possibility of life, and all researches of this area will remain unsuccessful or will result in the physical end of the researcher..... </text:p>
      <text:p text:style-name="Standard">Amen </text:p>
      <text:p text:style-name="_30__20_Block"/>
      <text:p text:style-name="Standard"><text:span text:style-name="_31__20_Text">BD 0833</text:span> 28.3.1939<text:span text:style-name="_31__20_Text"> </text:span></text:p>
      <text:p text:style-name="Para_20_1">Arrogance.... </text:p>
      <text:p text:style-name="Para_20_1">Faith paired with intelligence.... </text:p>
      <text:p text:style-name="Standard">Unspeakable misery provokes unbelief with the people, and whether also the heavenly Father in His mercy want to steer the misery by obvious proofs of Divine work which should make it easier for the people to believe.... this is a vain beginning with the people imbued with their value. In such a different way the Lord enters into every man's life.... again and again they are given the opportunity to enter into a child-relationship with Him.... And if people would let their hearts speak more and listen less to what their intellect advises them, it would truly be better for mankind and they would be much deeper in faith than they are now. </text:p>
      <text:p text:style-name="Standard">The person who tries to explain and to dissect everything intellectually, can not be instructed. Intellect without faith is to be valued as nothing. Faith alone will be pleasing to the heavenly Father, but faith paired with sharpness of intellect is beneficial for man beyond all expectation, for only now does the right light shine for him, only now does he stand at the source of all wisdom, and his heart will widen in the realization of what abundance of spiritual goods is now offered to him and how he can now successfully use his sharpness of intellect, which is inseparably connected with deep faith. Therefore, the source of wisdom must be constantly drawn from, <text:soft-page-break/>because a spring that has been opened so that mankind can refresh itself, will not run dry unless it rejects everything and does not appreciate the refreshment and strengthening offered to it. </text:p>
      <text:p text:style-name="Standard">The biggest mistake and also the grossest offence against the Divine order is the self-conceit of the people.... because there truly the lever cannot be easily applied. <text:span text:style-name="_31__20_Text">Whoever</text:span> is small and thinks himself <text:span text:style-name="_31__20_Text">great</text:span>, loses also every <text:span text:style-name="_31__20_Text">estimation of the value of truthfulness</text:span>.... who is not thirsty for truth in himself, will also never be able to judge and will not be able to distinguish the truth from the lie, if it is offered to the people as a spiritual good. Who always wants to assert himself and his reputation in the first place, his mind is not at all after fathoming of the truth.... rather, the truth is un-comfortable for him, because it first requires self-knowledge and man would have to climb down from his high pedestal, which he has climbed himself.... </text:p>
      <text:p text:style-name="Standard">And so only he who respects the truth as the highest virtue can stand in the light, because the pure truth can be received only by a truth-hungry person, and this with deepest humility of heart.... The grace of God does not draw near to arrogance, but he who lives in humility, stands always and forever in God's grace.... And thus man must first recognize himself, and this recognition must make him see his own nothingness, then man will humbly bow before his Creator, and Divine grace will not be withheld from him, which will help him to stand in the right light.... </text:p>
      <text:p text:style-name="Standard">Amen </text:p>
      <text:p text:style-name="_30__20_Block"/>
      <text:p text:style-name="Standard"><text:span text:style-name="_31__20_Text">BD 0834</text:span> 29.3.1939<text:span text:style-name="_31__20_Text"> </text:span></text:p>
      <text:p text:style-name="Para_20_1">Rhythm.... </text:p>
      <text:p text:style-name="Para_20_1">Natural phenomena.... </text:p>
      <text:p text:style-name="Standard">In the same rhythm the strangest phenomena repeat themselves, and in it already Divine working is evident, which has made this regularity the law of nature. If everything in the life of the creatures, in nature and its phenomena were a disorderly arbitrary expression of spiritual power, then soon an unbelievable chaos would be the result and the existence of individual creations would be questioned very easily, because only in the regulated activity of the spiritual powers influencing nature, lies the security for the existence of creation. Just this regularity of all natural processes is a factor which must be very much considered and which lets a lawgiver be conspicuously recognized, whose wisdom and omnipotence must be above everything, in order to be able to lead all of creation with such regularity. </text:p>
      <text:p text:style-name="Standard">And that further these laws of nature have preserved themselves unchanged since its existence, that the development of the living beings takes place in always unchanged form, that likewise the man always and constantly remains in all bodily functions, and this since the beginning of the creation </text:p>
      <text:p text:style-name="Standard">.... is indisputably a proof of an unfathomable perfection of power and should therefore already put the thinking man into a state of faith, because to steer the whole universe in always constant order is truly something <text:soft-page-break/>what should not let the man doubt that there must also be a ruler of the universe, to whose will everything created, is subordinate. </text:p>
      <text:p text:style-name="Standard">And the belief in it now also lets arise a feeling of reverence and the love towards this Ruler of the universe.... The earth with all its natural phenomena is already a miraculous work for the thinking man.... but how endlessly versatile is the total creation, and how precisely the phenomena which are absolutely necessary for the existence of the whole take place in it and are to be recognized in the same rhythm again and again.... </text:p>
      <text:p text:style-name="Standard">Amen </text:p>
      <text:p text:style-name="_30__20_Block"/>
      <text:p text:style-name="Standard"/>
      <text:p text:style-name="Standard"><text:span text:style-name="_31__20_Text">BD 0835</text:span> 29.3.1939<text:span text:style-name="_31__20_Text"> </text:span></text:p>
      <text:p text:style-name="Para_20_1">Divine love.... </text:p>
      <text:p text:style-name="Para_20_1">Anode.... </text:p>
      <text:p text:style-name="Para_20_1">Contact.... </text:p>
      <text:p text:style-name="Standard">The sea of Divine love pours over all creatures again and again. And whoever believes to be lonely does not regard this love, which replaces a thousand times what is gives away or missed. Because in the love of God everything is included, protection and care and constant company on all ways. </text:p>
      <text:p text:style-name="Standard">Those who enjoy Divine love can never feel lonely, because in the connection with the Lord - </text:p>
      <text:p text:style-name="Standard">which everyone is able to establish himself - the human child is already relieved of loneliness, and now to find a permanent protection and shelter outweighs all earthly happiness, because the Divine love with His eternal fire, outshines all earthly splendor a thousandfold, but a light emanates from this love, incomparably happy the one who stands in this light. </text:p>
      <text:p text:style-name="Standard">The living contact with the Divine Lord is like an uninterrupted line to the anode, and man remains in constant enjoyment of the Divine love as long as he himself keeps the contact established. </text:p>
      <text:p text:style-name="Standard">Therefore, no man on earth is so pitiable in spite of all kinds of tribulations, for he always has the one privilege of being able to procure comfort and help, happiness and joy for himself through the connection with the Divine Savior, Who in His infinite love considers every being, deservedly and undeservedly, but always giving love in such abundance that the abundance of love could give the earthly child unlimited bliss already on earth, if it were consciously received. </text:p>
      <text:p text:style-name="Standard">But man does not sense the power of Divine love.... He lacks any understanding for the comprehensive all-love of the Divine Creator, he only knows the term "love" in the temporal sense, which is however predominantly a desiring and rarely only a giving love. And so also the feeling of happiness is developed far more in the love of possession in the human being than in the renouncing and giving. But whoever wants to get to know true love in its deepest happiness, must first renounce all love of <text:soft-page-break/>possessions, only then he can feel the Divine love as the most delightful thing his heart can receive. </text:p>
      <text:p text:style-name="Standard">To practice love oneself is the first and last commandment.... and man redeems himself through love, he becomes free and now feels the delights of love, which the Saviour Himself gives him.... </text:p>
      <text:p text:style-name="Standard">which is delightful and unlimited, which contains all the delights of heaven.... which is as pure as gold and puts every creature into the brightest rapture.... which cannot be replaced anywhere and by anything, which is the highest, which is eternal bliss.... and yet again is available to everyone who only desires the love of the Savior.... </text:p>
      <text:p text:style-name="Standard">Amen </text:p>
      <text:p text:style-name="_30__20_Block"/>
      <text:p text:style-name="Standard"><text:span text:style-name="_31__20_Text">BD 0836</text:span> 30.3.1939<text:span text:style-name="_31__20_Text"> </text:span></text:p>
      <text:p text:style-name="Para_20_1">Adaptability.... </text:p>
      <text:p text:style-name="Para_20_1">Activity urge.... </text:p>
      <text:p text:style-name="Para_20_1">Awakening the Spirit of God.... </text:p>
      <text:p text:style-name="Standard">All spirit out of God has the ability to adapt, and is therefore also able to work differently in every form which encloses it, i.e., the activity of the spirit always corresponds to the task which the respective form has to fulfill on earth. Therefore the spirit-carrier, the outer form, must likewise carry out a constantly changing activity to serve the spiritual in itself thereby and to fulfill also the living conditions of the individual beings intended in the creation. </text:p>
      <text:p text:style-name="Standard">Indeed, a similar activity can often be determined with the different small living beings, but the spiritual from God brings a certain order into every activity, and this is in particular also his spiritual activity, that exactly this order is produced and maintained in all of creation, while without this, an incomparable confusion and arbitrary use of this power would result only in an indescribable chaos in creation. The urge for activity of the different living beings is not always equally strong, because also the spiritual power enlivening them is of different strength and therefore also the same lively ability is not inherent in the beings, as long as the spiritual substance does not stand in the same size-relation to each other. Only the human being has in his outer form also a completely identically formed soul, which is only different again in itself exactly by the spiritual maturity of the human being, which is again only a consequence of the awakening of the Divine spark, the Spirit of God in the human being. </text:p>
      <text:p text:style-name="Standard">Spiritual substance is everything that animates matter, and therefore forms the soul of man after long wanderings of innumerable soul-particles through innumerable embodiments.... The Spirit of God, however, is only now put into the perfectly formed soul and must now be awakened by the will of man, i.e. by his own conscious cooperation, and completely unite with the soul.... </text:p>
      <text:p text:style-name="Standard"><text:soft-page-break/>This is the spiritual task of man on earth, which is completely separate from the earthly activity, because the latter has been left to man on earth in such different ways, while the spiritual activity - </text:p>
      <text:p text:style-name="Standard">the awakening of the Divine Spirit - is the destiny of every man and which is also completely inde-pendent of the respective earthly activity which gives the same possibility for maturing and uniting with the Spirit of God slumbering in it. Spiritual maturity can therefore never be made dependent on the earthly task, but every man can contribute in every situation of life to his inner shaping and therefore also be responsible for it.... </text:p>
      <text:p text:style-name="Standard">Amen </text:p>
      <text:p text:style-name="_30__20_Block"/>
      <text:p text:style-name="Standard"><text:span text:style-name="_31__20_Text">BD 0837</text:span> 30.3.1939<text:span text:style-name="_31__20_Text"> </text:span></text:p>
      <text:p text:style-name="Para_20_1">Bliss in the Hereafter (House).... </text:p>
      <text:p text:style-name="Para_20_1">Admonition for this work progress.... </text:p>
      <text:p text:style-name="Standard">In the far distance stands a house in the middle of a beautiful garden. It lies like a cloud, a shim-mering breath, over the whole environment, and this home, which is flooded with light and is truly magnificent to look at, is ready to receive and awaits its inhabitant.... And a deep silence surrounds him, if he is led into the house, a silence which charitably touches the one moving in, who has left the earth with all burden and agony.... Behold, this is the place where the heart finds itself again to the hearts, where the love is felt in all sweetness, where years of separation are forgotten and a new life begins in the harmonious union of loving beings. </text:p>
      <text:p text:style-name="Standard">And if the soul's earthly change has brought maturity, it will already be received by light-beings when entering eternity and supplied for its present stay. And the soul is free and carefree, and where it stays, there is light and love.... And what it thought to have forgotten long ago, awakens to new life - what slumbered deeply in the heart on earth, rises to the height in undreamt-of fullness, and the soul now only lives true life.... it stands in love. And when the hour of liberation from body shackles has come, the soul is awaited and led over into the eternal kingdom, into the new home, which is the fulfillment of its deepest longing. </text:p>
      <text:p text:style-name="Standard">There's still many a step to go, until you stand at the door of the cottage.... But you shall always see before you the home you're heading for.... For look, he who awaits you, looks full of love towards His bride.... He sees you standing in the sunlight, with your eyes turned to heaven.... It is His plea and His beseeching that the Father's hand may always guide you.... </text:p>
      <text:p text:style-name="Standard">So many friends have come to help you, because the reception is disturbed today by ignoble spirit beings, to whom your endurance is unbearable. They try to make you unenthusiastic and try in every way to keep you away from your spiritual work. But likewise the good beings are at your side and strengthen your will for ever new devotion. And so your attention is drawn to the fact that only on very special occasions it may be announced to you today what bliss awaits you in the hereafter, that it is to spur you on to follow this work of yours more and more diligently, because no stagnation <text:soft-page-break/>may occur, which is why you are also given strength again to work for the Lord. </text:p>
      <text:p text:style-name="Standard">Do not let yourself be affected in any way, and reject all distractions from you, for it is important to gather spiritual good without fatigue; the reception shall not be interrupted, and many a gap in your knowledge shall be filled with the wisdom from above, which the heavenly Father sends to you in all love. And where your body threatens to become weak, replace this weakness spiritually, unite yourself in intimate prayer with the Divine Savior, and He will give you the healing potion in every physical infirmity. If the Savior takes care of your suffering, there is no danger, neither physical nor spiritual, to fear, but you must come to Him in prayer, you must ask for strength from Him, who is always willing to help those who turn to Him with trust. And if this faith is firmly rooted in your heart, you are relieved of all physical suffering and can then work doubly beneficially in the service of the Lord.... </text:p>
      <text:p text:style-name="Standard">Amen </text:p>
      <text:p text:style-name="_30__20_Block"/>
      <text:p text:style-name="Standard"><text:span text:style-name="_31__20_Text">BD 0838</text:span> 31.3.1939<text:span text:style-name="_31__20_Text"> </text:span></text:p>
      <text:p text:style-name="Para_20_1">Spiritual self-discipline.... </text:p>
      <text:p text:style-name="Para_20_1">Mastering Earthly Work Depending on Spiritual.... </text:p>
      <text:p text:style-name="Standard">To remain in untiring spiritual activity also guarantees a continuously higher development of the soul, and therefore those striving upwards, will always have to put effort into perpetual spiritual self-discipline; they will have to let all spiritual work take precedence and must not be hindered by earthly duties.... For a far greater precious good is to be gained than can ever be done earthly, and if man now believes that he can be held back by earthly activity, he will not be prevented from doing so from above, but he can only be afraid of acting regressively in a spiritual respect, and thus all will should first apply to the maintenance of spiritual activity, then man will also be relieved of all earthly worry. </text:p>
      <text:p text:style-name="Standard">The morning work will always remain irreplaceable to you and should therefore take its course if possible, because all forces are available to you at this time and are also able to penetrate your thoughts more easily. So always pay attention to the following: Whatever comes your way, it is only permitted to test and steel your will. You must not fall victim to these temptations, because it is only up to your will that countless beings stand by your side and grant you assistance, if you only intend to follow the spiritual work. In every way relief is offered to you, although it is not always obvious to you, because spiritually you receive many things, which you do not feel physically, but which are gratefully felt by the soul. </text:p>
      <text:p text:style-name="Standard">The same activity of the thoughts in earthly work is likewise a spiritual power imparted to you, so that you are therefore supported in such a way that the earthly work becomes surmountable for you and you therefore owe every success to the simultaneous activity in the spiritual field. Leave the worries of how you will cope with the earthly tasks.... because your <text:soft-page-break/>increased willpower, which you devote to this, is certainly not the security for it to succeed; however, if you always put the spiritual work in the foreground, every success will be granted to you. And so it is incomparably more valuable to leave yourself in fullest confidence to your spiritual guidance than to want to reach a set goal by your own utmost effort, if this is only seen in the accomplishment of earthly activity. </text:p>
      <text:p text:style-name="Standard">Amen </text:p>
      <text:p text:style-name="_30__20_Block"/>
      <text:p text:style-name="Standard"><text:span text:style-name="_31__20_Text">BD 0840</text:span> 1.4.1939<text:span text:style-name="_31__20_Text"> </text:span></text:p>
      <text:p text:style-name="Para_20_1">Father's Words.... </text:p>
      <text:p text:style-name="Para_20_1">Simple living.... </text:p>
      <text:p text:style-name="Para_20_1">Sham things.... </text:p>
      <text:p text:style-name="Standard">All your requests shall be granted, My child, and you shall see and feel how intimately the love of your Saviour embraces you, because he who strives for Me will truly be seized by Me and guided and cared for with all love. Behold, My child, the heart of man has the destiny to receive Me, and it will shiver in such fullness of love, if I dwell in it, that it truly no longer desires earthly joy. If therefore I approach the earthly child, all desire for the world is gone, and it lives only Me and My love. </text:p>
      <text:p text:style-name="Standard">To desire in all simplicity what gives you deepest happiness is far more valuable than the everlasting care for earthly needs. You will have in abundance what your body needs, if only you first take into account the needs of your soul. And so I especially bless your devotion, which is for this work, and always remain near you to protect you against all hostility from outside. </text:p>
      <text:p text:style-name="Standard">The urge for truth will always be a nuisance to those who are addicted to the prince of lies, and they will try to destroy what as work of truth could be a hindrance to them in earthly life. But I will stand by you immediately and warn you where your zeal could harm.... put the right words into your mouth and do not let you come into danger; because My fighters are under My protection and must never ever feel abandoned by Me. </text:p>
      <text:p text:style-name="Standard">All striving for truth is also a thorn in the eyes of those who have separated from Me and that for selfish reasons.... who do not find fulfillment of their life in the simple way of life which My commandments demand of them and therefore want to make a completely different legislation their guideline than it is contained by Me in My teaching. And you humans still do not understand how much more hindering the way of life planned by you is for your spiritual development.... You do not see the disadvantage for your soul, but only always consider the body with what is promised to it.... </text:p>
      <text:p text:style-name="Standard">If you now go a way which leads considerably astray, and I do not want to send you the truth which instructs you rightly, how will the success of your earthly life then look like? It is incomparably more difficult to reach the goal if you still increase resistance instead of reducing it. You desire so many things which distract your senses from the pure spiritual, you are in constant loneliness in spite of the most imaginable distractions which the <text:soft-page-break/>world offers you, because all these serve only the body, but never the soul for its salvation. You weaken your power of resistance and remain completely uninvigorated, because you spend your life-energy on useless things and are slaves of your urges instead of controlling them.... </text:p>
      <text:p text:style-name="Standard">And if now the truth is offered to you, then it is not palatable to you, and you therefore do not want to hear it, but are much more accessible to the (worldly?) teachings. Think only once that you deprive yourselves.... that you forsake a much nicer life in eternity, for the sake of the short time on earth, so you have spent this wrongly and contrary to your purpose.... And then imagine for what trifle things you have forfeited the glories in the hereafter.... and consider that I truly do not leave you without warning during your life on earth in order to protect you precisely from this error, which entails such severe consequences. </text:p>
      <text:p text:style-name="Standard">Why do you not accept the truth?.... Why do you prefer the short earthly time with its sham things to eternity, which can give you real fulfillment.... I have given you life, so that it is a blessing for you when rightly applied, and I Myself give you the instructions of how you can draw the greatest advantage for the soul from this life, but who only thinks of the body, he does not use the gift of heaven, because He who gave you earthly life, wants to make the eternal kingdom accessible to you through it..... </text:p>
      <text:p text:style-name="Standard">Amen </text:p>
      <text:p text:style-name="_30__20_Block"/>
      <text:p text:style-name="Para_20_2">BD 0841 <text:span text:style-name="_31__20_Text"><text:s/>1.4.1939</text:span> </text:p>
      <text:p text:style-name="Para_20_1">Various reception capability.... </text:p>
      <text:p text:style-name="Para_20_1">Form and content of the recordings.... </text:p>
      <text:p text:style-name="Standard">Difference in receptivity is the explanation for the different receptions, concerning form and content. If the spirit is completely collected and can easily detach itself from the earth and the worries and joys connected with it.... and desires nothing more than the spiritual exchange with the otherworldly friends, these will find entrance to the human heart significantly easier and will be able to transmit their thoughts to the earthly child without obstacle and disturbance. </text:p>
      <text:p text:style-name="Standard">If, however, the soul strays again and again from everything spiritual, if it cannot loosen the connection with the earthly or a certain careless attitude weakens the spiritual receptivity, then this will make itself felt that it takes longer time until the spiritual power can make itself understood, and this weakens the willpower immensely, For a great success will understandably again and again spur on the will to be active, while a small success will only make the person even more sluggish, unless the urge to be active is exceptionally lively and tries to increase a small success with all its strength and fights the weakness of the will with all means. </text:p>
      <text:p text:style-name="Standard">Thus, for example, the recordings in increased receptivity will testify to a deeper wisdom and will also differ in their form from those which are received in a certain weakness of soul, so to speak. </text:p>
      <text:p text:style-name="Standard"><text:soft-page-break/>For the Lord asks the fullest commitment and receptivity, He demands unrestrained devotion and undivided attention, and He will then also reward these by imparting Divine wisdom, which fully compensates the earthly child for sacrifices of many kinds and also makes him unspeakably happy and spurs him on to ever more eager striving. </text:p>
      <text:p text:style-name="Standard">It is a comforting thought that the Lord hands out completely according to need and that therefore man's longing is always fulfilled.... that the Divine Spirit descends in all fullness if he is desired from the heart.... and that therefore man can enrich himself with spiritual treasures and has it completely in his hand to increase the reception if he wants it.... It is a comforting thought to know how easily man on earth can enter into an intimate relationship with the heavenly Father and thus be instructed in the most exhaustive way, and that, if he struggles against the world and its charms, he can determine the state of his knowledge himself, for the heavenly Father gives, depend-ing on how strong the desire for wisdom is in the earthly child. And if he desires to receive from the bottom of his heart, the deepest Divine wisdoms will be offered to him in abundance..... Amen <text:span text:style-name="_31__20_Text">BD 0842</text:span> 2.4.1939<text:span text:style-name="_31__20_Text"> </text:span></text:p>
      <text:p text:style-name="Para_20_1">Judgment is not the end of the world.... </text:p>
      <text:p text:style-name="Para_20_1">Reshaping the Earth.... </text:p>
      <text:p text:style-name="Standard">Take care of the sick and the poor who are suffering in spiritual distress. And wherever it is your will to manage this, it will be given to you that you speak according to the will of the Lord. For His blessing will be with you if you work for Him. And so hear the voice from above: It is so hard for a struggling soul to struggle to be united with Jesus Christ, because its will alone is too weak, and it also no longer finds a right connection, so that it wearily and apathetically longs only for rest. And so help must be offered to it by directing its mind to the suffering of Jesus on the cross. </text:p>
      <text:p text:style-name="Standard">The thought of helping the Lord to bear this great suffering will make the suffering bearable, and the soul will find its Savior, its Redeemer, and the final union with its Creator. </text:p>
      <text:p text:style-name="Standard">In nameless sorrow, the Lord remembered on the cross all the sinfulness of mankind and spoke the words: "Father, forgive them, for they know not what they do...." And so this hour of death became the hour of mankind's redemption from sin. And as the hour of death is also granted to man and he remembers the suffering and death of the Savior in this hour, the guilt is also taken from him, and his gaze is directed heavenward, he no longer feels the suffering of the earth and is freed from an unspeakable burden, because he is released from his guilt of sin. The gates of heaven open and grant the earthly pilgrim admission to the eternal kingdom. </text:p>
      <text:p text:style-name="Standard">And so also the coming judgment is an event which will demand victims in great numbers everywhere, which will also shake the surface and shake it up so that the earth will show changes of the strangest kind afterwards. For many the temporal end will have come, and for them this will be like the end of the world, but whoever will - in faith in the Redeemer - overcome this <text:soft-page-break/>time of terror and emerge from it in one piece, will see a picture of a reshaping of the earth, and he will recognize from it the greatness and omnipotence of the Creator, for everything that he now sees is so changed in its nature that the slightest doubt about the Designer and Awakener of these miracles of creation will fade away to give way to a firm strong faith. </text:p>
      <text:p text:style-name="Standard">After endlessly long examination time, man is confronted with the choice to be allowed to be inhabitants of this new world or to perish with the old design. And since immemorial long times, this event is intended for the purpose of the final clarification and separation of all spirit-beings who desire God or have devoted themselves to the darkness. Only mankind does not think that this time has come yet and is therefore in greatest trouble if it does not expect the coming of the Lord prepared. Because with this judgment also the Lord will appear again on earth, clearly recognizable to his own. And exactly what has been proclaimed in word and scripture, will come true.... Amen <text:span text:style-name="_31__20_Text">BD 0843</text:span> 2.4.1939<text:span text:style-name="_31__20_Text"> </text:span></text:p>
      <text:p text:style-name="Para_20_1">Disobeying the commandments.... </text:p>
      <text:p text:style-name="Para_20_1">Fulfilling the expressed will of God.... </text:p>
      <text:p text:style-name="Standard">You must not disregard the Lord's commandments. You are in an incomparably endangered situation, which you cannot escape at will if you do not obey the Divine commandments, and if you believe but do not prove this faith by willingly following the Lord's instructions, this faith is of no use, for it is only outwardly accepted but not rooted in the heart. So you think you are under the protection of the Lord, and this is also assured to you at any time, but if you waver in your faith, you will lose the Divine protection, because exactly deep faith guarantees it. But whoever leaves the Lord by not remaining in faith, the Lord must also leave him, and he will have to go difficult ways until the Lord turns to him again. </text:p>
      <text:p text:style-name="Standard">Contact with the world is quite suitable to promote faithlessness. Let people go through life alone, then they will find the way to the Father much sooner than in connection with the world, where one rather turns the other away from the right faith than tries to win him for it. And so every step into the world is always a danger for the person standing in faith, if he has not found inner stability through intimate connection to the Divine Lord and Savior. </text:p>
      <text:p text:style-name="Standard">And what suffering is therefore still in store for these many who do not go into themselves and remain without realization of their task in life. If suffering were not sent to such people, years and years would pass by fruitlessly, because in the peace and tranquility of daily life they could never come to knowledge, and the voice from above would go unheard. Then people would need no help, no consolation and no instruction. All care for the soul would be an incomprehensible concept to them and would only strengthen their will to reject, the earth would offer them enough of the beautiful and they would not need anything more. </text:p>
      <text:p text:style-name="Standard">But when the transitoriness of all that is pleasant to the earth is made quite clear to them, when their life becomes heavy and charmless only by suffering and sorrow, then people look for a substitute which disappoints <text:soft-page-break/>them less, and they find this also with the right spiritual attitude, i.e., as soon as they turn their backs on everything earthly and concern themselves with the question of the spiritual life, with the survival after death. And now the process of a complete transformation begins when man has approached this problem. He will also always find the right answer if his will is to fulfill the Divine commandments, if he recognizes them.... if he wants to do everything that corresponds to the Divine <text:span text:style-name="_31__20_Text">will</text:span>, if this will is revealed to him. </text:p>
      <text:p text:style-name="Standard">Therefore every revelation is valuable, and it must also be complied with, because all spiritual threads are knotted in such a way as they are useful to man on earth.... and if the earthly child does not fulfill the expressed will, it has no claim on the loving guidance of the Father, because it acts according to its own discretion and must therefore also bear the consequences of its way of acting. In all spiritual distress, people are to be helped - because earthly distress is to be called small, if the state of the soul needs help. The time of suffering of the earth passes, but the soul takes its suffering, if it is not completed, with it into eternity. Therefore, remember it in prayer, so that the Lord may strengthen it and give it the light of knowledge..... </text:p>
      <text:p text:style-name="Standard">Amen </text:p>
      <text:p text:style-name="_30__20_Block"/>
      <text:p text:style-name="Standard"><text:span text:style-name="_31__20_Text">BD 0844</text:span> 2.4.1939<text:span text:style-name="_31__20_Text"> </text:span></text:p>
      <text:p text:style-name="Para_20_1">Neighbourly love.... </text:p>
      <text:p text:style-name="Para_20_1">The Ten Commandments </text:p>
      <text:p text:style-name="Standard">The commandment of love for one's neighbor encompasses all demands made on people, and love for God is again conditioned by love for one's neighbor. Thus, man on earth will completely fulfill his task, if he is absorbed in the love for God and for his neighbor and builds his life on this basis. </text:p>
      <text:p text:style-name="Standard">Where the heart can make happy in love, there the enemy has lost power, because love is of Divine origin, it makes happy and enlivens, while the enemy's power strives to destroy what love builds up. </text:p>
      <text:p text:style-name="Standard">But the unselfish love for the neighbor will always only take care of their welfare, but never undertake the slightest thing to their harm, because this would then truly not be the right love, if disadvantage arises for the people. Therefore, it can only be in the sense of the Divine Creator to take a stand in the service of love for one's neighbor on the ten commandments which the Lord has given to mankind, namely for a more detailed explanation of the individual commandments, each of which corresponds to the demand to love one's neighbor as oneself and thus, in summary, always has only unselfish love for one's neighbor as its basis. </text:p>
      <text:p text:style-name="Standard">The spiritually same attitude can also have the consequence that all who are of the same spirit, unite in love - or that the love which has become strong in man expresses itself exactly in such a way that man wants to give to fellowmen again and again, and that without wanting to achieve the slightest advantage for himself, because as soon as the interest in an advantage, however small, is predominant, any work of love for the <text:soft-page-break/>neighbour remains a kind of speculation, but is never what was taught to people by the heavenly Father in the commandment of neighbourly love, but all calculation is only based on one's own desire for gain, and only in those few cases is active neighbourly love practised in the Spirit of God, where man is only ever willing to give but never wants to take or possess.... </text:p>
      <text:p text:style-name="Standard">Amen </text:p>
      <text:p text:style-name="_30__20_Block"/>
      <text:p text:style-name="Standard"><text:span text:style-name="_31__20_Text">BD 0845</text:span> 3.4.1939<text:span text:style-name="_31__20_Text"> </text:span></text:p>
      <text:p text:style-name="Para_20_1">Divinity of Jesus.... </text:p>
      <text:p text:style-name="Para_20_1">Strange sign of Jesus' suffering and death.... </text:p>
      <text:p text:style-name="Para_20_1">Admission against Christianity.... </text:p>
      <text:p text:style-name="Standard">An immense work must begin if the misguided souls are to find their way back to faith in the Divine Redeemer, for the view is already too deeply rooted that the Savior on earth was indeed imbued with the deepest piety, but that He was of purely human origin and that the concept of His Divinity was formed by overzealous confessors of His teachings and retained for centuries. It is a very difficult beginning to make people understand the error of this view and to refute it, because over time, the memory of His deeds has faded strongly.... one takes note of it only as a legend, and so the miraculous works of the Savior on earth can no longer contribute to awaken or strengthen faith in Him. </text:p>
      <text:p text:style-name="Standard">Mankind today is so used to sober thinking that it has no understanding for it and without any hesitation therefore surrenders the belief in Jesus Christ as the Son of God and summarily puts down and thus rejects everything extraordinary that still wants to point to the suffering and death of Christ at the present time as the spawn of sick people. Now, however, the world will have to take note of an event which will obviously and evidently make people aware of the suffering and death of Jesus, and they will be given proof of such a strange kind that it should now be easy for them to believe, if they only use their will correctly. But there again human science will dare to solve or explain this strange phenomenon, and it will try to shake and destroy all faith in the Lord and Saviour anew. However, God's love is unceasingly intent on helping people's spiritual need and sends them hints upon hints, and the more attentively man pays attention to this very problem of God's incarnation, the more convinced he can be that he is being pointed to the right path. But where one is completely indifferent to Him, it is unspeakably difficult to turn to Christ, and even the spiritual powers of the other world do not have much effect. Therefore it is extraordinarily successful and important that the general disinterestedness first of all changes into the opposite.... that what was up to now - the mechanical practice of the so-called worship - must suffer a strong shock, in order to now stimulate the people to think and to cause them to make some kind of decision. </text:p>
      <text:p text:style-name="Standard">Only if the danger exists to have to give something away, man recognizes of what value it is to him </text:p>
      <text:p text:style-name="Standard"><text:soft-page-break/>.... he either separates easily from it or begins to fight for the possession, and this is the purpose also with all fights against Christianity, which are permitted by God exactly for the purpose that man decides freely and pays attention to the problem at all. The number of those who confess Jesus Christ is really very small compared to those who willingly or consciously renounce Him, but they will still be given many a hint to save them from destruction who are walking in blindness. </text:p>
      <text:p text:style-name="Standard">And the struggled for the souls will still be unspeakable, both on this side as well as on the other side..... </text:p>
      <text:p text:style-name="Standard">Amen </text:p>
      <text:p text:style-name="_30__20_Block"/>
      <text:p text:style-name="Standard"><text:span text:style-name="_31__20_Text">BD 0846</text:span> 3.4.1939<text:span text:style-name="_31__20_Text"> </text:span></text:p>
      <text:p text:style-name="Para_20_1">Insects.... </text:p>
      <text:p text:style-name="Standard">By virtue of your willpower you can penetrate into the secrets of creation and, so to speak, immerse yourself completely into all wonders of the Divine creation. And so your teacher on the other side will give an account of the origin of the insects, without which the earth would be unimaginable to you. You can already recognize by the industrious activity of all small living beings that an activity is likewise assigned to them, which is not always comprehensible to you. Every creature has again innumerable kind-related companion creatures in its proximity, i.e., a creature of any genus will never appear isolated in nature, but will always become visible in the majority to the people, thus a so-called tribe will be to be found in every animal genus. </text:p>
      <text:p text:style-name="Standard">In order to let a new being come into existence, only the will of the Creator is necessary - He puts the drive for union into a pair of the same kind of being, these follow the drive and begets so to speak new living beings according to the Divine will. The tiniest beings are therefore only the form-assumed will of the Creator, they have received their outer form and the spiritual power animating them and arrange themselves now likewise into the entire work of creation by carrying out the activity assigned to them likewise after the will of the Creator. The whole life and animation in nature corresponds to some wise purpose, but for the most part incomprehensible to the people. </text:p>
      <text:p text:style-name="Standard">Let the simple fly explain to you the purpose of its existence, and you would be greatly surprised at the important task which is incumbent upon it in Creation. It's activity consists in the continued improvement of the air, and indeed in a certain purification of small and very small insects more or less harmful to man, which are again taken up by the fly as food, and therefore not one of these tiniest living beings will animate creation entirely without purpose, for they always stand in some spiritual connection with the whole work of creation.... either as bearers or conductors of spiritual power or also as an intermediate station only of very short life, so that again the respective outer form is multiplied, in order to be able to take up the same power on a larger scale. </text:p>
      <text:p text:style-name="Standard"><text:soft-page-break/>The smaller and smallest living beings unite already in themselves to bigger beings capable of life, and so also the smallest insects are bearers of spiritual power and are also always wisely added to the work of creation by the Lord of heaven and earth, for the purpose of the transfer and continuation of spiritual power. The contemporary man must pay special attention to how important also all these small insects are and remain in the total creation and how each existence serves so meaningfully again and again the preservation of another work of creation, how not one of the smallest beings is without meaning, both in earthly and spiritual sense..... </text:p>
      <text:p text:style-name="Standard">Amen </text:p>
      <text:p text:style-name="_30__20_Block"/>
      <text:p text:style-name="Standard"><text:span text:style-name="_31__20_Text">BD 0847</text:span> 4.4.1939<text:span text:style-name="_31__20_Text"> </text:span></text:p>
      <text:p text:style-name="Para_20_1">Vermin.... </text:p>
      <text:p text:style-name="Para_20_1">Technical aids.... </text:p>
      <text:p text:style-name="Standard">It is of extraordinary importance to know furthermore that the innumerable living beings must fulfill by themselves the functions which contribute again to the preservation of other living beings. </text:p>
      <text:p text:style-name="Standard">This is the case for example with all flying insects, that at the same time their food intake facilitates the transfer of the finest dust particles and thus serves the fertilization in the plant world. The finest tools must serve the living being for this activity, and so also the extremely finely constructed physique of such a being is to be explained, which represents a true miniature work of art in the creation of God. </text:p>
      <text:p text:style-name="Standard">The reproductive activity of the beings is not always so obvious to man, and still much less can he recognize the purpose of these with his physical eyes, he must rather take his recourse to faith and be convinced that nothing in the whole creation is without some task where always the one contributes to the existence of the other and is therefore necessary. Even what you humans call vermin is in a certain respect necessary for the continued existence of other living beings, and incidentally they also have the spiritual task of being bearers of an infinite number of spiritual entities and not least of all of testing through their earthly activity the power of resistance so necessary for man. </text:p>
      <text:p text:style-name="Standard">Life must offer man resistances of all kinds, since he can mature only by overcoming them. What sometimes seems unbearable to you, on the other hand, can even serve for the increase of your well-being also physically, because you again do not know the many dangers to which the body would be exposed without the small and very smallest living beings which are constantly active for the reduction of these, and which you are partly not able to see with your bodily eyes. Their abode is the earth's surface, water and the air.... </text:p>
      <text:p text:style-name="Standard">By means of man's technical inventions, the existence of the smallest living beings, invisible to the naked eye, has been established, but your knowledge extends only to a part of the infinite number of living beings, for the creation is composed, so to speak, of the tiniest living beings, which are <text:soft-page-break/>again in themselves a pure marvel and illustrate the wisdom and omnipotence of God, to him who is able to see with spiritual eyes and to the perfect spirit standing in the light..... </text:p>
      <text:p text:style-name="Standard">Amen </text:p>
      <text:p text:style-name="_30__20_Block"/>
      <text:p text:style-name="Standard"><text:span text:style-name="_31__20_Text">BD 0848</text:span> 4.4.1939<text:span text:style-name="_31__20_Text"> </text:span></text:p>
      <text:p text:style-name="Para_20_1">Pride.... </text:p>
      <text:p text:style-name="Para_20_1">Crash.... </text:p>
      <text:p text:style-name="Para_20_1">Spiritual bridge in danger.... </text:p>
      <text:p text:style-name="Para_20_1">Deception.... </text:p>
      <text:p text:style-name="Standard">You have been told that all pride leads to a fall and that it is much more difficult to reach the height again where a fall has preceded. Behold, My children, I warn you, for I see the inner nature of hearts, and I see with concern how the tempting arms of the world reach out to you.... I see that you are hesitating but still willing to let yourselves be taken.... I also see the unselfishness get lost, I see how you suddenly wants to rise to the heights, but in the earthly sense and no longer think of your spiritual task. </text:p>
      <text:p text:style-name="Standard">And this has the consequence that the bridges to the hereafter come into danger, that the pillars become shaky and I, as the Lord, must speak a word of power to avert this danger. Behold, when this danger is approaching, a sign shall be given to you so that you do not waver and go astray. For the world offers you nothing that I could not replace a thousandfold, no joy of the world will be deep and lasting, and all worldly happiness is only deception and appearance, and what you also think to gain on earth, is deception and without any spiritual benefit.... </text:p>
      <text:p text:style-name="Standard">And so a spiritual weakness is to be expected in all those who strive for honor and glory in the world. They cannot expect help at all, because they do not strive for what the help from above assures them. The purpose of life is always only the earthly life with its fulfillment, and everything spiritual remains foreign to them, all inclination applies to earthly goods, but they do not think of eternity. How am I supposed to intervene with blessing where they turn their back to Me.... how am I supposed to bless those who deny Me. And it denies Me Who are neglected with My Word for the sake of earthly ascent. Who wants to climb high and does not seek the spiritual height, his fall is imminent, and his struggle will be considerably harder, if he ever still seeks truth on earth. </text:p>
      <text:p text:style-name="Standard">Only intimate devotion, humble prayer and eager activity in love protects the earthly child from the danger of becoming an apostate, and where it threatens to become weak, it is to call to Me for help, and I want to help it in every trouble, because I know My children, and therefore I warn them in all love not to give away something precious in order to exchange a worthless treasure for it, which consists of an earthly reputation, happiness and wealth and yet leaves the human heart so destitute when the soul falls into darkness as a result. Therefore, shun the world, shun ostentation and remain humble, simple and modest, and leave all externals to those who <text:soft-page-break/>believe they cannot live without them.... They have their kingdom of heaven on earth and will have none to expect in the hereafter until they willingly give up everything and content themselves with little for the sake of their soul's salvation.... </text:p>
      <text:p text:style-name="Standard">Amen </text:p>
      <text:p text:style-name="_30__20_Block"/>
      <text:p text:style-name="Para_20_2">BD 0849 <text:span text:style-name="_31__20_Text"><text:s/>5.4.1939</text:span> </text:p>
      <text:p text:style-name="Para_20_1">Purpose of the work of creation.... </text:p>
      <text:p text:style-name="Para_20_1">No total annihilation.... </text:p>
      <text:p text:style-name="Standard">With the destruction of the world - i.e. all visible creation - all spiritual would remain undeveloped, it would find, so to speak, no more material which grants to it stay, and would remain therefore always and eternally in the same state, since no task would become to it, by which the spiritual could be brought to the maturity. It was therefore in the sense of the Creator to redeem this spiritual from inactivity on the one hand and the incompleteness on the other hand.... it was in his sense to draw all spiritual to himself what was never possible in this immature state; he gave him therefore innumerable possibilities to mature, and so the creation became as it were means to the end. Not the creation in itself is purpose and aim of the creating Divine power, but the final unification of all spiritual with God, which again became possible only by the creation. </text:p>
      <text:p text:style-name="Standard">Everything that is visible to the human eye has the great task to lead the spiritual that is hidden in itself to the eternal Divinity, because in all matter, the spiritual struggles upwards. If now the Divine Creator gives over any works of creation to destruction or annihilation by His will at times, then this is insofar wisely considered as it releases the spiritual which is sheltered in itself and which can now take up residence in a still existing or newly emerging creation.... </text:p>
      <text:p text:style-name="Standard">A total annihilation however.... a downfall of all creation would be eternal punishment for all still immature spiritual. However, the love of the Divine Creator is not of such a kind that He lets everything that went out from Him remain in such a state which does not correspond to the perfection of the Creator. Therefore a complete destruction of creation will never come into question, only a permanent change of everything existing, as far as it has association with matter. </text:p>
      <text:p text:style-name="Standard">Matter as carrier of all spiritual must be exposed to permanent change in order to secure permanent higher development; only with entry into the spiritual kingdom, matter is no longer needed, but still exists in the imagination of the imperfect spiritual being until it has freed itself from the last desire for it and then lives only in love, which is the epitome of all spiritual. </text:p>
      <text:p text:style-name="Standard">The moment of union with God can only occur in complete separation from all matter, and therefore all creation must have been lived through.... the soul must have conquered every form, every work of creation, it must have worked its way through everything visible, must have taken everything <text:soft-page-break/>spiritual from it, increased itself with it and now stand in all perfection before its Creator and long for the final union with Him. Then the work of creation has completely fulfilled its purpose and the spiritual has been brought to the heavenly Father and Creator from eternity..... </text:p>
      <text:p text:style-name="Standard">Amen </text:p>
      <text:p text:style-name="_30__20_Block"/>
      <text:p text:style-name="Standard"><text:span text:style-name="_31__20_Text">BD 0850</text:span> 5.4.1939<text:span text:style-name="_31__20_Text"> </text:span></text:p>
      <text:p text:style-name="Para_20_1">Sensual intoxication.... </text:p>
      <text:p text:style-name="Para_20_1">Procreation.... </text:p>
      <text:p text:style-name="Para_20_1">Purpose.... </text:p>
      <text:p text:style-name="Standard">What people resist the most is the acceptance of the teachings of a moral way of life, by which is to be understood a renunciation of any bodily sensual intoxication, which does not have as prerequisite, the will to awaken a new life. This urge is so strongly developed to be able to test the greatest will to resist, but very few people fight against this desire of the flesh. They give in to the bodily urge and seek perpetual satisfaction and thereby do so much harm to their soul, for they can no longer engage in pure spiritual activity, where the will to overcome this desire is so weakened. </text:p>
      <text:p text:style-name="Standard">The quite natural process in the procreation of man is connected by the Divine Creator in wisest insight with physical well-being, in order to cause him again and again to procreate and to give the souls waiting for embodiment thereby opportunity to step into earthly existence. This is the sole purpose of the union of man and woman, and should be well-considered, and by strict restraint and self-mortification, any sensual intoxication should be controlled as far as possible. </text:p>
      <text:p text:style-name="Standard">Instead of this, one tries to avoid the greatest earthly task and gives oneself without limits only to the bodily desires, even to let these soon become the mainspring of life and thereby to prepare an insurmountable obstacle for the soul, which does not let it find the way to the height. It is held to the earth by this bodily desire and cannot lift itself upward by its own strength; again and again it sinks back and has to struggle immeasurably through the drive of the body for the fulfillment of its desire. </text:p>
      <text:p text:style-name="Standard">The organs of man do not absolutely need the desire to be satisfied, but man can very well educate himself to abstinence and overcoming his desires, because the desire increases the more it is satisfied, and can also be tamed in the same measure, if the will is strong and man is aware of what damage he causes to the soul when the body is completely satisfied. But people do not want to accept this, they do not want to impose any restriction on themselves and therefore rage against their own soul in order not to let the body live in want.... And the actual purpose of their body, to beget more humans, they completely disregard, thereby not only harming themselves, but at the same time denying the souls wanting to embody themselves, the entrance into the human body and thus prevent the new birth.... </text:p>
      <text:p text:style-name="Standard">Amen </text:p>
      <text:p text:style-name="_30__20_Block"><text:soft-page-break/></text:p>
      <text:p text:style-name="Para_20_2">BD 0851 <text:span text:style-name="_31__20_Text"><text:s/>6.4.1939</text:span> </text:p>
      <text:p text:style-name="Para_20_1">Sinking into mental problems.... </text:p>
      <text:p text:style-name="Para_20_1">Flight of fancy.... </text:p>
      <text:p text:style-name="Para_20_1">Idle life.... </text:p>
      <text:p text:style-name="Standard">The only possibility for man to leave the valley of the earth matured and perfect, is the conscious immersion in spiritual problems, because only now the spirit in man becomes active through free will, and now the distance from the Divine original Spirit diminishes in the same measure as man follows the desire in himself, which is directed to the Father of the universe. And so it follows that the earthly child's separation from the Father is not insurmountable and that it only lies in the will of the individual to bridge this gulf, and this by that very flight into spiritual spheres, which can bring full success if the earthly child consciously devotes itself to this work. </text:p>
      <text:p text:style-name="Standard">Who sees the earthly task only in moving away from earth in spirit, who believes to find the true home far above earth and who seeks connection to that spiritual world through the power of this belief, he has again and again the opportunity to increase his knowledge about spiritual things, and he is introduced to everything he needs to know and can thus undertake the high flight in fullest security to reach the final goal. Thus the earthly world can only be looked at with worldly eyes, it fulfills worldly desires and is also used in every respect purely worldly, while the spiritual eye can wander into endless distances and what it sees there, satisfies the longing of the spirit and is therefore desired and striven for again and again. </text:p>
      <text:p text:style-name="Standard">People do not consider which spiritual devotion is at their disposal, they disregard what exceeds all earthly things in value.... they chase after sham goods and carelessly pass by the real wealth, and their end will be that they have to recognize the idle run of their life. They will leave the valley of the earth in the poorest spiritual condition and have to struggle bitterly in the hereafter for what they could acquire on earth with ease and rejected through their own fault where it was offered to them.... </text:p>
      <text:p text:style-name="Standard">Amen </text:p>
      <text:p text:style-name="_30__20_Block"/>
      <text:p text:style-name="Standard"><text:span text:style-name="_31__20_Text">BD 0852</text:span> 6.4.1939<text:span text:style-name="_31__20_Text"> </text:span></text:p>
      <text:p text:style-name="Para_20_1">Source of truth.... </text:p>
      <text:p text:style-name="Para_20_1">Spiritual community.... </text:p>
      <text:p text:style-name="Para_20_1">Spiritual light.... </text:p>
      <text:p text:style-name="Standard">You are introduced to completely unknown areas and therefore have an extraordinarily versatile knowledge. This alone should make the doubter suspicious that in such a short time a man can be considered to be versed in many things, but at the same time he can go on and on from the first source and, as it were, never reach the bottom of all knowledge, because whether he also draws and draws, the source is inexhaustible, it will only always let the living water flow out, and whoever wants to draw and drink from the <text:soft-page-break/>Source of truth, remains eternally grateful to the heavenly Father for His love. </text:p>
      <text:p text:style-name="Standard">So there remains a perpetual spiritual community, a circle of spiritually striving and spiritually instructing beings, which receive and give uninterruptedly and only for the purpose of the advancement of the soul. Only the one who professes to this community also remains in contact with the beings on the other side, who want to put man already on earth into a state which brings them closer to the Divine Savior. </text:p>
      <text:p text:style-name="Standard">The light which goes out from the sun visible to you, has the power to have an invigorating effect on everything which is exposed to its rays. Now, however, the spiritual light has the same task in an even stronger measure - it is to have an invigorating effect on all thinking of humans and is ultimately also to be further transferred to the willing earthly children, because its power is incredibly strong and fills everything with life, it gives the right content to people who wish to stand in this light. </text:p>
      <text:p text:style-name="Standard">And therefore it is commanded to cultivate the spiritual knowledge, i.e., to consider it as solely important in earthly life and to use every opportunity to reach the circle of light of Divine grace, which is nevertheless offered to man in exactly the form that the spiritual world on the other side places itself in the service of the Lord and instructs man in his will without restriction, only adapted to the will of the receiver, who alone determines the extent in which spiritual good is imparted to him. Because the will of man is determining.... he can receive and reject, he can be either eager, or sluggish or reluctant to receive the gifts from above, and the spiritual success of man will also be accordingly.... </text:p>
      <text:p text:style-name="Standard">Amen </text:p>
      <text:p text:style-name="_30__20_Block"/>
      <text:p text:style-name="Standard"><text:span text:style-name="_31__20_Text">BD 0853</text:span> Good Friday 7.4.1939<text:span text:style-name="_31__20_Text"> </text:span></text:p>
      <text:p text:style-name="Para_20_1">Jesus' suffering and death.... </text:p>
      <text:p text:style-name="Para_20_1">Hour of death.... </text:p>
      <text:p text:style-name="Standard">The soul suffers if it loves. And that is why the Savior has exemplified His suffering to you, and this out of love for mankind. When you remember His hour of death, your heart will also feel deep sorrow, if you have glowed with love for the Savior and offered your heart to Him. In the agonizing hour of death, His body was subjected to unbearable pain; He felt the shame of the exaltation on the cross twice over, because His own children beat Him at the stake and shouted scorn and derision in His face.... No other man on earth has suffered what Jesus took on His sanctified shoulders out of love for mankind, nor has anyone resolved his earthly life in such torture, and yet the Divine Redeemer did not fight His suffering and death.... He voluntarily took it on His shoulders and thereby acquired eternal bliss for mankind. </text:p>
      <text:p text:style-name="Standard">And so you also have to go through suffering and sorrow if you want to participate in the great work of redemption and its blessing. Consider that you also have to present your guilt of sin to the Savior, that you have to ask <text:soft-page-break/>Him to have mercy on your guilt of sin, and then the Lord in all love and gentleness will let Himself be involved to avert your suffering, to keep everything away from you and to redeem you from the guilt of sin, because His goodness and gentleness is indescribable, He includes all in His love who want to belong to Him and trustingly reveal their suffering to Him. </text:p>
      <text:p text:style-name="Standard">To them He is a savior from all misery, He protects them from all adversity, and He transforms everything oppressing them into the state of freedom and redemption, the soul is freed from its burden - and full of hope and relieved of all worries, the earthly child hands itself over to the grace of the Father in heaven.... and it will not ask in vain for the help of the Divine Savior, if it only remembers the hour of the Lord's suffering with faith and deepest compassion and is ready to bear all its suffering devotedly in God's will for the redemption of mankind from the sleep of death to eternal life..... </text:p>
      <text:p text:style-name="Standard">Amen </text:p>
      <text:p text:style-name="_30__20_Block"/>
      <text:p text:style-name="Standard"><text:span text:style-name="_31__20_Text">BD 0854</text:span> 8.4.1939<text:span text:style-name="_31__20_Text"> </text:span></text:p>
      <text:p text:style-name="Para_20_1">Spirit of God.... </text:p>
      <text:p text:style-name="Para_20_1">Revelations.... </text:p>
      <text:p text:style-name="Para_20_1">Science and true scholarship.... </text:p>
      <text:p text:style-name="Standard">The most diverse opportunities are offered to people, and each one should be used in the most exhaustive way. For the strengthening of the spirit take up the following: As far as the eternal Godhead allows it, people move in the center of the Divine activity of love, and only undivided attention lets recognize such. Where, however, the Divine will has created a field of activity - </text:p>
      <text:p text:style-name="Standard">which from the human point of view is incomprehensible - only the Spirit of God awakened to life, is able to find the right explanation, because what comes to light, exceeds human ability to comprehend.... People think themselves able to unravel on their own, what, but it is the intervention of Divine love and therefore only comprehensible to people if they also stand in love. </text:p>
      <text:p text:style-name="Standard">They know how to solve the strangest entanglements of human experience and to explain them intellectually, but it is impossible for them to regard what appears incomprehensible to them as Divine activity and to try to grasp it spiritually. And so an ultimatum is set for them.... The Lord demands from His faithful complete submission and compliance with His commandments and assures them of higher knowledge, so that every man can acquire spiritual knowledge, if he only fulfills his duty to God. </text:p>
      <text:p text:style-name="Standard">A general standstill has occurred, which causes the Divine commandments to no longer be respected and that thus the spiritual state has experienced a certain decline.... People close their eyes and ears to the gifts from above, they prefer spiritual blindness, and this leads to complete alienation from God and a certain inability to recognize everything Divine. All indications in this regard are in contradiction with human thinking, and a scientific explanation, which runs counter to the Divine revelation, is accepted <text:soft-page-break/>without contradiction, while one rejects the truth superiorly. So today everything stands in the sign of the science, they incessantly brood, calculate and investigate without finding a completely satisfying result, but people pass by the pure truth and therefore remain constantly mistaken and entangle themselves in contradictions. </text:p>
      <text:p text:style-name="Standard">Boundaries will therefore be drawn, and the true scholarship will be found only where the Divine activity is recognized and thus the eternal Godhead Itself works in man. And the result of all human research will truly deviate considerably from the wisdom given to those who research in God. </text:p>
      <text:p text:style-name="Standard">And so the Lord considers all those who desire Him and does not allow them to fall into error.... </text:p>
      <text:p text:style-name="Standard">Understandably, however, He will also remain far away from those who rely on their own strength and withdraw from the Divine sphere of activity; they cover the earthly path in vain, and their spirit will not be awakened to life, since they flee from the Divine power.... </text:p>
      <text:p text:style-name="Standard">Amen </text:p>
      <text:p text:style-name="_30__20_Block"/>
      <text:p text:style-name="Standard"><text:span text:style-name="_31__20_Text">BD 0855</text:span> 8.4.1939<text:span text:style-name="_31__20_Text"> </text:span></text:p>
      <text:p text:style-name="Para_20_1">Father's words.... </text:p>
      <text:p text:style-name="Standard">See, My child, your restlessness has its reason. The soul seeks the connection with its Saviour and longs for a permanent union with Me, and therefore everything earthly hinders its union.... It still feels its bound state, as it were, and longs for liberation. And when this desire has become so strong that it sees in Me alone its Saviour, that it also sees in Me the goal of its longing, when it desires Me alone and has turned away from everything earthly, then it has passed its probationary period on earth and only waits for the day when it will be called away into eternity, where it will then receive complete fulfilment of its longing. </text:p>
      <text:p text:style-name="Standard">But as long as the earthly fulfillment of duty is still incumbent on it, it must also still carry the body's fetters, but its spirit can unite with Me. And this will also be a blissful state, even if the body cannot feel it on earth. And so take hold of patience and accept the advice as a sign of My love, which is also to give you inner peace: Seek Me always and constantly desire to receive Me into your heart.... and your longing will be fulfilled still on earth; for whom I make happy with My love, his longing is satisfied and yet again increased immeasurably. </text:p>
      <text:p text:style-name="Standard">And so you look forward to the hour in which your heart will tremble; whatever the body still has to overcome, the soul will only grow stronger through it and join ever more intimately to Him Whose love it longs for. In the hour of union, even the body is no longer an obstacle, but completely devoted to the soul. And for the rest of its life on earth, the soul has no struggles ahead of it, for it has reached its goal in the union with its Lord and Savior. It can complete its life in the certainty that it has entrusted itself to the right Guide and is loved by Him for all eternity..... </text:p>
      <text:p text:style-name="_30__20_Block"/>
      <text:p text:style-name="Standard"><text:soft-page-break/>Amen </text:p>
      <text:p text:style-name="_30__20_Block"/>
      <text:p text:style-name="Standard"/>
      <text:p text:style-name="Standard"><text:span text:style-name="_31__20_Text">BD 0856</text:span> 9.4.1939<text:span text:style-name="_31__20_Text"> </text:span></text:p>
      <text:p text:style-name="Para_20_1">Father's Words.... </text:p>
      <text:p text:style-name="Para_20_1">Audible Voice.... </text:p>
      <text:p text:style-name="Para_20_1">Trust and firm faith.... </text:p>
      <text:p text:style-name="Standard">You shall follow the voice of the heart, My child, and you will be wonderfully strengthened in all adversity and danger. And if the admonition from above comes to you not to become lukewarm, then this happens not least for your own sake. Therefore, never neglect to listen inwardly for every question which you present to your Creator, and the answer will be offered to you brightly and clearly, if you desire to receive it and do your part to receive it, i.e. listen to the voice sounding in your heart. </text:p>
      <text:p text:style-name="Standard">And so hear the following: I am always close to you and know about all your worries.... why don't you entrust yourself to Me without limits? I want My children to come to Me with every concern, because I want them to go through life lightheartedly, and this is in their power, if they entrust all suffering to Me, so that I help them to bear it. I want them to be one with Me, that they come to Me in sorrow and joy, that they do not take a step without Me, that they consult Me in all hardships of daily life. I want to be the one who reigns in them, to whom they flee with every request </text:p>
      <text:p text:style-name="Standard">.... I will be everything for them, friend and brother, and they shall never be afraid to come to Me, whatever oppresses them.... </text:p>
      <text:p text:style-name="Standard">Because only when the soul seeks Me again and again and can never be without Me, the heart is ready to receive, and I can take residence in it and remain with the earthly child until all eternity. </text:p>
      <text:p text:style-name="Standard">So you too desire nothing else than the final union with Me, and you will always and constantly hear My voice, and it will soon sound in you audibly and clearly announce My will to you.... If you want to hear Me, then always listen only inwardly.... Give yourself over to firm faith, and everything you want, will happen.... </text:p>
      <text:p text:style-name="Standard">My child, if this assurance is given to you, why don't you give yourself to My words with full confidence? He who created the whole world, will surely also be able to accomplish this and to express Himself to you audibly? If you trust your Savior without reserve, all gates will open to you, and it will be revealed to you what you desire to know. My Spirit has loved you since forever, It has embodied Itself in you, and It strives for unification with Me, because the separation from Me is a sorrowful state for it.... If you now believe, firmly and without doubt, every separation will be bridged. The Spirit out of God unites with Me again and also brings about the same.... he formu-lates and shapes as it is His will, because this will is the same which the Divine Spirit expresses.... </text:p>
      <text:p text:style-name="Standard"><text:soft-page-break/>And so also firm faith must bring about that you overcome the burden of the earth with ease; it must be so strong that you can master everything by your will; because the power lies only in faith </text:p>
      <text:p text:style-name="Standard">.... it is the right faith, even strength from God, by virtue of which everything must succeed what is undertaken in such a state of faith. (Here three lines are inserted in shorthand, we cannot read them = ed.) Take refuge in prayer and remain intimately united with your Savior and Redeemer, so that He may strengthen you in the Spirit.... </text:p>
      <text:p text:style-name="Standard">Amen </text:p>
      <text:p text:style-name="_30__20_Block"/>
      <text:p text:style-name="Standard"><text:span text:style-name="_31__20_Text">BD 0857</text:span> 10.4.1939<text:span text:style-name="_31__20_Text"> </text:span></text:p>
      <text:p text:style-name="Para_20_1">Fulfilling the predictions of Scripture.... </text:p>
      <text:p text:style-name="Para_20_1">Receiving the Word.... </text:p>
      <text:p text:style-name="Standard">"Search in the spirit," says the Lord, "and you will stand in the truth...." Who is better able to guide you into the truth than the Lord and Master Himself.... It happened by His will that door and gate opened to the spiritual world. He let the call from the earth resound in the beyond, and to those who asked for an answer, it was given, because all will gets fulfilled, which the spirit expresses. </text:p>
      <text:p text:style-name="Standard">Thus began the new time that will take its course. The Lord referred to this time, He mentioned it during His walk on earth, He also indicated the time when the spiritual decay of mankind would begin and great distress would come over the earth. He has mentioned all the events that precede the difficult time, and has also pointed out the visible strengthening that is offered to His own from heaven, so that they should not perish without protection and desolation in the general chaos..... </text:p>
      <text:p text:style-name="Standard">If you now pay attention to the appearances of the present time, you will also know that the time is near.... and you will also have to understand that also those predictions have to come true which point to the connection from earth to the hereafter, and all this will no longer seem so improbable to you if you recognize that the Scripture is coming true. The visible help that is offered to you is only to restore the faith that you have already lost, the faith in the eternal Godhead, Who dwells visibly and tangibly among you, recognized by those who love Him and keep His commandments. </text:p>
      <text:p text:style-name="Standard">It is to give you faith in His immeasurably great love which He would like to bestow on every earthly child if it does not resist this Divine love. And that is why he announces Himself in a form which is to stimulate human thinking and at the same time testifies of the constant care which is meant for His earthly children. </text:p>
      <text:p text:style-name="Standard">Whoever respects these gifts, whoever receives them as daily bread from the heavens, whoever lets them become the sole purpose of his life, whoever desires to live in fullest truth, the Lord is close to him at all times. And he never has to fear that the Lord could limit His grace or completely can-cel it.... It is rather pleasing to the Father in heaven, if the earthly child <text:soft-page-break/>asks for the wisdom from the heavens. Every spiritual desire will be met, and the Lord blesses those who desire Him and His Word. </text:p>
      <text:p text:style-name="Standard">Who feels drawn to the height, the Father's love grasps him and gives him carefully what he needs for his flight.... Enlightenment in all things, advice and help, strength, comfort and everlasting grace.... and where love for the heavenly Father is the driving force, the earthly child will soon be provided with knowledge which sufficiently explains all Divine miracles of creation to him and yet is also exceedingly blissful for the person still living on earth who makes himself worthy of the Lord's great grace and endeavours to inform erring humanity of God's visible activity. And so this proclamation will also be understandable to the people who long for God, while the person who does not acknowledge the Divinity, will never grasp the deep meaning of the words from above and therefore does not feel such a longing for truth in himself, because this is only the prerogative of the person who devotes himself to the Father in heaven in all love, that he receives the Words of love from above.... </text:p>
      <text:p text:style-name="Standard">Amen </text:p>
      <text:p text:style-name="_30__20_Block"/>
      <text:p text:style-name="Standard"><text:span text:style-name="_31__20_Text">BD 0858</text:span> 12.4.1939<text:span text:style-name="_31__20_Text"> </text:span></text:p>
      <text:p text:style-name="Para_20_1"><text:span text:style-name="_31__20_Text">Audible</text:span> inner Voice.... <text:span text:style-name="_31__20_Text"><text:s/></text:span></text:p>
      <text:p text:style-name="Standard">Try to hear the inner voice audibly, My child, and give yourself often to the inner contemplation that you live through everything spiritually, so to speak, what is set to you as a task. Hearing My voice in this way, is far more vivid and brings you faster forward on the way of self-liberation from earthly fetters. Behold, in that night which preceded My death, I instructed My disciples in the same way and gave them fullest knowledge through the audible inner voice. My suffering and death on the cross, however, robbed them of all certainty, and doubt entered their hearts again. </text:p>
      <text:p text:style-name="Standard">And so, as it were, a barrier was formed again for the direct connection with Me. </text:p>
      <text:p text:style-name="Standard">If I now desire to speak to you in this way and it only depends on your will to hear Me, then it must be your innermost endeavour to put yourself into the state which lets you hear My voice audibly. For then, as it were, a considerable way to the height is overcome, this is a progress, which brings unimaginable advantage to the soul that it can enter into unhindered intercourse with Me at any time.... </text:p>
      <text:p text:style-name="Standard">To use the spiritual connection in the most exhaustive way, must constantly be the first desire, and also every opportunity must be used to be able to work on earth in such a way, as it is your destiny. </text:p>
      <text:p text:style-name="Standard">The content of life is only then completely satisfying when all and every possibility is used which brings about the maturing of the soul. And to this belongs the extraordinarily willing acceptance of the revealed Divine will and the use of the Divine grace abundantly offered to the earthly child. </text:p>
      <text:p text:style-name="Standard">And it is such a grace when the Lord expresses Himself audibly to His child. From a spiritual point of view, the child will then have the possibility to <text:soft-page-break/>receive.... and will no longer need to make the reception of the Divine word dependent on external circumstances, which often made the connection difficult for the earthly child, but it will be able to establish this connection at any time and may always be certain of the Divine Word. And so the admonition goes out to you to overcome all inhibitions and to entrust yourself wholeheartedly to the Father in heaven, so that He can instruct you in a blissful way, so that you can enter into even more intimate contact with Him and hear His Word directly.... Such happiness on earth alone is worth striving for, regardless of the spiritual advantage, which is unimaginable.... </text:p>
      <text:p text:style-name="Standard">Amen </text:p>
      <text:p text:style-name="_30__20_Block"/>
      <text:p text:style-name="Standard"><text:span text:style-name="_31__20_Text">BD 0859</text:span> 12.4.1939<text:span text:style-name="_31__20_Text"> </text:span></text:p>
      <text:p text:style-name="Para_20_1">Enlightenment and instruction from above.... </text:p>
      <text:p text:style-name="Para_20_1">Time of suffering for unbelievers.... </text:p>
      <text:p text:style-name="Standard">It is a special privilege which the Lord bestows on the earthly children, that they are constantly found worthy of His Word and are constantly instructed in the teachings concerning eternity.... It is not the earthly life itself that is important, but how it is used for eternity.... That alone is worthy of attention. But if people are given enlightenments from above, they remain unteachable, because they simply do not accept the Divine teachings as what they are.... And so, with irresponsible carelessness, earthly life is only used in an earthly sense, but eternity is hardly thought of. </text:p>
      <text:p text:style-name="Standard">Too much attention is paid to the earth and for this reason connections are established, which aim at exactly the opposite, as an intimate union of spiritually related souls.... Measures are taken which result in a strong upheaval in the spiritual field. If all those who instinctively lean towards the teachings of a higher being would correctly recognize the danger mankind is heading for, soon all Divine wisdom would be desirable, and it would be accepted wherever it was offered to mankind. </text:p>
      <text:p text:style-name="Standard">But if now everything imaginable is undertaken to eradicate all faith among mankind, and it is pointed out again and again that only few can fathom the deepest knowledge intellectually, such a spiritual emptiness will soon be spread among the people.... and nothing will be able to alleviate the spiritual misery on earth, because the admissions, which are purest spiritual good, will be laughed at and scoffed at, they will not want to examine them first as completely improbable, but will immediately reject them with the reason that mankind has always gone the same way and there can be no question of a justification in the sense of tradition. </text:p>
      <text:p text:style-name="Standard">Now also in the coming time the time of suffering will begin for the unbelievers, so that in this time man will assert himself and take refuge in God as the sole Creator of heaven and earth, and, if the Word of God is then offered to him and he receives it, he can be controlled of the spiritual misery by the grace of the Lord. In the same proportion as he wants to perfect himself, man will also be allowed to receive the word of love, comfort and Divine mercy, without which he would truly walk his earthly <text:soft-page-break/>path in vain; he would always want to pursue only the peace and comfort of daily life and would by no means be able to grasp the sole meaning of human life or correspond to it in the least and thus would have lived life completely in vain. </text:p>
      <text:p text:style-name="Standard">But the infinite love and goodness of God has created the balance and has mercifully taken care of mankind by taking care of the revival of His earthly children, and again it is only up to the will of the individual to become a partaker of this great grace, because the Lord wants to help everyone.... </text:p>
      <text:p text:style-name="Standard">But whoever still rejects help can no longer be helped, for it is not good to preach repentance to a hardened sinner, and if man does not want to accept the Word of God, then he is like the hardened sinner who prefers to remain in his guilt of sin rather than take the path of repentance, if he is lovingly made aware that this is the only path to eternal life.... </text:p>
      <text:p text:style-name="Standard">Amen </text:p>
      <text:p text:style-name="_30__20_Block"/>
      <text:p text:style-name="Standard"><text:span text:style-name="_31__20_Text">BD 0860 </text:span><text:s/>13.4.1939<text:span text:style-name="_31__20_Text"> </text:span></text:p>
      <text:p text:style-name="Para_20_1">Signs of aging.... </text:p>
      <text:p text:style-name="Para_20_1">Striving for physical elasticity for earthly reasons.... </text:p>
      <text:p text:style-name="Para_20_1">Violent event.... </text:p>
      <text:p text:style-name="Standard">The earthly task is easy to name when the price is set against it; for only a short time of struggling is needed to be able to enjoy the eternal glories. The older man becomes, the easier the sacrifice of renouncing earthly pleasures becomes for him, and thus also the gaining of eternal bliss becomes more promising. And it is again only his will that he puts a stop to the desire, that in him nothing more longs for the world and he thinks of the life after death. </text:p>
      <text:p text:style-name="Standard">The wise of the world - i.e. those who believe they are - place earthly fulfillment in the foreground until old age. They are anxious, so to speak, not to let this very drive for fulfillment get lost.... </text:p>
      <text:p text:style-name="Standard">their attention is focused on being able to meet the same requirements as in youth for as long as possible, and this is erroneous human thinking, for man should rather know thanks to his soul, which no longer demands life-fulfillment.... The so-called signs of old age should be joyfully welcomed, because they are steps towards the right goal.... In unrestrained enjoyment of life, however, it is impossible for man to mature; it is never possible to satisfy both the demands of the world and spiritual progress. And so it is only regrettable if people anxiously strive to maintain a certain physical elasticity until old age.... </text:p>
      <text:p text:style-name="Standard">The body can certainly fulfill its earthly activity, and it will also be given strength for it, as long as this activity is just the fulfillment of duty and serves the welfare of mankind. But if it only wants to be performed in order to be able to indulge in the undivided enjoyment of life, and the body only wants to remain young and efficient for this reason, such a desire for strength and always constant elasticity is to be called a purely earthly one and is never to be approved of in the Divine sense. </text:p>
      <text:p text:style-name="Standard"><text:soft-page-break/>What is good for people once they have established the spiritual connection, the Father in heaven will already provide for them, but to strive for it with all earthly senses and means is worthless, because man thinks primarily of the temporal, but not the eternal well-being and does not think of his transience.... </text:p>
      <text:p text:style-name="Standard">An enormous event will soon make you aware of this transitoriness of all earthly things.... And good to him who from now on evaluates his life differently and strives spiritually. As soon as the world sees itself confronted with an experience which does not fit at all into its plans and calcula-tions, opportunity is also offered for a complete overthrow in the spiritual field, for man is brought out of the equilibrium of his thinking, and if he now seizes this opportunity, this world-event can be of unspeakably beneficial influence on the soul of man and therefore also for his fate in eternity. </text:p>
      <text:p text:style-name="Standard">Only the will to do what is right must be one's own product; everything else the Heavenly Father takes into His hands in loving care..... </text:p>
      <text:p text:style-name="Standard">He now guides man, whose will became active on his own authority, so visibly that the searching soul recognizes Divine rule and willingly surrenders to this guidance. But who always only puts himself and his physical well-being in the foreground, his will is only directed to earthly advantage, and such a man can also never be forced by the eternal Divinity to the knowledge or to the right thinking, because the will of man is free and it will not ever be touched, so that every being shall seek and find the right relationship with God in fullest freedom of will.... </text:p>
      <text:p text:style-name="Standard">Amen </text:p>
      <text:p text:style-name="_30__20_Block"/>
      <text:p text:style-name="Standard"/>
      <text:p text:style-name="Standard"><text:span text:style-name="_31__20_Text">BD 0861</text:span> 13.4.1939<text:span text:style-name="_31__20_Text"> </text:span></text:p>
      <text:p text:style-name="Para_20_1">Care of the inner life.... </text:p>
      <text:p text:style-name="Para_20_1">Contemplative leisure time.... </text:p>
      <text:p text:style-name="Standard">Whoever wants to enjoy the Divine grace, will never go empty-handed, and so today a spirit-being will communicate itself to you with the fullest will of the Lord. A representation will be given to you, which refers to the inner life and its right formation. It cannot remain hidden from you how little people are concerned with spiritual questions just now. They all fear a sure knowledge and therefore avoid it. And precisely this evasion is the evil that brings the greatest harm to man. The constant attempt of the spiritual forces fails one after another; they do not succeed in making the human heart hungry and prepare it for the reception of the Divine gift, and even less is such evasion useful for the inner formation of the <text:span text:style-name="_31__20_Text">soul</text:span>.... </text:p>
      <text:p text:style-name="Standard">A person without faith can also explainably not have a pronounced inner life, or rather, all his thinking is concentrated on purely earthly things, which fill him up enough, so that he never finds the time for a contemplative, inner leisure hour. And every person should allow himself such an hour of leisure.... an hour that is spent in intimate contact with the Divine Savior and used accordingly. Man should sacrifice at least one hour a <text:soft-page-break/>day to his Savior, and this hour will be blessed a thousand times over, for such a contemplative hour can bring about exceedingly pious thinking, the realization of one's own "I" can make the earthly child realize its nothingness, and this can stimulate the willing man to cooperate in the kingdom of God and have an exceedingly beneficial effect. </text:p>
      <text:p text:style-name="Standard">And such an hour brings about contemplation about spiritual problems, and even the non-pious man sometimes sends questions into the universe, which at first excite his interest only purely scientifically, however, over time the same man changes inwardly and also brings him closer to the question of his departure, which now can be of inestimable value for a believing mind, in that now the spirit, which still slumbers unawakened in man, begins to stir and only waits for the willing devotion of the earthly child to become active. </text:p>
      <text:p text:style-name="Standard">Everything that goes on outside of man sometimes keeps the soul from its beneficial task, therefore man should immerse himself in regular contemplations, he should leave everything earthly aside in this time and only think about such questions which concern the eternal life.... he should think deeply in the heart of the Creator and consider himself as His creature and ask for enlightenment about his actual destiny. </text:p>
      <text:p text:style-name="Standard">And when this has become his, he should investigate himself, remove all impure thinking from his heart and make it habitable for the highest and best Being.... he should strive for perfection.... he should connect all earthly activities with deep questions concerning the salvation of the soul.... he should look at himself as if he were an unknown creature, so that he may completely recognize his faults and weaknesses and relentlessly strive to conquer them.... he should continue to leave no stone unturned which could contribute to awakening the same striving and desire in his fellow human beings.... he should seek spiritual exchange as often as possible and thus continue to care for the shaping of his soul, so that the heart as a receptacle of Divine truth is presented to the Lord in such a way that He henceforth takes it into His care and protects it from every danger from the outside.... For as man takes care of his inner life, blessings will one day accrue to him, his spiritual alertness will bring him success, and he will no longer pay attention to the world, so that he will be granted insight into spiritual spheres, because he first paid attention to his inner life.... </text:p>
      <text:p text:style-name="Standard">Amen </text:p>
      <text:p text:style-name="_30__20_Block"/>
      <text:p text:style-name="Standard"><text:span text:style-name="_31__20_Text">BD 0862</text:span> 14.4.1939<text:span text:style-name="_31__20_Text"> </text:span></text:p>
      <text:p text:style-name="Para_20_1">Blessing of God.... </text:p>
      <text:p text:style-name="Para_20_1">Prayer and success of the work.... </text:p>
      <text:p text:style-name="Standard">It is irresponsible carelessness if the Lord is not thought of before any work is started. If it is in man's power to receive the blessing of the Lord, which then makes all work easy and successful for him, and he does not pay attention to this blessing, then all burden and responsibility rests on his shoulders alone, and he will therefore have to toil and strain much more <text:soft-page-break/>than if he entrusts himself to the Lord and asks Him for His help.... But where the work on earth is successful even without the invoked help and man does not think he needs God's blessing, there good spiritual power is not always involved in the success of the work, but often it arises with the support of the opposing power to prevent man from turning in prayer to the Creator of heaven and earth for assistance. </text:p>
      <text:p text:style-name="Standard">Therefore an apparently successful striving on earth without recourse to the Divine Lord must not be misleading or misjudged.... from it the fallacy must not be drawn that man can very well do without the Divine help without suffering damage.... Only as long as he is completely ignorant and therefore does not consciously neglect the Divine commandments to ask for blessings, no disadvantage will arise for him and he will be protected from the influence of the opposing power, but if he acknowledges an eternal Divinity and recognizes in it his Creator and Ruler in earthly existence, but intends to carry out his earthly activity without His help, he will now often be offered resistance.... </text:p>
      <text:p text:style-name="Standard">He will have to recognize his powerlessness by failures and difficult successes; he will have to realize that he does not always have the success of his work in his hands; he will feel that a certain resistance is set against him from above, which he can remove himself by right thinking. And if he has made good use of his thinking and trustingly revealed himself to the Father in heaven and entrusted his work and its success to Him, he will be worthy of the blessing from above and need never fear that it will be withdrawn from him, as long as he wishes to stand in God's blessing and expresses this through prayer and trusting devotion. </text:p>
      <text:p text:style-name="Standard">To stand in the blessing of God means to be able to go through life light-heartedly, to be relieved of earthly worries and to be able to hand over all heaviness to Him.... And this awareness lets man go through life joyfully and cheerfully, he no longer bears the responsibility alone, but has handed it over to the Lord, and only where man wavers in faith or becomes careless in prayer, the hardships of life also approach him again and drive him to renewed reflection on his own weakness without Divine help, so that man clearly recognizes that his earthly path leads astray, if he does not avail himself of Divine help and consciously asks the Father in heaven for blessing.... </text:p>
      <text:p text:style-name="Standard">Amen </text:p>
      <text:p text:style-name="_30__20_Block"/>
      <text:p text:style-name="Standard"><text:span text:style-name="_31__20_Text">BD 0863</text:span> 14.4.1939<text:span text:style-name="_31__20_Text"> </text:span></text:p>
      <text:p text:style-name="Para_20_1">Spiritual influence.... </text:p>
      <text:p text:style-name="Para_20_1">Direct connection.... </text:p>
      <text:p text:style-name="Para_20_1">Thought transmission.... </text:p>
      <text:p text:style-name="Standard">To influence the thinking of people requires great love and patience on the part of the spiritual beings assigned to do so. The more distant people are from spiritual problems, the faster they reject sudden thoughts which are the expression of those spiritual forces and hastily turn again to such <text:soft-page-break/>thoughts which refer more to their earthly life. Thus, the spiritual power has little influence on such people..... </text:p>
      <text:p text:style-name="Standard">It is their duty to work only in the spiritual field, to transmit only purely spiritual thoughts and teachings to the people, and just these meet in most cases with certain rejection. And therefore it must be administered with greatest love and patience of this office, if any success is to come to light. A spiritual being cannot always express itself in direct connection from the beyond to earth and is therefore also only rarely heard consciously. Thought transmission, however, is much more difficult to carry out, because the human being often resists, because he just rejects spiritual instruction for as long as he does not deal with it consciously. </text:p>
      <text:p text:style-name="Standard">The thinking man often asks questions to the Deity and may also receive the answer at any time, but in another way than is usual among humans, and it requires faith and trust in God to accept this answer, which comes to him in the form of thoughts, also as Divine answer. Who really desires the truth, to him also the truth will come.... And who recognizes highest omnipotence and love in God, he will not doubt that an answer comes to him from above, from where alone enlightenment can come to man. </text:p>
      <text:p text:style-name="Standard">Many things are so simple and only document the intimate love of the heavenly Father for His children. But the human intellect picks up everything in such a way that the simple can no longer be recognized properly. Man then tries to fathom in the most circumstantial way what can be explained to him easily and comprehensibly, if he would only pay attention to his thoughts, which truly give him the right answer in the quickest way. For the spiritual power uses the receptiveness of the earthly child - i.e., it is immediately ready to give and to work, where the smallest question concerning spiritual matters also betrays the will of man to reach the truth. </text:p>
      <text:p text:style-name="Standard">The spiritual beings welcome it with exceeding joy when they can be active and are allowed to instruct a truth-hungry heart. Only, what is revealed to the people in thought, will rarely be spread as pure truth.... Many a man forms a judgment on the basis of this thought-influence, which also corresponds to the truth, he will however very rarely be able to transfer these his thoughts, which are supposedly the product of his own brooding, to other people as truth, because man also puts down all thinking as unreliable, thus can the expressed revelations never be produced as a proof of truth. </text:p>
      <text:p text:style-name="Standard">Only in the direct connection from the beyond to the earth lies a possibility to give a credible proof to the unbelievers, i.e., also only if they seriously ask for the truth. And such a proof for mankind should become this work, everyone should be able to take a look at it, who carries the slightest desire in himself for the Divine truth. And if he recognizes that a human being's ability and knowledge is not enough to continuously write down such announcements, he will himself recognize a higher power from it.... he will now also feel more and more the spiritual influence of spirit-beings who are <text:soft-page-break/>well-disposed towards him and will also be guided into the truth, because it is his will which demands the Divine truth.... </text:p>
      <text:p text:style-name="Standard">Amen </text:p>
      <text:p text:style-name="_30__20_Block"/>
      <text:p text:style-name="Standard"><text:span text:style-name="_31__20_Text">BD 0864</text:span> 15.4.1939<text:span text:style-name="_31__20_Text"> </text:span></text:p>
      <text:p text:style-name="Para_20_1">Work of creation.... </text:p>
      <text:p text:style-name="Para_20_1">Solid matter.... </text:p>
      <text:p text:style-name="Para_20_1">Atmosphere.... </text:p>
      <text:p text:style-name="Para_20_1">Plants.... </text:p>
      <text:p text:style-name="Standard">In the visible work of creation of God all power goes over, as it were, into matter and works there for the animation of everything that is destined by the Creator for higher development. Therefore the creation has this very purpose only, that the beings sheltering in it, perfect themselves. The more versatile the creation was formed by God's love and omnipotence, the greater is also the number of the beings embodied in it, and now also the explanation will be found for the countless variations of Divine miracles of creation.... </text:p>
      <text:p text:style-name="Standard">It will now be understandable that in such different forms of the Divine creation also the being has every possibility to develop in all directions, that a certain adaptability must be inherent to it, by virtue of which it can fulfill every task in every embodiment. Thus the creations are as it were determined by the Divine Creator to make the most manifold demands on the beings striving for higher development. In every being there is the urge to leave the present form as soon as possible, and therefore it goes after every task given to it with increased activity-drive. The stay in every form is limited in time, but of greatly varied duration. In solid matter, the beings are often banished for an unbelievably long time and have often to endure the most agonizing condition until their liberation, so that they expect their release with longing and then mostly stay in the atmosphere in an unbound state until the urge becomes stronger in them to go the way through the plant- and animal-world, which guarantees them liberation from all matter. </text:p>
      <text:p text:style-name="Standard">The desire to come near the earth expresses itself through weather precipitation of all kinds, and in this way the beings which have stayed in the atmosphere so far, come into direct contact with the ground and penetrate through it into grasses, plants and flowers, and thus the course through the plant-world begins, which again lasts for endless times, but shortens the stay in every form by innumerable transformations and thus the being, which has thereby also increased by a considerable amount in itself, passes over into a larger and larger form, in order to go through the same process of higher development after a certain maturity in the animal life. </text:p>
      <text:p text:style-name="Standard">This is of such serious importance, and only knowledge about it lets the Divine wisdom be properly recognized.... it is only possible for man, now he subjects his past life to this consideration, to measure the responsibility which he carries in earth-life, that this endless long way of his pre-shaping <text:soft-page-break/>was not travelled completely uselessly, but what would nevertheless be the case, if man does not also fulfil the last task which is now set for him in earthly life. To know that the whole time before would have been lived in vain by the spiritual entities which then have united to a whole - his soul.... have to fill man with a sense of responsibility that he offers all will and all strength to fulfill his task on earth likewise completely and to bring his soul to final liberation from matter.... </text:p>
      <text:p text:style-name="Standard">Amen </text:p>
      <text:p text:style-name="_30__20_Block"/>
      <text:p text:style-name="Standard"><text:span text:style-name="_31__20_Text">BD 0865</text:span> 15.4.1939<text:span text:style-name="_31__20_Text"> </text:span></text:p>
      <text:p text:style-name="Para_20_1">Suppression of desires are advantageous for soul.... </text:p>
      <text:p text:style-name="Para_20_1">Commandments.... </text:p>
      <text:p text:style-name="Para_20_1">Renunciation.... </text:p>
      <text:p text:style-name="Standard">To act against the Divine will can never be useful for the soul, although the body gains an advantage from it. And therefore the Divine commandments will almost always be an obstacle to earthly well-being; they will always demand a certain renunciation or abstinence from man and therefore will rarely find approval where one tries to enjoy life to the fullest. But indisputably a benefit is shown to the soul where the commandments are fulfilled through subordination of physical comforts. The soul tries to dismiss everything that hinders it and feels unspeakably well in a free state, which, however, does not benefit the body during the time on earth, because all advantages of the soul only have a purely spiritual effect and therefore cannot be felt by the earthly body. And therefore the life of the soul must be completely separated from the sensory life of the body. </text:p>
      <text:p text:style-name="Standard">But repeated consideration for the body will harm the soul to a certain extent, because if the earthly desire of the body is satisfied, matter simultaneously increases and therefore also the fetters in which the soul still languishes. And man should redeem himself from matter, he should avoid everything and withdraw it from the body, only to become free from matter, which has held him captive for thousands of years. Who considers this, will also be able to measure the danger which lies in the fulfillment of earthly desires.... He will use all willpower to be able to resist the body's desire, and he will assist the soul in its distress and help it to free itself from the fetters of matter. </text:p>
      <text:p text:style-name="Standard">In every earthly situation of life man naturally tries to exploit the greatest possible advantage for himself, he always thinks first to make his earthly existence bearable and does not see the danger which just lies in such endeavor. If he would first think of his soul and consider the possible consequences for it, it would certainly become much easier for him to do without many earthly advantages and to be satisfied with the advancement of his soul. </text:p>
      <text:p text:style-name="Standard">But if man pays little or no attention to all spiritual thoughts, he will always be interested only in arranging his earthly life as comfortable and carefree as possible, and otherwise reject everything spiritual in the wrong opinion <text:soft-page-break/>to be relieved with it also of any responsibility. That is why the busy work of the beings on the other side is again and again directed to the enlightenment about the actual destiny of man. Once this has become clear to man, he will see in the suppression of his own desire an advantage for the soul, he will be more active for the very salvation of the soul, in the same measure also lose the desire for the world and for the sake of his soul also renounce where he lusts for the fulfillment of his desires.... </text:p>
      <text:p text:style-name="Standard">Amen </text:p>
      <text:p text:style-name="_30__20_Block"/>
      <text:p text:style-name="Standard"><text:span text:style-name="_31__20_Text">BD 0866</text:span> 16.4.1939<text:span text:style-name="_31__20_Text"> </text:span></text:p>
      <text:p text:style-name="Para_20_1">Sunday Sermon.... </text:p>
      <text:p text:style-name="Para_20_1">Deity.... </text:p>
      <text:p text:style-name="Para_20_1">Power of nature.... </text:p>
      <text:p text:style-name="Para_20_3">Knowledge<text:span text:style-name="_31__20_Text"> and </text:span>faith<text:span text:style-name="_31__20_Text">.... </text:span></text:p>
      <text:p text:style-name="Standard">"Blessed are those who seek My love.... to them I will reveal Myself...." Thus says the Lord, and at all times causes His voice to sound audibly to man for the salvation of their souls. And those who pay attention to His voice, will draw living water as often as they ask for it, and in the hour of need and tribulation they will be strengthened bodily and mentally by the love of the heavenly Father. </text:p>
      <text:p text:style-name="Standard">And so the Lord always and at all times gives you His grace and does not allow anyone who trusts in Him to be without help. He knows all hardships, and He knows the hearts of those who suffer </text:p>
      <text:p text:style-name="Standard">.... He will refresh them according to their worthiness.... He will not abandon His own and will always dwell near them. </text:p>
      <text:p text:style-name="Standard">He will let the sun shine on the righteous and the unrighteous, and He will also make His Word accessible to all people on earth.... but only those will feel the blessing of His Word who accept it in faith and love for the Lord.... who in all humility plead with Him for His mercy.... who confess their weakness to Him and ask for strength.... who long for Him in all love and commend themselves to His goodness and mercy. Divine love is close to them and is their constant refuge and protection, and His children will never be abandoned, for He knows them and lovingly guides their fate so that they can find the way to their eternal home and one day enter the Father's house.... </text:p>
      <text:p text:style-name="Standard">In fullest unity, all good spiritual forces pursue only one aim: to lead all spiritual imperfections to perfection, and it is therefore their eager striving to first give them knowledge of God's omnipotence, love and goodness and of the destiny of the earthly being and its relationship to the Creator. </text:p>
      <text:p text:style-name="Standard">Only when the earthly being has understood this, the work can begin of a slow transformation regarding materialistic thinking..... </text:p>
      <text:p text:style-name="Standard">And therefore the faith in a Deity must be awakened in man first, in order to be able to build on it only then, because where faith is missing, every teaching pointing to eternity, is invalid and given to man in vain. Those who stand in faith, recognize an eternal Deity as a power in direct connection <text:soft-page-break/>with man, to Whose will they are completely subject. And this faith is the first condition for all further striving. </text:p>
      <text:p text:style-name="Standard">Who understands the Divinity to be a force of nature expressing itself in unchanged lawful order - </text:p>
      <text:p text:style-name="Standard">by which also man come into being, having no determined fate and work - his thoughts cannot be influenced in such a way that he forms his life with regard to eternity, to his life after the bodily death. And that is why it is the first task of the spiritual world on the other side to instruct man in the right faith, and this requires unbelievable effort and patience in a time when mankind has created a teaching for itself, which tries to explain everything which the whole creation contains, in a purely natural way. </text:p>
      <text:p text:style-name="Standard">And overzealous scientific research is the death of faith. People think they know and therefore no longer need faith.... but they believe that they have understood everything through science, and therefore they have the wrong faith.... Because this faith is of no use, but it only confuses all human thinking, whereas the pure, childlike faith in an eternal Creator as a controller of all existing, then also introduces man to knowledge and does not leave him in error. </text:p>
      <text:p text:style-name="Standard">The more God-connected man tries to remain on earth, the brighter spirit will also look at creation, and deep faith only gives him the confirmation of what he recognizes as truth, because he is offered proofs of another kind than human science can give.... Proofs that only strengthen the faith, but seem little tangible to him whose faith is still weak.... Deep faith is the first condition, and only then can man work on himself to reach the highest perfection.... </text:p>
      <text:p text:style-name="Standard">Amen </text:p>
      <text:p text:style-name="_30__20_Block"/>
      <text:p text:style-name="Standard"><text:span text:style-name="_31__20_Text">BD 0867</text:span> 16.4.1939<text:span text:style-name="_31__20_Text"> </text:span></text:p>
      <text:p text:style-name="Para_20_1">Redemption through love.... </text:p>
      <text:p text:style-name="Para_20_1">Rebirth of the spirit.... </text:p>
      <text:p text:style-name="Para_20_1">Overcoming death.... </text:p>
      <text:p text:style-name="Standard">Love for mankind moved the Son of Man to take suffering and the guilt of sin upon Himself.... </text:p>
      <text:p text:style-name="Standard">Love for mankind is once again the motive for His extraordinary work on earth. And love for one another should also make you His co-workers, because only through love can you redeem yourselves and your fellow human beings.... The will to help one another is truly already an act, for you thereby confess yourselves before the Lord as His servants, you carry out, as it were, what the Lord's will is.... To give love where it is needed.... The Lord will bless your efforts and will not abandon you if you are in need of help. </text:p>
      <text:p text:style-name="Standard">And so love alone is also salvation, because love is Divine, and if you work in love, you free yourselves from the power of the evil one, you have escaped its power and found yourself with the Lord.... because if you love, you are one with Him.... He is with you in every work of love, for He is love <text:soft-page-break/>Himself.... So make frequent use of His grace, which He has promised you.... Love, so that He may enter your hearts and His nearness may make you infinitely happy.... Help one another who still live on earth.... Give to the poor in spirit.... Do not let the hungry go hungry, where you can feed them with the bread of heaven.... Recognize in every event the Divine guidance.... Follow willingly if He guides you, and live always in love, which is the epitome of all existence. </text:p>
      <text:p text:style-name="Standard">You will be able to book the most beautiful success if love drives you to alleviate people's suffering </text:p>
      <text:p text:style-name="Standard">.... because then you work with the Lord Himself.... you take part in the Lord's work of redemption, as it were, because you willingly take the suffering of your fellow human beings on your shoulders if you strive to reduce this suffering and are absorbed in love for one another. Let this be your endeavor, that you seek to do good to one another, that you never think of your neighbor in unkindness if he must live in want and suffer, but that you give your own well-being, if you can thereby free your neighbor from misery. </text:p>
      <text:p text:style-name="Standard">The Lord's work of redemption was synonymous with the rebirth of the spirit.... Through the Divine work of redemption the spirit in man could be awakened to life, because this happens through love. He Who overcame death through His great love, thus made love the awakener of all dead life.... He took the sting out of death.... He who lives in love can no longer fall prey to eternal death, and it is truly through love that man finds eternal life.... </text:p>
      <text:p text:style-name="Standard">Amen </text:p>
      <text:p text:style-name="_30__20_Block"/>
      <text:p text:style-name="Standard"/>
      <text:p text:style-name="Standard"><text:span text:style-name="_31__20_Text">BD 0868</text:span> 17.4.1939<text:span text:style-name="_31__20_Text"> </text:span></text:p>
      <text:p text:style-name="Para_20_1">Soul-care of the otherworldly spirit-beings.... </text:p>
      <text:p text:style-name="Para_20_1">Freedom of will.... </text:p>
      <text:p text:style-name="Standard">The soul fulfills its task without contradiction if love dwells in it. And because the area of soul-care is so infinitely extensive, the spiritual forces take every opportunity to influence the thoughts of man and to make him compliant to follow their whisperings. But now every soul has its freedom of will, this must not be touched. On the contrary, it must be worked towards that this remains left to it, which is extraordinarily difficult for the spiritual beings on the other side, because they stand in the knowledge and the urge is inherent in them to lead every earth-being on the right way. </text:p>
      <text:p text:style-name="Standard">This would be very easy for them if they did not need to respect the will of man, but then also the earthly purpose on earth would be missed, because although man may be mentally pointed towards what is right, he must nevertheless do everything else himself to bring these thoughts also into im-plementation, just to reach the state of perfection as a free being. If love animates the human soul, it is, as it were, the will of man that has become <text:soft-page-break/>active. A heart that has become love, will not resist the efforts of the otherworldly forces, but will follow their whisperings with full will. </text:p>
      <text:p text:style-name="Standard">And this is what the spiritual forces strive for. They look after the earth-beings in perpetual care, and this in manifold ways. They are <text:span text:style-name="_31__20_Text">God's messengers</text:span> and His willing helpers, who intervene wherever the earthly beings threaten to succumb to the struggle against darkness. They are constantly endeavoring to win over erring souls and seek to give their thoughts that direction which is successful for time and eternity. They are love-become-light-beings themselves, who can measure the misery of the darkness and want to save all souls still staying on earth from the power of the God-opposing powers, and their love and patience lets them take care of the erring again and again. </text:p>
      <text:p text:style-name="Standard">They establish connections among people, which are beneficial in the spiritual sense.... they direct humans and make them aware of things which should show them the work of the eternal Godhead; they support or favor earthly activity as far as it is beneficial for humans for the advancement of the soul, and intervene helpingly everywhere where man is in danger to lose himself. And love copes with all this.... it seeks to awaken love and thereby to reduce the resistance and thus to make the soul receptive for all influences from above.... </text:p>
      <text:p text:style-name="Standard">Amen </text:p>
      <text:p text:style-name="_30__20_Block"/>
      <text:p text:style-name="Standard"><text:span text:style-name="_31__20_Text">BD 0869</text:span> 17.4.1939<text:span text:style-name="_31__20_Text"> </text:span></text:p>
      <text:p text:style-name="Para_20_1">Holy Scripture.... </text:p>
      <text:p text:style-name="Para_20_1">Word of God in unveiled form.... </text:p>
      <text:p text:style-name="Standard">What the holy scripture teaches you is to be accepting without doubt, but it will not always be understandable to you, because in the power of the spirit, which is alive in you, you must seek the key to the right knowledge of the Divine Word. He who grasps only the mere sense of the letter, will hardly penetrate - and if he does not implore the Divine grace and asks for brightness of the spirit, much will remain incomprehensible to him, because the Lord made His will known in a form adapted to the nature of man.... close the sense of those who let His word sound superficially to their ear.... but brightly understandable to those who receive His Word with the purest intention to serve God. This is said to comfort you who are in doubt about the truthfulness of the old tradition. </text:p>
      <text:p text:style-name="Standard">You are standing at a spiritual turning point, you will have to give away what was your sanctuary, and yet you will not need to live in want, for He who knows your longing considers the time ahead. He lets the same Word arise anew, He lets His voice sound again and opens the fountain of life anew.... and at its source, everyone who desires the Word of God shall find refreshment.... </text:p>
      <text:p text:style-name="Standard">And it will continue to be offered to you unveiled.... you will be able to grasp it with the mind and with the heart, it will be given to you as it were in a new form, what always and eternally was.... </text:p>
      <text:p text:style-name="Standard"><text:soft-page-break/>the Divine truth.... His Word, which endures for all eternity. And you will recognize the Divine love from it, you will be able to draw strength in severe distress.... </text:p>
      <text:p text:style-name="Standard">And because the Lord remembers his own, he wants to refresh them already before the time, so that they strengthen their spirit and prepare it for the resistance.... For everything will come to pass as it is written.... not one stone will be left upon another.... everything that has been up to now, will be destroyed and shattered, and mankind will need extreme strength if it does not want to perish in the misery of the time. Whoever is armed, i.e. stands in faith and love, has the Word of God in him, he hears the voice of the Lord and will obey Him, and so he does not need what is to be taken from him. He will still remain strong and be a firm support for the Lord.... but the one who is still weak in spirit, needs strengthening - and for him, the Word of God is still needed </text:p>
      <text:p text:style-name="Standard">.... If he is to lose it, he will fear that he lacks strength, and the Lord considers this time, and He will not let His children go hungry. </text:p>
      <text:p text:style-name="Standard">And if you now begin to suspect that God the Lord chooses this way, then remember His words: </text:p>
      <text:p text:style-name="Standard">"Who has much, to him still will be given, but who has little, to him also the little will be taken away...." Remember that His Word was disregarded and found reception in very few hearts.... and so He takes where He is not respected and gives where He is desired, and it will be the Divine Word of incalculable advantage.... the world will not be able to take offense at it, for He who gives it, quietly consider His own with this gift.... and you, who want to receive the sign of His infinite love, you will grow stronger in faith and recognize that He has blessed His Word with His power </text:p>
      <text:p text:style-name="Standard">.... </text:p>
      <text:p text:style-name="Standard">Amen </text:p>
      <text:p text:style-name="_30__20_Block"/>
      <text:p text:style-name="Standard"><text:span text:style-name="_31__20_Text">BD 0870</text:span> 18.4.1939<text:span text:style-name="_31__20_Text"> </text:span></text:p>
      <text:p text:style-name="Para_20_1">Prayer for deceased.... </text:p>
      <text:p text:style-name="Para_20_1">Help through love.... </text:p>
      <text:p text:style-name="Standard">Blessed are those who feel in themselves the power that comes from love.... Whoever works in love, his power increases and never lets him become disparaging, his spirit rises and never demands to return to its envelopment. And now turn your gaze upward and remember those who did not find the salvation of the soul in their earthly existence. The more intimately your prayer rises, the lighter their burden becomes, for they are in constant need of the help which is imparted to them through prayer. </text:p>
      <text:p text:style-name="Standard">The sufferings of their imperfect state are immeasurable, and yet they must go the way through all heaviness if the purification process is to succeed and enable them to pass into the kingdom of light. Those poor incessantly turn to people for help and find so little hearing, and yet it is of extensive importance to them whether their call for help is heard or not. </text:p>
      <text:p text:style-name="Standard"><text:soft-page-break/>Every day, countless souls send their cry for help to earth, because they are in constant distress. </text:p>
      <text:p text:style-name="Standard">And these souls cannot be sufficiently remembered in prayer if they are to be released from their torment. To give people a picture of their sad lot, would burden them infinitely and let them continue their life's walk on earth under dreadful pressure, but you should know after all that you can contribute unspeakably much to alleviate the lot of these poor, that you should only approach the Father in heaven for help for these souls in the love of the heart, In order to thereby reduce their suffering and to impart strength to them, which has the effect that the will of those poor turns towards the light and now can also now comply with good spiritual beings, which, however, first need this will in order to be able to intervene helpingly on their part. </text:p>
      <text:p text:style-name="Standard">If man errs on earth and recognizes his error in the hereafter, then his situation is not so dreadful, because he will now strive with full will for the improvement of his lot and also find active support; however the ignorant and spiritually completely blind souls, which have passed on without any knowledge, suffer unspeakable agonies for the sake of their obduracy.... Help is also ready for them, if they are only willing to accept it, but in complete ignorance, nothing can help them but the intimate prayer of man, which also gives strength to those souls, in that they feel the love and its power in themselves and become pliable and compliant through this benefit and now in their turn pursue the cause of this relief and thus slowly get close to light.... To bring help to such souls, is a work of love that is pleasing to the Lord.... </text:p>
      <text:p text:style-name="Standard">Amen </text:p>
      <text:p text:style-name="_30__20_Block"/>
      <text:p text:style-name="Standard"><text:span text:style-name="_31__20_Text">BD 0871</text:span> 18.4.1939<text:span text:style-name="_31__20_Text"> </text:span></text:p>
      <text:p text:style-name="Para_20_1">Purpose and future of this work.... </text:p>
      <text:p text:style-name="Para_20_1">Exhortation to the wrestling of the soul.... </text:p>
      <text:p text:style-name="Standard">It is your duty on earth to serve the Lord by devoting your strength to this work and accomplish your day's work without delay, because where you lack strength for earthly activity, a remedy will soon be found - only this work must not be interrupted or neglected, since it is important to create a comprehensive work in all perfection, which is to be preserved for posterity and serve to strengthen faith and to make the task of life understandable in all and every way. </text:p>
      <text:p text:style-name="Standard">This work has not only a temporary purpose, but the Word of God is to remain from now on, as the Lord Himself sends it from heaven to earth; it is to proclaim in all truth the great love of the Father in heaven.... but it is also to point out the dangers of daily life, which can well be able to rob mankind of all faith in the eternal Deity, and therefore must be fought against most eagerly. </text:p>
      <text:p text:style-name="Standard">Times will pass until this work is brought to its true purpose, but during this time, many will still get strength and reinforcement from the Word of the <text:soft-page-break/>Lord, which - through His grace and everlasting willing cooperation on your part - shall continue and bring unspeakable blessings to mankind. </text:p>
      <text:p text:style-name="Standard">But the sufferings of the coming time will not oppress you too much, if you have grasped the deep meaning of your earthly work. And where an apparent decline occurs, it is only for the purpose of inner spiritual maturity, which you still have to struggle for, because without this struggle, your cooperation is beneficial in itself, but it is not the complete guarantee for spiritual maturity; in order to attain this, man must also live through the struggle of his soul, and it will cost him double trouble, because the slightest deviation from the right path is an obstacle in the work for the eternal Godhead, and the struggle of the soul is continuously a difficult and responsible one. </text:p>
      <text:p text:style-name="Standard">In full possession of his spiritual strength man has an exceedingly courageous heart ready to fight, but the danger of spiritual weakness is far greater than man believes.... As soon as he ceases to fight for spiritual supremacy, his will becomes weak, and the urge for earthly goods gains strength, and this has such an effect that everything spiritual touches man's mind only dimly, whereas before it held captive man's whole thinking and striving. </text:p>
      <text:p text:style-name="Standard">This is to be prevented with all diligence, the drive for spiritual work is to work undiminished in you and every hour is to be used in the same way as before. For where the will to serve God outweighs everything else, you are assured of every kind of support and earthly life with its demands will not need to frighten you, for this will come true of its own accord if you willingly serve the Lord.... </text:p>
      <text:p text:style-name="Standard">Amen </text:p>
      <text:p text:style-name="_30__20_Block"/>
      <text:p text:style-name="Standard"><text:span text:style-name="_31__20_Text">BD 0872</text:span> 19.4.1939<text:span text:style-name="_31__20_Text"> </text:span></text:p>
      <text:p text:style-name="Para_20_1">Earthly activity.... </text:p>
      <text:p text:style-name="Para_20_1">Spiritual support.... </text:p>
      <text:p text:style-name="Para_20_1">Divine power.... </text:p>
      <text:p text:style-name="Para_20_1">Faith.... </text:p>
      <text:p text:style-name="Standard">The burdens of earth will always be bearable if you do not forget your Savior. And so today a proclamation will be given to you, which refers to earthly activity and is therefore worthy of attention. </text:p>
      <text:p text:style-name="Standard">Whoever asks for the Lord's blessing and support in perpetual work, will overcome them with ease, because all power now flows to him. You must consider that you can carry out nothing without this strength, which goes out from God.... that this strength is also not limited, but it lies only in your will, in which extent you request or ask for it. Therefore, people will accomplish completely different achievements and consequently also be creatively active differently. One's attitude towards God or also attitude towards the counter-power is always decisive for success, because also the counter-power supports man in most unbelievable way to get him thereby <text:soft-page-break/>under its spell. But man's thinking will always be decisive as to which spiritual power gives support. </text:p>
      <text:p text:style-name="Standard">The human being who asks for God's goodness and love must be able to count on far stronger support than when his thinking moves in purely earthly concerns and he does not think of the Divine Lord. The power of God can reach man in an inconceivable measure, so that he can easily cope with work which in the earthly sense requires the greatest effort, but the earthly child must stand in fullest trust in the Father in heaven..... Then every support is granted to him and he is relieved of all his own worries, if he does his part to use the Divine power beneficially. </text:p>
      <text:p text:style-name="Standard">The Lord works through man.... Everything is possible for him, no obstacle is insurmountable, no work is too great or too difficult.... And if this power and strength is requested from God, it passes directly to the person who believes.... But your faith is still weak and shrinks back from every test </text:p>
      <text:p text:style-name="Standard">.... And if you do not let this faith become strong, you will still often have to face the seemingly insurmountable, and prove yourselves.... </text:p>
      <text:p text:style-name="Standard">And therefore you too must struggle for strong, unshakable faith, if you want to receive strength from God and always and constantly remain the bearer of Divine power. To form this faith in such a way that it does not waver in all temptations or trials of life, is the sole purpose of all the temptations that come upon you and which you should bravely resist, always with the Savior in mind.... </text:p>
      <text:p text:style-name="Standard">Amen </text:p>
      <text:p text:style-name="_30__20_Block"/>
      <text:p text:style-name="Standard"><text:span text:style-name="_31__20_Text">BD 0874</text:span> 20.4.1939<text:span text:style-name="_31__20_Text"> </text:span></text:p>
      <text:p text:style-name="Para_20_1">Otherworldly teachers on behalf of the Lord.... </text:p>
      <text:p text:style-name="Para_20_1">Abuse of spiritual power.... </text:p>
      <text:p text:style-name="Standard">In order to be able to teach the truth, the beings on the other side need the order of the Lord, because an enormous abuse of spiritual power would otherwise be committed and mankind would be offered spiritual power in excess, however, in a completely wrong sense, i.e., there would be no control over the intention of the teachings transmitted to mankind from the spiritual kingdom. </text:p>
      <text:p text:style-name="Standard">And so an incalculable damage would arise from it for mankind, because it would not be possible to fathom on the part of mankind, where truth separates from the lie. </text:p>
      <text:p text:style-name="Standard">In order to be able to administer the office of a teacher in the kingdom on the other side, a spiritual state of perfection must be reached, so that the teaching being himself is instructed in all truth and can now make use of his spiritual power to transmit it to humans. In many cases of hitherto complete ignorance of an earthly child, the present knowledge is an unimpeachable proof of the influence of spiritual power.... But now this power must also express itself in perfect instructions, if all man's doubts are to be overcome and Divine activity is to be recognizable. </text:p>
      <text:p text:style-name="Standard"><text:soft-page-break/>And therefore not everyone is admitted to announce the truth to people on earth, rather this work is incumbent on a spiritual circle which follows this work in all conscientiousness and responsibly and which is determined for this by God Himself.... And if man may surrender himself to this con-viction that he is under the protection of those who themselves stand in the truth, all doubts are made void, and he will listen with double attention to the whisperings of the spiritual forces from the beyond, knowing that the power of evil is insufficient to influence man in the same way, where only the <text:span text:style-name="_31__20_Text">will</text:span> for truth is present.... </text:p>
      <text:p text:style-name="Standard">Amen </text:p>
      <text:p text:style-name="_30__20_Block"/>
      <text:p text:style-name="Standard"><text:span text:style-name="_31__20_Text">BD 0875</text:span> 20.4.1939<text:span text:style-name="_31__20_Text"> </text:span></text:p>
      <text:p text:style-name="Para_20_1">Pure spiritual connection from the earth to the spiritual world.... </text:p>
      <text:p text:style-name="Para_20_1">Proximity of the spiritual beings.... </text:p>
      <text:p text:style-name="Standard">Thus, your otherworldly friends unite and convey the Word of the Lord to you: It is a difficult beginning for us to establish a pure-spiritual connection between the children of the earth and the spiritual world in this troubled time..... For there are innumerable hostile forces on the human side to awaken or deepen in them the aversion to everything spiritual. Everything that only in the deepest heart feels the longing to be led into the truth, will also be led by God's wisdom and love in such a way that he deeply inwardly asks himself the question whether all events in life do not have to enter his life according to a wise plan of the Creator in such a way as it has just been the case up to now. </text:p>
      <text:p text:style-name="Standard">These people can be assured that their life rests in God's hand and that in the end they have to go the way through the earth valley as it is intended for them by the Divine love for their best. Countless people are still not aware of the responsible task of earthly life. They therefore have the completely wrong opinion that an outwardly righteous life would be enough.... They even often have the wrong idea that a temporary harassment of the believers could only have a good effect by grad-ually taking a complete distance from every spiritual activity. If, however, man slackens in this, the danger of a complete shallowing is to be feared, and just now the importance of the use of spiritual power has to be emphasized..... </text:p>
      <text:p text:style-name="Standard">It must be emphasized again and again that man is only a match for all hostilities where he first establishes connection with the heavenly Father. He can only go through life completely calmly and carefree when he has handed himself over to the Divine Savior in childlike trust and entrusts every further step to Him, for without this devotion, life will be much more difficult for him to bear in the adversity that still awaits people on earth. </text:p>
      <text:p text:style-name="Standard">We are all endeavored to announce this to people in perpetual spiritual work, and meet with so little understanding and yet have only the one goal in mind: to make this time easier for the people and to give them hints for later times, if they are still completely unteachable now. It will be offered to <text:soft-page-break/>everyone once that he can recognize the Divine truth.... who now grasps willingly and undauntedly and accepts the Words of the Lord joyfully, the Lord lets him be instructed in all truth and also lets him work on earth to testify of the Divine power which is inherent in him. </text:p>
      <text:p text:style-name="Standard">But far too little use is made of this privilege, and it is therefore extremely difficult to influence people in their thoughts, as long as they are occupied by the world, its duties and pleasures and do not pay attention to the announced events. To make such souls docile, the spirit-beings of the beyond truly needs unlimited patience and perseverance, and only very rarely people accept such announcements as what they are.... as Divine truth.... and they therefore remain for a long time in spiritual darkness, until they finally turn their attention to the Divine mission through the patience of the spiritual friends and allow concern about the salvation of their soul.... </text:p>
      <text:p text:style-name="Standard">Amen </text:p>
      <text:p text:style-name="Standard"><text:span text:style-name="_31__20_Text"/></text:p>
      <text:p text:style-name="Standard"><text:span text:style-name="_31__20_Text">BD 0876</text:span> 21.4.1939<text:span text:style-name="_31__20_Text"> </text:span></text:p>
      <text:p text:style-name="Para_20_1">Performance of the soul.... </text:p>
      <text:p text:style-name="Para_20_1">Renunciation.... </text:p>
      <text:p text:style-name="Para_20_1">Preliminary stages.... </text:p>
      <text:p text:style-name="Para_20_1">Light spheres.... </text:p>
      <text:p text:style-name="Standard">Over an indescribably long prehistoric time, tasks were set to the soul, which demanded complete fulfillment, and only in this way the course of higher development was completed. If now the soul has reached the highest efficiency in its whole constitution by perpetual transformation of its enve-lope, then now in the life on earth, also a task of likewise greatest extent or responsibility must be set to it, which it can follow exactly only if it is eager to use all abilities at its disposal and devotes itself with full eagerness to this work. </text:p>
      <text:p text:style-name="Standard">It will gain immeasurable advantage if it uses every opportunity and overcomes every difficult thing, because this alone promotes its state of maturity, that it willingly takes upon itself what is imposed on it for its own perfection. For example, it will take a certain time until the soul has freed itself from all earthly desire, and it can only accomplish this when it practices renunciation, when it is only ever mindful that giving in to the body's desire is always to the soul's detriment.... </text:p>
      <text:p text:style-name="Standard">when it equally considers how much the soul must suffer when the body is considered and it must therefore muster all resistance to help the soul. </text:p>
      <text:p text:style-name="Standard">Man bears the responsibility for his soul, because on the other hand he also has the ability to refrain from or to do everything what is useful for the soul.... and it depends again only on the will of man to use these abilities correctly and, if the body demands something differently than what is best for the soul, to oppose this with just the right resistance. For only in this way can the earthly task be completely fulfilled. And man must fight this <text:soft-page-break/>battle daily and hourly, and he should not get tired, because it is a matter of the highest commitment.... it is a matter of eternity.... </text:p>
      <text:p text:style-name="Standard">This concept is incomprehensible to you humans, because you do not understand the word in its deepest meaning. But you should know that you receive infinitely more than you give.... but that on the other hand you cannot receive in the state as you are on earth now.... that you would not be able to bear the glories if you have not first formed yourselves in such a way that you can become partakers of them. </text:p>
      <text:p text:style-name="Standard">Just as the soul had to first develop in order to now animate the human body.... as its present condition is completely different from the previous stages, where the course through innumerable individual beings only brought about the unification over an inconceivably long time, in order to now embody itself in the human being.... likewise now in the earth-existence the soul must seek to reach the state that it can leave the dark stay in matter and rise into light regions, in order to be able to bear the very fullness of light, which is the epitome of bliss.... In order to receive the highest delights and to enjoy unlimited bliss, the greatest resistance must be offered to the body's desire on earth.... Then the soul uses its abilities in the right way by always striving for the life in eternity and considering the earthly life only as a station of education.... </text:p>
      <text:p text:style-name="Standard">Amen </text:p>
      <text:p text:style-name="_30__20_Block"/>
      <text:p text:style-name="Standard"><text:span text:style-name="_31__20_Text">BD 0877</text:span> 21.4.1939<text:span text:style-name="_31__20_Text"> </text:span></text:p>
      <text:p text:style-name="Para_20_1">Childhood of God.... </text:p>
      <text:p text:style-name="Para_20_1">Final goal of life.... </text:p>
      <text:p text:style-name="Para_20_1">State of light.... </text:p>
      <text:p text:style-name="Standard">Do not forget that you are called to become children of God and that you should also enter into the same rights of a child, if you prove yourselves worthy to be called children of God..... And it is therefore necessary that you recognize what your work will consist of in the hereafter.... It is necessary in order to make you understand with which zeal you should strive for your higher development and how you should use every opportunity which can earn you the childship of God. </text:p>
      <text:p text:style-name="Standard">To be a child of God means to submit completely to the will of the heavenly Father, to be devoted to Him in all love and humility, and to set the final union with the Father as one's first goal, so that the Father in heaven will likewise turn all His love to the earthly child, instruct it in all wisdom, and allow it gain insight into His creation, and this for the purpose of ever further perfection, which is indispensable in order to be called a child of God with fullest right. </text:p>
      <text:p text:style-name="Standard">The Lord has determined all His earthly children to the childship of God, but only very few grasp the true meaning of this word and do not know how unspeakably significant it is for man to establish the childlike relationship to the Father as early as possible.... Through an intimate devotion he will soon <text:soft-page-break/>get a vivid representation of both the earthly task and the activity in the state of light and will recognize the ultimate meaning and purpose.... </text:p>
      <text:p text:style-name="Standard">The human being with fullest knowledge about his origin and his higher development, will pursue his aim with tenacious persuit.... he will strive to become a child of God on earth in order to recognize his actual task in the hereafter and to try to fulfill it likewise with all his strength. For the only and last purpose of life and the entire embodiment of the human soul does not lie in the fulfillment of the earthly task. This is to be sought and found rather in pure-spiritual striving.... And such again is intended that the human being in the hereafter can overlook the whole creation and now on his part contributes to the revival of this creation in manifold ways. </text:p>
      <text:p text:style-name="Standard">If the earthly being has this certainty that an eternal, unchangeable Godhead has also intended a mission for him for later and that he can then also still create and strive undiminished, but in a spiritual way, the earthly life gains a completely different form and will also be used much more beneficially for the salvation of the soul, because he recognizes his final goal and will henceforth strive to serve God as the eternal Father and to prove himself worthy of the childship of God..... Amen <text:span text:style-name="_31__20_Text">BD 0878</text:span> 22.4.1939<text:span text:style-name="_31__20_Text"> </text:span></text:p>
      <text:p text:style-name="Para_20_1">Tests according to state of maturity.... </text:p>
      <text:p text:style-name="Para_20_1">Deep faith in earthly hardship.... </text:p>
      <text:p text:style-name="Standard">It is true that man enters into a relationship of dependence on God as long as he walks on earth, in that his course of life is determined by events of all kinds, which he cannot oppose. Nevertheless, the free will of acting and thinking is given to him. By virtue of his free will, he can also shape the fate of his life insofar that he can be spared trials if he goes the right way before God out of his own will, which leads back to Him, and then the trials are not so necessary, and man himself is then master of his life and has less resistance to fear. </text:p>
      <text:p text:style-name="Standard">Now, however, the one thing that remains to be considered, is that only in the rarest cases, people walk out the Divine commandments on earth faithfully.... Everybody has to fight against desires of any kind, and therefore there are few who make an effort to lead a righteous life, which is why the earth, and with it man, cannot be left without examination. Only the conscious striving for God, the desire for union with Him, presupposes that spiritual maturity which no longer needs strokes of fate of a severe kind. And if these are allowed for educational reasons for the rest of mankind, then the Father in heaven protects His own from evil misery and oppression, and so even in the midst of the most terrible events, an earthly child can remain untouched by it, if it has only reached this spiritual state of maturity and consciously participates in the redemption of mankind through works of love. </text:p>
      <text:p text:style-name="Standard">But again and again man needs the strongest faith.... where he fears and doubts and does not stand in deepest faith, again also such events, which still have to come over mankind, will cast gloomy shadows over the doubting human child.... For faith alone preserves it from every danger.... <text:soft-page-break/>And if the whole earth would be in danger to burst and perish, deep faith is the supporting point, which gives the true child of God support and does not let it come into trouble and danger. And in the hour of trouble, therefore, remember the words of the Lord: "I am with you always...." If the Lord Himself assures you of His help, then you should not despair in hours of trouble, but always be faithful and fully trusting of the help from above, and then every trouble will pass you by like a shadow.... And know that you still have to struggle for your soul's state of maturity as long as the hardships and worries tangibly press you.... The more intimately you devote yourselves to the Lord and Savior and long for union with Him, the more distant earthly suffering will remain for you, for the soul no longer needs it for its salvation.... </text:p>
      <text:p text:style-name="Standard">Amen </text:p>
      <text:p text:style-name="_30__20_Block"/>
      <text:p text:style-name="Standard"><text:span text:style-name="_31__20_Text">BD 0879</text:span> 22.4.1939<text:span text:style-name="_31__20_Text"> </text:span></text:p>
      <text:p text:style-name="Para_20_1">Wrestling of the soul.... </text:p>
      <text:p text:style-name="Para_20_1">Prayer.... </text:p>
      <text:p text:style-name="Para_20_1">Free will.... </text:p>
      <text:p text:style-name="Para_20_1">Matter.... </text:p>
      <text:p text:style-name="Standard">Unspeakable difficulties the soul has to overcome before it has become master of all matter. Because it is in the fight with this until it consciously strives for help, and again it will do the latter only then when it has overcome the desire for earthly good, therefore has as it were already de-clared war on matter. But in order to be able to overcome, it needs the support of spirit-beings willing to help, which it makes serviceable for itself through prayer. But it still has to struggle very much and must be restlessly active itself, because only through own work the soul can mature, and the support of the spiritual friends consists only in the fact that the necessary strength is transmitted to the struggling soul, but which it must now utilize itself in realization of its earth task. Thus a complete transformation is undoubtedly in every human being's power, if only once the will has decided to it.... </text:p>
      <text:p text:style-name="Standard">Sometimes people believe that they cannot do anything themselves and only always have to carry out the will of God, and it is to be pointed out again that man in spiritual relationship is not subject to any compulsion by the Divine Creator, that rather all freedom of will is left to him where it concerns his soul's salvation. His thinking will be directed by the spiritual side to spiritual problems, it will become enlightenment for him in many questions, however his will will be able to decide completely freely whether and to what extent the transmitted thoughts are taken up and heeded. And likewise man is free to get the necessary strength through prayer to meet the most difficult demands. </text:p>
      <text:p text:style-name="Standard">Without doubt the human soul has to fulfill a great task which consists of taking care of its transformation so that it lifts itself up out of the darkness of the spirit.... so that it redeems itself from the fetters of matter, and that <text:soft-page-break/>through love.... it has to be constantly active to form itself.... it has to reject everything ignoble from itself, it has to strive for perfection and always be mindful that it only has a short time at its disposal which should serve its transformation.... it must also know that it itself has the greatest disadvantage if the time on earth has not brought it maturity, and therefore it must strive for only one thing, to be constantly active.... to wrestle constantly and to detach itself from everything that appears desirable to it, in order to finally defeat matter and thereby to free itself from every fetter which prevents it from soaring into bright spheres.... Amen <text:span text:style-name="_31__20_Text">BD 0880</text:span> 23.4.1939<text:span text:style-name="_31__20_Text"> </text:span></text:p>
      <text:p text:style-name="Para_20_1">Checking this work.... </text:p>
      <text:p text:style-name="Para_20_1">Obstacle and its removal.... </text:p>
      <text:p text:style-name="Standard">In the utmost perfection of form of the sentence structure of this scripture and at the same time deep-spiritual content, the one who examines the work should be able to recognize the Divine work and to measure the Divine love by it, which leans towards the people on earth in this way. In a way, the conclusion can be drawn that there is no obstacle that separates the people on earth from the heavenly Father, if it is not erected by themselves.... and that this obstacle can be removed at any time by the active will of man and the Father in heaven reveals Himself to him. </text:p>
      <text:p text:style-name="Standard">The strangest counter-arguments and objections will be made, and one will try to find a natural explanation, because one considers such a connection with the spiritual world, which is to be established by people themselves, as absolutely impossible - but who is of a bright spirit.... who himself goes through life in God-connectedness, he will also recognize the voice of Him Who guides and directs him. If he recognizes that nothing in life is accidental, he will also recognize the work of spiritual power in the Divine guidance.... he will accept without hesitation, if he commends himself and his soul to the Father in heaven and does not presume to judge from his own strength.... With God everything, without Him nothing.... Whoever chooses Him as a guide through earthly life, will truly be guided correctly and will not be in danger of going wrong, and every step is therefore marked out and leads safely to the goal. </text:p>
      <text:p text:style-name="Standard">The extraordinary proofs of Divine love are often not recognized by people because they lack the power of judgment, which again can only be achieved through deep faith. Who is still blind in spirit, because faith and love are dead in him, will never be able to pass a just judgment, because he is still too attached to the world and only grasps what is part of the world, but not the Divine mission, which is purest spiritual good and therefore only recognizable to the spiritually striving, fully believing earthly child, which walks in love to the Father on earth and should be strengthened and refreshed by him for this way of life. For the Father hears when His child calls to Him and does not let his prayer go unheard.... </text:p>
      <text:p text:style-name="Standard">Amen </text:p>
      <text:p text:style-name="_30__20_Block"/>
      <text:p text:style-name="Standard"><text:soft-page-break/><text:span text:style-name="_31__20_Text">BD 0881</text:span> 23.4.1939<text:span text:style-name="_31__20_Text"> </text:span></text:p>
      <text:p text:style-name="Para_20_1">Father's Words.... </text:p>
      <text:p text:style-name="Para_20_1">Unification with Him ... </text:p>
      <text:p text:style-name="Standard">Whenever you send your call to Me, I will hear your prayer. And your soul felt the benefit which brought it My nearness and received it gratefully. Everything that pays tribute to the world is excluded from this benefit; they are satisfied with earthly pleasures and do not desire My love and My nearness and are therefore also not worthy to be made happy by Me. But I will always remember all others.... </text:p>
      <text:p text:style-name="Standard">Those who make Me their confidant, who desire to stand in My sun of grace and seek direct connection to Me, these already possess Me, because their love connects them with Me, and who loves Me with all his heart, he also receives Me himself in his heart. Whereas the most marvelous gift on earth cannot nearly prepare such happiness for the soul as the union with Me, which is of eternal duration. Because those I seize with My love, I no longer leave, and they walk from now on under My love. And I desire nothing more than to possess their hearts completely, for they are My children and as such are to love their Father in order to be loved again by Him for all eternity..... Amen <text:span text:style-name="_31__20_Text">BD 0882</text:span> 24.4.1939<text:span text:style-name="_31__20_Text"> </text:span></text:p>
      <text:p text:style-name="Para_20_1">Creation miracle.... </text:p>
      <text:p text:style-name="Para_20_1">Similar entities.... </text:p>
      <text:p text:style-name="Para_20_1">Repetition.... </text:p>
      <text:p text:style-name="Standard">Visualize the greatness and grandeur of the Divine creation, and then consider more exactly the inner composition of a seed, which, as tiny as it is, contains the creation in infinite diminution.... </text:p>
      <text:p text:style-name="Standard">This is incomprehensible for you humans, because you do not grasp in the remotest, how remarka-bly the composition of all creation miracles leans again on the greatest creation work.... like again and again the same appears, only in other proportions, which stand however again with each other in harmony. </text:p>
      <text:p text:style-name="Standard">You can already see with your physical eyes in the plant-life how often the smallest formations have similarities with the creations of nature. How much more would you recognize with the spiritual eye the same law also in all tiny creations, starting from the grain of sand up to the animal-world </text:p>
      <text:p text:style-name="Standard">.... that everything again and again clearly recognizably confirms a certain construction work, again and again in the same relation to each other and repeating itself innumerable times. </text:p>
      <text:p text:style-name="Standard">In every work of creation, the omnipotence and wisdom of God has visibly entered into function </text:p>
      <text:p text:style-name="Standard">.... the observation of such a work of art let the thought arise in the human being that he is not remotely able on earth to gain insight into all of creation, but that this insight is allowed to him only to quite a small extent and he is then also able to look with physical eyes only at the outer shell, but not at the extremely fine construction which firstly illustrates the miracle of every work of creation. </text:p>
      <text:p text:style-name="Standard"><text:soft-page-break/>A snowflake is often a cause for reflection, it is already such an artfully assembled thing, which is worth a closer look, and a form-structure which dissolves again in a few moments.... Who just looks around with open eyes in nature, will not get tired to look at the manifold wonders of Divine creation, but only with spiritual eyes he will recognize the meaningful composition of the whole and then stand before even greater wonders. </text:p>
      <text:p text:style-name="Standard">It is futile effort and therefore not leading to full success to want to analyze all these marvels in a purely scientific way.... It succeeds the people always only to a certain extent, but to exceed this is then only possible in a spiritual way and will be neither humanly proved nor recognized, because in the end, everything spiritual is to be recognized also only with the spiritual eye, and the Divine Creator has given man only the gift to see coarse matter with physical eyes and to let what is visible to them have an effect on the spirit in such a way that it stimulates him to think.... And then it is up to him alone to educate himself in such a way that he can penetrate matter and, so to speak, to see through the outer shell also the inner components in their composition, form and nature, in order to then, overwhelmed by God's love, wisdom and omnipotence, love and praise Him for all eternity.... </text:p>
      <text:p text:style-name="Standard">Amen </text:p>
      <text:p text:style-name="_30__20_Block"/>
      <text:p text:style-name="Standard"><text:span text:style-name="_31__20_Text">BD 0883</text:span> 24.4.1939<text:span text:style-name="_31__20_Text"> </text:span></text:p>
      <text:p text:style-name="Para_20_1">Love revives.... </text:p>
      <text:p text:style-name="Para_20_1">Love redeems.... </text:p>
      <text:p text:style-name="Standard">In the knowledge of the earthly task, man will always go the right way, because it will always be his effort to make use of all means at his disposal, which the Lord's grace gives him, and thus also to use earth-life correctly. Now all striving upwards on earth only has the right value when love determines all activity and thinking, because only love animates, but without love, every action remains a dead beginning, i.e., it is dead for eternity, even if it earns temporal reward on earth. </text:p>
      <text:p text:style-name="Standard">Love must fill the heart and move the will to be active, then all activity on earth has the success of the progression of the soul's state of maturity, that only now the soul draws benefit from what the body does. And since on earth it is only about shaping the soul, since this is the final purpose of the entire life on earth - to be able to leave the earthly flesh-body as completely as possible at death, the greatest attention must necessarily be paid to the earthly task.... </text:p>
      <text:p text:style-name="Standard">Man must be mindful of the fact that he himself has striven for his embodiment and has taken up earthly life with the firm intention to use it in such a way that all dross is separated from the soul and it can leave the earthly body in all purity and unite with the Divine Spirit..... It must also not forget that without earthly life, a higher development is never possible and that it must therefore also willingly take upon itself all heaviness in order to put itself into that state which results in liberation from all matter. </text:p>
      <text:p text:style-name="Standard"><text:soft-page-break/>Without hesitation it must devote itself to the eternal Godhead and thus bring the love in itself to the highest development.... it must love everything that has come forth from God, as the eternal Creator of heaven and earth, and must now work through this love for the benefit and best of the neighbor and for the glory of God.... The more intensively it strives for the union with the Divine Savior, the closer the Savior will be to this soul, and it can expect without any doubt that it will become a true child of God and that one day in eternity, also as a child of God, it will find infinite happiness through Him and that the Divine Fatherly favor will be granted to it forever.... because whoever loves and does all his works in this love, has a right to the glory of God and stands eternally in His grace.... </text:p>
      <text:p text:style-name="Standard">Amen </text:p>
      <text:p text:style-name="_30__20_Block"/>
      <text:p text:style-name="Standard"><text:span text:style-name="_31__20_Text">BD 0884</text:span> 25.4.1939<text:span text:style-name="_31__20_Text"> </text:span></text:p>
      <text:p text:style-name="Para_20_1">Father Words.... </text:p>
      <text:p text:style-name="Para_20_1">Lightning Ray.... </text:p>
      <text:p text:style-name="Para_20_1">Guide.... </text:p>
      <text:p text:style-name="Standard">I want to teach everywhere and awaken people's spirit, because the misery is unspeakably great. </text:p>
      <text:p text:style-name="Standard">There are constantly countless souls in danger who disregard the Word of God and do not give an account to themselves where their faithlessness should lead. They remain in the darkness of the spirit and pay no attention to the bright ray that could bring them light. And so it is time to send a lightning ray, so that they will be frightened in the deep night and desire light. A new time shall dawn, and My Word shall be made accessible to man in all purity and understandable to everyone who desires truth. The sun of the Spirit shall rise and spread brightest light, and whoever wants to escape from darkness, shall be allowed to walk in the light..... </text:p>
      <text:p text:style-name="Standard">Hear therefore My voice: Pay attention to the signs which announce the approach of the new time </text:p>
      <text:p text:style-name="Standard">.... and remember My Words that all your striving is in vain if you do not see in Me your Savior from all trouble.... Whoever chooses Me as his guide, will truly go through the earth-life properly guided, but whoever wants to reject Me, will soon lack the knowledge of where to turn.... He will get into great trouble, and earthly goods will offer him no substitute for what he gives up.... For only I can give him the strength to live, and the soul's misery will be indescribable if I do not give it. </text:p>
      <text:p text:style-name="Standard">And in this trouble I will remember those who are willing and give them a visible sign of My love. </text:p>
      <text:p text:style-name="Standard">The whole of mankind will pay attention and see this sign, and it will be left to everyone to inter-pret it according to his will.... Whoever will recognize Me in it, his soul will be saved, but whoever also rejects this sign or pays little attention to it, his spirit will only remain more densely enveloped and no ray of light will shine for him.... He remains in the night, and his soul will perish. </text:p>
      <text:p text:style-name="Standard"><text:soft-page-break/>But I want to give great strength to My Own, they are to become strong in spirit and never deny Me.... the visible sign is to be a confirmation of My care for them, they are to recognize My over-great love by it and build themselves up by it in the tribulations which will approach them from outside.... They are not to fear anything that the world could prepare for them, but in fullest trust devote themselves to their Divine Savior and Redeemer, Who holds their fate in His hands and does not allow them to suffer damage to their soul. Whoever carries Me in his heart, will pass all tests and grow stronger in the face of temptations and emerge victorious from all battles that apply to his soul, because he has chosen Me as his leader.... </text:p>
      <text:p text:style-name="Standard">Amen </text:p>
      <text:p text:style-name="_30__20_Block"/>
      <text:p text:style-name="_30__20_Block"/>
      <text:p text:style-name="Standard"><text:span text:style-name="_31__20_Text">BD 0885</text:span> 26.4.1939<text:span text:style-name="_31__20_Text"> </text:span></text:p>
      <text:p text:style-name="Para_20_1">Recognition of truth only possible through love for God.... </text:p>
      <text:p text:style-name="Para_20_1">Understanding.... </text:p>
      <text:p text:style-name="Standard">So hear the voice of the Highest: The power of My Word will flow through all who willingly devote themselves to it, and so the world is just also not able to pass the right judgement because it is listened to and examined without inner life and without love towards Me. And so people certainly desire clarity, but can only receive it with a believing heart, because where the world and its interests are put in the foreground, the soul is poorly thought of.... </text:p>
      <text:p text:style-name="Standard">The further away man is from Me, the more difficult it will be for him to recognize the truth, and he will examine without spiritual assistance, as it were, because he does not demand it in his will to reject. Intellectual acuity alone is not suitable to examine something, which, however, again the deeply believing man immediately recognizes as truth, because the Divine Spirit came alive in the latter, while in the former there is still deep night and spiritual darkness. If you want to recognize Me, then you must be with Me, but not against Me. Your will is decisive.... Your lack of knowledge can well be remedied if you ask for correct knowledge, but where you reject it, you are still far away from the right knowledge. </text:p>
      <text:p text:style-name="Standard">Love has moved the Son of Man to sacrifice Himself for mankind, and this love will also now appear again and give light where light is desired.... And all can stand in the light, if they do not think themselves too exalted to pray for it. No man has the right to make assertions which do not only touch the earthly tangible, because without My help, he lacks the right knowledge for it..... </text:p>
      <text:p text:style-name="Standard">Earthly knowledge is not enough to solve the last great question, but with My help, also this area will be opened up to you and you are allowed to accept the explanations given by Me full of trust as purest truth, but the will must first be in you to get in touch with Me, then you are also allowed to draw from the Source of eternal truth. </text:p>
      <text:p text:style-name="Standard"><text:soft-page-break/>You all need strengthening from above, but on the human side this cannot be offered to you, however great the effort is to penetrate scientifically into the unknown kingdom.... And so also human knowledge alone will not be enough to examine a work of strange origin if you do not ask My help for this.... but cannot do this if you do not want to acknowledge Me. I have only one goal in mind: to restore faith to mankind.... </text:p>
      <text:p text:style-name="Standard">I also do not want to condemn him who was wrongly guided until now, I only want to erect a barrier where the spiritual decay has already progressed so far that man thinks himself stronger than the eternal Godhead.... where he believes that the highest competent authority is his intellect.... </text:p>
      <text:p text:style-name="Standard">There every attempt to teach the man anything else is unsuccessful, and such a man can only be taught in such a way that his own powerlessness is put before his eyes and he himself turns to a higher being, seeking help.... </text:p>
      <text:p text:style-name="Standard">I always listen to a plea in deepest humility, but if this plea is meant for earthly goods and the only necessary - the care for spiritual good, is disregarded, this desire cannot be pleasant to Me, and I cannot give My blessing there where the spirit is not respected. How can the ray of light of spiritual truth penetrate into a heart that only strives for earthly things, and how can such a person get in touch with Him without deep faith in the Redeemer, so that he will be guided into truth? </text:p>
      <text:p text:style-name="Standard">Man must always remain aware of his own inadequacy and in this take refuge in the great spiritual power, and if he does this in all humility and in the will to then also help fellowmen through his enlightenment, if he lets himself be guided without resistance and wants to be a just servant of God and fellowmen, Then he will also be given the right knowledge, only the motive of wanting to know must not be ignoble, no earthly interests may be decisive but only the will to thereby serve the soul and to help alleviate the spiritual hardship on earth. Then the blessing from above will not fail to come, and those who earnestly desire the truth, will recognize it.... </text:p>
      <text:p text:style-name="Standard">Amen </text:p>
      <text:p text:style-name="_30__20_Block"/>
      <text:p text:style-name="Standard"/>
      <text:p text:style-name="Standard"><text:span text:style-name="_31__20_Text">BD 0886</text:span> 26.4.1939<text:span text:style-name="_31__20_Text"> </text:span></text:p>
      <text:p text:style-name="Para_20_1">Spiritual apostasy.... </text:p>
      <text:p text:style-name="Para_20_1">Self exaltation.... </text:p>
      <text:p text:style-name="Para_20_1">Shackles.... </text:p>
      <text:p text:style-name="Standard">So pay attention to the words that come to you today: All spirit, which has separated itself from God in self-conceit, can only be purified by torments, and indeed it will now be convinced of its inherently helpless state, which stands in blatant contradiction to its self-conceit, which has brought about its apostasy from the eternal Godhead. </text:p>
      <text:p text:style-name="Standard">Nothing else can accomplish the return to the Father of the universe than the walk through fetters lasting thousands of years, which make him aware of his powerlessness and nevertheless let the desire for final liberation from <text:soft-page-break/>these fetters become stronger and stronger, so that he then, with full will, even takes the earthly fetters upon himself for a time in the realization that the embodiment on earth is the only possibility to get rid of these fetters. And so the spiritual being has every possibility to improve the unworthy condition, to atone in an indescribable long time for the offense against the eternal Divinity and at the same time to go the practicable ways which lead to union with the eternal Divinity again. </text:p>
      <text:p text:style-name="Standard">When man imagines how terribly agonizing the distance from the Father is for a divine being and now earth-life is often not used in any way to reduce this distance, but he only entered the embodiment on earth for this purpose, when the return to the Father cannot be achieved in any other way, when, despite this, countless beings seek the embodiment again and again always in the intention to use earth-life properly and to submit to every test of life willingly, then it will soon be understandable why the Lord supports the earthly children so extremely lovingly and why He gives them the right way of life. If, in spite of this, countless beings repeatedly seek embodiment with the intention of making good use of earthly life and willingly submitting to every test of life, it will soon be understandable why the Lord so lovingly supports the earthly children and want to make their path of life easier and, for this reason, feeds them from above in order to return the Spirit of God to its original purpose. And all striving, which applies to the Divinity, is provided with blessing from above, so that man is protected from error and he recognizes the right truth.... </text:p>
      <text:p text:style-name="Standard">Amen </text:p>
      <text:p text:style-name="_30__20_Block"/>
      <text:p text:style-name="Standard"><text:span text:style-name="_31__20_Text">BD 0887</text:span> 27.4.1939<text:span text:style-name="_31__20_Text"> </text:span></text:p>
      <text:p text:style-name="Para_20_1">The power of prayer.... </text:p>
      <text:p text:style-name="Para_20_1">The power of love.... </text:p>
      <text:p text:style-name="Standard">The power of prayer is not to be misjudged, if man wants to cover the way of higher development in the shortest time, because prayer is the conscious connection with the heavenly Father, prayer is the conscious utilization of the Divine grace. It is through prayer that the relationship with the Father is established and humility, faith and childlike trust are expressed. And prayer is the surest help, because the Lord considers everyone who turns to Him in prayer in the distress of the soul. </text:p>
      <text:p text:style-name="Standard">And so the human being completes his way of life in the right way and has not spent the earthly life uselessly, because he fulfills his task with Divine power, of which he always made use through prayer. Thus, on the one hand, full trust in help is necessary to fulfill the earthly task completely, but on the other hand, the will to make oneself worthy of this Divine help, because he who takes, should also give.... Whoever makes use of God's help, should also show the Father in heaven through his own actions and thoughts, that it is his will to serve Him and to live according to His will. </text:p>
      <text:p text:style-name="Standard">Prayer, which rises from the heart to the Father, always requests the strength from God, and the soul will feel grateful when this strength <text:soft-page-break/>reaches the earthly child in such a great measure that the striving for perfection becomes easy and also leads to success. For God gives unceasingly, if only His gift is requested. However, who does not need the Divine help, who believes to get along without all grace from heaven, his soul is weak, because the earthly burden presses it down and it lacks the strength to swing itself upwards. </text:p>
      <text:p text:style-name="Standard">It is the Lord's will that you avail yourselves of this power, for it is at your unrestricted disposal, but you cannot be provided with this power if your will rejects it or does not desire it because you do not have the faithful confidence that your path in life can be immensely successful through it.... </text:p>
      <text:p text:style-name="Standard">And so, the struggle of a person who does not want to acknowledge the power of prayer, will be incredibly difficult - and he can only perfect himself through an extraordinary activity in love. </text:p>
      <text:p text:style-name="Standard">But this is an unspeakably difficult beginning without the conscious connection with his Creator, because the love-power in him must become so strong, and he must therefore unconsciously make use of the power from God by doing on his own initiative what is pleasing to God and is thereby blessed by the Lord and given His grace. But whoever lives in love, will also soon recognize the Father.... And he who has found the Father, will ruefully remember the unused time in which too little strength was imparted to his soul through his resistance, for the time on earth is only short and should be utilized in the most imaginable way in order to reach the state of maturity in the shortest possible time and to be able to leave the earthly life once as a being of light.... </text:p>
      <text:p text:style-name="Standard">Amen </text:p>
      <text:p text:style-name="_30__20_Block"/>
      <text:p text:style-name="Standard"><text:span text:style-name="_31__20_Text">BD 0889</text:span> 28.4.1939<text:span text:style-name="_31__20_Text"> </text:span></text:p>
      <text:p text:style-name="Para_20_1">Earthly events.... </text:p>
      <text:p text:style-name="Para_20_1">Temporal phenomena.... </text:p>
      <text:p text:style-name="Para_20_1">Inertia of the mind.... </text:p>
      <text:p text:style-name="Standard">With unchangeable power the beings on the other side consider you, and so they impart a proclamation of importance to you today: In certain time intervals, the Father in heaven directs the events on earth into always new courses.... Events occur which overthrow everything that has gone before.... other ways of life are caused by inventions of any kind.... people pursue other goals and therefore the course of thought of man is changed in a certain way.... science always has new areas to explore and so innumerable changes come about which are to have an effect on the thinking of man. It has its wise reason. In the usual regularity of life, the mental activity would tire very soon and such a lukewarmness of the spirit would occur that the soul would be in grave danger..... </text:p>
      <text:p text:style-name="Standard">Everything that happens in the world keeps the spirit active and never lets it fall into inactivity. </text:p>
      <text:p text:style-name="Standard">Man, on whom the events storm like surging waves, will arm himself with all his power of resistance. He will have to fight for his earthly well-being, <text:soft-page-break/>and this will make him remain tirelessly active. And again, only an active person can also be spiritually active at the same time, because Divine power is inherent in him as soon as his earthly activity is aimed at reducing any grievances and he takes upon himself the work for his neighbor's welfare out of love for him. In times of spiritual distress, the Lord resorts to all means, and it is not to be feared that the Father in heaven will let the prayer of a person demanding advice and help from Him, go unheard. The Father demands deep inner faith and an undoubted belief.... </text:p>
      <text:p text:style-name="Standard">He will then also bless those who do not get upset by the phenomena of the time, but rather de-voutly and believingly fulfill their assigned task at all times, draw the greatest benefit from all events in a spiritual respect and are again and again mindful of the fact that the world is only a means to an end and only the pure, spiritual attitude protects the earthly child from sinking into chaos, because his field of activity is assigned to him according to the needs of the soul, and therefore a constant change of all events must occur so that the earthly child does not get tired to work on himself and his soul, and finds all spiritual stimulation in daily life, so that it does not fall into sluggishness of spirit, but is busy and striving, that it is to bear everything full of surrender to what the eternal Godhead has imposed on earth and also its inhabitants in wise foresight for the best of their souls. Because it is no still so small happening without purpose, is recognized only by the human being in his earthly condition little or not at all.... </text:p>
      <text:p text:style-name="Standard">Amen </text:p>
      <text:p text:style-name="_30__20_Block"/>
      <text:p text:style-name="Standard"><text:span text:style-name="_31__20_Text">BD 0890</text:span> 29.4.1939<text:span text:style-name="_31__20_Text"> </text:span></text:p>
      <text:p text:style-name="Para_20_1">Look into the beyond.... </text:p>
      <text:p text:style-name="Para_20_1">Maturity of Faith.... </text:p>
      <text:p text:style-name="Para_20_1">Free will.... </text:p>
      <text:p text:style-name="Standard">A wise decision of the heavenly Father denies the earthly children the conscious looking into the hereafter, because complete knowledge about it would impair man in the freedom of the will, since their striving would now be founded in a compulsory state and therefore a perfectly free spirit being could not develop - what however is absolutely necessary - if it is to be able to fulfill the task in the hereafter, which is its purpose from eternity. Therefore it is also not permissible that man, as long as they stay on earth in blindness of spirit and immature state of soul, are given a clear picture about the work of the spirit-beings in the hereafter, because this would be just as unsuitable to stimulate man to work on his soul. </text:p>
      <text:p text:style-name="Standard">Therefore also the announcements are given in such a way that they do not oblige man to accept them, but it lies completely in the will of the individual to accept them as truth or to reject them. </text:p>
      <text:p text:style-name="Standard">All efforts of the spiritual beings in this respect extend only to an earthly being which is already in a certain state of maturity, so that it pays more attention to its inner life and its striving upward is facilitated accordingly. Then a sure faith is already a prerequisite, because without it, it would be <text:soft-page-break/>completely impossible to receive spiritual gifts, only the temporary weakness of faith must still be overcome, but the freedom of will remains completely untouched, because the will of it is already active in itself out of its own drive, if the earthly child cultivates such a connection from the beyond to earth and makes an effort to keep it up. </text:p>
      <text:p text:style-name="Standard">But it is unspeakably valuable for the earthly children to make use of all announcements arising in such a way.... to accept them in deep faith and to draw consequently likewise from a life and grace-giving Source.... There again faith is a prerequisite, because only from a believing man, such gift will be received, therefore faith will never be a compulsory condition, while to the faithless man, such a gift from heaven still seems unacceptable and doubtful, if not completely unbelievable. </text:p>
      <text:p text:style-name="Standard">For a boundary is set between heaven and earth, which can be crossed only by the man who stands in deep faith. </text:p>
      <text:p text:style-name="Standard">Keep this in mind when you consider the peculiarity of such gifts.... know that the Father in heaven considers everyone according to need, worthiness and merit.... but that He would also like to bestow His grace on people who do not yet recognize Him, that it is therefore also possible for the spiritually immature person to make use of the evidence of Divine activity given in love and kindness in order to attain maturity of soul.... but that he must be free to shape himself in complete free will into what his final destiny is.... into a being of light, which as a child of God has to fulfill the most glorious task in eternity.... </text:p>
      <text:p text:style-name="Standard">Amen </text:p>
      <text:p text:style-name="_30__20_Block"/>
      <text:p text:style-name="Standard"><text:span text:style-name="_31__20_Text">BD 0891</text:span> 29.4.1939<text:span text:style-name="_31__20_Text"> </text:span></text:p>
      <text:p text:style-name="Para_20_1">God's Spirit.... </text:p>
      <text:p text:style-name="Para_20_1">Divine primordial power.... </text:p>
      <text:p text:style-name="Para_20_1">Love.... </text:p>
      <text:p text:style-name="Standard">All spirit has gone out from Me, and all spirit shall return to Me.... And all earthly wisdom can do nothing where My love is active, where the spirit is once awakened out of God.... Because all power is entitled to Me in heaven and on earth, and what I want, that happens. If I now want all creatures to obey Me, they will not be able to fight against it, but then the being would no longer be free. But if man himself wants.... to come to Me, I can take hold of him and draw him to Me, and he will truly no longer ask for anything back.... The longing for Me will increase immeasurably, and I will fulfill it and inflame all love in his heart, because it is My Spirit which longs for Me, it is My creature to whom I gave life and which I love with all My power without beginning and without end. </text:p>
      <text:p text:style-name="Standard">Grasp this well and try to understand the intimacy of My love.... What was Mine from eternity must remain Mine in all eternity, because it is Divine primordial power, which let you come into being, and nothing can be lost in the universe, but only be separated from the Father of the universe for an infinitely long time. And with longing love I expect back everything that <text:soft-page-break/>went out from Me. I let the creation come into being for the purpose of the final reunion with the beings extremely dear to Me.... </text:p>
      <text:p text:style-name="Standard">I hear the slightest call and am ready to help where My creatures desire their Father and Maker, I gave Myself to My children and made the greatest sacrifice for them by My death on the cross.... I offer them all graces and guide and direct them and assure them of My protection in every adversity and danger, for My love cannot leave them.... And I struggle for every soul and do not want to leave them to the evil power without a fight, because in My love I see all their suffering, if they fall prey to it.... </text:p>
      <text:p text:style-name="Standard">And those who love Me again are in all truth My children, and My Fatherly care is meant for them without fail. Those who serve Me, I want to give them on earth already the delights of heaven to taste, and if they feel Me Myself in the heart, they are indissolubly connected with Me and unspeakably happy already on earth. For I take possession of them, and they never walk alone, although they are abandoned and rejected by the world and its servants.... They have chosen Me and chosen Me as their Leader, and I will reward their love and draw near to them and remain with them for all eternity.... </text:p>
      <text:p text:style-name="Standard">Amen </text:p>
      <text:p text:style-name="_30__20_Block"/>
      <text:p text:style-name="Standard"><text:span text:style-name="_31__20_Text">BD 0892</text:span> 30.4.1939<text:span text:style-name="_31__20_Text"> </text:span></text:p>
      <text:p text:style-name="Para_20_1">World of peace.... </text:p>
      <text:p text:style-name="Para_20_1">Leader of the peoples.... </text:p>
      <text:p text:style-name="Standard">He who serves the people as a leader must, as it were, exemplify the right life, he must be active in love and only ever let love become the motive of all action. For whatever he undertakes must never have the opposite effect; it must not give rise to hatred and unkindness, for then the life of the soul of the one who persists in hatred would be endangered. Truthfulness and justice must guide the actions and love must condition everything. </text:p>
      <text:p text:style-name="Standard">Whoever lives in constant threat, his heart cannot be accessible to love, he will go through life in bitterness, and this cannot be beneficial to the soul.... But he who gives to people, and does so unceasingly, who does everything to win the true love of people, also awakens love continuously and will also conquer all hatred and discord, so that a world of peace surrounds those who are truly willing to love and give. Therefore, man has the right to apply the standard to the conduct of the individual, whether and to what extent this generates love or only seeks certain advantages in earthly relations. </text:p>
      <text:p text:style-name="Standard">Who fulfills all his tasks and does not seek his own advantage thereby.... whom is always only driven by the love for the people to be active for their best, his deeds must also have such an effect that a state of peace, a deep inner happiness takes possession of the people, they remember in love the heart of their leader and can now devote themselves in all tranquility to the care of their inner life, without having to fear to be in constant danger, which is caused by greed, envy and unkindness and just results in the decline of everything spiritual. And by this you will know whether the world <text:soft-page-break/>of peace is in you and around you and what your inner life is like, and you will be able to judge whether the tasks of a leader are fulfilled correctly for the blessing and salvation of his people..... </text:p>
      <text:p text:style-name="Standard">Amen </text:p>
      <text:p text:style-name="Standard"><text:span text:style-name="_31__20_Text">BD 0893</text:span> 1.5.1939<text:span text:style-name="_31__20_Text"> </text:span></text:p>
      <text:p text:style-name="Para_20_1">New creations.... </text:p>
      <text:p text:style-name="Para_20_1">Unchanged laws of nature.... </text:p>
      <text:p text:style-name="Para_20_1">Synchronism.... </text:p>
      <text:p text:style-name="Para_20_1">Rhythm.... </text:p>
      <text:p text:style-name="Standard">You do not know how great the creation of God is.... how unspeakably extensive and varied the Lord of heaven and earth has formed this creation and how again and again new creations come to it, filling inanimate space and again calculated for the further development of the living beings. It is the final purpose of all creation to lead the spiritual closer to God, and it will remain so until all eternity. Because it is the will of the Creator to preserve what He created.... </text:p>
      <text:p text:style-name="Standard">What once went out from God in all perfection, must have the same light state to be able to return again to its place of origin. Furthermore it must have lived through every station of development, it must have walked through every work of creation, in order to be able to let arise the same formations of creation one day, because this is the task of all light-beings in eternity. So God has set a goal for the being to which his striving is to apply. He has made this aim dependent on a certain maturity and again the state of maturity of his spiritual striving.... </text:p>
      <text:p text:style-name="Standard">And therefore again every creation only always serves the purpose to stimulate spiritual striving, and this the more attention is paid to the creation and its many thousandfold wonders. Who passes by them dully and blindly, his spirit can never be awakened, because he dwells with body and soul still too much on this earth and does not ask about the outcome and the end.... But whoever looks at the divine creation and realizes that centuries and millennia do not bring about a change of the laws of nature.... who lets his gaze wander over the infinite variations of the divine creation and then considers again that everything lives.... then the question must arise for him (in = the editor) in view of the thought as for <text:span text:style-name="_31__20_Text">to what purpose</text:span> all life on earth is.... </text:p>
      <text:p text:style-name="Standard">He cannot answer this question with hollow phrases, if he is serious about the answer of the question, but he must pursue it and can answer it nevertheless in the end only spiritually exhaustively </text:p>
      <text:p text:style-name="Standard">.... For the course of the world remains eternally the same, the laws of nature are likewise subject to no temporal change, it is and remains, as it was from eternity.... always in the same rhythm, in the same regularity and in unchanged synchronism, as it is the will of the Creator since eternity. </text:p>
      <text:p text:style-name="Standard">And people on earth are powerless against these laws. They can certainly make use of unexplored forces and that to a great extent, but they can by no means cause this force to have other effects according to their own <text:soft-page-break/>discretion; they cannot arbitrarily utilize a force for other activities than those determined by God through the laws of nature; they must rather adapt themselves to these laws of nature in the most exact manner, if the force is not to be expressed in a damaging way. </text:p>
      <text:p text:style-name="Standard">And every violation punishes itself, because every non-observance of the laws of nature results in a destruction of all matter, but never in a building up and increase of everything that appears visibly or tangibly in human interest. </text:p>
      <text:p text:style-name="Standard">Man is already creatively active on earth, however, he must always submit himself to the Divine Creator and His will in all actions.... His task in the hereafter, however, is, in the knowledge of all laws of creation and their expediency, to form incessantly new entities through his will - which, however, in the state of light completely corresponds to the will of God.... and to see in this creativity and building a blissful state, which is blissful far beyond your human comprehension. And around this final goal, you are to be active incessantly on earth and strive with all strength for perfection.... </text:p>
      <text:p text:style-name="Standard">Amen </text:p>
      <text:p text:style-name="_30__20_Block"/>
      <text:p text:style-name="Standard"><text:span text:style-name="_31__20_Text">BD 0894</text:span> 1.5.1939<text:span text:style-name="_31__20_Text"> </text:span></text:p>
      <text:p text:style-name="Para_20_1">New task and activity in the afterlife.... </text:p>
      <text:p text:style-name="Para_20_1">Glory.... </text:p>
      <text:p text:style-name="Para_20_1">Love.... </text:p>
      <text:p text:style-name="Standard">To become free from all matter, is the task of earthly existence. If the Lord has given you this task and you now use your earthly life and strive to fulfill the task with full will, you will become free from everything that is impure - and thus form yourselves - into a being which, after having left the body of flesh, may truly pass over into the kingdom on the other side in light and brightness. And only now the soul will be introduced into the new activity, and this according to its ability to influence again spiritually the beings who still dwell in spiritual darkness, both on earth and in the hereafter. </text:p>
      <text:p text:style-name="Standard">The new task corresponds completely to the previous activity in the spiritual life. The soul will again have to be extremely busy to be able to do its waiting work in the hereafter, and therefore it is of extraordinary advantage if its life on earth was also a life used to work, if it has also always used it earthly and has never given in to physical sluggishness.... For much more assiduous work is to begin, since it is necessary to fight against the spiritual misery and to bring help everywhere, where the soul is not respected properly and therefore an agonizing state is its lot. On the other hand, such wonderful glories are offered to the being in the hereafter, that the relationship of the child to the Father now finds a tangible reward..... </text:p>
      <text:p text:style-name="Standard">All happiness of love will flow through the being, and its devotion to the Saviour will therefore mean unlimited happiness, but always be thought of in the same measure of the poor struggling souls, to whom their thoughts apply again and again and again and so as the soul now receives through the love of God, so it also constantly passes on love.... it turns this to those <text:soft-page-break/>who are still without recognition, and now seeks for its part to ease the agony for these and to likewise draw them up into the regions of light and peace. And nothing having its origin in love, is therefore without success.... nothing having love as driving force, is done in vain, and inevitably love must have a redeeming effect, both on earth as well as in the hereafter.... </text:p>
      <text:p text:style-name="Standard">Amen </text:p>
      <text:p text:style-name="_30__20_Block"/>
      <text:p text:style-name="Standard"><text:span text:style-name="_31__20_Text">BD 0895</text:span> 2.5.1939<text:span text:style-name="_31__20_Text"> </text:span></text:p>
      <text:p text:style-name="Para_20_1">Inner Peace.... </text:p>
      <text:p text:style-name="Standard">Enlightenment of the spirit is inner peace.... He who has been enlightened, possesses a feeling of security and peace, for it is he who has already partly overcome matter and only turns to the spiritual. And so he will never be disturbed by earthly things to the extent that he goes through life without peace and impatiently, he will rather be in the happy state that nothing touches him unu-sually anymore. He will live through everything, but with little involvement of the heart..... He will also not suffer particularly from events that would otherwise have shaken his whole being, but will accept everything as a concomitant of daily life, which is only intended for him by the Divine Father for the purpose of further perfection. </text:p>
      <text:p text:style-name="Standard">And nothing can disturb the inner peace, which only appears more and more tangibly the more the earthly child makes an effort to fulfill the will of the heavenly Father. For now the soul no longer has to suffer so much under the pressure of matter, it lives up to its true destiny, and the struggles of the opposing power are no longer to be feared so much, therefore the soul is in a state of rest towards all earthly events, while it is, however, spiritually more and more active. The earth and its desire just are in contradiction with the spiritual life and can never be corresponded to both at the same time. </text:p>
      <text:p text:style-name="Standard">The earthly life with its demands will also always cause restlessness and lack of peace, while the spiritual life and striving gives the soul the state of rest, i.e. only with regard to earthly experiences. </text:p>
      <text:p text:style-name="Standard">This will always render the spirit of man insensitive to all heaviness, which is his earthly fate, and man can follow his actual task without disturbance, as long as he only desires to be allowed to dwell in spiritual regions. He will also be relieved of a definite worry, because spiritual assistance is granted to him in all troubles and worries, both of the body and of the soul, and he will well perceive this assistance, and his inner peace will only rarely be disturbed by incidents which would otherwise have shaken him out of his rest. </text:p>
      <text:p text:style-name="Standard">It is mostly worldly worries that worry man and make earthly life unbearable for him, but whoever with full faith offers them up to the Father in heaven, whoever asks Him, and that in the spiritual realization that He is the Lord over all events, whoever therefore transfers these worries into the spiritual kingdom, will be visibly freed from them, and peace of heart will <text:soft-page-break/>again have the upper hand, and banished will be what seems to the earthly child to be a burden and could impair his spiritual striving. </text:p>
      <text:p text:style-name="Standard">And so your whole striving should always be directed only to consider your spirit.... you should pay no attention to the earthly demands, but always long for and ask for brightness of the spirit, and the heavenly Father will carefully guide you through earthly life and keep away all heaviness from you, so that you find and keep inner peace, in order to be able to promote the spiritual life all the more diligently and thus to lead your soul to the state of light.... </text:p>
      <text:p text:style-name="Standard">Amen </text:p>
      <text:p text:style-name="_30__20_Block"/>
      <text:p text:style-name="Para_20_2">BD 0896a<text:span text:style-name="_31__20_Text"> 2.5.1939</text:span> </text:p>
      <text:p text:style-name="Para_20_1">Exhortation to spread God's word.... </text:p>
      <text:p text:style-name="Standard"><text:span text:style-name="_32__20_Text"><text:s/></text:span><text:s/>Without hesitation you shall carry out what you have resolved to do. A moment's work can destroy everything what was before.... but also can a short span of time be sufficient to awaken the spiritual in man, and so every day should be used for the spreading of the Divine Word.... Everything depends on the will of man, whether the earthly days pass by used or unused. Therefore, the concern for the salvation of your fellow human beings should constantly drive you to diligent work, and nothing should stop you or make you hesitate fearfully, because where the Spirit from God was at work, the Divine power also works and protects from every danger those who faithfully entrust themselves to the Lord and Savior. </text:p>
      <text:p text:style-name="Standard">What was given to mankind for their salvation, shall now also find entrance into many a human heart.... Therefore rely on help from above, and provide the ignorant or those hungry for knowledge with spiritual refreshment, so that their thoughts wander into the beyond and desire an answer from there, which will then also be given to them joyfully, and if this task is now no longer doubtful to you, give it out also as soon as possible, and consider without fear those who are inclined to your work and desire clarity while still on earth. For everything is the work of the Lord, and nothing happens without His permission.... </text:p>
      <text:p text:style-name="Standard">(Interruption) </text:p>
      <text:p text:style-name="_30__20_Block"/>
      <text:p text:style-name="Para_20_2">BD 0896b<text:span text:style-name="_31__20_Text"> 3.5.1939</text:span> </text:p>
      <text:p text:style-name="Para_20_1">Exhortation to spread God's Word.... </text:p>
      <text:p text:style-name="Standard">You shall become a partaker of all spiritual power, and your striving shall be crowned with success. </text:p>
      <text:p text:style-name="Standard">And I will show you the way again and again, as often as you take refuge in Me.... Persevere in prayer. Consider every event as a finger pointing from above and do not let your spirit get tired to rise into spheres of light because only from there enlightenment can come to you. An indescribable darkness still surrounds the souls of your fellow men, and help is to be offered to them so that they strive for the right knowledge. And so I now <text:soft-page-break/>want that the erring souls are continuously thought of and that all means are used to bring them redemption. </text:p>
      <text:p text:style-name="Standard">The further course of life will prove to you what a blessing the right knowledge can be already on earth and how an unnameable desire for truth is awakened in man, if he only receives the impulse and has taken a direction of thought which is beneficial for his soul. And for this reason, the earthly burden should also become easier to bear for people who have their salvation at heart. To fulfill the commandment of charity correctly, also requires concern for the salvation of the soul - for to alleviate earthly hardship is certainly a task in earthly life, but it is of deepest importance only when also spiritual hardship is simultaneously addressed. </text:p>
      <text:p text:style-name="Standard">People are helpless and abandoned if they also walk in apparent well-being on earth, as long as spiritual spheres remain closed to them and their souls are still wrapped in darkness. And while the spiritual state of those may be still so lightless, the right light will be offered to them and also spread a bright light, and those are blessed to whom this light spreads comfort and who desire to stand more in the light, they will receive enlightenment, and the spiritual misery will be remedied. </text:p>
      <text:p text:style-name="Standard">.... </text:p>
      <text:p text:style-name="_30__20_Block"/>
      <text:p text:style-name="Standard"><text:span text:style-name="_31__20_Text">BD 0897</text:span> 4.5.1939<text:span text:style-name="_31__20_Text"> </text:span></text:p>
      <text:p text:style-name="Para_20_1">Divine Grace.... <text:span text:style-name="_32__20_Text"><text:s/></text:span></text:p>
      <text:p text:style-name="Standard">Hear the Divine voice: In the struggle with himself, man must become stronger and seek to pass all tests of life. Spiritual strength is at his disposal at all times, and he is constantly surrounded by spiritual friends who are ready to help and are only waiting for the call. And so only your thought may always turn to them, and you will escape every trouble and danger.... </text:p>
      <text:p text:style-name="Standard">And now receive: The Divine grace and with it the mercy and the love of the Father in heaven are available to every human being to such an extent that he can become completely free from all earthly fetters and every desire that still applies to the material life. The Father in heaven gives and gives, and His grace is not exhausted, but it must not be carelessly passed by on the part of man, but it must be consciously desired and received. Only then the earthly child is able to cope with every challenge, because he is not the sole conqueror of it, but the Divine power communicates Itself to the earthly child, and man is able to cope with ease what seemed insurmountable to him before. </text:p>
      <text:p text:style-name="Standard">Man cannot grasp the term "grace" in its deepest meaning.... It is such an extraordinary giving of Divine help, it is a continuous transmission of spiritual power, it is the proof of everlasting love and Divine mercy. And as man lives in the grace of God, he is surrounded by an invisible protection.... </text:p>
      <text:p text:style-name="Standard">he desires the attention of Divine power and is, as it were, seized by it, so that all his actions and thoughts are determined by the Divine will.... The grace of God helps him to be active in the will of God.... </text:p>
      <text:p text:style-name="Standard"><text:soft-page-break/>Only a fully believing man can consciously receive the grace of God, because he believes in God, in His power and His direct connection to man and in the great Love, which therefore expresses Itself through the allocation of grace.... He desires and receives and thus takes the outflow of Divine Love into himself, and this in turn must strengthen him himself and increase faith and love for the Creator and at the same time, however, also let him offer resistance to all afflictions on earth, because the power from God is stronger than all hostilities of the world. </text:p>
      <text:p text:style-name="Standard">"Ask and you shall receive...." And this applies in particular to the grace constantly granted to you, without which you will hardly be able to master earthly life. To ask for Divine grace means, as it were, to constantly seek the connection with the Father in heaven, and this connection alone must impart strength to you, for you then seek the Spirit from Whom you came.... you turn to Him seeking help, Whose creature you are.... you recognize your origin and willingly submit to the Divine power.... and so it can also be imparted to you, and to such an extent that earthly life appears more bearable to you and you can do justice to the earthly task without stagnation.... </text:p>
      <text:p text:style-name="Standard">For those who love God and desire His power, He shares Himself with them without limit.... And those who consciously commend themselves to God's grace, may also receive without limit the love-grant which the Father in heaven has intended for His earthly children in order to make the struggle on earth easy for them, for everything depends on His grace, and blessed.... those who ask for grace, for they will be visibly protected on earth and need no other help than that which comes from above.... which is God's love and mercy.... </text:p>
      <text:p text:style-name="Standard">Amen </text:p>
      <text:p text:style-name="_30__20_Block"/>
      <text:p text:style-name="Standard"><text:span text:style-name="_31__20_Text">BD 0898</text:span> 4.5.1939<text:span text:style-name="_31__20_Text"> </text:span></text:p>
      <text:p text:style-name="Para_20_1">Life without love.... </text:p>
      <text:p text:style-name="Para_20_1">Timely retrieval.... </text:p>
      <text:p text:style-name="Standard">The Divine mission is exceedingly gracious, and man increases his knowledge about things which otherwise remain hidden to him, and so today an explanation is intended for you which is connected with the passing away of the one who occupies your thoughts. Therefore notice: conscious immersion in spiritual problems undoubtedly promotes the development of the soul, and therefore every spiritual seeker is at an advantage over those who pay no attention to extraterrestrial questions. </text:p>
      <text:p text:style-name="Standard">Now, however, a change takes place in the heart of the spiritually striving person.... He sees himself close to knowledge and yet remains in a certain resistance, and that is because he strives more intellectually than with the heart.... i.e., love has not yet become active in him, and thus a true life of love, which leads to the awakening of the Spirit of God, has not yet begun, and so man with good will tries to come closer to the truth, recognizes God <text:soft-page-break/>as the most admirable Being, tries to come close to Him, and yet he lacks the right warmth, which has its origin in love.... </text:p>
      <text:p text:style-name="Standard">Man is well-prepared with all his senses to receive the grace of God, and yet in his deepest heart, he cannot get rid of the thought that an eternal Deity will never express Himself visibly for the sake of the miserable creature..... And this is a lack of faith which would be remedied immediately if man would cultivate love with all devotion.... Whoever lives in love, is so close to the eternal Godhead that he feels His breath.... Whoever lives in love, is completely absorbed in God, because God Himself is in him in all works of love.... </text:p>
      <text:p text:style-name="Standard">And who lives in love, must come to the true recognition, because Love Himself announces such to him. But too little attention was paid to love in life, because too much attention was paid to one's own love. And so the soul must now be offered a new opportunity to practice love, and this can very well be put into action also over there in the hereafter. For his spiritual knowledge is great and will make his task easier, if love also becomes alive in him. </text:p>
      <text:p text:style-name="Standard">And so the will will already be blessed, because this will helps him to active work, and he thus enters into a new contract with the heavenly Father.... he instructs those who are poor in spirit, he conveys to them what is his spiritual property, and considers all the poor, to whom neither love of earthly people nor own good works make the hereafter bearable.... he wants to pass on what he has received in abundance, and wants to let love become active for all these poor ones, what he has neglected to do on earth so far and therefore was still a long distance from his own perfection, if he should go this way on earth without the right love.... He wanted to, but he did not understand the power of love.... and was therefore called home to fulfill his task in the hereafter and to cooperate in active love in the redemption of erring souls.... because the Lord still needs many workers for His vineyard, and what He orders, is always wise and just.... </text:p>
      <text:p text:style-name="Standard">Amen </text:p>
      <text:p text:style-name="_30__20_Block"/>
      <text:p text:style-name="Standard"><text:span text:style-name="_31__20_Text">BD 0899</text:span> 5.5.1939<text:span text:style-name="_31__20_Text"> </text:span></text:p>
      <text:p text:style-name="Para_20_1">The moment of death.... </text:p>
      <text:p text:style-name="Standard">In view of the approaching death, the spirit brightens up in a flash, and it suddenly becomes clear to the man how far he was of wrong faith.... For up to now, a force has wrestled him down, which he did not resist willingly enough; but now he realizes that his will alone would have been sufficient to resist this force, that he could thereby escape the spell of the evil powers, but instead did nothing to free his soul, this realization is very depressing and turns the hour of death into an hour of struggle..... </text:p>
      <text:p text:style-name="Standard">He now struggles with all his strength against them and tries to wrest himself from the fetters, and man does not know how often such an hour can still be beneficial for the one departing from the world.... how he sometimes succeeds in being stronger than the opposing power, and <text:soft-page-break/>through his great desire for the Divine Savior and Redeemer, he can already banish it and the entry into the eternal kingdom can still be a peaceful and blissful one. </text:p>
      <text:p text:style-name="Standard">And when the life-struggle is over, an enormous spiritual struggle for perfection in the hereafter will certainly still begin, and the soul will still have to catch up a lot, but once it has recognized on earth, then the striving in the hereafter is a conscious one, the soul seeks to make up for the wrongly used earthly time in extremely strenuous activity, it only always has the desire to give, because it has completely become love and solves the task which is given to it. </text:p>
      <text:p text:style-name="Standard">Therefore a timely passing away on earth can actually only be welcomed joyfully when the soul of a bright spirit has recognized the purpose of earthly life and now the final liberation from matter has become its greatest aim. For this is God's will that every spirit should be active for the other, and that, if this will was not fulfilled on earth, the same struggle for the erring souls must begin in the hereafter, because only in this way, complete redemption is possible..... </text:p>
      <text:p text:style-name="Standard">Amen </text:p>
      <text:p text:style-name="_30__20_Block"/>
      <text:p text:style-name="Standard"><text:span text:style-name="_31__20_Text">BD 0900</text:span> 6.5.1939<text:span text:style-name="_31__20_Text"> </text:span></text:p>
      <text:p text:style-name="Para_20_1">Thought activity.... </text:p>
      <text:p text:style-name="Para_20_1">Spiritual good is spiritual power.... </text:p>
      <text:p text:style-name="Standard">So give ear to the voice which sounds in you: That, what the wisdom of man investigates, is earthly spiritual good - i.e., a result is brought about by physical functions, which is to be ascribed certainly also to a power-current, however, in purely material sense. Only the inflow of force is utilized, which is valid for the body, i.e. the pure matter.... the physical activity of the organs is so to speak stimulated. They carry out the function assigned to them, and since therefore no spiritual motive is the driving force.... since it is only a matter of research of natural processes, the result will also be of the same kind, thus a purely rationally considered and therefore provable result.... Man will be able to calculate exactly the purely natural function of the human body, he will also not need to give wrong conclusions, however, he will always solve only purely human or earthly problems by virtue of his brain center, because this ability was given to him by the Divine Creator.... </text:p>
      <text:p text:style-name="Standard">But where it is necessary to solve the great question, which is a riddle to every man, there the human intellect will be of no avail and all bodily functions will be inadequate, and human science can make the greatest efforts imaginable.... it has no access whatsoever to the spiritual field.... It will have to recognize that all explanations about the nature of man, however wise they may be, are invalid in view of the fact that every man should have the same disposition, since all humans have been created organically the same, and that the minute differences which the scientist would like to put forward as the cause of the variety in thought- and emotional life, do not give any indication of the completely different abilities <text:soft-page-break/>of man ... that there is obvious evidence for the latter, but that the glaring difference of human beings, physically and organically, does not exist to the same extent as the effects appear in the different people. </text:p>
      <text:p text:style-name="Standard">And so it remains to consider that scientifically, all assertions can be proved, but that human thought has not yet found a complete explanation, if it is considered that the human being is also able to think about other things than only that what is visible in the material world, what is therefore also explainable.... Thought is in itself only the expressed will of the human being.... The will again is the main factor in life; so it becomes active, the life forms itself first. Thought will therefore take that direction which the will prescribes to it. </text:p>
      <text:p text:style-name="Standard">If now all spiritual life, the thoughts, could be explained simply in such a way that the physical organs exercise their functions incessantly and that now these functions are only a mechanical exercise of the small and smallest components necessary for the construction of the human body, which man then so wisely calls molecules.... then this is certainly not to be denied in itself, but always only the second explanation, which nevertheless does not exclude that the thought is spiritual power, which has nothing in common with the constitution of the body.... because hundreds and thousands of people can demonstrably have the same physical constitution, identical brain activity can nevertheless never be proved, which however would have to be the case according to the opinion of the wise researchers, who try to deny everything spiritual. </text:p>
      <text:p text:style-name="Standard">They will never succeed to force mankind to think something specific, and so the thoughts are free, it must be left to the individual man to occupy himself spiritually at will.... what would not be the case, however, if the thoughts of man would be dependent on his physical constitution, if man would be forced, so to speak, to a certain way of thinking, because the body exercises its function allegedly according to a regularity which is founded in its structure and connection of the innermost and finest cells. </text:p>
      <text:p text:style-name="Standard">Thought activity in itself is indeed connected with the actual life of the body, but only insofar as the life of the body is necessary to also be able to express this thought-activity to people, but when also the earthly life, the life of the body, is finished.... the thinking of the being will not stop, because it does not necessarily need the functions of the body.... and it will only then be understandable to man how far spiritual good is dependent on the body and its nature.... and the worldly researchers will realize their error.... </text:p>
      <text:p text:style-name="Standard">Amen </text:p>
      <text:p text:style-name="_30__20_Block"/>
      <text:p text:style-name="Standard"><text:span text:style-name="_31__20_Text">BD 0901</text:span> 7.5.1939<text:span text:style-name="_31__20_Text"> </text:span></text:p>
      <text:p text:style-name="Para_20_1">Testing this work.... </text:p>
      <text:p text:style-name="Para_20_1">Direct word reception capability.... </text:p>
      <text:p text:style-name="Standard">It is of utmost importance to examine with a certain caution and to accept nothing unconditionally what is also offered to man.... as long as what is offered, is for man's own good - i.e. has come into being as a purely earthly <text:soft-page-break/>work without recourse to Divine help. Such a work cannot be accepted without enough caution; nevertheless, an error on man's part is always to be considered and therefore also the truth is often to be doubted. However, this precautionary measure does not apply to announcements that reach people directly from above and everything that is transmitted to people in this way by the spiritual forces can be accepted without doubt. </text:p>
      <text:p text:style-name="Standard">But the human being is not able to grasp the right meaning from time to time, be it that his train of thought digresses from the actual content, or also that he has not fulfilled certain preconditions by which it is possible for him to penetrate into the Divine wisdom. Nothing can be explained so exhaustively that it can also be understood (by = the ed.) the man who refrains from all spiritual striving, because this is not in the sense of the Divine Creator.... It will recognize who is interested in the truth and who also simultaneously tries to fulfill the demands made on him.... But who wants to get an explanation only purely scientifically, must be content with such words which appear incomprehensible to him, and he must strive to find the right attitude first, before also the sense of the words is understandable to him. </text:p>
      <text:p text:style-name="Standard">Thus the Lord always and at all times gave.... easily understandable to those who desired His word out of the love of the heart, but incomprehensible to those who only desired to know (t = ed.), but did not adhere to the content of the gifts from above, thus also did not follow the Divine Word. </text:p>
      <text:p text:style-name="Standard">To them, they were only dead letters, without sense and without effect.... And, what they - </text:p>
      <text:p text:style-name="Standard">through their own fault - could not understand, lost its value. Those, however, who deal with the Word of God in detail.... and who make every effort to turn the Word into action, will fully understand what is imparted to them, and the slightest doubt will be removed, if they only submit it to the Lord with faith. </text:p>
      <text:p text:style-name="Standard">And it is enough for you to know that all power from God is at work to help you to deep faith, and nothing is left untried to erase even the last doubt in you, that therefore the devotion to your Saviour becomes more and more intimate and makes you receptive for the Divine Word in direct form </text:p>
      <text:p text:style-name="Standard">.... and you thus reach the state of complete detachment of the soul from the body. Then no proclamation will be incomprehensible to you anymore, but you will receive everything at the same time with the ear, the heart and the spirit.... And this is the surest guarantee of the truthfulness of the Divine Words, but your faith should already be so strong beforehand, because whoever believes firmly and unshakably, the Savior can approach him and make him happy through His presence and His Word.... </text:p>
      <text:p text:style-name="Standard">Amen </text:p>
      <text:p text:style-name="_30__20_Block"/>
      <text:p text:style-name="Standard"><text:span text:style-name="_31__20_Text">BD 0902</text:span> 7.5.1939<text:span text:style-name="_31__20_Text"> </text:span></text:p>
      <text:p text:style-name="Para_20_1">Divine protection.... </text:p>
      <text:p text:style-name="Para_20_1">Suffering.... </text:p>
      <text:p text:style-name="Para_20_1"><text:soft-page-break/>Prediction of world-events.... </text:p>
      <text:p text:style-name="Standard">This is My will that you obey the One who gave you life.... and never rebel against what I send you. For I truly overlook your situation, I see your spiritual hardship, I see the path of suffering your soul has to go if it does not pay attention to Me.... And if I want to spare you this path of suffering, I must give you another suffering to bear, which is far less than the one in the beyond, and you must bear this in submission and be willing to comply with Me if I demand your commitment.... And you will soon realize that I only have your welfare in mind, and whoever willingly offers his service to Me, will truly be spared suffering. After all, his striving is already aimed at uniting with the Father.... </text:p>
      <text:p text:style-name="Standard">And I will cover him with all power, and I will protect him from the hatred of the enemies, and this shall be proof for you that no worldly influence can harm you. It will only result in more and more lively spiritual activity, and your faith will grow stronger, your love will become powerful, and My grace will flood you, because I give to My disciples in abundance.... I make that they do not feel any suffering which comes from outside - on the other hand, they tangibly recognize Me and My work and seek and find the union with Me. </text:p>
      <text:p text:style-name="Standard">What will happen shortly is premeditated, and will also contribute to the fact that your writings are believed because it is clearly recognizably My Work, available for him who only wants to recognize. </text:p>
      <text:p text:style-name="Standard">And all the world will become perplexed and turn their gaze to the height. Because it is a renewed manifestation of My will to again send instructions to mankind in all love and grace, of which the following of it is of greatest necessity, if you do not want to become a victim of the world-events. </text:p>
      <text:p text:style-name="Standard">You have not awakened the spirit in you.... And if you remain in the darkness of the spirit, you cannot reach Me.... </text:p>
      <text:p text:style-name="Standard">And again I admonish you, do not let the time pass by unused, because the sufferings of the earthly time are to be called small compared to the suffering which awaits you over there when you have to leave the earthly life unprepared. And who of you knows how near the hour of death is....? </text:p>
      <text:p text:style-name="Standard">Who of you can judge how significant a single day in earthly life is for life in eternity.... and how your striving for spiritual good will consequently be fulfilled to the best of your ability if you only desire it quite sincerely. Because I have immeasurable treasures ready for you and therefore for everyone who entrusts himself to Me, asking willingly to receive, so that he receives what he asks for. </text:p>
      <text:p text:style-name="Standard">If this is rightly recognized by you, you are under secure protection, because I do not leave those who have walked the way to Me and now see their final destination in Me. And so I urge you to use all strength that comes to you, for you will need it in a difficult hour, you will need great strength and spiritual refreshment, but everything shall come to you, for My will commands and demands you, but My love gives and My source of grace is inexhaustible.... Therefore do not fear the coming time, but ask for <text:soft-page-break/>strength, and I will give you abundantly, so that you can work with Me and in My name, when the time has come.... </text:p>
      <text:p text:style-name="Standard">Amen </text:p>
      <text:p text:style-name="_30__20_Block"/>
      <text:p text:style-name="Standard"><text:span text:style-name="_31__20_Text">BD 0903</text:span> 8.5.1939<text:span text:style-name="_31__20_Text"> </text:span></text:p>
      <text:p text:style-name="Para_20_1">Truth-bearer.... </text:p>
      <text:p text:style-name="Para_20_1">Prince of lies.... </text:p>
      <text:p text:style-name="Para_20_1">Fallacy.... </text:p>
      <text:p text:style-name="Para_20_2"><text:s/></text:p>
      <text:p text:style-name="Standard">The strangest opinions will contribute to the fact that mankind is completely misled and wrongly instructed, because everyone will want to express himself and still will not be informed, but will only express his human, intellectual knowledge. And it is therefore to a certain extent impossible to reach truth through all these opinions, if such is not sought and found in a spiritual way. </text:p>
      <text:p text:style-name="Standard">Certain currents are to be felt, namely by those who strive to break through the spiritual darkness </text:p>
      <text:p text:style-name="Standard">.... they will involuntarily give themselves over to these currents, their will is turned towards truth, and those who are bearers of truth in the spiritual kingdom, take hold of those with their power, and this communicates itself to the truth-desiring people. But also the countercurrents make themselves felt, influencing the people who are averse to everything spiritual and are subject to the prince of the lie.... And it will be a fight, and the world will want to assert itself and prove everything scientifically, announcing death to the spiritual.... But only he will live who is active in the spirit.... </text:p>
      <text:p text:style-name="Standard">All earthly efforts apply only to the body and its well-being, and is denied what lies outside of the earth, what lies in the area of the spiritual.... The world can not investigate such, because it is not tangible or visible, but well audible to the spirit in the human being.... And therefore man only has the task to awaken his spirit, to be able to recognize also the spiritual realm, and his perceptions will then indisputably lead to the right result, and no differences of opinion will disturb the spiritual investigators and those living in God.... the Spirit out of God protects against error, if man completely abandons himself to Him, but the spirit of lies takes hold of the others, and many opinions will come to light, and that will be the downfall of the soul.... An unbelievable chaos will announce the time of which is written.... </text:p>
      <text:p text:style-name="Standard">Amen </text:p>
      <text:p text:style-name="_30__20_Block"/>
      <text:p text:style-name="Standard"><text:span text:style-name="_31__20_Text">BD 0904</text:span> 8.5.1939<text:span text:style-name="_31__20_Text"> </text:span></text:p>
      <text:p text:style-name="Para_20_1">Reminder to resist.... </text:p>
      <text:p text:style-name="Standard"><text:span text:style-name="_32__20_Text"><text:s/></text:span><text:s/>The more willingly you follow My instructions, the more you will stand in blessing.... Those who seek Me, I will bring together, for I choose My fighters who are to go ahead in the battle for Me. </text:p>
      <text:p text:style-name="Standard">And so consider that everything is subject to My guidance, that no step is taken in vain and everything has to go its course according to a wise plan to <text:soft-page-break/>serve a certain purpose again. He who ends human life, knows well why He does such things.... And who serves Me with all his heart, he will recognize the purpose of all events.... I only desire love and full trust from you, and if you give Me this, you prove that you want to serve Me.... </text:p>
      <text:p text:style-name="Standard">And so take note that all further ways are likewise under My protectorate, that you can sure refuse, since your will is free, but in the desire for love and deep faith, you will always recognize My will and act accordingly. In the same way, you will receive news if you are to hold a special office, because I have a commission ready for you, which is well-suited for the spreading of My Word among mankind. I bless those who serve Me and give them all My strength, I guide you and smooth your paths so that you do not waver and do not tire of proclaiming My work to the world.... I strengthen you so that your courage of faith overcomes all opposition, I will sharpen your senses and take you under My care, and in My protection you shall feel safe. </text:p>
      <text:p text:style-name="Standard">Always remember your task which approaches you so extraordinarily, and always and constantly seek Me in spirit, then I am close to you and give you My grace.... The more willingly you surrender to Me, the more noticeable My nearness will be to you, and I will keep all suffering away from you, if you desire Me and My Word and pass this on to those who hunger and thirst, longing for Divine refreshment. Peace shall enter into your heart, you who receive My Word in you, and it shall remain with you, just as I remain with you in the Word until all eternity.... </text:p>
      <text:p text:style-name="Standard">Amen </text:p>
      <text:p text:style-name="_30__20_Block"/>
      <text:p text:style-name="Standard"><text:a xlink:type="simple" xlink:href="http://www.bertha-dudde.info/english/edown.html" text:style-name="_30__20_Text" text:visited-style-name="_30__20_Text"><text:span text:style-name="_30__20_Text"/></text:a></text:p>
      <text:p text:style-name="_30__20_Block"/>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Cambria" svg:font-family="Cambria" style:font-family-generic="roman" style:font-pitch="variable"/>
    <style:font-face style:name="Cambria1" svg:font-family="Cambria" style:font-family-generic="system"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1pt" fo:language="en" fo:country="US" style:letter-kerning="false" style:font-name-asian="DejaVu Sans" style:font-size-asian="11pt" style:language-asian="en" style:country-asian="US" style:font-name-complex="DejaVu Sans" style:font-size-complex="11pt" style:language-complex="en" style:country-complex="US"/>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1pt" fo:language="en" fo:country="US" style:letter-kerning="false" style:font-name-asian="DejaVu Sans" style:font-size-asian="11pt" style:language-asian="en" style:country-asian="US" style:font-name-complex="DejaVu Sans" style:font-size-complex="11pt" style:language-complex="en" style:country-complex="US"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style:line-height-at-least="0.2in" fo:text-align="start" style:justify-single-word="false" fo:orphans="2" fo:widows="2" style:writing-mode="lr-tb"/>
      <style:text-properties fo:font-variant="normal" fo:text-transform="none" fo:color="#000000" loext:opacity="100%" style:text-line-through-style="none" style:text-line-through-type="none" style:text-position="0% 100%" style:font-name="Cambria" fo:font-family="Cambria" style:font-family-generic="roman" style:font-pitch="variable" fo:font-size="12pt" fo:letter-spacing="normal" fo:font-style="normal" fo:text-shadow="none" style:text-underline-style="none" fo:font-weight="normal" fo:background-color="transparent" style:font-name-asian="Cambria1" style:font-family-asian="Cambria" style:font-family-generic-asian="system" style:font-pitch-asian="variable" style:font-size-asian="12pt" style:font-style-asian="normal" style:font-weight-asian="normal" style:font-name-complex="Cambria1" style:font-family-complex="Cambria" style:font-family-generic-complex="system" style:font-pitch-complex="variable" style:font-size-complex="12pt" style:font-style-complex="normal" style:font-weight-complex="normal" loext:padding="0in" loext:border="none" loext:shadow="none"/>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Para_20_1" style:display-name="Para 1" style:family="paragraph" style:parent-style-name="Standard">
      <style:paragraph-properties style:line-height-at-least="0.2in" fo:text-align="start" style:justify-single-word="false"/>
      <style:text-properties fo:font-style="italic" style:font-style-asian="italic" style:font-style-complex="italic"/>
    </style:style>
    <style:style style:name="Para_20_2" style:display-name="Para 2" style:family="paragraph" style:parent-style-name="Standard">
      <style:paragraph-properties style:line-height-at-least="0.2in" fo:text-align="start" style:justify-single-word="false"/>
      <style:text-properties fo:font-weight="bold" style:font-weight-asian="bold" style:font-weight-complex="bold"/>
    </style:style>
    <style:style style:name="Para_20_3" style:display-name="Para 3" style:family="paragraph" style:parent-style-name="Standard">
      <style:paragraph-properties style:line-height-at-least="0.2in" fo:text-align="start" style:justify-single-word="false"/>
      <style:text-properties fo:font-style="italic" fo:font-weight="bold" style:font-style-asian="italic" style:font-weight-asian="bold" style:font-style-complex="italic" style:font-weight-complex="bold"/>
    </style:style>
    <style:style style:name="_30__20_Block" style:display-name="0 Block" style:family="paragraph">
      <style:paragraph-properties fo:margin-top="0in" fo:margin-bottom="0in" style:contextual-spacing="false" style:line-height-at-least="0.2in" fo:text-align="start" style:justify-single-word="false" fo:orphans="2" fo:widows="2" style:writing-mode="lr-tb"/>
    </style:style>
    <style:style style:name="_30__20_Text" style:display-name="0 Text" style:family="text">
      <style:text-properties fo:color="#0000ff" loext:opacity="100%" style:text-underline-style="none"/>
    </style:style>
    <style:style style:name="_31__20_Text" style:display-name="1 Text" style:family="text">
      <style:text-properties fo:font-weight="bold" style:font-weight-asian="bold" style:font-weight-complex="bold"/>
    </style:style>
    <style:style style:name="_32__20_Text" style:display-name="2 Text" style:family="text">
      <style:text-properties fo:font-style="italic" style:font-style-asian="italic" style:font-style-complex="italic"/>
    </style:style>
    <style:style style:name="_33__20_Text" style:display-name="3 Text" style:family="text">
      <style:text-properties fo:font-style="italic" fo:font-weight="bold" style:font-style-asian="italic" style:font-weight-asian="bold" style:font-style-complex="italic"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1in" fo:margin-bottom="1in" fo:margin-left="1in" fo:margin-right="1in" style:writing-mode="lr-tb" style:layout-grid-color="#c0c0c0" style:layout-grid-lines="36" style:layout-grid-base-height="0.2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editing-cycles>7</meta:editing-cycles>
    <meta:creation-date>2026-02-08T16:49:43</meta:creation-date>
    <dc:date>2026-08-28T14:22:46.175688863</dc:date>
    <dc:title>0803</dc:title>
    <meta:initial-creator>FJD</meta:initial-creator>
    <dc:language>en</dc:language>
    <meta:generator>LibreOffice/7.3.7.2$Linux_X86_64 LibreOffice_project/30$Build-2</meta:generator>
    <meta:editing-duration>PT1H2M52S</meta:editing-duration>
    <meta:document-statistic meta:table-count="0" meta:image-count="0" meta:object-count="0" meta:page-count="97" meta:paragraph-count="949" meta:word-count="48504" meta:character-count="274298" meta:non-whitespace-character-count="225769"/>
    <meta:user-defined meta:name="AppVersion">06.0029</meta:user-defined>
    <meta:user-defined meta:name="LinksUpToDate" meta:value-type="boolean">true</meta:user-defined>
  </office:meta>
</office:document-meta>
</file>