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paragraph-rsid="00108a22"/>
    </style:style>
    <style:style style:name="P2" style:family="paragraph" style:parent-style-name="Standard">
      <style:text-properties officeooo:paragraph-rsid="001276e8"/>
    </style:style>
    <style:style style:name="P3" style:family="paragraph" style:parent-style-name="Standard">
      <style:text-properties style:use-window-font-color="true" loext:opacity="0%" fo:font-style="normal" officeooo:paragraph-rsid="00134593" style:font-style-asian="normal" style:font-style-complex="normal"/>
    </style:style>
    <style:style style:name="P4" style:family="paragraph" style:parent-style-name="Standard">
      <style:text-properties officeooo:paragraph-rsid="00134593"/>
    </style:style>
    <style:style style:name="P5" style:family="paragraph" style:parent-style-name="Text_20_body">
      <style:text-properties fo:font-style="normal" officeooo:paragraph-rsid="00134593" style:font-style-asian="normal" style:font-style-complex="normal"/>
    </style:style>
    <style:style style:name="T1" style:family="text">
      <style:text-properties style:use-window-font-color="true" loext:opacity="0%" fo:font-style="italic" fo:font-weight="normal" officeooo:rsid="00095d3d" style:font-style-asian="italic" style:font-weight-asian="normal" style:font-style-complex="italic" style:font-weight-complex="normal"/>
    </style:style>
    <style:style style:name="T2" style:family="text">
      <style:text-properties style:use-window-font-color="true" loext:opacity="0%" fo:font-style="italic" fo:font-weight="normal" officeooo:rsid="0021c5db" style:font-style-asian="italic" style:font-weight-asian="normal" style:font-style-complex="italic" style:font-weight-complex="normal"/>
    </style:style>
    <style:style style:name="T3" style:family="text">
      <style:text-properties style:use-window-font-color="true" loext:opacity="0%" fo:font-style="normal" style:font-style-asian="normal" style:font-style-complex="normal"/>
    </style:style>
    <style:style style:name="T4" style:family="text">
      <style:text-properties officeooo:rsid="00095d3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4">Original t</text:span>ranslat<text:span text:style-name="T4">ion</text:span> from German to English <text:span text:style-name="T4">found at</text:span></text:p>
      <text:p text:style-name="P4"><text:a xlink:type="simple" xlink:href="http://www.bertha-dudde.info/english/edown.html" text:style-name="Internet_20_link" text:visited-style-name="Visited_20_Internet_20_Link"><text:span text:style-name="_30__20_Text"><text:span text:style-name="T3">http://www.bertha-dudde.info/english/edown.html</text:span></text:span></text:a></text:p>
      <text:p text:style-name="P5">Ver-1 (01.01.2021)</text:p>
      <text:p text:style-name="P4"><text:span text:style-name="_31__20_Text"><text:span text:style-name="T1">Minor edits made </text:span></text:span><text:span text:style-name="_31__20_Text"><text:span text:style-name="T2">here on this</text:span></text:span><text:span text:style-name="_31__20_Text"><text:span text:style-name="T1"> English version in 2026.</text:span></text:span></text:p>
      <text:p text:style-name="P1"><text:span text:style-name="_31__20_Text"><text:span text:style-name="T1"/></text:span></text:p>
      <text:p text:style-name="P1"><text:span text:style-name="_31__20_Text"><text:span text:style-name="T1"/></text:span></text:p>
      <text:p text:style-name="P1"><text:span text:style-name="_31__20_Text"><text:span text:style-name="T1"/></text:span></text:p>
      <text:p text:style-name="P1"><text:span text:style-name="_31__20_Text">BD 0905</text:span> 8.5.1939<text:span text:style-name="_31__20_Text"> </text:span></text:p>
      <text:p text:style-name="Para_20_1">The task that requires the free will of man.... </text:p>
      <text:p text:style-name="Standard">You shall hear what shall give you comfort: To establish the living connection wit the Father of the universe is only granted to a few, and these few are chosen by Me to fulfill a great mission. Very often people have the need to enter into direct connection with Me, and I always consider them according to their worthiness.... and this again is dependent on the degree of love-desire for Me.... </text:p>
      <text:p text:style-name="Standard">and so I seize with all force, whoever can sacrifice worldly desire for My sake, because they are closest to the state of liberation from all matter. </text:p>
      <text:p text:style-name="Standard">Now it goes against My will when all and everyone feels called to hear the Divine voice, who is still very far away from Me in the heart.... but it is again completely wrong to reject all announcements of such kind because those stand in unbelievable self-conceit who believe to know Me and my work so exactly that no intervention on My part seems possible to them. So many weak beings certainly have to fear the danger to be influenced by spirit-beings [who] turned away from God, but then a certain earthly interest will always be the basic evil...., however, who renounces everything earthly in the will to serve Me, he will also never ever have to fear to establish a wrong connection, because I protect such earthly children from error and evil influence. </text:p>
      <text:p text:style-name="Standard">And I want to give you to consider how extensively Divine Love has revealed Himself to you. Behold, worlds can pass away before such a task can be solved, which requires the free will of man and at the same time to withstand all resistances from outside.... Again and again people want to destroy themselves what My love wants to build up for them.... And I cannot force people through extraordinary evidence which would put their will under compulsion. A completely free will must complete this work.... it must, as it were, defeat the world by being stronger than all temptations of this world. </text:p>
      <text:p text:style-name="Standard">Again and again people waver in faith, and yet only a strong rock can let the living water flow out </text:p>
      <text:p text:style-name="Standard">.... And the rock must be exposed to such considerable onslaughts and must resist them, only then this rock can open and the source of truth can spring from it. There are certainly many called to it, and it is right for Me every earth child who submits to My will, but none of them withstands when the temptations approach from outside, and therefore the faith is weak, they <text:soft-page-break/>want to put Me to the test and thereby confess their lack of faith, and if I do not give people extraordinary grace, they become discouraged, and they leave Me, and the misery on earth becomes constantly greater and more threatening. </text:p>
      <text:p text:style-name="Standard">And those awakened by Me are weak and timid.... and one believes to serve Me by trying to turn My workers against Me.... And I remember them especially now and want to let them participate in the work of My love.... and this is how they reward Me My love.... My children can no longer recognize My love, they seek Me far away, while I am very close to them, and they attach such infinite importance to grasping My Word with visible gestures, and yet they are bearers of this Word and are to proclaim My deep love for mankind.... And I consider them with great strength because they are active according to My will and bring sheep to Me in great numbers, but they still do not grasp the depth of My love. They erect a barrier between themselves and the world, they also do not let the few who are of the same mind over this barrier, but refuse them entrance. And My love has to watch and cannot intervene helpingly because the will of man is free and must not be touched by Me. </text:p>
      <text:p text:style-name="Standard">The misery of the souls is unspeakable, and therefore I give My Word anew, and this to those who were unconscionably abandoned to the arbitrariness of those who withheld the book of the fathers from the people. Thus I constantly consider the ones who are Mine, i.e. who love Me and in this love, ask for Me. And I pay no attention to the laws which man make for themselves and from which they now do not want to depart one iota. The general knowledge will indeed want to reject that knowledge which surpasses the wisdom of the fathers, but I set no limits and give according to man's spiritual state of maturity. You, My dear child, have been far from any knowledge about things which I have explained to you, and this alone should be enough to recognize a Divine rule, because for what man otherwise needs a long time, that has been transmitted to you shortly in the most noble way. And in this certainty, you will also let your faith become that strength, as it is necessary to continue to perform your task as an industrious servant of God.... </text:p>
      <text:p text:style-name="Standard">Amen </text:p>
      <text:p text:style-name="Para_20_2"><text:s/></text:p>
      <text:p text:style-name="Para_20_2"><text:s/></text:p>
      <text:p text:style-name="Standard"><text:span text:style-name="_31__20_Text">BD 0906</text:span> 10.5.1939<text:span text:style-name="_31__20_Text"> </text:span></text:p>
      <text:p text:style-name="Para_20_1">Forgiveness of sins.... </text:p>
      <text:p text:style-name="Standard">Those who see their Father in Me, are free of all guilt, because if they devotedly take refuge in the Father, they also become aware that He is the kindest and best Being and that they can expect forgiveness of all guilt from Him. And so it is indisputably much better when My children recognize their relationship with Me and childlike ask and humbly desire My mercy, because this is an admission of their weakness and their unworthiness and is more useful than a public confession of their sins before people.... </text:p>
      <text:p text:style-name="Standard"><text:soft-page-break/>Those who carry My Word within them, can always be sure that I absolve them of their guilt of sin, if they are serious not to grieve Me and only fall victim to their weakness. In the humble prayer for strength to remain in My will, there is also the silent assurance to serve Me alone, and if the Father sees the good will of the child, His love is also constantly ready to forgive if it has been lacking. </text:p>
      <text:p text:style-name="Standard">But you humans on earth rarely desire the forgiveness of your sins from the bottom of your heart, because at the same time as this request, the resolution must mature in you to never fall back into the old mistake, and this you often fail to do. </text:p>
      <text:p text:style-name="Standard">And so a special act of forgiveness of sins will not be necessary if you truly present your heart to Me so that I bless it and give it My love.... you will recognize from that moment on by the inner peace of your heart, that your guilt of sin has been taken away from you, for I only want you to acknowledge Me as your Savior and Redeemer.... that you are willing to partake of the graces of the work of redemption.... I want to be able to say to you that I died for you.... So I only want your assurance that you are willing to acknowledge this My work of redemption, and I will then take all guilt from you and redeem you from the power of the evil one.... </text:p>
      <text:p text:style-name="Standard">I want to draw My children to My heart in intimate Fatherly love, and if you likewise only have the desire to be united with Me, you will detest sin, and the slightest backsliding will be enough to recognize the wrong and to ask intimately for forgiveness. I will give you everything you ask for, because My Fatherly love is always ready to give to the one who is worthy to receive.... And so every sinner will also be considered, forgiveness of sin will be given to him, if he turns to Me, his Father.... his Saviour and Redeemer in his heart's need. I will truly not leave him unrefreshed and unconsoled and will not condemn him because of his sin, for the Father in heaven is infinitely loving, wise and just..... </text:p>
      <text:p text:style-name="Standard">Amen </text:p>
      <text:p text:style-name="Para_20_2"><text:s/></text:p>
      <text:p text:style-name="Para_20_2"><text:s/></text:p>
      <text:p text:style-name="Standard"><text:span text:style-name="_31__20_Text">BD 0907 </text:span><text:s/>11.5.1939<text:span text:style-name="_31__20_Text"> </text:span></text:p>
      <text:p text:style-name="Para_20_1">Gagged will.... </text:p>
      <text:p text:style-name="Para_20_1">Free will.... </text:p>
      <text:p text:style-name="Standard">The entire universe must obey My will, and so I direct every star and every grain of sand according to the law which exists from eternity and has come forth from My will and has become a deed through My omnipotence and wisdom.... This is an irrefutable fact unshakeable by any other being, because every being is also subject to this law, because it is likewise something created by Me, is always and constantly directed, which has emerged from My love will and therefore is animated by Me and My power.... </text:p>
      <text:p text:style-name="Standard">And so there is no being and nothing in the universe which does not carry My will in itself and therefore must be corresponded to it. Only in a certain <text:soft-page-break/>state of maturity, I withdraw My will from the being insofar that I leave it free will in acting and thinking.... I certainly determine its way of life and form and arrange all life and experience around it in such a way that it is conducive to its higher development, but I leave it completely free in the forming of its inner life and have therefore in no way a determining effect on the being.... And this is of greatest necessity, but must also explain to you why the over-great misery in spiritual relationship on earth could come and how I cannot have a compulsory effect on the will of man, if the law from eternity is not to be over-turned. </text:p>
      <text:p text:style-name="Standard">Only the free will can accomplish the last redemption of the being, otherwise the Spirit from God would be gagged Himself and therefore rage against Himself. In order to understand this, you must be in the state of light, because this is so overwhelming and cannot be made fully understandable to you humans on earth. Only one thing is to become clear to you: that the wrestling of man on earth is for this very reason such a difficult and significant one, because I must respect the freedom of the will and therefore can only intervene in all other events to make this your will so submissive that it enters into My will <text:span text:style-name="_31__20_Text">of its own accord</text:span>.... But then also for this man, the earthly way is of blessing.... </text:p>
      <text:p text:style-name="Standard">But mankind recognizes My will less and less and therefore also cannot be left without help, and when I send them help from above, they reject and again let their will rule without submitting it to Mine. And the struggle for My children becomes more and more difficult because they lack love </text:p>
      <text:p text:style-name="Standard">.... Because where love is, there will also be recognition, because there I can work directly.... their will is submissive and completely subordinated to Me, and therefore no obstacle will be put in the way of My work from above, because whoever seeks Me, will find Me, and who is active in love, his is also seized by My love and mercy.... Man feels infinitely small in the face of My omnipotence, he walks humbly and asking the right way which leads to the Father of the universe, and his own will has brought him redemption through love.... </text:p>
      <text:p text:style-name="Standard">Amen </text:p>
      <text:p text:style-name="Para_20_2"><text:s/></text:p>
      <text:p text:style-name="Para_20_2"><text:s/></text:p>
      <text:p text:style-name="Standard"><text:span text:style-name="_31__20_Text">BD 0908</text:span> 11.5.1939<text:span text:style-name="_31__20_Text"> </text:span></text:p>
      <text:p text:style-name="Para_20_1">Times of spiritual distress.... </text:p>
      <text:p text:style-name="Para_20_1">Help from above.... </text:p>
      <text:p text:style-name="Standard">In times of spiritual distress, the care of the Father in heaven has always been directed to the earthly children, and thus the human race has been protected from complete decline up to the present day.... The greater the need was, the more visibly God's love and mercy intervened, but the world corrupted the generations again and again, and the battle with darkness was a constant one, for the world's temptations were tremendous, but mankind was weak and without faith in the eternal glory. </text:p>
      <text:p text:style-name="Standard"><text:soft-page-break/>And so more homage was paid to the world and its illusory goods, but the eternal Godhead and life after death were hardly thought of. The time of suffering on earth could therefore never be ended, but hardship and sorrow had to become more and more tangible, for otherwise such an unbelieving human race, seeking only the joy of the world, could not be converted, it had to find its way back to the eternal Creator in tribulations and oppressions of every kind, it had to learn to recognize the transitoriness of earthly things and had to take upon itself burdens, toil and suffering, for only through such was a return to the Father possible. </text:p>
      <text:p text:style-name="Standard">But now faithlessness has taken on such proportions that people no longer remember the Lord even in the greatest suffering.... They try to cope with all kinds of resistance, worries and misery - often in vain - but they do not find the way to the heavenly Creator, because in their faithlessness, they do not want to acknowledge such a Creator at all. And so they do not pay attention to the spiritual gifts from above and are therefore completely defenseless against the great misery that is still assigned to the earth. </text:p>
      <text:p text:style-name="Standard">And in this misery, the Lord now again remembers the distressed mankind.... He seeks to give it knowledge of the spiritual life in direct connection, He seeks to awaken the sense for pure spiritual exchange, and now people would only have to cultivate such connection on their part, or to make use of the results, but such success does not increase the earthly goods and is therefore also not desirable, and this now causes the eternal Divinity to renewed, sharp intervention, which will visibly appear to all the world. And inevitably only the ones who are His, will be spared from the effects of the Divine omnipotence and justice.... </text:p>
      <text:p text:style-name="Standard">And this hour is no longer far away when mankind will be shaken up and be in greatest agitation, and this time will have such a terrible effect, that all strength and all help must be requested from God if man are not to end their earthly life in despair and be exposed to complete ruin. For the <text:span text:style-name="_31__20_Text">end</text:span> of the world does not mean the coming judgment, but for the individual who does not want to recognize, the temporal end will have come, and both the believers and the unbelievers will be taken away from the earth..... </text:p>
      <text:p text:style-name="Standard">The former will be led to the height, but the latter will have to exchange the earthly kingdom with the kingdom of darkness without delay.... and many miracles will still first happen, but man do not pay attention to these.... And there will be a great misery among mankind because the voice of God will not be heard and the call from above will not penetrate the hearts of the faithless but will go unheard. And these things are decided in a short time, and all who want to escape unspeakable misery, may heed these words, because the Lord still remembers them in the last hour.... </text:p>
      <text:p text:style-name="Standard">Amen </text:p>
      <text:p text:style-name="Para_20_2"><text:s/></text:p>
      <text:p text:style-name="Para_20_2"><text:s/></text:p>
      <text:p text:style-name="Standard"><text:span text:style-name="_31__20_Text">BD 0909</text:span> 12.5.1939<text:span text:style-name="_31__20_Text"> </text:span></text:p>
      <text:p text:style-name="Para_20_1">Dwellings in the house of the Father.... </text:p>
      <text:p text:style-name="Para_20_1"><text:soft-page-break/>State of happiness.... </text:p>
      <text:p text:style-name="Para_20_1">Restless.... </text:p>
      <text:p text:style-name="Standard">"And there are so many dwellings prepared in My Father's house...." In every man's heart lies the desire for happiness and peace, and this gives him the first urge to strive for everything that puts him in a state of happiness. And so the explanation is to be sought in this, why man must be constantly active, because he is driven by the longing for something beautiful, which is beneficial to his senses. What man strives for is not always the same.... Everyone sees his heart's fulfillment in a different way.... And so here again the question arises, how the eternal bliss must be, in order to make all hearts happy, in order to satisfy each longing and to be its fulfillment.... </text:p>
      <text:p text:style-name="Standard">You humans on earth are not yet able to grasp this today, because they are descriptions far beyond your concepts, which would have to be given to you for the full understanding of what awaits you in the hereafter. And again it is every man's own business which state he creates for himself, both in which kind and in which degree he becomes aware of the well-being, because there are innumerable possibilities which can give him delights, but can also conversely make him aware of the emptiness of his soul, and it is therefore so immensely important already on earth to put oneself into the state of maturity that the soul in the hereafter does not have to endure the agonizing state of recognizing its shortcomings, because this is like a homeless wandering.... </text:p>
      <text:p text:style-name="Standard">No resting place is given to the soul where it can lead a contemplative existence, but it recognizes with deep remorse that it has neglected to create an acceptable stay for itself in the hereafter, and it is now dependent on the love of other souls whether they want to grant it a stay or not. Such a state of homelessness lasts until the soul itself has become active and it has recognized that even now it is still given the possibility to improve its situation, and then an exceedingly busy striving sets in, because the desire for happiness and peace is equally still present and will increase in the same measure as it is fulfilled. Because in the state of light, the most splendid pictures reveal themselves to the soul.... For in the state of light, the most magnificent pictures of indescribable charm and unspeakably beautiful valleys and heights present themselves to the spiritual eye, and the soul would like to take up residence in the midst of this glory, and it only requires its will that its desire is satisfied and it finds a home which offers it all happiness and bliss. </text:p>
      <text:p text:style-name="Standard"/>
      <text:p text:style-name="Standard">Because the term "love and omnipotence" is not understandable to you in its full meaning.... You do not know what the infinite love of God has prepared for people who love Him with all their heart and keep His commandments.... Only when you enter eternity will you be able to measure this - and blessed will be he who has already gathered the building blocks on earth and finds in the eternal home that is the fulfillment of his deepest longing.... </text:p>
      <text:p text:style-name="Standard"><text:soft-page-break/>Amen </text:p>
      <text:p text:style-name="Para_20_2"><text:s/></text:p>
      <text:p text:style-name="_30__20_Block"/>
      <text:p text:style-name="Standard"><text:span text:style-name="_31__20_Text">BD 0910</text:span> 12.5.1939<text:span text:style-name="_31__20_Text"> </text:span></text:p>
      <text:p text:style-name="Para_20_1">Spiritual sight.... </text:p>
      <text:p text:style-name="Standard">Those who indulge in the world, cannot understand spiritual wealth, but those who live in God, to them are given in abundance.... And so it is quite easy to recognize who stands in the truth and who is subject to error, and therefore a spiritually blind man will never be allowed to presume to pass judgment, for he sees with the eyes of the world, and these do not penetrate into spiritual territory. Conversely, however, a spiritually active person will be allowed to take a look, and all obstacles will disappear from his spiritual eye, and what he sees, will not be visible to the naked eye, and yet it will be clearly perceptible to the spirit's eye. To reach this state, is extraordinarily happiness for the earthly man and will also not be denied to him, but it does require the strongest will of man to make the gift of spiritual sight his own. </text:p>
      <text:p text:style-name="Standard">The spiritual is hidden in all matter, and therefore this spiritual must inevitably come into function </text:p>
      <text:p text:style-name="Standard">.... And it is this activity that visibly appears to the spiritually observant. It is like a constant use of spiritual power, it is an exchange of inflowing and outgoing power taking place in all regularity and therefore a constant pulsation of the original power guided by God through all works of creation, to which every being, just like every work of creation, contributes by itself. </text:p>
      <text:p text:style-name="Standard">What man is able to see spiritually, is in no connection with the earthly abilities of such beings, but is a completely isolated activity - and only the really spiritually advanced man can arbitrarily and at any time put himself into the state where spiritual seeing is possible for him, and this always also presupposes the will to draw any benefit from such grace, and therefore such is only then allowed by the Divine Creator when there is no longer any danger of coerced faith, when therefore whatever the earthly child gets to see, does not exert a damaging influence on the soul of the person involved. </text:p>
      <text:p text:style-name="Standard">And therefore only such earthly children are admitted, who can already register a certain spiritual maturity.... i.e., it must be able to reproduce the observations with awake sense, what he sees, and also to grasp it fully himself, which determination lies at the basis of all activity, so that he, purely earthly seen, is spurred by this perpetual activity himself on the utmost, in order to give again the spiritual in himself, all possibility to develop.... </text:p>
      <text:p text:style-name="Standard">He who is able to see spiritually, will also soon have overcome matter and only remain on earth for the sake of his fellow men, because this state will already be a stay in higher spheres for him, and matter will be left behind, so to speak, because it does not belong in that world..... But a conscious looking into the spiritual kingdom brings unspeakable benefit to the earthly man and should therefore be striven for with full will, because it is <text:soft-page-break/>important to increase spiritual wealth and to collect imperishable treasures for eternity. </text:p>
      <text:p text:style-name="Standard">Amen </text:p>
      <text:p text:style-name="_30__20_Block"/>
      <text:p text:style-name="Standard"><text:span text:style-name="_31__20_Text">BD 0911</text:span> 13.5.1939<text:span text:style-name="_31__20_Text"> </text:span></text:p>
      <text:p text:style-name="Para_20_1">"My kingdom is come from above...." </text:p>
      <text:p text:style-name="Standard">And My kingdom has come from above.... and mankind does not believe it. They think they know and yet remain in deepest darkness of spirit and every attempt to rouse them from their sleep fails, because the night of death holds the soul captive and the day with its light is not desired.... And </text:p>
      <text:p text:style-name="Standard">everything points to the time which I mentioned on earth. </text:p>
      <text:p text:style-name="Standard">And so listen then: All of you, who believe to walk in the Spirit of the Lord, pay attention to the events of the world.... do not worry about your temporal well-being, but think about the endlessly long time in eternity, which brings the most bitter suffering to those who did not find their way to Me on earth. Therefore, take upon yourselves everything that the world wants to do to you, so that you can only help the many who err. Do not leave the erring to their fate, but seek to bring help to them, because if you walk in love to Me, these attempts will be blessed, but you must willingly take the suffering of earth upon yourselves and carry for My, your Saviour and Redeemer's sake. Because the earth will be one single source of fire, because everywhere people seek to detach themselves from Me and to fully compensate in earthly possessions for what they give away. The precious time on earth passes for people unused and brings only the complete apostasy from God, to Whom they should strive.... </text:p>
      <text:p text:style-name="Standard">The sun with its rays is not able to break through the coldness of the heart, and the conditions without the warming rays of the sun, will be agonizing one day, because who remains in the night, withdraws from the beneficent effect of the Divine sun of grace; the suffering of earth is to be a warning for you, it is to announce to you that you still walk in darkness; it is to be My loving warning for you to still turn back on earth from the previous way of life and to still desire the light. And recognize in all world-events the work of the Divinity, which wants to draw your attention to the approaching end of this time, to the forthcoming purification of all spiritual, and so consciously ask God, your Creator and Redeemer, so that you do not fall prey to eternal darkness..... For the sufferings on earth are only of short duration, but the torments in the hereafter are endless.... </text:p>
      <text:p text:style-name="Standard">The kingdom of God has come down, and it is not of this world. It does not apply to your body, but only to your soul, and so you must also grasp it with your soul and not ask how far it is beneficial to your earthly body. Nothing will remain that gives you joy at present in earthly goods, but the kingdom of God will be imperishable, and good for him who receives it, if it comes to him. My kingdom is not of this world and can therefore also not be perceived with physical eyes, but it is possible for you to grasp it with the <text:soft-page-break/>spirit, and spiritually you will also perceive the bliss and recognize the truth of everything that I announced to you at the time of My earthly walk.... </text:p>
      <text:p text:style-name="Standard">The immense misery on earth has moved Me to accept anew the children of man in all love and mercy and to bring My kingdom close to them again, but the power of the adversary has fanned the will of rejection so strongly, and the will of man offers no resistance to it and still stands in the greatest danger.... And those who recognize this, are to be active for Me and unceasingly seek to bring light to those who still walk in the deepest night. They will do nothing without My assistance. This assurance of Mine shall be a comfort to them and at the same time an incentive for ever more active work for Me, for it is My children for whom I fear and for whom I long with all love.... </text:p>
      <text:p text:style-name="Standard">Amen </text:p>
      <text:p text:style-name="_30__20_Block"/>
      <text:p text:style-name="Standard"><text:span text:style-name="_31__20_Text">BD 0912</text:span> 13.5.1939<text:span text:style-name="_31__20_Text"> </text:span></text:p>
      <text:p text:style-name="Para_20_1">Mastery of the creature.... </text:p>
      <text:p text:style-name="Para_20_1">Strong Will.... </text:p>
      <text:p text:style-name="Standard">By virtue of the tremendous will-power which a spiritually striving man can acquire on earth, it is possible for him to make all creatures subject to himself, and this process is based solely on an extraordinary use of Divine power.... It is not man as such who brings about the subjugation, but the will of man, subordinated to the Divine will, calls upon extraordinary power from God and is now able to influence all creatures in such a way that they must obey his will. And it will submit willingly, because it has no will of its own, but stands constantly in the will of God, so that therefore nothing else is demanded from the respective being than what is intended for it by the eternal Divinity.... </text:p>
      <text:p text:style-name="Standard">To make the will of God one's own will, that is truly the key to all wisdom and to every spiritual success.... and thus man has not to fear the slightest resistance of any entity as soon as he has given up his will, i.e. has made the Divine will his will, because now man no longer directs his will himself, but the Divine care has, so to speak, taken all thinking and acting into its hand, and man now lives, as it were, according to his destiny from eternity.... </text:p>
      <text:p text:style-name="Standard">And man was set by God as ruler over all creatures.... and he let this rank be disputed by the one who brought about the apostasy of man from God.... The will became weak, but it rebelled against the Divine will and was thereby also subject in many respects to the creature, which, as the bearer of the Divine will, for its part, dominates man and so the latter is often dependent on the activity assigned to the creature.... i.e. this sometimes has a hostile effect on man as long as he has not reached spiritual maturity and thus does not possess the will in the strength possible for him.... </text:p>
      <text:p text:style-name="Standard">Therefore man still has to make great use of his life on earth when he considers that it is his right to form his will in such a way that complete control of the creature is possible for him. And if he achieves this strength of will, his way on earth will also be much easier, because everything will <text:soft-page-break/>then be subject to him, and also his spiritual influence on the beings subordinated to him, will be an extremely beneficial one and likewise make the way on earth easier for the beings, since just one will controls everything and no different currents influence these beings unfavorably. And so again all striving of man will have to apply to only one aim, to recognize the will of the eternal Divinity and to subordinate oneself completely to it, and all struggle on earth will be an easy, but successful one.... </text:p>
      <text:p text:style-name="Standard">Amen </text:p>
      <text:p text:style-name="_30__20_Block"/>
      <text:p text:style-name="Standard"><text:span text:style-name="_31__20_Text">BD 0913 </text:span><text:s/>14.5.1939<text:span text:style-name="_31__20_Text"> </text:span></text:p>
      <text:p text:style-name="Para_20_1">Examining the revelations.... </text:p>
      <text:p text:style-name="Para_20_1">Most faithful devotion.... </text:p>
      <text:p text:style-name="Para_20_1">Truth.... </text:p>
      <text:p text:style-name="Standard">Pay attention to the words that come to you today: It is indescribably difficult for the receiver of God's Word to remain in the same confidence, and it requires his strongest faith to accept every Word without doubt as Divine revelation. However, recognizing that every gift from above, is subject to Divine protection, it is of the utmost importance that the receiver surrenders himself in fullest confidence to the Divine guidance.... that he only ever accepts and is the executor of the ministry to receive and to pass on. Every evaluation of the gift is not his task, because the Lord considers on his part in all wisdom whom He has called to it, and on the other hand, the earthly child never has the ability to check a Divine gift for its truthfulness. The right way to heaven's door is only passable in the most faithful devotion.... </text:p>
      <text:p text:style-name="Standard">The Divine power and the Divine will rule over all power of darkness, thus it is never to be feared that a child longing for God can lose itself in the snares of evil.... For this is His power, His protection and His security, that it strives towards the eternal Godhead, its Creator and Father. In such a desire, the opposite power cannot approach the human being and can therefore also cannot exert any influence by expressing itself in the same way and making the will of the human being usable for its low purposes. </text:p>
      <text:p text:style-name="Standard">You humans on earth are in a certain compulsive state, you pay too much attention to earthly appearances, you do not recognize the origin and the basic evil of wrongful thoughts. A man seeking the Godhead, is eager to escape from the adversary, and what the man consciously takes a stand on, that also passes over into him, and the adversary has to watch his endeavor powerlessly, and he has no influence, unless the man falls back into his weaknesses and thus gives himself into the hand of the adversary again. </text:p>
      <text:p text:style-name="Standard">But the will, which is meant for the Divinity and only always strives for union with Him, is not to be touched by the other side, and therefore man also never has to fear that the spirit of untruth could express itself in such announcements from above, and therefore all doubts are invalid, which could worry a truth-loving mind. The Father in heaven already chooses the <text:soft-page-break/>right fighters for His name, and He will know how to dispel any doubts, because the Spirit of God is extremely wise, loving and just.... and you may confidently leave yourself to His guidance.... </text:p>
      <text:p text:style-name="Standard">Amen </text:p>
      <text:p text:style-name="_30__20_Block"/>
      <text:p text:style-name="Standard"><text:span text:style-name="_31__20_Text">BD 0914 </text:span><text:s/>14.5.1939<text:span text:style-name="_31__20_Text"> </text:span></text:p>
      <text:p text:style-name="Para_20_1">Shackles of the soul.... </text:p>
      <text:p text:style-name="Para_20_1">State of suffering.... </text:p>
      <text:p text:style-name="Para_20_1">Saul - Paul.... </text:p>
      <text:p text:style-name="Standard">The soul's desire is to be released from all suffering, because it is in a fettered state as long as it is still attached to earthly goods. So on the one hand it desires the latter and thus creates the oppressive state for itself, but on the other hand it longs for final liberation and is grateful for every help which applies to the loosening of its fetters. And so it is every time its own will whether it gives in to the desire for earthly goods, or renounces these.... and its state will also be more or less free accordingly. </text:p>
      <text:p text:style-name="Standard">But once it has perceived of how much lighter and freer it feels when it has tamed its desire and voluntarily renounced it, then also its will is stronger, and it now consciously strives for this freer state, because a visible change now takes place, and the good spiritual powers are now also at its disposal. They seek to increase the soul's striving by presenting all spiritual advantages to the soul and are always only concerned to weaken the desire for earthly good, for matter, and to keep the sense for spiritual truths awake, and so a total transformation can make itself felt, a Saul can become a Paul, and a soul which up to now indulged in earthly pleasures, can renounce all these and now only strive to do justice to the spiritual task. </text:p>
      <text:p text:style-name="Standard">Such transformation is always a consequence of a preceding spiritual shock.... Earthly suffering could have preceded, but the sudden realization can also be the result of a heartfelt prayer, which was sent up in love for this soul by a fellow human being to the Father of the universe, to assist the soul in the earthly struggle.... in the struggle for life in eternity, because such a prayer was sent up completely unselfishly to the heavenly Father and therefore already has the power in itself, since love was the motive.... </text:p>
      <text:p text:style-name="Standard">Love must now have a redeeming effect on the earthly child, and the soul feels this very well.... it feels the relief, and now it also becomes easier for it to continue the chosen way, because it recognizes the benefit and now also becomes active of its own accord. The soul's striving will only be for the spiritual life, and from now on it will declare war on all matter, and although it still comes into contact with it far too often as a human being, it will now be able to renounce it with a light heart and only live for liberation from its fetters, in the knowledge that this is the greatest necessity and that its life on earth should only be for this striving..... </text:p>
      <text:p text:style-name="Standard">Amen </text:p>
      <text:p text:style-name="_30__20_Block"/>
      <text:p text:style-name="Standard"><text:span text:style-name="_31__20_Text">BD 0915 </text:span><text:s/>15.5.1939<text:span text:style-name="_31__20_Text"> </text:span></text:p>
      <text:p text:style-name="Para_20_1"><text:soft-page-break/>Faithlessness.... </text:p>
      <text:p text:style-name="Para_20_1">Chaos.... </text:p>
      <text:p text:style-name="Para_20_1">Distress of the earth.... </text:p>
      <text:p text:style-name="Para_20_1">Helmsman.... </text:p>
      <text:p text:style-name="Standard">The time has come when everything rebels against God; it is a chaos in spiritual relationship, which puts all previous lack of faith in the shade; and it has come so far that also people who still acknowledged their Creator, deny their faith, in wrong consideration now submit to the worldly laws, because earthly advantage seems to accrue to them through it. It is still left to the free will of man to decide, and therefore those people cannot answer for their actions towards the Creator, but it will also come so far that who serves the world, is forced to deny his faith - because otherwise he has no possibilities to meet the earthly demands. </text:p>
      <text:p text:style-name="Standard">And so I warn again not to discard of Me for the sake of earthly advantage, because who guarantees you that you can enjoy earthly things?.... And who has the entire fate of mankind in his hand, and who can lead you also out of earthly trouble?.... Only your lack of faith can cause you to fall away from Me, because you no longer recognize Me, you switch Me off completely and build your earthly life yourselves. And yet you will have to experience that the Creator of heaven and earth cannot be denied, you will feel His hand, and that in a less pleasing way, so that you do not forget Him, but awake from the spiritual sleep. </text:p>
      <text:p text:style-name="Standard">The world wants to raise servants for Mammon, it is always only eager to kill everything spiritual in man, and this will have such a terrible effect when the great misery starts, because man is then completely helpless and abandoned, if he does not know the One to Whom he can turn, seeking help. And everything will collapse under him and around him, which has been his support up to now..... The earthly world will become shaky and offer no security for the life of the individual, and only he will be strong and not helpless, who looks up to the Father of the universe with true faith and entrusts his fate to Him.... </text:p>
      <text:p text:style-name="Standard">I know My children and protect them, and I will also remember the weak who do not yet make their will completely serviceable to the earthly commandments.... I will strengthen their will so that they will still recognize their true Father in the last hour and give Him the honor. A time of grace is still granted, and the misery of the earth will announce itself to you.... make use of it and seek refuge in it to the heavenly Father, because He alone can bring you help in every misery; but do not pass over it carelessly, when extraordinary appearances give you food for thought.... Put everything in connection with the misery of the time, which you humans alone have conjured up for yourselves through your faithlessness.... Do not presume to create your own faith.... </text:p>
      <text:p text:style-name="Standard">You will only bring yourselves to ruin and will feel the power of the One Who is above you. And therefore recognize where you are heading and try to steer your little ship of life into the right course.... let Me be your <text:soft-page-break/>helmsman and throw out the anchor of faith.... let yourselves be driven by love and put all your hands on yourselves so that you reach your destination, the eternal home, safely and can feel secure in the harbor of Divine Love.... </text:p>
      <text:p text:style-name="Standard">Amen </text:p>
      <text:p text:style-name="_30__20_Block"/>
      <text:p text:style-name="Standard"><text:span text:style-name="_31__20_Text">BD 0916 </text:span><text:s/>15.5.1939<text:span text:style-name="_31__20_Text"> </text:span></text:p>
      <text:p text:style-name="Para_20_1">Message from a being from the beyond.... </text:p>
      <text:p text:style-name="Standard"><text:span text:style-name="_32__20_Text"><text:s/></text:span><text:s/>Those who long for Me with a loving heart, shall find fulfillment of their longing and be extremely happy..... The world cannot offer them such happiness, but the Spirit of Love from eternity, from Whom everything that exists has come forth. And if they find their way back to the Father, the reunion will mean a state of bliss that you will never comprehend on earth. And this certainty should be an incentive for you to strive for My love and union with Me with all your senses, and this will earn you spiritual advantage and be beneficial for your spiritual work..... </text:p>
      <text:p text:style-name="Standard">Now let your spirit wander into unknown territory. An exceedingly active spiritual exchange is initiated from the beyond to earth and those who cultivate it, are all intimately connected with Me. </text:p>
      <text:p text:style-name="Standard">They desire spiritual food and are continuously in contact with the teachers of the hereafter, to be instructed in love and wisdom. And the ignorant beings in the hereafter are likewise involved in it, as far as their own will drives them to take note of what is offered to you. The way of suffering of many a soul in the hereafter can thereby be considerably shortened, if it utilizes everything taken up, correctly. And it is therefore also explainable that you are surrounded by innumerable beings to whom your work has brought inconceivable blessings through the everlasting teachings, which likewise benefit them. </text:p>
      <text:p text:style-name="Standard">Now a being requests to communicate himself to you, which stands in direct connection with you and follows your spiritual work with the greatest attention. And this is by My permission that whoever is devoted to you in love, announces himself - and therefore give yourself to his words without doubt: </text:p>
      <text:p text:style-name="Standard">It was a blessing for me this evening, to be allowed to participate in your work. I have no-one on earth who is as close to me as you are, because I left the earth alone and left no-one behind who remembers me in love. And in the distress of my soul, help has come to me, for I felt the power of your prayer and was, as it were, strengthened by it. I have hurried through the universe in order to be able to be close to you and find such unspeakable help and strength in every connection which your will establishes with the spiritual world, that I thank the heavenly Father with all my heart for the grace which He sent to me through you. </text:p>
      <text:p text:style-name="Standard">Depending on their worthiness, He considers the earthly people and also us, but your prayer is a visible strengthening for us, and my suffering is reduced, the more I am allowed to enrich my knowledge with the Divine <text:soft-page-break/>teaching offered to you. And I will now utilize with all zeal what I have received through you, and I will point out and bring to you ever new souls and preach the gospel to them according to God's will. I live only for this spiritual task and see in every manifestation that comes to you, such an infinite gift of grace from the Lord and Savior, that I now understand in its entire significance the extraordinary nature of this proof of Divine Fatherly love. I would like to assist you in the most ways possible, but my strength is not yet sufficient, and so it is only a special act of grace today that I may make myself known to you and give you my thanks for your loving remembrance and request for my soul's salvation. </text:p>
      <text:p text:style-name="Standard">And now a few more words shall enlighten you: The man who misses his purpose on earth, is piti-ful if he arrives empty and bare in the hereafter, but as long as the grace of God is offered to him so graciously, salvation is to be brought to his soul, and I therefore let no opportunity pass unused and stay near you, asking you to continue to remember me in prayer and to turn to me the love which you gave me on earth and which I have little respected; In life I did not find the right connection with you, but now I seek every opportunity where I can attend the spiritual exchange with earth, thanking the eternal Deity, Who lovingly grants me this grace.... Whoever offers himself to the Lord for service, can truly work beneficially on earth as well as in the hereafter.... </text:p>
      <text:p text:style-name="Standard">Amen </text:p>
      <text:p text:style-name="_30__20_Block"/>
      <text:p text:style-name="Standard"><text:span text:style-name="_31__20_Text">BD 0917</text:span> 16.5.1939<text:span text:style-name="_31__20_Text"> </text:span></text:p>
      <text:p text:style-name="Para_20_1">Spiritual interaction.... </text:p>
      <text:p text:style-name="Para_20_1">Statements of the otherworldly friends.... </text:p>
      <text:p text:style-name="Standard">The host of beings on the other side asks you to enter into an intimate relationship with them and not to let yourself be disturbed by any announcements, because you are protected from any error as long as you desire the truth. </text:p>
      <text:p text:style-name="Standard">Behold, in the circle of friends surrounding you, there is a diligent effort to assist you, and every announcement goes, so to speak, through the control of your Leader and Protector. Therefore, you do not have to fear that someone can express himself arbitrarily, nor can other spiritual forces direct you to a writing that is not in the will of the Lord, because these are blessed hours that you devote to spiritual work - and during this time, the spiritual friends protect you from everything that is detrimental to this work. </text:p>
      <text:p text:style-name="Standard">The personal interaction with the spirit-world for the purpose of earthly thought-exchange, is only allowed when it is valid to give the earthly child a representation of the spiritual activity of the beings in the hereafter, and therefore those beings are allowed expression to stimulate the earthly child to industrious spiritual activity. Thus that being, which made itself known to you yesterday, was in contact with you on earth and was not well-disposed towards you, but has now recognized the power and grace of prayer and <text:soft-page-break/>therefore constantly seeks your nearness, follows your work and draws strength from it incessantly. </text:p>
      <text:p text:style-name="Standard">Up to this time, his train of thought moved in completely the opposite direction, and so just with him an obvious proof of spiritual work was needed, but now his striving is eager to tie up the spiritual threads in order to progress in knowledge and at the same time to impart this knowledge to the ignorant and erring spirit-beings in the hereafter. And it is therefore understandable how gladly he wanted to announce himself to you, because his striving is serious and is only meant for the pure truth. And so always trust the guidance of your spiritual friends and do not let yourself be misled by words which do not seem to be understandable to you at once.... Everything is well-examined and given to you with wise intention.... to stimulate your thinking, to test your faith and to deepen your union with the Father again and again. </text:p>
      <text:p text:style-name="Standard">So hear a message of love from us today: He who gave you life, directs your steps and is concerned about you that you do not go astray, and you can entrust yourself to His guidance with complete faith. You will find the right trust in Him only when you have recognized Him as the God of love, and when the Word from above reaches you, you can feel secure in His love and leave your life completely to the Divine Lord and Savior, for He blesses those whom He has seized with His love and is their constant protection and shield. Christ's suffering on the cross, was the testimony of His great love, and He also now takes it upon Himself again to save them from the greatest misery, and everything out of love for His children, and to protect them from unspeakable misery in eternity. </text:p>
      <text:p text:style-name="Standard">The power of the Most High is great, but greater still is love, and its omnipotence will prevail and redeem mankind from all sin.... </text:p>
      <text:p text:style-name="Standard">Amen </text:p>
      <text:p text:style-name="_30__20_Block"/>
      <text:p text:style-name="Standard"><text:span text:style-name="_31__20_Text">BD 0918</text:span> 16.5.1939<text:span text:style-name="_31__20_Text"> </text:span></text:p>
      <text:p text:style-name="Para_20_1">Knowledge alone not enough.... </text:p>
      <text:p text:style-name="Para_20_1">Fulfillment of the commandments necessary.... </text:p>
      <text:p text:style-name="Standard">Without support, man is not able to fulfill the task on earth. Knowledge alone is not enough, but this is only of value if at the same time all willpower is applied to use his life on earth according to the knowledge. Life must be in harmony with what the Divine wisdom gave to man in the form of the commandments to know, and therefore these commandments must be completely complied with, i.e., the Divine will must be respected and can never be eliminated. </text:p>
      <text:p text:style-name="Standard">Now man uses all his strength, which was given to him for the accomplishment of the earthly task for other purposes and thinks too little of the actual purpose, and he now exposes himself to the danger of walking completely idly through the earthly life, because he resists the right knowledge and stands in immediate material experience.... he only knows the world, desires this and is a representative of the most blatant error, as <text:soft-page-break/>soon as any spiritual questions are judged. For this is not possible otherwise, since he himself makes all arrangements to look at the world from the point of view of the enjoyer. And this should be a warning to you, because you will lose yourselves if a loving being does not show you the right way.... For man must be incessantly active and always think only of his soul.... </text:p>
      <text:p text:style-name="Standard">Amen </text:p>
      <text:p text:style-name="_30__20_Block"/>
      <text:p text:style-name="Standard"><text:span text:style-name="_31__20_Text">BD 0919</text:span> 17.5.1939<text:span text:style-name="_31__20_Text"> </text:span></text:p>
      <text:p text:style-name="Para_20_1">Exhortation to proclaim God's word everywhere.... </text:p>
      <text:p text:style-name="Para_20_1">The Good Shepherd.... </text:p>
      <text:p text:style-name="Standard">To be allowed to look into the kingdom of eternity, is an incomparable grace and will only be allowed to those who have seriously set themselves the goal of the union with God. For this reason, however, a special task is also given to those people, and it is their mission to deepen the general knowledge of people or to change it.... Especially the person who believes to be knowledgeable often has the least knowledge of things that lie in spiritual regions, and to instruct those people is undoubtedly quite necessary, because they still hold the spiritual night, who believe to stand in knowledge. Sometimes there is no lack of will, because the earthly struggle is at the same time a good teacher for them, and thoughtfully they observe the events of the time near and far.... But they look for their explanation in the gears of the world and are only very poorly and rarely connected with God, but without rejecting Him. </text:p>
      <text:p text:style-name="Standard">And this is a grateful field of work for the chosen servants of God. What appears so obviously, must cause serious reflection, and a field of activity offers itself to the representative of the Divine teaching who is willing to work. Now, however, people seldom recognize a supersensory power, and therefore many kinds of conjectures are open to debate. But not one of them can give sufficient explanation, and in the end the working of the eternal Godhead will be apparent to them, and all doubt will fall where light is seriously desired. Thus the state of the soul is extreme distress and it is therefore grateful for any help. </text:p>
      <text:p text:style-name="Standard">Innumerable possibilities remain unused and could nevertheless lead to success, however, the man to whom is given the task, should be incessantly active, to impart what he receives, himself. There are still enough possibilities to inform the people about their actual task, but the time can also come when everyone is dependent on himself and the individual can hardly be helped humanly.... </text:p>
      <text:p text:style-name="Standard">Through every open gate you shall enter and proclaim the Word of God, for it is urgently needed. </text:p>
      <text:p text:style-name="Standard">Likewise, you should mention the coming time, which will have a frightening effect on everyone who does not stand firm in the faith. And so hear the voice of the Lord: Many of My lambs still wander about and do not find their Shepherd.... They all go astray and get lost in the undergrowth <text:soft-page-break/>and are in danger of falling off the cliffs which they climb in their inexperience and carelessness. And the distress of all the sheep goes to My heart. I call, but they do not hear My voice, and I fear for every single life that they do not lose it forever. Sin has come into the world and is the death of every human being.... And when I promise life to all who follow Me, I take sin upon Me and save them from eternal death, but My sheep must follow Me and recognize Me as their Shepherd. And I will faithfully lead them over all bumps of the way, I will prevent that even one of My sheep gets lost, because I know them all and am concerned about every single life. </text:p>
      <text:p text:style-name="Standard">And if they recognize their good Shepherd in Me, they will follow Me and willingly let themselves be led by Me.... </text:p>
      <text:p text:style-name="Standard">Amen </text:p>
      <text:p text:style-name="_30__20_Block"/>
      <text:p text:style-name="Standard"><text:span text:style-name="_31__20_Text">BD 0920</text:span> 17.5.1939<text:span text:style-name="_31__20_Text"> </text:span></text:p>
      <text:p text:style-name="Para_20_1">Teaching activity in the afterlife.... </text:p>
      <text:p text:style-name="Para_20_1">The eagerness of imperfect beings to learn.... </text:p>
      <text:p text:style-name="Standard">The eagerness to learn of the still imperfect beings in the hereafter, once they have recognized, is untiring. They seek to acquire spiritual treasures everywhere and accept everything offered to them with diligence and gratitude, and so is teaching in the hereafter also an office that is exercised with all diligence and devotion, for it depends on the one who teaches, what benefit the recipients derive. Earthly people accept what is offered to them only after long hesitation, while in the hereafter, the beings observe and examine everything quietly at first, but very soon they come to a realization, and then they acquire the spiritual knowledge with the greatest zeal, in order to be able to utilize it again on their part. </text:p>
      <text:p text:style-name="Standard">Because since they have gone through their own misery, caused by the lack of spiritual good, they are now eager to protect the other spirit-beings from the same fate and give them everything what could reduce and shorten their agonies. And every gift is gratefully received, because with it, power goes to the beings at the same time, and therefore every being strives for the height, if it only once get to taste spiritual food and now only longs for Divine nourishment. </text:p>
      <text:p text:style-name="Standard">For the one who teaches, it is also immensely gratifying to preach the gospel to the poor in spirit, because love drives him to do so.... For in order to be able to teach, he must be in love and in light, that is, he must have reached a certain state of maturity or perfection, which also presupposes love in a great measure. All teachers are therefore driven by the love that dwells in them to renounce, i.e., to give up their knowledge to everyone who likewise desires Divine wisdom. </text:p>
      <text:p text:style-name="Standard">And so every being in the hereafter can continue to draw from the Source of grace of Divine love, and that in increased measure, he also takes part in the connections of the hereafter to earth. The initiated communications let the being on the other side also take a close look, and unlimited knowledge is offered to the earthly children and can be likewise received also in the <text:soft-page-break/>hereafter. The desire of these beings is indescribable, and the love of God is infinite, and so He continues to give His grace to the beings who desire the truth.... </text:p>
      <text:p text:style-name="Standard">Amen </text:p>
      <text:p text:style-name="_30__20_Block"/>
      <text:p text:style-name="Standard"><text:span text:style-name="_31__20_Text">BD 0921</text:span> 18.5.1939<text:span text:style-name="_31__20_Text"> </text:span></text:p>
      <text:p text:style-name="Para_20_1">Rendition of prophetic words.... </text:p>
      <text:p text:style-name="Para_20_1">Task.... </text:p>
      <text:p text:style-name="Para_20_1">Sounding voice.... </text:p>
      <text:p text:style-name="Standard">Let your hearts speak, and you will hear the voice of God within you, and all doubt will be removed. But you still have a task ahead of you, which should be your constant striving to solve. It is about the last transmissions or reproduction of the prophetic words, which the Lord gave to his own on earth, and it requires fullest devotion to the Divine Saviour, because this is a task which you can solve completely only if the gift is inherent in you to hear the voice of the Lord audibly, and at the same time you can gain insight into the spiritual kingdom by means of spiritual seeing. </text:p>
      <text:p text:style-name="Standard">And so, today we will give you a proclamation that is well suited to serve you as an explanation of how you can succeed in reaching that state. </text:p>
      <text:p text:style-name="Standard">The epitome of the Divine commandments is to practice love, and this is to be striven for with all strength. So many opportunities are offered to you, and you can give love continuously, because your spiritual state requires an active effort as long as you are still on earth..... But you must also make an effort to receive the Divine Word, which imparts all power to you. The Word was the expressed will of God from the beginning. To receive it, means direct allocation of all graces and Divine power, because the Lord has provided His Word with it and thus has given the earthly child the ladder to heaven, which guarantees an effortless climbing to the height. </text:p>
      <text:p text:style-name="Standard">If you now carry the Word of God within you, you will be active in love, practice humility and gentleness, present your request to the Father in heaven with childlike pleading, be peace-loving and merciful and do everything what God announces to you through His Word as His will..... The way to the homeland can be climbed easily and effortlessly if you meet the requirements of God's Word, but it can also be unspeakably difficult and thorny if you do not believe you need the strengthening of this Word. You will then have to go through suffering and worry so that you will become small and then flee to the Father in heaven in all distress.... </text:p>
      <text:p text:style-name="Standard">And your whole way of life should only be about serving.... To serve the Father of all creation means to fully submit to His will, to discard of everything that is not in harmony with His commandments, i.e. to always do only what the Father demands.... and thus you will also have to serve your neighbor and show him all love if you truly want to become one with the eternal Deity, for only in the deepest humiliation lies the elevation.... only he who serves, will one day be able to rule, and all arrogance has to be put to an end and God's grace has to be implored in utmost humility. </text:p>
      <text:p text:style-name="Standard"><text:soft-page-break/>The voice of the heart sounds in you tenderly and quietly, but you do not hear it, until you have removed all impurity from you.... Where the Lord wants to dwell and make Himself audibly known, there must be light and brightest clarity, there must be no resistance to the sounding Divine voice, and it will sound audibly in the heart of those who abandon themselves to listen to this voice.... it will sound like a fine little bell and will be proof to the earthly child of His intimate Fatherly love.... The more eagerly you strive to reach the maturity of your soul, the sooner you will be able to fulfill the task set for you, and so the admonition is given to you in all love, to devote yourself to the most eager striving, so that you may fully fulfill your destiny on earth and serve the Lord of heaven and earth in time and eternity.... </text:p>
      <text:p text:style-name="Standard">Amen </text:p>
      <text:p text:style-name="_30__20_Block"/>
      <text:p text:style-name="Standard"><text:span text:style-name="_31__20_Text">BD 0922</text:span> 19.5.1939<text:span text:style-name="_31__20_Text"> </text:span></text:p>
      <text:p text:style-name="Para_20_1">Coerced fulfillment of the commandments.... </text:p>
      <text:p text:style-name="Standard"><text:span text:style-name="_32__20_Text"><text:s/></text:span><text:s/>So clear as daylight are the Divine commandments before you.... No further explanation is needed than that My will makes itself known to you wherever you desire to hear it. No being has the power to stop the voice in you, it will make itself heard again and again and give man the right instructions how he has to live according to God's will. But if man himself contributes to silence this voice in him, then it is again his own will to act against My commandments. For everyone is able to live in the Divine order if he seriously wants to.... Only the will is decisive, this is however completely free, so I therefore can not evaluate a coerced follower of My commandments, as I can evaluate a voluntary observer. </text:p>
      <text:p text:style-name="Standard">There is hence an enormous difference whether the earthly child forms itself completely out of itself to an obedient, humble, God above all-loving being, or whether such a formation is laboriously brought about by a state of compulsion, because the latter will only be pleasing before My eyes when the earthly child brings its heart towards Me completely voluntarily.... when the compulsory measures have so to speak contributed to it, recognizing the right relationship of the child to the Father and it now seeks a deep connection with its Creator and Redeemer on its own initiative. </text:p>
      <text:p text:style-name="Standard">To be mindful of this true relationship, is the first and most important commandment.... A child who seeks his Father, already confesses his will to serve Him and will therefore not refuse to comply with all the Father's commandments. It will detest everything that violates the Divine commandments.... </text:p>
      <text:p text:style-name="Standard">It is so unspeakably valuable to humbly submit to the Divine will in order to now receive the manifestations of this will.... the Word of God.... It is free to man to do this, is therefore in itself no commandment, but of unspeakable blessing.... And thus I only ever make My <text:span text:style-name="_31__20_Text">will</text:span> known to all people, but do not command them.... What they do, they are to do voluntarily out of love for Me and out of his own need to remain in Divine order. He is indeed <text:soft-page-break/>given guidelines on how to fulfill My will and which is the right way to Me, to truth and to eternal life.... However, what deprives you humans of inner freedom.... cannot be of value. </text:p>
      <text:p text:style-name="Standard">The spirit of love must be active in you.... let it develop, then you will live completely according to My will, then it will be easy for you to fulfil My commandments, i.e. to live completely in My will - </text:p>
      <text:p text:style-name="Standard">you will then also do everything the church prescribes to you - however, not because it prescribes it to you, but because you <text:span text:style-name="_31__20_Text">want to serve Me</text:span>, and therefore everything you do out of love for Me, is right.... Everything that is only fulfilling your duty, but lacks love for Me, is worthless. </text:p>
      <text:p text:style-name="Standard">The future will teach you what measures will be taken to make the church waver. Who stands inwardly with Me, will truly also then still stand like a rock in the middle of the surf, because he will lose nothing, because what he carries in the heart, cannot be taken from him.... however, he who was only a follower according to the letter, will be groundless and deprived of the outer protection like chaff blown away in the wind. To him, everything will be empty noise, because his heart was far from Me, although he fulfilled dutifully what was valid for him according to the regulation as Divine commandment. Take note of this and do not burden your mind. The expressions of My will shall be offered to you As clear as the sun, so that you do not become mistaken about Me and My love.... </text:p>
      <text:p text:style-name="_30__20_Block"/>
      <text:p text:style-name="Standard">Amen </text:p>
      <text:p text:style-name="Standard"/>
      <text:p text:style-name="Standard"><text:span text:style-name="_31__20_Text">BD 0923</text:span> 19.5.1939<text:span text:style-name="_31__20_Text"> </text:span></text:p>
      <text:p text:style-name="Para_20_1">Recognition of the wrong way of life is reason for repentance.... </text:p>
      <text:p text:style-name="Para_20_1">Helpful beings.... </text:p>
      <text:p text:style-name="Standard">Every human being is burdened with the consciousness of heavy guilt, if he thinks about his way of life and considers that the embodiment on earth is granted to him as a grace and that he is not using this grace as he could have, if he had a serious will. This awareness is so extremely depressing and peace-robbing, but it can also sometimes be a reason to give up the previous life and to deal with the salvation of the soul from now on - i.e., to seriously pursue the goal and purpose of life and to adjust oneself in such a way that the earthly task is taken seriously. </text:p>
      <text:p text:style-name="Standard">What was neglected up to now, man tries to make up for and can often make the pleasant discov-ery that a spiritually striving man finds support from every side.... For his will became active, and this causes the helpful spirit-beings to stand by him in every still often approaching challenge from outside, which he can now resist with the help of those beings. For without this helping power, the striving upwards is unspeakably difficult for man. </text:p>
      <text:p text:style-name="Standard">The purpose of life is to unite with the Father in heaven. Whoever has the serious will to bring about this union, beings willing to help will immediately come to meet him and strengthen his intention and give him strength to carry it out. And therefore there can be no relapse once the will for <text:soft-page-break/>perfection has come to life in man, because the eternal Divinity grasps so to say the child longing for Him and places it in the midst of a sphere of activity, which makes it possible for him to live this perfection and to use his life to the best of his ability for eternity. </text:p>
      <text:p text:style-name="Standard">And from then on, man can no longer resist the Divine love, he recognizes the Godhead, firmly trusts in Him, gives himself into His will and is thus completely permeated by the Divine Savior, and all actions and thoughts will only apply to the reunion with the heavenly Father, and when peace has entered his heart, man recognizes that he is walking the right path that leads upwards.... </text:p>
      <text:p text:style-name="Standard">Amen </text:p>
      <text:p text:style-name="_30__20_Block"/>
      <text:p text:style-name="Standard"><text:span text:style-name="_31__20_Text">BD 0924</text:span> 20.5.1939<text:span text:style-name="_31__20_Text"> </text:span></text:p>
      <text:p text:style-name="Para_20_1">Blessings of deep faith.... </text:p>
      <text:p text:style-name="Para_20_1">Fulfillment of prayer.... </text:p>
      <text:p text:style-name="Para_20_1">Knowledge.... </text:p>
      <text:p text:style-name="Standard">People will feel the blessings of a deep faith, if they are in great need.... If they are without earthly help and turn in trust to the Divinity, their faith alone is the anchor which promises safest salvation, and so man does not know to what extent he himself is often the cause that his request for help is met.... because the lack of faith endangers the fulfillment of his prayer, while a firm, unshakable faith is already the fulfillment in itself, because those who believe in the Lord are His true children, to whom the Father denies nothing and thus bodily and spiritually gives ear to their requests.... </text:p>
      <text:p text:style-name="Standard">A believing earthly child will also never put his own will first, but in all pleading and supplication, will submit to the Divine will and gratefully and devotedly accept everything from the Father's hand..... And to these, the Lord rewards their faith and does not leave them abandoned and helpless in distress and misery. And now man is also able to understand that precisely the lack of faith causes earthly hardship more and more tangibly.... he will understand that the apparent hardness and unkindness of the Godhead, which is therefore also the reason why man often rejects the Godhead altogether.... is conjured up by mankind itself.... that the God of love cannot hear the prayer of those who do not ask with deep faith, but only tentatively demand that their wishes be taken into account.... </text:p>
      <text:p text:style-name="Standard">This would be a danger for man, because it would always only promote arrogance, faithlessness and purely material thinking instead of reducing it - and in spiritual terms, it would only have a corrupting effect; and if man does not recognize the power of faith and feel it in himself, the spiritual question also remains unsolved for him, because he only understands when he believes. Spiritual results cannot be proven earthly, and only deep faith can fill the gaps left open by human understanding, and in deep faith alone lies the power to become wise beyond human knowledge. </text:p>
      <text:p text:style-name="Standard">Every thought based on deep faith, is received spiritual material and as such is indisputable truth - </text:p>
      <text:p text:style-name="Standard"><text:soft-page-break/>and if man therefore also brings faith to that strength that it cannot be shaken by anything, thoughts go to him incessantly, which are nothing else than spiritual power transmitted to him, which allows extraordinary abilities to develop in the thus believing earthly child and therefore faith alone is the cause when man can overcome the most unthinkable obstacles and become master of them, because he wins the battle with the help of spiritual strength which the Father in heaven gives to His earthly child because it trusts Him with complete faith. And therefore, every prayer that comes from the deepest heart and is undoubtedly sent up to the Father, is immensely beneficial, because then the person stands in the deepest faith and the blessings of such faith, are be-stowed upon him in unlimited measure.... </text:p>
      <text:p text:style-name="Standard">Amen </text:p>
      <text:p text:style-name="_30__20_Block"/>
      <text:p text:style-name="Standard"><text:span text:style-name="_31__20_Text">BD 0925 </text:span><text:s/>21.5.1939<text:span text:style-name="_31__20_Text"> </text:span></text:p>
      <text:p text:style-name="Para_20_1">Spiritual weakness.... </text:p>
      <text:p text:style-name="Para_20_1">Decreased ability to receive.... </text:p>
      <text:p text:style-name="Standard">The spirit's state of weakness has to be overcome, because there is too great a task to be fulfilled to allow listlessness. And only the serious will is always needed to remedy such a state of unwillingness, because man should receive the Word of God joyfully.... but the weak spirit can also not joyfully affirm what is offered to him. It has such an influence on the teaching spirit-beings, if the earthly child does not pay attention to the teachings with full awareness, they cannot easily make themselves felt and cannot convey the power if the receiver is not receptive. </text:p>
      <text:p text:style-name="Standard">It would therefore also not be possible to transmit deeply spiritual good to you if the spirit is weak and cannot follow attentively. The more willingly the earthly child devotes himself to this work, the easier it will be for him to receive it, and even if apparent advantages could move man to interrupt the connection from the beyond to earth for a short time, this is nevertheless a gross neglect of the Divine commandment or rather of the will announced by God, because this destined you to receive the Word and it was completely up to you to take over this office or not. But your unique promise must also remain upheld and may not be arbitrarily withdrawn or made invalid, because those who teach you, eagerly await the moment every day when you turn your thoughts upward and prepare to receive. </text:p>
      <text:p text:style-name="Standard">And it is therefore so unspeakably blessed when you can establish connection with the Lord quite often during the day, when never again a state of alienation cause reception to be neglected, because only a receptive and joyfully expecting earthly child is fully able to bring such a work to completion, because truth is to be desired with a hungry heart to be recognized as such and also to be able to be passed on. For God's wisdom is profound and can only be comprehended when the earthly child is in fullest agreement with his otherworldly teacher. And then such an earthly child will rather renounce earthly joys and pleasures than give up the connection with the world beyond and appreciate the great grace to be connected with <text:soft-page-break/>his Saviour and Redeemer and to hear His call, Who shows His great love.... </text:p>
      <text:p text:style-name="Standard">Amen </text:p>
      <text:p text:style-name="_30__20_Block"/>
      <text:p text:style-name="Standard"><text:span text:style-name="_31__20_Text">BD 0926</text:span> 22.5.1939<text:span text:style-name="_31__20_Text"> </text:span></text:p>
      <text:p text:style-name="Para_20_1">Mental influence through co-responsible spirit-beings.... </text:p>
      <text:p text:style-name="Para_20_1">Enlightenment through highly placed beings.... </text:p>
      <text:p text:style-name="Standard">In visible earth nearness, those spirit-beings are active whose task it is to give knowledge to people about the constant reshaping of everything what enlivens the earth's surface. This task is only possible in the form of thought transmission, and so their work will mostly extend to showing the people the different creation formations quite vividly to their eyes, so that they begin to become thoughtful through these and ask questions which answers are exactly the activity of those spirit-beings and is therefore transmitted to the people in the form of thoughts by the spirit-beings. It is now easily explainable that not all thoughts transmitted in such a way are also received as an answer - yes, one will often reject them as untrustworthy and not seriously evaluate it as one's own thought material. </text:p>
      <text:p text:style-name="Standard">And so now all efforts of the spiritual beings on the other side are in vain, the earthly child is exposed to constant harassment, namely from those beings whose mental influence they reject. These beings cannot be dismissed arbitrarily since they stand in a certain connection or spiritual together-ness with the earthly people and are therefore also so to speak jointly responsible for the spiritual state of their maturity. And it therefore happens not seldom that all spiritual affections depress man, i.e., that he is forced to put up with such thoughts which burden him. He will try to shoo them away, but again and again they appear, either to cause the human heart displeasure, or also to make it deeply thoughtful, in order to after all still recognize the truth of such thoughts and to pay more attention to them from then on. </text:p>
      <text:p text:style-name="Standard">The spiritual friends can exercise the teaching office and did it also up to now eagerly, but were seldom listened to consciously, and that is what lets the human being advance with such difficulty. </text:p>
      <text:p text:style-name="Standard">But those who willingly surrender to the helpful forces, their state of maturity is much more likely to be assured. Only in exceptional cases the earthly children are instructed by very high spiritual beings, but this again for the purpose of general enlightenment of the whole of mankind, in order to help it in great trouble, and then the thought-transmission happens in such a strange way that man should pay attention and make use of such exceptional attention, the greater the trouble on earth is and visibly comes to light. </text:p>
      <text:p text:style-name="Standard">And whether also man refuses to accept spiritual good which is offered in such a way.... wisdom from the heavens will assert itself to the blessing of those who do not resist and as constant admonition to those who think little or not at all of their spiritual state.... They will once have to recognize that they themselves resist all good spiritual influence and therefore got into <text:soft-page-break/>dire straits, and their struggle to reach the truth in the hereafter will be far more difficult, for since they rejected spiritual assistance in earthly life, they must now starve and make every effort on their part to achieve what they could effortlessly have achieved on earth. For the struggle in the hereafter is far more difficult than on earth.... </text:p>
      <text:p text:style-name="Standard">Amen </text:p>
      <text:p text:style-name="_30__20_Block"/>
      <text:p text:style-name="Standard"><text:span text:style-name="_31__20_Text">BD 0927</text:span> 23 &amp; 24.5.1939<text:span text:style-name="_31__20_Text"> </text:span></text:p>
      <text:p text:style-name="Para_20_1">Lack of faith.... </text:p>
      <text:p text:style-name="Para_20_1">Power of prayer.... </text:p>
      <text:p text:style-name="Para_20_1">Coincidences.... </text:p>
      <text:p text:style-name="Standard">Remember the Lord everywhere and at all times, and you will also become aware of His faithful care in all hardships. Whoever places himself in His care does not need to worry about what to-morrow will bring, and whoever lifts his eyes to Him in right trust, his fate is in God's hands. The man of little faith, on the other hand, resists the danger from outside and yet cannot turn it away from himself, for he needs it to awaken or increase his faith and trust in the Lord, and if he is now timid and does not grant his prayer any strength, he will have a hard time fighting, and this only because of his lack of faith. In the time to come, all those who lack faith, will be in dire straits, and a palpable pressure will weigh on them..... </text:p>
      <text:p text:style-name="Standard">(24.5.1939) If man, for example, puts himself in a situation of having to decide on an important matter and thereby not to be oriented on how the taken decision can have an effect, then a certain uncertainty will always seize him, and he will understandably ask for advice, and he will now turn to someone who is able to judge the benefit as well as the harm which every decision entails, and he will advise him to his advantage. </text:p>
      <text:p text:style-name="Standard">In exactly the same way, the Divine Savior wants to be asked for His advice in every earthly matter, because He is able to create the greatest possible advantage for the earthly child, which has not only a physical, but also a purely spiritual effect on it. But this also requires that the childlike connection to the Father be established first, because only a child is able to pray to the Father so intimately that it will also be fulfilled. And that is why the Lord called to all of them: "Come to Me, all you who are weary and burdened, and I will give you rest....". </text:p>
      <text:p text:style-name="Standard">And if the Father in heaven gives you this assurance, your faith shall be built up on these words.... </text:p>
      <text:p text:style-name="Standard">You shall unconditionally accept what the Lord and Savior says.... not doubt and not hesitate to comply with the Divine will and carry an unlimited trust in Him in your heart.... And you shall remember the everlasting care of the Divine Lord. Not for a second does the Lord withdraw His will from you, His creatures. The most diverse coincidences in life should make people think that all events in life happen according to a certain wise plan as it is the case, and these coincidences are just a visible intervention of an invisible power. </text:p>
      <text:p text:style-name="Standard"><text:soft-page-break/>And therefore also man must stand in the midst of all events, and the Controller of all work of creation must also be granted the power to avert the destined fates at will, and therefore man needs prayer, so that he himself has it in his hand, to hand over everything difficult to the Divine Lord and thereby to be allowed to walk his earthly path unburdened and to choose, so to speak, the path which brings him the greatest advantage in a spiritual respect without, however, switching off Divine power - for it is only this which secures the right success for the earthly being.... but it has to be asked for consciously and thereby the human being acknowledges the Divinity in deep faith and His work in love, omnipotence and wisdom.... </text:p>
      <text:p text:style-name="Standard">Amen </text:p>
      <text:p text:style-name="_30__20_Block"/>
      <text:p text:style-name="Standard"><text:span text:style-name="_31__20_Text">BD 0928</text:span> 25.5.1939<text:span text:style-name="_31__20_Text"> </text:span></text:p>
      <text:p text:style-name="Para_20_1">Battle of Faith.... </text:p>
      <text:p text:style-name="Para_20_1">Method.... </text:p>
      <text:p text:style-name="Para_20_1">Criticism.... </text:p>
      <text:p text:style-name="Para_20_1">God's protection.... </text:p>
      <text:p text:style-name="Standard">The struggle for souls is such a difficult and responsible one that every effort must be made if the erring souls are not to be lost forever. And so the Lord has wisely ordered that all assistance be granted to them where they struggle for knowledge, and all grants of grace should be expressed where only the slightest will strives for truth. This is the basic knowledge, from which it must be obvious to you people that only the infinite Love of God is always at work to redeem mankind, and that is why He works so extraordinarily. </text:p>
      <text:p text:style-name="Standard">In the coming time, everyone will have to struggle to remain true to himself.... He will have to fight the battle of faith with himself first and will have to ask for great strength from God to stand firm when everything around him threatens to waver. Likewise, a general, obvious method of struggle will be used, which is hostile to and persecutes any spiritual direction that has not gone through the highest criticism. The last attempt will be to force the people - regardless of denomi-nation - to renounce the old doctrine and to join a new direction, which, however, is in contradiction to the doctrine of Christ and therefore must have a ruinous effect on mankind. </text:p>
      <text:p text:style-name="Standard">The general spiritual decline will be the reason that no great resistance will oppose this endeavor, and the misery will be greater and greater since the soul will distance itself further and further from the only truth and consequently also from the eternal Divinity. For mankind's goal is complete detachment from, but not unification with Him.... The consequences of this endeavor will be all the more dreadful, for the gulf that separates man from truth and proper cognition, will grow ever wider. </text:p>
      <text:p text:style-name="Standard">But the violent authorities took it upon themselves to intervene in Divine work.... and will also have to bear the consequences of their conduct, because every intervention will be punished most strictly, for the Lord does <text:soft-page-break/>not permit activity against His will, and He protects - if necessary, in a wonderful way - what He considered necessary to give to mankind.... And whoever willingly serves Him and is active in teaching erring souls, will likewise be protected on all His ways and may always be certain of Divine protection. For the world is not able to destroy the Divine will, even though it constantly strives for spiritual destruction.... Where the will of God opposes its beginning, even the greatest ruler will be powerless, but the person who is willing to serve God and submits to the <text:span text:style-name="_31__20_Text">Divine will</text:span>, will be extremely strong and resistant. </text:p>
      <text:p text:style-name="Standard">Man may well err and be guilty of the greatest sin by allowing himself to be moved to act against Divine wisdom, but the world will truly not reward him so that he would have eternal advantage from it.... But following the Divine instructions will result in a thousandfold blessing, for all souls who are shown the right way up, will thank their saviors for all eternity, and their thanks will truly be a reward that exceeds all earthly reward a thousandfold.... </text:p>
      <text:p text:style-name="Standard">Amen </text:p>
      <text:p text:style-name="_30__20_Block"/>
      <text:p text:style-name="Standard"><text:span text:style-name="_31__20_Text">BD 0929</text:span> 25.5.1939<text:span text:style-name="_31__20_Text"> </text:span></text:p>
      <text:p text:style-name="Para_20_1">Awakening from spiritual sleep.... </text:p>
      <text:p text:style-name="Para_20_1">Light.... </text:p>
      <text:p text:style-name="Para_20_1">Spiritual sun.... </text:p>
      <text:p text:style-name="Standard">The day of awakening from spiritual sleep has no signs in advance, but suddenly a ray of light will fall into the darkness of the spirit, and who once has come into the area of the ray of light, goes after its Source, and from now on it is light and clear around him and in him, because now the Divine power, the Love-Spirit from eternity, works.... Just as the light inevitably breaks through the darkness, so also the night of the spirit has now become a victim of the dawning day with the glimmer of knowledge. Everything that was hitherto hidden in darkness, comes to light and is exposed to every test and can now freely unfold and shape itself. And without spiritual knowledge it would be completely impossible to leave the previous dark state of mind. </text:p>
      <text:p text:style-name="Standard">All spirits from God must accordingly be flooded with light and see a fettered state in the darkest dwelling of spiritual darkness, because it was given the ability to unfold, but the still worldly soul are kept under a spell, and can not be released until a loving being musters up all will to free the spirit from all fetters. It is able to do much through its love, but also feels itself oppressed when it has to stand aside where light and life beckons and it is in its power to change the dark night into brightest day. Thus it is of extraordinary importance that man first recognizes himself.... that he is able to distinguish whether the state of the soul demands light or feels more comfortable in perpetual darkness of the spirit and therefore is not yet ready for illumination of the spirit. </text:p>
      <text:p text:style-name="Standard">It is indescribably difficult to let the spiritual sun shine for those who are completely blind in spirit; they will neither see nor hear, for they look upon <text:soft-page-break/>their darkened state with pleasure, as it were, and think themselves knowledgeable and far superior to those who are spiritually enlightened, and they do not believe they need the light of enlightenment. It is difficult to bring them help, and only a person who is constantly deficient can finally be seized by the desire for light, if he recognizes his state of soul as the cause of an unsatisfied life and is now intent on obtaining enlightenment of the spirit for himself.... and thus consciously desires light.... </text:p>
      <text:p text:style-name="P2">Amen</text:p>
      <text:p text:style-name="P2"><text:span text:style-name="_31__20_Text"/></text:p>
      <text:p text:style-name="P2"><text:span text:style-name="_31__20_Text">BD 0930 </text:span><text:s/>26.5.1939<text:span text:style-name="_31__20_Text"> </text:span></text:p>
      <text:p text:style-name="Para_20_1">Mystery of the Trinity.... </text:p>
      <text:p text:style-name="Para_20_1">God the Father.... </text:p>
      <text:p text:style-name="Para_20_1">God the Son.... </text:p>
      <text:p text:style-name="Standard">Behold, My child, I see into your heart and know your will to serve Me, but I miss your soul's faith in the omnipotence of Divine Love, and so you will always hesitate when obstacles stand in your way, where unrestricted faith can remove these obstacles for you, for I will never abandon him who desires My love, and if he now needs My help, it will be given to him always and in all places. And if your heart urges you towards Me, I will be close to you and keep everything away from you what could disturb the connection with My child. Because I need trusting souls.... I still have much to say to you and am therefore always ready for you if your heart desires Me. </text:p>
      <text:p text:style-name="Standard">And so detach your thoughts from the world and hear the Voice from above: The mystery of the Divine Trinity has still been for man the cliff at which he has failed. And therefore today again an instruction is sent to you, which, without leaving any doubt, shall contribute to the solution in all clarity and shall reveal the problem to the thinking man in an easily comprehensible way.... And so the Spirit of God came to life, and the light shone bright and clear.... For the Divinity has mercy on mankind and seeks to give it enlightenment for every unsolved question. </text:p>
      <text:p text:style-name="Standard">The human being is not able to grasp one thing that the Divinity in all fullness is able to hide in a being, but that the pure spirit is inseparable and the most unworthy being stands in closest connection with it, that therefore also under the eternal Divinity only this inseparable Spirit is to be understood and everything that has come out of Him is spirit out of God.... only the feeling of belonging to Him no longer recognizes correctly and thus separates or removes itself, but nevertheless is always only a Divine product, thus is always and eternally as original substance, spiritual out of God.... Who therefore distances himself from the Divinity, no longer recognizes himself, but still remains what he is.... but who seeks connection with Him, <text:span text:style-name="_31__20_Text">consciously</text:span> <text:span text:style-name="_31__20_Text">senses</text:span> this spiritual affiliation.... </text:p>
      <text:p text:style-name="Standard">And now you will be able to understand that the mystery of the Trinity of God can be explained as follows: The Love of God has made Himself known to mankind as Father.... thus as the origin of mankind.... Love has bridged the separation of mankind from its Creator and has embodied Himself in a <text:soft-page-break/>man, whose Spirit recognized his affiliation to God and Who was therefore as it were one with the Divine Father-Spirit. And therefore the human being was only outwardly a being for himself - the Spirit, however, was God's.... The original relationship was established, the Spirit recognized Himself, and therefore God was in all fullness in that which became His abode on earth in order to be visible to mankind. The Godhead united with the human body had became visible in order to let the people recognize the distance which they themselves had created. </text:p>
      <text:p text:style-name="Standard">Divine Love became active and put the Divine wisdom into the heart of the God-man. For His Spirit was one with God and must therefore also be in all <text:span text:style-name="_31__20_Text">wisdom</text:span> and able to use all Divine <text:span text:style-name="_31__20_Text">power</text:span> </text:p>
      <text:p text:style-name="Standard">.... The wisdom of God must express Himself through the mouth of a man, and therefore all the work of Jesus on earth was the work of God through the Son of Man, but not that a <text:span text:style-name="_31__20_Text">second</text:span> being expressed himself through this. And the term God the Father.... God the Son, cannot be explained in any other way than that the Father-Spirit from eternity revealed Himself through the mouth of man, that God the Son is the same as God the Father, only made comprehensible to man through Jesus Christ, who overcame the separation from the Father-Spirit precisely through the realization that He belonged to Eternal Love.... </text:p>
      <text:p text:style-name="Standard">No-one comes to the Father except through Me.... Is this easier to explain than that everyone who wants to unite with the Father, must also recognize that the Divine Spirit in Him, is inseparably connected with the Father-Spirit and that everyone must find this way and therefore follow the Divine Redeemer in everything, Who has exemplified His life to those who - like Him - desire to go to the Father. This is not possible in any other way than only by following Jesus, Who - as Son of Man - gave the example that only the Spirit out of God has to recognize his belonging to Him and that then there are no more barriers that separate one from the Father.... </text:p>
      <text:p text:style-name="Standard">Amen </text:p>
      <text:p text:style-name="_30__20_Block"/>
      <text:p text:style-name="Standard"><text:span text:style-name="_31__20_Text">BD 0931</text:span> 26.5.1939<text:span text:style-name="_31__20_Text"> </text:span></text:p>
      <text:p text:style-name="Para_20_1">The epitome of bliss.... </text:p>
      <text:p text:style-name="Para_20_1">Redeeming the soul.... </text:p>
      <text:p text:style-name="Para_20_1">The poor in spirit.... </text:p>
      <text:p text:style-name="Standard">He who chooses Me as his Leader, is relieved of all spiritual misery, for he will be guided rightly, and even the hour of death will not frighten him, for he only sees Me and longs for Me and gratefully puts his earthly life into My hands. And only now his real life begins, and the epitome of this life is I, because from now on My love is his bliss, My nearness inexpressible bliss and My kingdom, eternal glory.... Those who love Me, desire Me with all fervency, and I fulfill their desire and will satiate them, satisfy their longing and immediately arouse it anew, so that the being, which is Mine, shudders in an undreamt-of feeling of happiness.... that it only has to love Me ever more intensely and fulfill My will with devoted love also in the hereafter. <text:soft-page-break/>And this fulfilling of My will is again the release of the souls from the bonds of darkness..... </text:p>
      <text:p text:style-name="Standard">Whoever stands in love, must understand that I love all these spiritually poor people dearly and await their final return to the Father's house..... And so I keep all the gates open and await their entrance.... And I show them the right way with all patience - and who follows Me, he recognizes the right guidance very soon and seeks to remain in constant connection with Me. And all spirit will be transferred into such a willing earthly child who follows Me.... And this will truly have the possibilities to give the world a testimony of My love, and good for him who hears this testimony and is grateful to Me that I want to save him from spiritual misery. </text:p>
      <text:p text:style-name="Standard">I especially want to think of these struggling souls, if they carry only a desire for Me, even if they are still immature, so he is still to have all possibilities to enter into the right relationship with Me, and then I seize this earthly child with double love and surround it with all love, and this will be proof for him that I am truly only concerned about the salvation of the individual's soul. And your life from now on will only be love, because you cannot help but live in Me and with Me, if you have only once offered your heart to Me and I seize this with My will, which holds My love and wisdom in itself and knows all hearts.... I want to give infinite happiness and only need your approval for this, which again only consists of you voluntarily giving your heart to Me, i.e., preparing the dwelling place for Me in you, so that I can one day give you the same dwelling place in the house of Him Who is your Father since the beginning.... </text:p>
      <text:p text:style-name="Standard">Amen </text:p>
      <text:p text:style-name="_30__20_Block"/>
      <text:p text:style-name="Standard"><text:span text:style-name="_31__20_Text">BD 0932</text:span> 27.5.1939<text:span text:style-name="_31__20_Text"> </text:span></text:p>
      <text:p text:style-name="Para_20_1">Voice of conscience.... </text:p>
      <text:p text:style-name="Para_20_1">Work of redemption on earth.... </text:p>
      <text:p text:style-name="Standard">Let this be a warning to you that you listen more to the voice within you, because it is the demands of the world that drown it out, and in the world's business, you do not pay attention to the Divine demands that are revealed to you through this Voice. And therefore the earthly struggle is the only means, because it is the most likely to cause you to consult with yourselves and this can be beneficial to your inner life. But there is an exceedingly great blessing in constant listening to oneself, and this contributes immensely to self-improvement, for man seeks to give an account for all his thoughts and actions and to bring them into connection with the destiny imposed upon him. </text:p>
      <text:p text:style-name="Standard">And even much more, are man's thoughts stimulated regarding direct announcements by the Divine will; these will agree with what man himself perceives in form of the inner voice, the conscience. Every right-thinking person will have to affirm these announcements concerning guidelines, which every person should accept and follow.... In no man's heart will the Divine will make itself felt in the opposite sense.... it will be demanded of all <text:soft-page-break/>always and constantly the same.... to live in the love for God and for the neighbor. And everyone will deeply recognize the injustice of his actions if he acts in a different way that is contrary to the Divine commandments. </text:p>
      <text:p text:style-name="Standard">The great community of those who are active for the salvation of erring souls, are in closest connection with the eternal Divinity, because to take part in such redemptive work, it is necessary for them to also become partakers of the graces of the work of redemption in a certain degree and they have already found the way to God, now stand in full knowledge for their part, therefore are executors of the Divine will in fullest consciousness. Therefore, the human being who serves the Lord on earth in such a way that he willingly takes care of the erring souls, has fulfilled all preconditions to attain a certain degree of maturity, because he now does everything on earth God's behalf, since His will influences him constantly and the earthly child consciously and voluntarily complies with this Divine will. </text:p>
      <text:p text:style-name="Standard">And again the question arises to the human being, which office the eternal Divinity has given to the human being, whose task it is to work redemptively. And it cannot be pointed out sufficiently that every activity brings about redemption, which is love in itself.... Only love can mean redemption, only in love God Himself works and therefore, directly.... And everything what God works, must finally bring redemption to the unredeemed beings. Because every work of creation originated through the love of God only for the redemption of all spiritual, which is in banished state through their own fault. </text:p>
      <text:p text:style-name="Standard">The spiritual state of people on earth does not allow a complete redemption as long as love is switched off in all thoughts and activities of man. But vice versa, a man who has become completely love, can have a strong redemptive effect on his environment by influencing it mentally. In deepest agreement with the eternal Godhead, he can make all power from God his own and with the help of this power, assist the beings around him and likewise bring their spirit to awakening, and the slightest prayer to the Father, requests this power. </text:p>
      <text:p text:style-name="Standard">However, the eternal Divinity does not allow that the way to knowledge is completely bypassed.... </text:p>
      <text:p text:style-name="Standard">that therefore a being achieves the purpose of earth life completely without own striving and effort </text:p>
      <text:p text:style-name="Standard">.... The will to do the right thing must drive man to abandon himself to the Divine work, so that the power of God can be expressed precisely through the earthly child who is active in love and destined for the redemption of erring souls, which is preformed for this purpose and chosen by God to successfully meet the spiritual need on earth and to bless the people through his ministry </text:p>
      <text:p text:style-name="Standard">.... </text:p>
      <text:p text:style-name="Standard">Amen </text:p>
      <text:p text:style-name="_30__20_Block"/>
      <text:p text:style-name="Standard"><text:soft-page-break/><text:span text:style-name="_31__20_Text">BD 0933 </text:span><text:s/>27.5.1939<text:span text:style-name="_31__20_Text"> </text:span></text:p>
      <text:p text:style-name="Para_20_1">School of the Spirit.... </text:p>
      <text:p text:style-name="Para_20_1">Earth-life as an educational station.... </text:p>
      <text:p text:style-name="Standard">Every single creature is subject to the law to graduate from the school of the spirit - and it must do this compulsorily through all periods of development in order to be released from the compulsion in the last stage and then it is free to make use of the possibilities which serve spiritual development. The earthly child can be instructed in the most exhaustive way, if he only wants to be instructed.... Spiritual power is available to him at any time, which initiates him into everything worth knowing for his soul's salvation. Spiritual admonitions are also constantly sent to him, which he can hear through the inner voice, and all this is always only a means to the end to reach the spiritual state of maturity, in order to reach that height, which means the sphere of light for the earthly being and differs considerably from the stay of the unfinished beings lying outside of this sphere. </text:p>
      <text:p text:style-name="Standard">As long as man does nothing to improve his spiritual state, as long as he is only purely earthly concerned about his well-being, the state of the soul will always remain the same as when he entered earthly existence. Then the soul has arrived at a dead point.... it does not strive for higher development, seeks neither spiritual food nor knowledge and therefore does not change its state in the least.... However, the time on earth passes, and days and years are spent uselessly.... Because the soul has no share in all experiences, but only the body. </text:p>
      <text:p text:style-name="Standard">What would be part of the soul, is not tangible to man and therefore often not desirable. And yet the only important thing on earth is that the spirit is awakened and comes to development. For the earthly life is only then the station of education for man, when the soul gets through to higher and higher knowledge and thus the school of the spirit is consciously completed and the result is the state of perfection, which secures the entrance into spheres of light after bodily death and that is the purpose and aim of the embodiment as a human..... </text:p>
      <text:p text:style-name="Standard">Amen </text:p>
      <text:p text:style-name="_30__20_Block"/>
      <text:p text:style-name="Standard"><text:span text:style-name="_31__20_Text">BD 0934</text:span> 28.5.1939<text:span text:style-name="_31__20_Text"> </text:span></text:p>
      <text:p text:style-name="Para_20_1">Father's words of love.... </text:p>
      <text:p text:style-name="Para_20_1">Audible voice </text:p>
      <text:p text:style-name="Standard">This is the right relationship to God that the earthly child gives itself completely to Him and only wants to live in His will. Therefore, you humans will only be able to partake of the Father's blessings when you have recognized this correctly, because the Father gives His child what it desires without restriction, and therefore also the graces in all abundance which the child asks for. And if it receives these in all humility, it can be called rich beyond all measure, because it then has everything it needs to come to the Father forever. And so every announcement contains a treasure of <text:soft-page-break/>grace, and this should be a reason for you to lift the treasure quite often, because with it you receive nourishment for the spirit and strength from God. </text:p>
      <text:p text:style-name="Standard">Therefore hear the Divine voice: I include everything in the omnipotence of My love that gives itself to Me, and those who feel it in themselves that I am close to them, completely detach their hearts from the world and only want to hear My voice. And it will be like a quiet murmur in their heart, and they do not grasp it, but lean toward Me with increasing longing, and I increase this longing and stir up the ardor in their hearts, and an inexpressible feeling of happiness reveals My presence to them.... </text:p>
      <text:p text:style-name="Standard">And this is the sign that I have taken possession of the heart, that I have chosen it as My dwelling-place and never want to sever the connection, and if the earthly child then listens inwardly, he will hear My voice and be able to receive My Word directly. And this shall be an incentive for you, My child.... The body is earthly, but the Spirit is Mine.... and in the spirit you will be united with Me, therefore do not pay attention to the body and do not let it be an obstacle to the connection with Me. You have passed through worlds, separated from Me, but the hour of unification is near, and soon I will bring My child home ... but first you still have to fulfill what I have chosen you for. </text:p>
      <text:p text:style-name="Standard">You have to go through tests, which let you reach the state of maturity in the near future, and then nothing stands in the way of the union with Me. </text:p>
      <text:p text:style-name="Standard">The soul remains unconscious of the great grace which was granted to it, it certainly feels the benefit of its redemption from long-lasting fetters. However, it cannot appreciate the salvation that happened to it that it was chosen to participate in a blessing which influences the inner life very particularly and can also only be felt deep in the heart. Whoever does not burn with love for Me, cannot judge the value of this blessing either, and he is therefore privileged who is close to Me in love, because I want to reveal Myself to him and make him the most blessed being already on earth, so that he recognizes the Father in Me and meets Me in the most childlike humility as I bless him. </text:p>
      <text:p text:style-name="Standard">.... </text:p>
      <text:p text:style-name="Standard">Amen </text:p>
      <text:p text:style-name="_30__20_Block"/>
      <text:p text:style-name="Standard"><text:span text:style-name="_31__20_Text">BD 0935</text:span> 29.5.1939<text:span text:style-name="_31__20_Text"> </text:span></text:p>
      <text:p text:style-name="Para_20_1">Angel passing through the world.... </text:p>
      <text:p text:style-name="Para_20_1">Natural phenomena.... </text:p>
      <text:p text:style-name="Para_20_1">Distress - Worry.... Poem </text:p>
      <text:p text:style-name="Standard">An angel goes through the land, and his effort is to bring light to the people and to hold them back from the abyss they are heading for. So it happens on behalf of the Lord that the world experiences great things and is visibly kept in excitement. The sun covers itself and only rarely lets its rays penetrate to the earth, or it scorches in great heat where it is Divine will. The earth is afflicted in every way; the powers of heaven and earth unite in <text:soft-page-break/>order to make mankind attentive by every event. The minds of the people are to be burdened so that they would long for deliverance from this pressure and contribute to it themselves by trying to make life easier for each other where it seems unbearable. </text:p>
      <text:p text:style-name="Standard">This angel who walks through the world, makes himself known in the roaring of the storm, in the whispering of the wind, in scorching fire, in pouring rain, in lightning and thunder and in every natural phenomenon, in every catastrophe.... because all this is God's will and therefore only imposed on mankind by His permission. And where the human intellect also want to try to explain the connections of all this sensibly and to justify, there the law of nature is still not explained sufficiently to exclude the reign and work of the eternal Deity. The human intellect is the barrier, which rises up and blocks the way to the knowledge of God. Think less and believe more, and you will still increase in knowledge and will soon be able to book a rich treasure, and then the effort of the commissioned angel will have succeeded in bringing you enlightenment, if you pay attention to everything happening in nature around you and lift your eyes upwards.... </text:p>
      <text:p text:style-name="Standard">Distress and sorrow </text:p>
      <text:p text:style-name="Standard">(Take note that in the world, worry takes its hold.... that suffering presses you incessantly, until you look up to heaven.... For in the coming earthly time, only he who always trusts only in Him, will be immune from sorrow.... only he who faithfully looks up to Him, escapes torment and distress, for He, as Lord over life and death.... He will help you at any time, He will keep away all suffering from the one who begs Him for protection.... He will hear the prayer when the earthly child in distress finds the way to his Father and is ready to serve Him.... This child remains His for eternity....) </text:p>
      <text:p text:style-name="Standard">Amen </text:p>
      <text:p text:style-name="_30__20_Block"/>
      <text:p text:style-name="Standard"><text:span text:style-name="_31__20_Text">BD 0936 </text:span><text:s/>29.5.1939<text:span text:style-name="_31__20_Text"> </text:span></text:p>
      <text:p text:style-name="Para_20_1">Life.... </text:p>
      <text:p text:style-name="Para_20_1">Spirit out of God.... </text:p>
      <text:p text:style-name="Para_20_1">Law of Nature.... </text:p>
      <text:p text:style-name="Standard">Life is everything that holds the spirit out of God in itself. So, however, also all life will be conditioned by the Spirit of God, i.e., the power of God will always have to be active to enliven the matter, and so matter and spirit out of God always get into connection, and so life comes into being.... </text:p>
      <text:p text:style-name="Standard">a being which immediately becomes active itself.... and this activity again is the work of spiritual power and can be observed everywhere. Every newly created living being is bound to the activity which is its purpose according to Divine law. All spirit from God assigns a certain activity to the being, and the being now carries out the activity which is intended for it by the Creator. And all activity of the living beings is based on a certain order. </text:p>
      <text:p text:style-name="Standard">The more regulated duties a living being has to carry out, the more visibly obvious the Divine order is, which people call by the word "natural law". A certain regularity is to be observed, and this betrays the spiritual influence <text:soft-page-break/>which is exercised on every being on the part of the Creator.... is, however, at the same time the best proof for the fact that everything is ruled by a will and this will is continuously active, so that the living being does not cease to be. For even if endless times pass, the earth will continue to be animated, and this life will always be conditioned by spiritual power. </text:p>
      <text:p text:style-name="Standard">.... And the spiritual power will always and forever bear witness of a highest entity, which continuously sends this power into the universe. </text:p>
      <text:p text:style-name="Standard">If everything that the earth holds would be completely motionless and therefore dead, then a Divine or spiritual activity could be denied, but life itself, which always and in all things appears to man, is the most speaking proof for a constantly expressing power, and so now man himself remains in perpetual activity, he also fulfills the purpose assigned to him from the beginning, thus uses the spiritual power and lives, so to speak, his outer life as man and at the same time a spiritual life, to which likewise a spiritual power drives him; he will therefore fulfill a task which is assigned to him, either in a purely earthly sense or also as a life-giver in spiritual respect ... only everything will and must live, because the Spirit of God cannot tolerate anything dead, because He Himself is the true Life and the greatest Spirit of Love from eternity.... </text:p>
      <text:p text:style-name="Standard">Amen </text:p>
      <text:p text:style-name="_30__20_Block"/>
      <text:p text:style-name="Standard"><text:span text:style-name="_31__20_Text">BD 0937</text:span> 30.5.1939<text:span text:style-name="_31__20_Text"> </text:span></text:p>
      <text:p text:style-name="Para_20_1">Truth.... </text:p>
      <text:p text:style-name="Para_20_1">Willpower.... </text:p>
      <text:p text:style-name="Para_20_1">Bridge through love.... </text:p>
      <text:p text:style-name="Standard">Blessed are those who seek strength and salvation in My name and resist all evil influence. All spirit is alive through the will to serve Me and so it recognizes the deep value of truth and its eternal existence. For what comes to you as My Word, can never ever pass away.... For My Word is truly eternal life.... </text:p>
      <text:p text:style-name="Standard">Amen </text:p>
      <text:p text:style-name="Standard">By virtue of the willpower, which man calls his own, it is possible for him to stand in fullest truth, but he must also desire it from the deepest heart and in all fullness and then let this desire become active through the will. He must do everything himself that paves the way to truth.... He must establish the connection with God, as the eternal Truth Himself.... and he must prove himself worthy to receive the truth from the hand of God.... He must also do everything that can lead to the expansion of his knowledge by placing himself at the disposal of the highest God-Being to receive His will, His Word and thus the eternal truth in order to make it accessible to mankind again. </text:p>
      <text:p text:style-name="Standard">For the Lord of heaven and earth always and at all times wants to give strength, comfort and help to His creatures, and this through His Word. He remembers mankind unceasingly in love and expresses this love through the giving of His Word. And for this He needs free-will-devoted earthly children, <text:soft-page-break/>who act as mediators between Him and mankind.... who offer themselves to Him and completely submit to His will.... And through the love of this earthly child a bridge is built, and the Lord descends to the people in infinite love, inclines Himself lovingly to them, gives pure truth and thus turns the hearts of the people to Him. </text:p>
      <text:p text:style-name="Standard">He draws to Himself with gentle love those who longingly stretch out their hands to Him, He soothes their pain, comforts them in suffering, He lets them see into His kingdom by instructing them and informing them of His work and activity, both on earth and in the hereafter, and thus increases their love for Him.... For he who desires the truth, also hears the quiet call of the eternal Deity.... he follows it and lets himself be grasped by the loving Father's hand. </text:p>
      <text:p text:style-name="Standard">The soul hesitates at times, but the spirit in it recognizes the truth, and thousands of angels keep watch that the soul of a truth-loving child does not go astray. For the will is power in itself, and where the will turns to the Divinity, the still weak soul will find support and thus be able to resist if it is threatened by danger on human or earthly side. Just a quiet supplication to be led the right way, gives protection from any error, and so [they] are instructed uninterruptedly in the truth, who desire such and offer themselves to God the Lord for the service for the suffering mankind who walk in darkness of spirit. </text:p>
      <text:p text:style-name="Standard">The soul certainly suspects the right way, but in its inexperience, it often hesitates to make use of the received messages, and therefore remains doubtful and uncertain until help comes to it in the form of most intimate prayer, which man sends to the Father for clarity and recognition of truth.... </text:p>
      <text:p text:style-name="Standard">Then it will become light and bright in him, and he will be able to distinguish most clearly the teachings of heaven from the teachings of the world..... </text:p>
      <text:p text:style-name="Standard">Amen </text:p>
      <text:p text:style-name="_30__20_Block"/>
      <text:p text:style-name="Standard"><text:span text:style-name="_31__20_Text">BD 0938</text:span> 30.5.1939<text:span text:style-name="_31__20_Text"> </text:span></text:p>
      <text:p text:style-name="Para_20_1">Neglect of earthly work.... </text:p>
      <text:p text:style-name="Para_20_1">Sloth.... </text:p>
      <text:p text:style-name="Para_20_1">Idleness.... </text:p>
      <text:p text:style-name="Standard">Notice how you have to struggle harder and harder against inner restlessness the more you withdraw from the regular activity of the day, for it is a blessing for you if you are constantly active in earthly relations. It gives man psychological balance which makes him more capable of spiritual striving; moreover, this can only serve to prove to fellow men that the profession need not suffer for the sake of spiritual work. And this is of the greatest importance - The approaching time of spiritual awakening must at the same time be marked by exceedingly brisk physical activity, for only through such is also supplied the proof that a diseased condition need not necessarily be the occasion for strange spiritual activity, that rather the one <text:soft-page-break/>can harmonize very well with the other and that earthly work need suffer no loss whatever. </text:p>
      <text:p text:style-name="Standard">And so you only receive the admonition to devote yourself with all eagerness to the spiritual work, to consider it always in the first place, but at the same time to do justice to all earthly demands, as far as it can be reconciled with the former. At the same time this gives an inner satisfaction, which in turn contributes to the fact that the earthly child then abandons himself to his spiritual work with all love and devotion and is thus much more and better able to work in this field. The slightest sluggishness of the body also has a hindering effect on the soul; man becomes reluctant to do any work, and it again requires days of inner struggle before the old relationship is established, because many other impressions have shaken the connection with the Father and only with great will can all disturbances be overcome. The more distant the earthly child is from its Father, the more difficult it becomes to accept these manifestations. </text:p>
      <text:p text:style-name="Standard">And where man lets himself be distracted from the actual activity of the spirit, there also his comprehension is impaired, and then man is often confronted with questions inexplicable to him, whose answer cannot be taken up so easily because the necessary understanding for it is missing, however this always only then when the earthly child neglects the spiritual work and pays more attention to the earthly events. For the temptation is very strong.... the adversary seeks to make apostate wherever he can. Therefore, be on your guard, remain in prayer and in constant activity, because idleness has never brought good, so man should beware of it, as long as he is still able to perform the earthly work.... </text:p>
      <text:p text:style-name="Standard">Amen </text:p>
      <text:p text:style-name="_30__20_Block"/>
      <text:p text:style-name="Standard"><text:span text:style-name="_31__20_Text">BD 0939</text:span> 31.5.1939<text:span text:style-name="_31__20_Text"> </text:span></text:p>
      <text:p text:style-name="Para_20_1">Consequences of intellectual backwardness.... </text:p>
      <text:p text:style-name="Standard"><text:span text:style-name="_32__20_Text"><text:s/></text:span><text:s/>The spiritual condition of people is far more precarious than you believe, because you still walk along with great peace of mind, where you would have to turn away, shuddering, if you would correctly recognize the spiritual condition. And it is of greatest importance for you to receive enlightenment on what consequences this backwardness of yours entails. You attach almost no importance to the spiritual higher development in earthly life, but pay attention only to the body and its desires - but you do not pay attention to the soul and do not know how dreadful an effect has this inertia of yours on the soul, how no other salvation can be brought to you than that the danger, which threatens you bodily and mentally, is put so quite vividly before your eyes. </text:p>
      <text:p text:style-name="Standard">See, all your life on earth has failed.... You look back on your life at the end of its days without any satisfaction, because it brought you no progress, and all earthly suffering is to be called small compared to the big suffering which awaits you now over there. And it would be easy for you to participate in all spiritual work, if you would only keep this "later" in <text:soft-page-break/>mind.... Life demands your entire commitment if you want to master it and raise yourself to the rank of lord over all unfit weaklings who shy away from the struggle for life. In the same way, the spiritual life demands only the will to work for it, it demands attentiveness, determination and utmost truthfulness.... </text:p>
      <text:p text:style-name="Standard">But then you will also overcome earthly life, and an eternal life will beckon you in all glory, you will then, instead of serving, be able to rule over the spiritually unfit or arrogant souls in the hereafter.... it will give you an unspeakable delight to look back on life and to stand in fullest realization that it was rightly used for spiritual progress, you will realize that only the knowledge of spiritual things can be weighed in the balance, and earthly knowledge is valued equal to zero by the Divine Saviour and Redeemer.... </text:p>
      <text:p text:style-name="Standard">You will accept without hesitation everything offered spiritually as pure truth and seek to enrich yourselves with treasures of every kind, but which only let the love for God and the neighbour arise in you and are therefore purest spiritual good, because all earthly efforts will be recognized at the end of the days as useless and worthless, and such a recognition will let the people perish in remorse and self-reproach.... there will not be an option to chase away this feeling of remorse, but it will endlessly gnaw at man when he has left the earthly life. </text:p>
      <text:p text:style-name="Standard">And therefore, still during his lifetime, hints are sent to him again and again to save him from having to perish in the hereafter under suffering and remorse. And mankind should pay attention to it and only try to give a little account to themselves, on how far they contribute themselves to promote the spiritual state, and then compete to reach the highest possible level of perfection still on earth.... This struggle is difficult, but of such unspeakably beneficial influence, because it gives man the possibility to leave the earth as a being of light and to enter the kingdom on the other side. </text:p>
      <text:p text:style-name="Standard">For everything that the Father in heaven gives, is a sign of His unchanging love, which wants to protect you from severe suffering and therefore lets His grace reach people in all abundance, so that everyone receives what he needs to strengthen his spirit.... </text:p>
      <text:p text:style-name="Standard">Amen </text:p>
      <text:p text:style-name="_30__20_Block"/>
      <text:p text:style-name="Para_20_2">BD 0940 <text:span text:style-name="_31__20_Text"><text:s/>1.6.1939</text:span> </text:p>
      <text:p text:style-name="Para_20_1">Strength of faith.... </text:p>
      <text:p text:style-name="Para_20_1">God's help.... </text:p>
      <text:p text:style-name="Standard">The earthly child feels abandoned when days of distress and worry befall it, and it does not want to recognize the blessing of such trials. It is difficult for him to turn upward in his abandonment, because he does not fully trust. And it cannot be helped until it feels in its deepest heart that only One can help and that approaching this One for help, is the only means to end its suffering. And again it must be said that man himself has it in his hands to alleviate his suffering, that he must first bring himself to the deepest faith <text:soft-page-break/>and then it will be easy for him to turn away all suffering from himself or to overcome it as quickly as possible. </text:p>
      <text:p text:style-name="Standard">Let it therefore be said to you: You will still have to endure much and can only hand over all your suffering to the Lord in faith, but you will then also visibly recognize God's help, and your life will be an easy one. Try to come to this realization and make it your goal to bring your faith to the necessary strength to defy every difficult thing, and you will overcome with ease what otherwise seems insurmountable to you. And so go about your day's work and consider the following: Numerous helpers are at your side and give you advice in all things. Spiritual power is accessible to you, if you only ask for it. It is only up to your will to request it, and it will be transmitted to you without reserve, so there is no need for hesitation in worldly worries, because the Father in heaven gives unlimitedly what His children desire from Him, and the support of spiritual friends who are willing to help, can also be requested and is certain for you, as long as you are only willing to serve the Lord in willing devotion and ask for the strength to do so.... </text:p>
      <text:p text:style-name="Standard">For the salvation of mankind is the most important thing. Everything that is now in the service of the Lord and is active for Him, does not need to fear the decline of physical efficiency, because inexhaustible sources of help are available to it, and it truly only needs the deep, undoubted faith. </text:p>
      <text:p text:style-name="Standard">And therefore ask for this from the bottom of your heart.... because if you have overcome the weakness of faith, everything else will take care of itself.... </text:p>
      <text:p text:style-name="Standard">Amen </text:p>
      <text:p text:style-name="_30__20_Block"/>
      <text:p text:style-name="Para_20_2">BD 0941 <text:span text:style-name="_31__20_Text"><text:s/>1.6.1939</text:span> </text:p>
      <text:p text:style-name="Para_20_1">Refinement of the neighbor.... </text:p>
      <text:p text:style-name="Para_20_1">Rejection.... </text:p>
      <text:p text:style-name="Para_20_1">Hour of recognition.... </text:p>
      <text:p text:style-name="Standard">This is the right faith when man sees My work in all events and he does everything in full confidence what his heart advises him. I am constantly near you and direct and guide you, and therefore your actions cannot go against My will, where your constant striving is for the spreading of My Word. The only way to recognize leads only along the commandments of love.... Whoever takes care of a soul with a loving heart, thereby already brings the Divine influx close to it. He will have an extraordinary ability to influence people mentally, he will, as it were, find connection with the still unawakened spirit through love and stimulate it to become active. </text:p>
      <text:p text:style-name="Standard">Everything in man demands liberation from the fetter, has now fallen into a completely inactive state and has become powerless and therefore urgently needs stimulation. Man believes himself able to reject everything spiritual, always in the erroneous view to evade thereby the responsibility - </text:p>
      <text:p text:style-name="Standard">but he does not recognize his own situation.... and is therefore also not endeavored to save himself from the danger.... But the hour of recognition must also come to him, and he can be blessed if this still happens on <text:soft-page-break/>earth.... Then he still has the full possibility to form his life according to the right destiny. Although he remains in permanent defense, he inwardly pursues these thoughts and his unused earthly walk will appear before his eyes with frightening clarity..... The spirit in him relentlessly demands justice and can no longer be held captive.... </text:p>
      <text:p text:style-name="Standard">He pays attention to the voice from the beyond and has to accept it against his will. And so all spiritual striving is accompanied with success, even if often little visible, because only very rarely man will openly admit how deeply the words of the Lord touch him. He does not want to admit it to himself and yet he is under the spell of the Word coming from above. The burdens of earth fade into the background, and henceforth the bridge to the hereafter is no longer impassable, but often taken up by seeking, yet doubting earth children. And all this can be done by the love of a man standing in the service of the Lord, who only strives for and wants to give the ennoblement of his fellow men, and since only the joy of giving is the basis of action, also the seed will not have fallen on stony ground.... </text:p>
      <text:p text:style-name="Standard">Amen </text:p>
      <text:p text:style-name="_30__20_Block"/>
      <text:p text:style-name="Standard"><text:span text:style-name="_31__20_Text">BD 0942</text:span> 2.6.1939<text:span text:style-name="_31__20_Text"> </text:span></text:p>
      <text:p text:style-name="Para_20_1">Vocabulary.... </text:p>
      <text:p text:style-name="Para_20_1">Self-suggestion.... </text:p>
      <text:p text:style-name="Para_20_1">Transcripts.... </text:p>
      <text:p text:style-name="Standard">The vocabulary of man is enormous when it is necessary to record and write down eternal truths. </text:p>
      <text:p text:style-name="Standard">It is remarkable in every way how often man is willing to believe that in the subconscious, the words slumber in the memory and are thus brought to light by self-suggestion. This is all the more erroneous, the more rarely man is able to draw from his own knowledge. A so-called suggestion would be possible only if knowledge is present in man (would be = d. Ed.), but would be forgotten for some reasons (would have been forgotten = d. Ed.). If, however, transcripts arise in an extent far beyond the knowledge of the person concerned, then all efforts of the doubters are in vain and every objection is invalid to find an explanation in this possibility. </text:p>
      <text:p text:style-name="Standard">It must always be considered that the writer himself was completely isolated from any knowledge up to now and that the thought-activity of the person concerned is not particularly taken up humanly, that therefore an own working of the thoughts does not come into question, but these thoughts come to the writer so to speak without the slightest effort and are received only by the will of the person. </text:p>
      <text:p text:style-name="Standard">Every such announcement requires a teacher who is in full knowledge as the giver and an earthly child who is ready to receive, i.e. who gives himself in full will to spiritual power. Only in such a way can its emergence be explained.... while the so-called self-suggestion is still a term for the people whose complete explanation they cannot give themselves, because they do not seek to find the only correct solution building upon a spiritual basis, but <text:soft-page-break/>they draw borders for themselves beyond which they are not willing to look.... and can therefore never fathom the latter and therefore also not explain a process correctly which is to be explained, just only purely spiritually. </text:p>
      <text:p text:style-name="Standard">The strangest suppositions have become the cause for the people to now fearfully frown upon every such influence of invisible forces.... Because they do not completely understand them, they keep away from everything of this kind, instead of striving for clear knowledge about it.... Only the man who demands to stand in fullest truth, is not content with such a deficient explanation, as indisputably always the words "self-suggestion" and "subconscious" will remain. For people, these words have become only a concept of something inexplicable, but if these words would be made understandable in the smallest detail, then they would suddenly not want to know any more, because in the end they would have to acknowledge spiritual activity and thus also go over to an area which they try to deny today. </text:p>
      <text:p text:style-name="Standard">It is exceedingly difficult to give or receive information if people do not stand in faith.... Only faith is able to fill in the gaps that remain open for purely intellectual thinking. Therefore, mankind can never be taught better where faith is completely eliminated.... For then the key to the truth is missing. And there is only one thing - to turn to the right Source with full confidence, which lets clearest and purest living water flow out.... and to close one's ear to all hostilities of this world.... </text:p>
      <text:p text:style-name="Standard">Amen </text:p>
      <text:p text:style-name="_30__20_Block"/>
      <text:p text:style-name="Standard"><text:span text:style-name="_31__20_Text">BD 0943</text:span> 2.6.1939<text:span text:style-name="_31__20_Text"> </text:span></text:p>
      <text:p text:style-name="Para_20_1">Unused earth life.... </text:p>
      <text:p text:style-name="Para_20_1">Conscious work.... </text:p>
      <text:p text:style-name="Para_20_1">State in the afterlife.... </text:p>
      <text:p text:style-name="Standard">It is of incomparable advantage for the soul when it is aware of its earthly task and now strives to the best of its ability to fulfill this task. If man imagines that the unused earthly time triggers the most bitter self-reproaches at the end of earth life, this will have to be an incentive for him to work diligently on himself, because man himself creates his state in the hereafter. He will always have to bear the consequences for his way of life.... and can create an extremely beautiful life for himself in the hereafter to the same extent as on the other hand an agonizing, unspeakably desolate state can be his lot, and this likewise through his own fault. And the Father in heaven only requires of His earthly children to practice love.... </text:p>
      <text:p text:style-name="Standard">All people are to find each other in love and live only for each other, so that in this love they also love God above all and sing honor and praise to Him until all eternity.... For where love dwells, there man will also intimately unite with God, and through love also the earthly walk will be blessed, for these children are close to the Father in heaven, and their state of soul is light and clear. And if one consciously strives for the ennoblement of <text:soft-page-break/>oneself, if one consciously begs for the grace of God and if one consciously fulfills the will of God, the state of the soul can easily be brought to maturity. For man has recognized his purpose on earth and will now never go through this earthly existence uselessly and irresponsibly. He has found the right way, which leads to the height, to the eternal home.... </text:p>
      <text:p text:style-name="Standard">Amen </text:p>
      <text:p text:style-name="_30__20_Block"/>
      <text:p text:style-name="Standard"><text:span text:style-name="_31__20_Text">BD 0944</text:span> 3.6.1939<text:span text:style-name="_31__20_Text"> </text:span></text:p>
      <text:p text:style-name="Para_20_1">Imperishable good.... </text:p>
      <text:p text:style-name="Para_20_1">Prayer for the deceased.... </text:p>
      <text:p text:style-name="Para_20_1">The power of love.... </text:p>
      <text:p text:style-name="Standard">All earthly wealth is replaceable, but what was neglected to acquire in imperishable goods, is irre-trievably lost for eternity. The Lord has given the children of the earth time and leisure to make these goods their own, since they are of inestimable value for the actual life in the hereafter. The will of man alone determines whether such are desired and acquired or not, and a man who only cares for life on earth does not pay attention to the grant of grace, which could increase his heavenly wealth.... </text:p>
      <text:p text:style-name="Standard">He is constantly active only for the sake of earthly advantage and will therefore one day stand empty before the gate to eternity. And this is of such serious importance. For even if his life on earth has passed in well-being and without worries.... he can take nothing of his earthly wealth with him, but is now dependent in extreme poverty on what is offered to him in love by other souls. And now, what he has accomplished in good deeds on earth, will be decided and have an effect. He will reap the reward for these or have to lead a desolate life in the hereafter completely naked and empty. </text:p>
      <text:p text:style-name="Standard">The soul is then in extreme distress if it is offered no help anywhere, and everything unpleasant and difficult, which it knew to escape on earth, will now pursue it until it has recognized the error of its views of life on earth itself, and now has the will to create another life, another state for itself. </text:p>
      <text:p text:style-name="Standard">For again the will of the soul alone is determining, and it can also bring about a change of the situation over there in the hereafter. </text:p>
      <text:p text:style-name="Standard">It is therefore infinitely valuable if the soul has left behind dear people on earth who remember it in love.... For the power of love is the only help which can be offered to it, and therefore you should always strive to cultivate love.... Only love can bring salvation, and when a loving heart prays for a deceased person from the bottom of the heart, it sends imperishable goods to him in the beyond, and this means relief and help for the soul, which still struggles for knowledge. </text:p>
      <text:p text:style-name="Standard">The body has been well taken into account on earth, but the soul was thought of too little or not at all. Now, however, the soul has to bear the consequences of the wrong life on earth, and often in the most bitter way..... But happy are those who soon recognize their error, because although they still have to struggle unspeakably, this will nevertheless be successful, because every soul will be helped, if its striving for light is recognizable..... </text:p>
      <text:p text:style-name="Standard"><text:soft-page-break/>Amen </text:p>
      <text:p text:style-name="_30__20_Block"/>
      <text:p text:style-name="Standard"><text:span text:style-name="_31__20_Text">BD 0946</text:span> 4.6.1939<text:span text:style-name="_31__20_Text"> </text:span></text:p>
      <text:p text:style-name="Para_20_1">Purity of the heart.... </text:p>
      <text:p text:style-name="Para_20_1">Happiness of union.... </text:p>
      <text:p text:style-name="Para_20_1">Weakness of faith.... </text:p>
      <text:p text:style-name="Standard">In the purity of the heart, man is able to feel the presence of the Lord, because it is the first condition for specialization and thus the manifestation of the Divine Spirit of love. Man cannot yet grasp the difference between whether a being walks with or without the Lord in him. For the former is still a foreign concept to him as long as he does not experience it in himself. But the union with the Spirit of God with the Divine spirit-spark in man is so exceedingly intoxicating and therefore also indescribable, that everyone would strive to experience this happiness. But this is not attainable for man in any other way than through deep faith and a God-pleasing way of life, which consists in the utmost activity of love towards his neighbor and is thus rooted in the love for God. </text:p>
      <text:p text:style-name="Standard">Whoever is pure of heart, lives according to the Divine will and thus draws the Divinity to himself. </text:p>
      <text:p text:style-name="Standard">Purity of heart is also necessary to receive God as the purest, most honorable Being in Himself.... </text:p>
      <text:p text:style-name="Standard">clear and blameless must be the way of life of the one whom the Divine Savior dignifies with His presence.... Love must adorn the heart for the most splendid dwelling for the Lord.... And His all-encompassing love will outshine everything, and unification will now be accomplished.... </text:p>
      <text:p text:style-name="Standard">If now misery approaches man and he threatens to become wavering, then again and again a barrier is set which prevents the Divine Saviour from entering the heart, because faith is weak.... and only a strong, rock-solid faith opens the door of the heart. With weak faith, the incomprehensible happiness would be unbearable, it would make man completely unfit for earthly duty, but strong faith would enable man to do extraordinary earthly work, and so it will be comprehensible to you that your weakness of faith is still an obstacle and you have to struggle in prayer, so that you first become master of doubt, to be able to enjoy the great happiness already on earth. </text:p>
      <text:p text:style-name="Standard">A heart cleansed of all dross will also banish all doubts and thus await the Lord with full faith, and through this deep faith, it will consciously be able to bring about the union in the shortest possible time, but the doubter will still be deprived of the highest happiness on earth until he has won through to the strongest faith.... </text:p>
      <text:p text:style-name="Standard">Amen </text:p>
      <text:p text:style-name="_30__20_Block"/>
      <text:p text:style-name="Standard"><text:span text:style-name="_31__20_Text">BD 0947</text:span> 4.6.1939<text:span text:style-name="_31__20_Text"> </text:span></text:p>
      <text:p text:style-name="Para_20_1">Hour of decision.... </text:p>
      <text:p text:style-name="Para_20_1">Exhortation to remain faithful to the Savior.... </text:p>
      <text:p text:style-name="Standard"><text:soft-page-break/>In the time of the harvest, the hour has come for you humans where you have to decide whether you want to deny Jesus Christ or recognize him as the Son of the Most High.... and this question, which is addressed to your heart, will cause you many an anxious hour until you have decided freely.... Pay attention to the voice of the heart and listen to it, because I then seriously warn everyone that he should not allow himself to decide for the sake of external advantage.... I admonish the weak-willed that they should endure and prove their loyalty to Me.... </text:p>
      <text:p text:style-name="Standard">I am close to everyone with My love and let him feel this love, and I will also appear obviously at a suitable place that the tardy and lukewarm shall pay attention and think about their responsibility towards the soul. And I still want to wrest the timid souls from the adversary - I want to give them strength, that they recognize Me as their God and Creator.... their Savior and Redeemer.... and that they remain loyal to Me in full will. And therefore everyone will also feel the blessing who calls upon Me in prayer, because I close My ear to no voice which penetrates to Me in this trouble. </text:p>
      <text:p text:style-name="Standard">Only he who abandons Me without any hesitation, will be without My grace, because he despises what I want to give him and is therefore completely in the bands of the enemy. Then also the time is no longer far away, which is conjured up by the faithlessness of mankind.... My flock will be very small, and therefore I have to call with a loud voice to make the apostates turn back. I do not leave even one of the earthly children unwarned, I also do not leave [even] one of them to his fate.... and therefore I have to be strict where My love is not respected.... where My wooing of love is without success.... And this time will be bitter for all unbelievers. Because they have no protection and support. They are defenselessly exposed to the arbitrariness of the corrupt-er, and help can only come to them if they turn away from the world and take refuge in Me. </text:p>
      <text:p text:style-name="Standard">They will grab the straw to cling to when no-one can help them, and if they still call for Me in such misery, I hear their prayer and let My graces come to them in excess, so that they strengthen and turn to Me more and more intimately. This time is near, and already all signs precede, which are to make you aware that My Word will be fulfilled in its time.... It is to spur you, who want to serve Me, on to extreme activity, so that support is granted to those who recognize their Lord and Savior in Me.... so that they do not become weak in the time of need.... </text:p>
      <text:p text:style-name="Standard">Amen </text:p>
      <text:p text:style-name="_30__20_Block"/>
      <text:p text:style-name="Standard"><text:span text:style-name="_31__20_Text">BD 0948</text:span> 5.6.1939<text:span text:style-name="_31__20_Text"> </text:span></text:p>
      <text:p text:style-name="Para_20_1">Necessity of natural disasters.... </text:p>
      <text:p text:style-name="Para_20_1">God's will become form.... </text:p>
      <text:p text:style-name="Standard">It is of the utmost importance to realize how the will of the Creator is determinative for the entire work of creation. Nothing is in the world which could oppose this will, and all works of creation are the will of God become form. Thus never a single work of creation can separate arbitrarily from and <text:soft-page-break/>continue to exist according to other than the Divine law. As soon as God would withdraw His will from it, it would cease to be; because only the will of God incessantly animates all existing. It is this will that has become form, which remains untouchable until all eternity. </text:p>
      <text:p text:style-name="Standard">Even the destruction of any creations, which however, better said, only means an outer change of form, is equally Divine will, because without this will, it would not be possible for any being to bring about the slightest change of a form, let alone to destroy whole works of creation. Therefore also here the will of God must always be active, and since nothing in the work of the Lord can be arbitrary or haphazard - but in all wisdom predetermined again for the best of the innumerable living beings - so also every disaster must be paid attention to and it must be accepted as necessary for mankind. </text:p>
      <text:p text:style-name="Standard">Because countless beings need an apparent work of destruction to have the possibility for their part to the higher development, and likewise such processes are also salutary for mankind in a certain sense, because only through it, many a person finds the right relationship to God and recognizes the transitoriness of his body and the earthly goods.... He recognizes that he as a human being is completely incapable of resisting these catastrophes and must therefore again acknowledge the will of a supreme being.... And it will now be more understandable to him that the being on earth must always submit to the Divine will in order to remain in the Divine order.... This realization is decisive for the earthly life of man. </text:p>
      <text:p text:style-name="Standard">Only when he recognizes a higher power as such and tries to live according to the will of this one, he is able to comprehend the Divinity and the whole work of creation. For since man as the only being was given the freedom of his will, he cannot oppose the Divine will, but through rejection, and it is this will of rejection which means the separation from the eternal Divinity, and the distance of the earth-being from God can only then decrease when his will completely subordinates itself to the Divine will. </text:p>
      <text:p text:style-name="Standard">However, if man does not even want to recognize a higher will of a Deity directing and determining himself and the whole creation, events must of necessity give him the proof - and therefore natural disasters are a certain necessity again for the spiritual welfare of the whole of mankind, if it only draws benefit from it and recognizes in all events the rule and work of the eternal Deity and now consciously establish the right relationship to the Creator.... </text:p>
      <text:p text:style-name="Standard">Amen </text:p>
      <text:p text:style-name="_30__20_Block"/>
      <text:p text:style-name="Standard"><text:span text:style-name="_31__20_Text">BD 0949</text:span> 5.6.1939<text:span text:style-name="_31__20_Text"> </text:span></text:p>
      <text:p text:style-name="Para_20_1">Necessity of natural disasters.... </text:p>
      <text:p text:style-name="Para_20_1">Warriors of God.... </text:p>
      <text:p text:style-name="Standard">My dear child, the time has come when you are to work for Me on earth. A tremendous event is approaching, and there is no possibility for the earthly man to escape this event or to leave it unnoticed. Even the most obdurate <text:soft-page-break/>and faithless person will be strongly shaken in his previous view, because he experiences unprecedented things.... And the cry of despair of the people who stand in the middle of this experience will reach all ears.... They will pray for salvation, but I cannot hear their prayer, yet thousands and thousands shall visibly recognize My rule and turn back to faith in Jesus Christ as the Redeemer of mankind. </text:p>
      <text:p text:style-name="Standard">And so I want that My loyal ones unite in all silence, that they stand in the midst of the apostate world like a wall and stand up for My name, in order to point to My exceedingly great love and mercy by means of the inevitable event.... I therefore also choose My fighters Myself, and I want them to stand by Me in all loyalty and devotion. A completely new law will determine people to exclude Me from their sentient life.... What a foolish beginning.... </text:p>
      <text:p text:style-name="Standard">Where mankind wants to destroy My fighters or make them harmless, there I Myself stand and fill the gaps, and I consequently separate everything useless in such difficult times, I also leave none of My fighters without protection.... But how I come, that shall not be told you, but I come unexpectedly, and in every disguise.... He who has Me in him, will recognize Me - and to him I will also make Myself known. And so I will also consider you with all strength and give you the following to think about: </text:p>
      <text:p text:style-name="Standard">(Interruption) </text:p>
      <text:p text:style-name="_30__20_Block"/>
      <text:p text:style-name="Standard"><text:span text:style-name="_31__20_Text">BD 0950</text:span> 6.6.1939<text:span text:style-name="_31__20_Text"> </text:span></text:p>
      <text:p text:style-name="Para_20_1">Prediction of world-shaking event.... </text:p>
      <text:p text:style-name="Para_20_1">Mission of the Servants of God.... </text:p>
      <text:p text:style-name="Standard">The mission from heaven concerns a mission standing in closest connection with your earthly task, which is to be submitted to you in order to be executable. See, it is about the awakening of innumerable souls from spiritual night. If now salvation is to be brought to all of them, faith must first arise in them or the existing weak faith must be strengthened. And this is in every respect already a task which can be fulfilled only with the utmost energy, because in the foreseeable future, especially faith will be completely defeated, since secularization is getting more and more prevalent. Thus it now requires extremely willing fighters for My Word, who always only fulfill what is proclaimed to them as My will from above. </text:p>
      <text:p text:style-name="Standard">I want to shake up the souls of the people from their sleep in the shortest period of time by a world-shaking event..... I will give them reason to think about being or not being, about the earth, life and its transitoriness. And then it will be necessary to bring the Divine Word to the knowledge of those, to give nourishment to their spirit and thus to refresh and comfort them through the Source of all knowledge, because their state will then be a sorrowful one and they will need revital-ization and refreshment. </text:p>
      <text:p text:style-name="Standard">This event is still preceded by signs which will be noticeable all over the world, and a search will already start where there is still a weak faith. And in this time you, My servants on earth, will be shown very clearly the way <text:soft-page-break/>which you have to go, and then I demand your whole commitment that you prove the love for Me and do not put yourselves against My will.... I want to make you hear My call easily and clearly, I want to give you instructions and I want to steel your courage so that you will not be timid in your duties. The recent events on the high seas are already the prelude to what is destined since eternity.... </text:p>
      <text:p text:style-name="Standard">Remember the poor in prayer, and notice to what extent now such events will repeat themselves, no matter what kind. For if on the one hand the eternal Godhead is thought of less and less, on the other hand such events must increase, which are to remove the spiritual blindness of mankind and to shake their rigid mind. For mankind does not yet grasp the seriousness of the situation and must therefore obviously be made aware of the passing away of the body and of earthly life. And when this hour has come, remember My Words and be ready to work for Me. You will never stand alone; spiritual power will always support you where it is necessary to make yourselves useful for Me and My Word; you will always become perceptibly aware of this power, and you will not lack courage. </text:p>
      <text:p text:style-name="Standard">You will always be guided where you are to confess Me, you will follow the voice of the heart if you remain in love for Me, and this voice will always and everywhere be your guide because if you want to be active in My will, then also everything what you undertake, speak and think, will have My will in it because then it is Me Myself Who works in and through you.... And you will be blessed with great power to be able to confirm your words - and whoever uses this power in My name, will become a blessing to mankind, and many will find faith again in Jesus Christ, the Son of God.... the Redeemer of the world.... </text:p>
      <text:p text:style-name="Standard">Amen </text:p>
      <text:p text:style-name="_30__20_Block"/>
      <text:p text:style-name="Para_20_2">BD 0951 <text:span text:style-name="_31__20_Text"><text:s/>6&amp;7.1939</text:span> </text:p>
      <text:p text:style-name="Para_20_1">Life is a struggle.... </text:p>
      <text:p text:style-name="Para_20_1">Father's words.... </text:p>
      <text:p text:style-name="Para_20_1">Doubt.... </text:p>
      <text:p text:style-name="Standard">In order to constantly find the connection with the Divine Lord and Savior, an inward contemplation under invocation of His name is sufficient, and every other thought will disappear from the heart. To walk the path to eternal life certainly requires self-conquest and therefore also great love for the Lord.... (7.6.1939) Life is a struggle, and whoever is strong, will emerge victorious from this struggle. However, no-one can do this by his own strength, he must implore God's help unceasingly.... he must have a constant desire for grace from above, but then he will be able to resist all temptations and be strong and invincible.... The spiritual wall that you put up for yourselves through too weak faith, is a difficult obstacle to overcome.... </text:p>
      <text:p text:style-name="Standard">Every doubt piles up anew, and the light can hardly penetrate through this self-erected wall. The stones must be removed tirelessly, so that the <text:soft-page-break/>obstacle is removed, and this happens only through heartfelt prayer to the heavenly Father.... For prayer proves faith and must now be opposed to doubt or weak faith, only in this way can man strengthen himself so that it is easy for him to remove the obstacle. But the will must not weaken, and the connection to the Father must remain established, and so the Father sends His Word to you today to strengthen your faith: Blessed are those who long for Me.... The hour will come when My nearness will bring them clarity. To hear the living Word, silences all doubts, and in the night of unbelief a star always shines, which points to the light. Therefore understand what I say to you: I desire you, because you have been Mine.... from eternity. I send you My messengers to fetch you home to the Father's house, and I give you food and drink so that the way does not become too burdensome for you.... And My love is your constant companion.... </text:p>
      <text:p text:style-name="Standard">Therefore walk unwaveringly on the path that leads towards Me. I await you and stand by you in all hardships, but you must never look back or become fickle. Only always forward shall your gaze be directed, towards the light, and if your soul is blinded and the way seems dark to you, then just stretch out your hands asking, so that I take them and lead you through the darkness again on the sunny way, which always leads only to Me. Behold, I stand at the end of the path.... If you have covered it of your own accord, that you are close to Me, then you have overcome.... </text:p>
      <text:p text:style-name="Standard">But the clouds, which still shadow your way from time to time, you form yourself, you do not see Me behind those clouds, which are only the doubting thoughts in your heart. Chase them away, because they must obey your will.... and radiant brightness will shine again for you and lead you to Me. And remember My everlasting care for My children.... I leave none in the distress of the soul and yet know about their worries at all times. Therefore do not be afraid and seek Me, and I will let Myself be found by you.... </text:p>
      <text:p text:style-name="Standard">Amen </text:p>
      <text:p text:style-name="_30__20_Block"/>
      <text:p text:style-name="Standard"><text:span text:style-name="_31__20_Text">BD 0952</text:span> 7.6.1939<text:span text:style-name="_31__20_Text"> </text:span></text:p>
      <text:p text:style-name="Para_20_1">Different living conditions not an obstacle to the development of the soul.... </text:p>
      <text:p text:style-name="Standard"><text:span text:style-name="_32__20_Text"><text:s/></text:span><text:s/>The ways of people's lives are so different and can nevertheless lead to the same result, and so it is erroneous to assume that the life of the soul can develop only in certain conditions, while it must remain completely uninfluenced, where the life situation of man is less beneficial for the soul. This view is so extremely erroneous, because all people must have the same possibility to reach the state of perfection, and the eternal Godhead can never want a preference or a setting back of a being, because this would never be compatible with Divine love and justice. </text:p>
      <text:p text:style-name="Standard">The living conditions of people are apparently favorable or unfavorable, and this gives rise to wrong conclusions, but the lot of the individual man is always so allotted to him as it can contribute to the higher development in the highest degree, if it is only extensively used by himself, and this alone is <text:soft-page-break/>decisive. The human being is indeed often forced by extraordinary circumstances to move in a certain direction of thought, i.e., he will have to solve tasks in the worldly field which steer his thought processes, so that he occupies himself little or not at all with spiritual problems - </text:p>
      <text:p text:style-name="Standard">however, no human being on earth is exclusively only earthly active.... There is still time for everyone to deal with himself and to pay attention to spiritual questions, if only the will is present. </text:p>
      <text:p text:style-name="Standard">And it is also never the occupation, the situation in life, time or place of his earthly existence somehow hindering to form his inner life according to Divine will.... Always and always the will of man is the sole factor which must be reckoned with.... The will overcomes all outer life-situations, which threaten to become obstructive for the soul-life. And again it is the desire for the world, which can be considered as the greatest obstacle for the higher development of the soul.... And this desire can be nourished in seemingly good as well as in bad life-situations, but it can also be fought against. All resistances are there in order to be overcome, and it is therefore unimportant whether the human being has to pass a hard life-struggle due to poor circumstances and therefore less worldly temptations, or whether he has to fight the harder struggle against the world in a good life.... it is always and in every life-situation the inner life completely separate from the life of the body. </text:p>
      <text:p text:style-name="Standard">Thoughts are transmitted to the man so versatilely by the spirit-beings looking after him so that it only depends on the grasping and utilization of these. And this is never dependent on the life-situation of man and the destiny determined to him.... because this is assigned to every person according to the wise plan of the Creator in such a way that it guarantees the highest possible perfection and therefore the earthly life only needs to be used rightly, i.e. according to Divine will, in order to lead to full success. So the objection is completely invalid that a profession or a destiny makes it easier to find the way to knowledge.... always only the will is decisive that a person pays attention to his inner life and is therefore active of his own accord for the salvation of his soul.... </text:p>
      <text:p text:style-name="Standard">Amen </text:p>
      <text:p text:style-name="_30__20_Block"/>
      <text:p text:style-name="Para_20_2">BD 0953 <text:span text:style-name="_31__20_Text"><text:s/>8.6.1939</text:span> </text:p>
      <text:p text:style-name="Para_20_1">Freedom of the spirit.... </text:p>
      <text:p text:style-name="Para_20_1">Dream.... </text:p>
      <text:p text:style-name="Para_20_1">Spiritual realm.... </text:p>
      <text:p text:style-name="Para_20_1">Matter.... </text:p>
      <text:p text:style-name="Standard">The spirit of man is familiar in all creation and can therefore run unhindered through the universe, no space and no time is set as a limit for it, it is able to take residence everywhere at any time, and can therefore also remove itself while dreaming from its outer cover, since it does not need a period of time for it to return again into the body. The spirit is out of God and therefore present everywhere at the same time, and therefore the <text:soft-page-break/>human being can be bound to time and space, but the spirit in him is free.... he knows, sees and hears everything, only not yet perceptible to the human being itself, as long as he is still too much matter and has little sense for the life of the spirit. </text:p>
      <text:p text:style-name="Standard">And so it will now also be understandable to you that all knowledge can be imparted to man through this spirit, it only lies in his will to hear. And to his astonishment, man cannot grasp a process that underlies the essence of things. The earthly shell is only a temporary, foreign realm.... </text:p>
      <text:p text:style-name="Standard">but the spirit is at home from eternity in the realm of the spiritual. Therefore, even in the time on earth, since there is no limit to its movement, it must stay there for the most part.... and it must also strive to portray the actual home to the human being, who is its shell on earth, as thoroughly as possible.... </text:p>
      <text:p text:style-name="Standard">If the will of man meets him, then he is able to reveal undreamed secrets to him and is in every way endeavored to lift him up into the spiritual kingdom and to make him turn away from earth. The slightest will of man is enough that the spirit pushes itself forward, because the flight to the height in spiritual spheres is most welcome to it, if it could only once break through the spiritual human darkness and exactly this will has freed it.... If, however, the spirit is still completely in bonds, if it is enclosed in the human shell and must remain in it until man, i.e. his will, has become active himself, then understandably man will always move in thought on earth, he will never try the ascent to the height with his thoughts and consequently can have no other knowledge except his earthly worldly wisdom. </text:p>
      <text:p text:style-name="Standard">The purpose of life on earth is and remains the awakening of the Divine Spirit in itself, the liberation of it from the bonds of darkness, which is therefore matter.... For only the man who begins to overcome matter, loosens at the same time the fetters of the spirit. And only then the spirit can accomplish unimagined things.... For only now it can unfold, the spiritual kingdom is open to it, and it can now also let man have insight into this.... He can, so to speak, bring the spiritual kingdom close to man, increase the longing for it, so that man's will is only meant for the attainment of spiritual glory..... </text:p>
      <text:p text:style-name="Standard">What reveals itself to man in a dream is often a pictorial representation of the spiritual life; and also in cases where warnings are to be sent to man, they are direct indications of some events. But the spirit will always want to express itself to man, it will always want to transfer something from the spiritual kingdom into the consciousness of man to influence his thoughts to turn more towards the spiritual. It is so extremely important to cherish just such thoughts and to pay attention to them, but man in his sober thinking, rejects all too readily all such thoughts, which could let him digress from his earthly activity..... </text:p>
      <text:p text:style-name="Standard">He therefore rather pursues the unimportant and leaves the most important in life unnoticed and gags accordingly the spirit-spark slumbering in him until he recognizes matter as completely worthless and strives out of own <text:soft-page-break/>will to the height.... i.e. the spirit in itself then gives the freedom to rise into the spiritual kingdom at any time.... Then he will be able to create again and again, because unlimited spiritual truth can go to him through the Spirit of God that has become active in him.... </text:p>
      <text:p text:style-name="Standard">Amen </text:p>
      <text:p text:style-name="_30__20_Block"/>
      <text:p text:style-name="Standard"/>
      <text:p text:style-name="Standard"><text:span text:style-name="_31__20_Text">BD 0954</text:span> 8.6.1939<text:span text:style-name="_31__20_Text"> </text:span></text:p>
      <text:p text:style-name="Para_20_1">"Watch and pray...." </text:p>
      <text:p text:style-name="Standard">Watch and pray so that you do not fall into temptation.... You should always be mindful of these words, because you are in constant danger that the soul will be harmed by spiritual lukewarmness </text:p>
      <text:p text:style-name="Standard">.... Always be alert to protect yourselves from sudden attacks of the adversary, he will always find you prepared for battle if you pray, and it will not be easy for him to attack you. For all evil in the world comes from him.... He seeks to sow the evil seed in the hearts of people, he puts all desire into them, and where man is not attentive and forgets prayer, there the adversary finds good ground, i.e., attention will only too readily be paid to what irritates the senses of man.... and so such people will always succumb to temptations, because they lack the strength to defend themselves against the attacks of the enemy. </text:p>
      <text:p text:style-name="Standard">And yet such great assistance is available to you, you may only want it, and the Lord assures you of His help.... Watch and pray.... Recognize clearly how you can escape all temptations if you turn your heart to the Divine Savior and call upon Him for help. Only do not rely on the help which is offered to you earthly, do not seek to find a substitute for the pure Divine teaching. And pray there again, so that the Lord may bless you and your work on earth, but also consider how valuable it is to be awake in spiritual matters, and how therefore every day should be used for the increase of spiritual wealth.... consider that exactly the indifference of people has caused such an enormous misery.... and the adversary has a very easy game, where he is not seriously opposed. </text:p>
      <text:p text:style-name="Standard">And that is why his greatest endeavor is to put people into a state of fatigue.... and if now the will of man gives way, then very soon everything Divine in man will no longer be able to assert itself, and the end will be his complete apostasy from God and a constant decline in spiritual knowledge. </text:p>
      <text:p text:style-name="Standard">And so always follow our advice not to put yourself in such danger under any circumstances, when you have the best means in your hand to come closer to the Father in heaven, by only recommend-ing yourself again and again in intimate prayer to the Father in heaven and gladly and joyfully submitting yourself to His will. Then you will very soon become master of the danger that is lurking around you and through prayer you will also be fully strengthened in the fight against the power that is hostile to God. </text:p>
      <text:p text:style-name="Standard">Man can very well avoid all hostilities, if he only recognizes them rightly as such.... The more vigi-lantly you pay attention to all events around you, the <text:soft-page-break/>sooner you will be able to avoid them, and the temptations will not approach you like this.... Therefore watch and pray.... And the Lord will reward your zeal and will not let you be harmed in body and soul.... </text:p>
      <text:p text:style-name="Standard">Amen </text:p>
      <text:p text:style-name="_30__20_Block"/>
      <text:p text:style-name="Standard"><text:span text:style-name="_31__20_Text">BD 0955</text:span> 9.6.1939<text:span text:style-name="_31__20_Text"> </text:span></text:p>
      <text:p text:style-name="Para_20_1">"Become like the children...." </text:p>
      <text:p text:style-name="Standard">"Become like children" - says the Lord - "so that you may be of the same spirit with your Father-Spirit and pay Him the love and honor due to Him." Thus John first heard the voice within himself, because in childlike love for the Lord, he prayed thus: "You my great love.... my heart rejoices when I am near You, and it follows You in every step.... This is true life, I feel it and give myself entirely to You.... I want to be Your child always and forever, because I desire You with all my heart, with all senses, with all strength...." </text:p>
      <text:p text:style-name="Standard">And so you should also pray to the Divine Lord and Saviour; you should offer your heart to Him with childlike humility.... you should love Him fervently and intimately and express this love by walking according to His will in love for Him and your neighbor.... You should change completely to love and thus become one with Him, Who is Eternal Love Himself. From eternity the Father only has the well-being of His children in mind, and if you recognize this, you must love Him and become true children of your Father. And if you are like a child, then you are also fully believing, fully trusting and flee with your concerns and in every worry only to Him, Who - as your Father in all love - takes you to His heart and frees you from suffering and worries. </text:p>
      <text:p text:style-name="Standard">Your prayer should be childlike and humble.... not fearful and doubtful, but in prayer alone you should express your relationship with the Father.... Everything that the Father has, He wants to give to His children, so the child may also ask for it and faithfully hope for the fulfillment of his requests, and the more intimate the filial relationship is established, the more lovingly the Father takes care of His child.... He leads him carefully by the hand, so that he does not fall or bump into a stone.... He protects it from the dangers of the world and does not let it get lost or go astray. </text:p>
      <text:p text:style-name="Standard">For it comes to the Father in deepest faith and will therefore also be thought of with His love for all eternity.... </text:p>
      <text:p text:style-name="Standard">The beings on the other side make an effort to inform you of everything that is worth knowing for you, and they want to announce to you in as comprehensible a way as possible, everything what is necessary for you to know to be able to be successfully active on earth. It is extraordinarily advantageous for you if you live through what you have received again and again in your spirit, if you can read and think through the Scriptures more often.... This is the only possibility to be able to transmit new knowledge to you, because first the head and heart must be filled by what is offered to you, only then the knowledge about things can be made accessible to you, which are otherwise hidden to you people. And so also today a proclamation shall reach you, which touches the relationship with the heavenly Father. </text:p>
      <text:p text:style-name="Standard"><text:soft-page-break/>Bring everything that seems difficult to bear or be unbearable to you on earth, trustingly to the heart of the Father in heaven.... His child on earth must not want to go any way alone, it must not believe that it could overcome the inconveniences of life alone.... and it must also not become timid about the success of its earthly or spiritual work. It must always take the path to the Father and know that it will find help there at any time. And the Father in heaven wants that always and in all things His help is asked for, because this alone characterizes the right relationship of the child to the Father. All fear and doubt must be banished from the heart, because the Father has promised His children His help..... </text:p>
      <text:p text:style-name="Standard">"Come unto Me, all ye that labor and are heavy laden, and I will give you rest...." Does not all comfort and assurance of Divine help lie in these words?.... And still the earthly child wants to be weak in faith and does not want to entrust his sorrow and his worries to the Lord. And it must therefore be pointed out so often until fullest faith makes the still existing wall of separation between the Father and His child waver.... The way to the Father is free for every earthly child, if it does not block this way for itself through its own guilt. Of all means of grace, the closeness of prayer is the strongest.... because through it, the child achieves everything with the Father..... Amen <text:span text:style-name="_31__20_Text">BD 0956</text:span> 9.6.1939<text:span text:style-name="_31__20_Text"> </text:span></text:p>
      <text:p text:style-name="Para_20_1">Extraordinary proof of grace.... </text:p>
      <text:p text:style-name="Para_20_1">Arrogance of the researchers.... </text:p>
      <text:p text:style-name="Standard">Wonderful, yet often incomprehensible to you humans are the ways of the Lord.... And so hear His comforting words today: You all do not yet grasp the meaning of His extraordinary proof of grace. When the Lord speaks to you, it is not only for the purpose of instructing an individual, but this individual is only the recipient of what is addressed to all mankind. The world rejects Divine intervention in earthly events, and it must now obviously be proven to it that a power is at work here which was inexplicable or unknown to it until now. And such a proof always remains this work for every outsider who allows himself to be examined. </text:p>
      <text:p text:style-name="Standard">The love of God goes so far as to make people suspicious who in their self-assurance claim that the researches of science alone are authoritative and that through these a dissolution or destruction of everything connected with the earth has been perfectly established. Especially such researches confuse the human mind more than what is beneficial for it, and so the necessity arises to first render this group of scholars harmless. </text:p>
      <text:p text:style-name="Standard">And it is now also understandable that both the spiritual friends as well as the spiritually striving man must only fight more and more against the arrogance displayed by these scientists.... All of these must be transformed right down to the innermost depths, and for this purpose, man will first have to shut himself off completely from the outside world, because only then will he be able to understand the rule and work of the eternal Godhead. Those, however, who are not so attached to the world on the one hand, but on the other hand estimate their earthly knowledge too highly, the Father in <text:soft-page-break/>heaven - in Whose arrival the world is no longer able to believe - wants to bring their erroneous view to their knowledge, and this can only happen by the evident presentation of world-events.... </text:p>
      <text:p text:style-name="Standard">(interruption) </text:p>
      <text:p text:style-name="_30__20_Block"/>
      <text:p text:style-name="Standard"><text:span text:style-name="_31__20_Text">BD 0958</text:span> 11.6.1939<text:span text:style-name="_31__20_Text"> </text:span></text:p>
      <text:p text:style-name="Para_20_1">Light state.... </text:p>
      <text:p text:style-name="Para_20_1">Work of creation.... </text:p>
      <text:p text:style-name="Para_20_1">Creation.... </text:p>
      <text:p text:style-name="Standard">God's creation is infinite.... and it testifies of His omnipotence, His wisdom and His will to love. </text:p>
      <text:p text:style-name="Standard">The closer the being is to the eternal Godhead, the more audibly the greatness and majesty of the Creator is expressed to his senses. But to be united with God in the state of maturity as a being of light, means at the same time the grasping of all wonders of creation, it means an uninterrupted experiencing and enlivening of the whole of creation and thus the most blissful state of being completely acting in the same will of the highest God-being and being a partaker of all the delights of eternity. </text:p>
      <text:p text:style-name="Standard">This state is incomprehensible for man on earth, and again it is of greatest importance to strive for this state, because the earthly time was granted to the being on earth as a trial period so that it can bring itself into a state of maturity and he is spared an unbelievable struggle in the hereafter. Because once it has reached the realization in the hereafter, then reaching this state, is its only aim.... </text:p>
      <text:p text:style-name="Standard">in the earthly life, however, its full will is enough to get there, for which extreme wrestling is needed in the hereafter. The light-state of the being is the fulfillment of all longing, it is the epitome of all love. </text:p>
      <text:p text:style-name="Standard">God's work of creation is sublime and His great love is its foundation.... And it would be called presumption to want to deny a Creator of all this. However, the Creator can be recognized by the human being only if he is imagined in all sublimity, because a being which can be imagined by the human being and which can be understood easily, would be truly even less conceivable as a Creator of the whole universe. </text:p>
      <text:p text:style-name="Standard">He Who let this come into being by virtue of His omnipotence, wisdom and love, must remain unimaginable to man as long as he is not in the state of light and superior to all and can therefore only be grasped spiritually and acknowledged in blind faith - but the credibility is visibly proven to man through the miracles of creation of the most varied kinds, and it is a far greater folly to reject a Creator from eternity than to acknowledge him blindly, if man looks open-eyed and heartily at everything what lives around him and incessantly gives him news of the love, omnipotence and wisdom of God.... </text:p>
      <text:p text:style-name="Standard">Amen </text:p>
      <text:p text:style-name="_30__20_Block"/>
      <text:p text:style-name="Standard"><text:span text:style-name="_31__20_Text">BD 0959</text:span> 11.6.1939<text:span text:style-name="_31__20_Text"> </text:span></text:p>
      <text:p text:style-name="Para_20_1"><text:soft-page-break/>Dispute for the sake of Jesus' name.... </text:p>
      <text:p text:style-name="Para_20_1">Fleeing from God.... </text:p>
      <text:p text:style-name="Para_20_1">Earthly power.... </text:p>
      <text:p text:style-name="Standard">It is of some importance that a spirit will rise on earth and you shall be subject to it.... but this spirit is not sent by God, because it will fight against everything that is God's.... it will fight the Divine teaching, it will also destroy what tried to bring the Divine close to mankind until now. He will further plunge into distress and tribulation those who remain faithful to the old doctrine and will unfold an extraordinary power and cunning to destroy whoever does not adhere to him. </text:p>
      <text:p text:style-name="Standard">And this is announced to you, so that you know when the time has come, because when the adversary will unfold his power, also the army of God's fighters will be well-prepared, and the Lord Himself will lead them into battle, and now a battle will be fought by the fiery sword of the mouth for the sake of Jesus' name, and this is the beginning of the spiritual kingdom on earth. Countless fighters will fall for the glory of God, but no-one will be able to kill their soul, and every soul that willingly gives up the body for Jesus Christ as the Son of God and Divine Redeemer, saves other souls from eternal death. The Lord will not take any of these fighters to Himself from earth until He has fulfilled His mission, but then eternal glory is assured. </text:p>
      <text:p text:style-name="Standard">Whoever faithfully offers himself to the service of the Lord at this time, stands in unspeakable strength, he will not need to fear worldly power, for this is unable to do anything against the power of God, which is also inherent in the fighter of God who completely submits to the will of the Lord. Whoever fearlessly confronts earthly power by invoking the Divine Lord and Savior, will remain untouched, and no enemy will be able to harm him, for he has the Lord Himself at his side as Commander and Protector. </text:p>
      <text:p text:style-name="Standard">Again and again mankind receives the admonition not to commit a breach of faith in the Divine Lord when the hour of decision has come. Many will abandon their faith for the sake of earthly advantage, they will defect into the enemy camp, the Lord will not be able to bring them back by force, and they will have to bear the consequences of their flight from God themselves.... but whoever is not frightened by the earthly fate that his loyalty to the Lord earns him, his reward in eternity will be incomparably blissful. He will patiently accept his lot on earth for the Lord and for the glorification of His name and in return be worthy of the proximity of his Savior in eternity. </text:p>
      <text:p text:style-name="Standard">But those who betray the Lord, banish themselves forever from the presence of the Lord, and their lot will be weeping and gnashing of teeth.... </text:p>
      <text:p text:style-name="Standard">Amen </text:p>
      <text:p text:style-name="_30__20_Block"/>
      <text:p text:style-name="Standard"><text:span text:style-name="_31__20_Text">BD 0960</text:span> 12.6.1939<text:span text:style-name="_31__20_Text"> </text:span></text:p>
      <text:p text:style-name="Para_20_1">The spiritual sun.... </text:p>
      <text:p text:style-name="Para_20_1">The heavenly Gardener.... </text:p>
      <text:p text:style-name="Para_20_1">The Word of God.... </text:p>
      <text:p text:style-name="Standard"><text:soft-page-break/>The sun of the Spirit has risen and its rays ignite the right love for God in the heart. And wisdom shines and illuminates the dawning morning.... And what slumbers is awakened by the light's brightness. All life unfolds, and the will for activity becomes active. And what was dead, is revived </text:p>
      <text:p text:style-name="Standard">.... it awakens to life in the sun's warming rays. And all this is brought about by the Word of God, which, like the shining sun, infuses the soul with life-giving power and can have a tremendously fruitful effect on the human heart. But this also requires a gardener who, in wise knowledge, exposes his plants to the rays of the sun in such a way that they can flourish and develop. </text:p>
      <text:p text:style-name="Standard">The Lord works in the same way.... He protects the tender plants from scorching heat.... He does not let the starving earthly child take a sudden look into the spiritual realm, because this could harm him. And yet He also does not let it starve and does not deprive it of the beneficial effect of the sun's rays.... He gives the child on earth uninterrupted spiritual nourishment and thus ensures its prosperity and its further development. A little plant, which must be deprived of light and warmth or rain and dew, will waste away and soon miserably wither..... Likewise, without nourishment from above, without the Divine Word, an earthly child cannot develop to its fullest bloom; it needs an uninterrupted influx of spiritual power, the light of Divine wisdom and the warmth of Divine love, and can flourish only if it receives these uninterruptedly. </text:p>
      <text:p text:style-name="Standard">And the heavenly Gardener cares for His plants with heavenly love and patience. He lets the most wondrous creations arise in the universe, and everything is subject to His will. And everything is animated by spiritual power. Thus, the garden of God is subject to His creative will and is carefully tended and cared for. And the Lord lets His sun shine on every little plant, and every little plant strives for the light.... Only man, as a creature of God, standing in free will, sometimes escapes the beneficent effect of the light, the spiritual sun. He as the most precious plant in the garden of God, is considered with special love by his Creator.... all food intended to promote his prosperity is offered to him. </text:p>
      <text:p text:style-name="Standard">But how often is the light of the spirit and the warmth of love not received?.... The little plant withdraws of its own accord from the beneficial effect of the spiritual sun and perishes completely, while it was offered it in all its fullness and all its strength. The sun with its light and warmth is indispensable for the flourishing of everything that lives on earth, and likewise the Word of God as the spiritual sun, is the first condition for life one day in eternity..... </text:p>
      <text:p text:style-name="Standard">Amen </text:p>
      <text:p text:style-name="_30__20_Block"/>
      <text:p text:style-name="Standard"><text:span text:style-name="_31__20_Text">BD 0961</text:span> 12.6.1939<text:span text:style-name="_31__20_Text"> </text:span></text:p>
      <text:p text:style-name="Para_20_1">Temporary desires are the influence of evil power.... </text:p>
      <text:p text:style-name="Standard"><text:span text:style-name="_32__20_Text"><text:s/></text:span><text:s/>When the thoughts rise upward, the heart is willing, and it consciously seeks the connection with the Lord. And His grace and love comes to meet <text:soft-page-break/>him, and the soul's distress is alleviated. The earthly child will be forgiven for any lack of love if he repentantly recognizes it and suffers from it himself. But he will also have to make an effort to make up for what he has missed with double zeal, and this will require all his will. But the soul now recognizes the true purpose of life and finds no real peace, if it once would pursue it less. </text:p>
      <text:p text:style-name="Standard">And a complete separation from the eternal Divinity is no longer possible for him, even if matter still temporarily has an over-strong effect on the human being, so that he cannot abstain from the desire.... This is only temporary, because it no longer satisfies the earthly child completely, but this desire is only the influence of evil forces, it is the attempt of wanting to turn away from the side of the adversary.... But the Divine Lord and Savior does not let fall so easily anyone who desires Him, and the worldly pleasure will be only too soon a stale, empty pleasure for him whose heart already belongs to Him..... </text:p>
      <text:p text:style-name="Standard">The life of the individual takes its toll, so to speak, and man will only become master of his desires by using his whole will.... But one day he will also feel grateful that the love of the Father often disturbed his complete enjoyment, for this is only a blessing for the soul. And so everything earthly will lose value, and the temptations will become weaker and weaker and approach the earthly child less often, because the Lord promises His help and His power to all who ask Him from the heart and prove their love to Him by letting their will become active in order to resist all temptations..... </text:p>
      <text:p text:style-name="Standard">Amen </text:p>
      <text:p text:style-name="_30__20_Block"/>
      <text:p text:style-name="Standard"><text:span text:style-name="_31__20_Text">BD 0964</text:span> 14.6.1939<text:span text:style-name="_31__20_Text"> </text:span></text:p>
      <text:p text:style-name="Para_20_1">The Last Judgment.... </text:p>
      <text:p text:style-name="Para_20_1">Divine Justice.... </text:p>
      <text:p text:style-name="Standard">You must think of the last judgment and try to imagine that God shall judge you in all justice and shall repay you for your actions and thoughts on earth. Divine justice cannot absolve you, even if it is capable of infinite love, if you bear only the slightest guilt; every guilt, even the smallest, must be followed by atonement, wherever Divine justice is to pronounce its judgment. </text:p>
      <text:p text:style-name="Standard">And so the day of judgment will also be a day of unspeakable remorse and the bitterest suffering and horribly agonizing to all those who have not made use of their stay on earth according to Divine commandment, because they will never be able to escape the judgment. Whoever tries to escape responsibility on earth, will be inexorably called to account, and there will be no possibility left for him to cover up his deficient condition, because all actions and omissions will be openly and clearly recorded in the book of life and thus will also have to be answered for. And Divine justice cannot be lenient where every sin demands just punishment. </text:p>
      <text:p text:style-name="Standard">And all bad and all good deeds will be weighed against each other, and the scales of judgment will be tilted to the side of the preponderance, and therefore the verdict will be passed in all justice, and good for him whose <text:soft-page-break/>bad deeds do not have the preponderance.... good for him whose verdict is not called: Weighed and found too light.... Those who commit themselves to God the Lord on earth, will have nothing to fear on the last day, because their every step on earth was pleasing to God, they always recognized the Father in Him and therefore need never fear the hour of judgment, because in the consciousness of a life well-accomplished, there is no room for fear in the heart - and such an earthly child approaches the day of judgment without fear. </text:p>
      <text:p text:style-name="Standard">On the other hand it is unspeakably sad to have to see dear, close people answer for themselves and not to be able to avert their fate for the time being, because Divine justice demands of every man that he takes his punishment and his fate on himself in the hereafter, and this cannot be turned to another spirit-being at will, because this does not correspond to the sense of justice and therefore can also never ever be approved by the Divine Lord that a being escapes his deserved punishment and a pure being then has to go through the state of suffering in his stead. </text:p>
      <text:p text:style-name="Standard">So the day of judgment will trigger happiness and bliss as well as the most bitter disgrace and suffering, but the eternal justice lets no being suffer undeservedly or also be blessed undeservedly.... It is always the way of life on earth alone that determines whether the fate of the judged is bearable or unbearable, and everyone will earnestly strive to use life in such a way that works of love and the fulfillment of the commandments will have a particularly strong effect and thus the just judgment will not result in terror and despair. For the heavenly Father is a just judge, and every good deed, but also every omission, will find its rightful retribution in the hereafter..... </text:p>
      <text:p text:style-name="Standard">Amen </text:p>
      <text:p text:style-name="_30__20_Block"/>
      <text:p text:style-name="Standard"><text:span text:style-name="_31__20_Text">BD 0965 </text:span><text:s/>15.6.1939<text:span text:style-name="_31__20_Text"> </text:span></text:p>
      <text:p text:style-name="Para_20_1">Demons.... </text:p>
      <text:p text:style-name="Para_20_1">Temptations.... </text:p>
      <text:p text:style-name="Para_20_1">Love for matter.... </text:p>
      <text:p text:style-name="Standard">The demons lie in wait for every weak moment and seize the weak-willed soul to bring it down. </text:p>
      <text:p text:style-name="Standard">Man's struggle is in vain until he commends himself to the Father in heaven, and blessed is he who flees to Him in such distress, for he truly needs Divine help. The hostile power has unbelievable power over a weak human heart and often uses such means, which require fierce resistance, which man in his weakness cannot muster alone. But Divine love is always ready for the earthly child, if only you think.... </text:p>
      <text:p text:style-name="Standard">The soul incessantly seeks to defeat itself, but earthly possessions hypocritically lure it, and the adversary tempts the earthly child in every conceivable way, and the inclination towards matter is to be finally completely overcome.... All desire for it is to be stripped away and instead only spiritual possession is to be striven for, and yet man again and again falls into the hands of the enemy if even the slightest love for possession <text:soft-page-break/>makes him strive for it, because then his power is all the greater the more man lets himself become a slave of his earthly goods. And once he has recognized which weakness makes man fall, he will not let up with temptations of this kind. </text:p>
      <text:p text:style-name="Standard">And again we want to call out to you: Watch and pray, lest you fall into temptation.... For the enemy tries to bring about the apostasy from God with cunning, and for this he always uses the weakest moments in the life of man and then has the strongest influence on the soul, which recognizes the temptation and yet a certain timidity drives it to comply with the desire of the enemy power, and thus clings to matter again instead of declaring war on it. </text:p>
      <text:p text:style-name="Standard">And so the slightest occasion can lead to spiritual decline, and a pure heart can be stained if the help of God is not availed of, but on the other hand an earthly child desiring the help of God and thus standing in the light and in grace, will successfully face every challenge, for his request for deliverance from the power of the adversary will soon be granted, and matter will appear more and more distant to him, and the inclination for it will be completely overcome.... </text:p>
      <text:p text:style-name="Standard">Amen </text:p>
      <text:p text:style-name="_30__20_Block"/>
      <text:p text:style-name="Standard"><text:span text:style-name="_31__20_Text">BD 0966</text:span> 16.6.1939<text:span text:style-name="_31__20_Text"> </text:span></text:p>
      <text:p text:style-name="Para_20_1">Secular activity.... </text:p>
      <text:p text:style-name="Para_20_1">Spiritual striving and power for it.... </text:p>
      <text:p text:style-name="Standard">The obligations of this world require strenuous activity from people, and everyone will have full interest in devoting himself as exclusively as possible to this. And every distraction, which spiritual striving sometimes brings with it, is regarded as an obstacle to earthly activity and accordingly dis-liked by those who stand outside the spiritual direction or those who see in earthly activity the first fulfillment of life. </text:p>
      <text:p text:style-name="Standard">And now these people also demand from their fellow man to be completely absorbed in the earthly work, and they do not consider how unimportant and worthless this latter is, if the spiritual work is not practiced at the same time and the earthly task is only solved correctly through this. Both together will always be a blessing, and the Lord always gives the one who asks for it the necessary strength to do justice to his earthly activity, if he only thinks of the spiritual task first and does justice to it, because the Lord has set the perfection of the soul as the actual condition for the existence on earth. He has granted man the grace of embodiment only for this purpose, and so this should also be fulfilled first, and then every guarantee is given for the fulfillment of the earthly activity. </text:p>
      <text:p text:style-name="Standard">The soul, which has found the right way, will now go the way of matter reluctantly, it will regard earthly work to be useless, and a certain discontent will become noticeable with him who eagerly pursues spiritual striving, but then also only the intimate, fully trusting prayer is necessary, and this state of evil will be overcome very soon. The soul complies with the <text:soft-page-break/>demand placed on it, and it willingly fulfills its earthly task, however, giving its only love to the eternal Divinity, and in view of this it goes its earthly way from now on, but to the blessing of all who stand in the area of its love-activity. </text:p>
      <text:p text:style-name="Standard">And now follows the time of the complete submission to the will of God.... And this is of such unspeakable value, because the person who follows the path of such an earthly child recognizes with open eyes the gracious guidance of the Lord. The spiritual work will have a far more beneficial effect, and the Lord also gives His blessing in earthly relations, where the true earthly task is thought of first. Therefore, do not be of little faith if you believe that your earthly work is endangered.... </text:p>
      <text:p text:style-name="Standard">The Father in heaven guides everyone's destiny with a loving hand, and spiritual power is available to everyone in richest measure, if he only desires to use this power and it is now also accessible to him without limitation. And He looks favorably on His children who are only willing to serve Him </text:p>
      <text:p text:style-name="Standard">.... He will bless them both in this life and in the life hereafter and protect them from physical and spiritual decline.... </text:p>
      <text:p text:style-name="Standard">Amen </text:p>
      <text:p text:style-name="Para_20_2"><text:s/></text:p>
      <text:p text:style-name="Para_20_2"><text:s/></text:p>
      <text:p text:style-name="Standard"><text:span text:style-name="_31__20_Text">BD 0967</text:span> 17.6.1939<text:span text:style-name="_31__20_Text"> </text:span></text:p>
      <text:p text:style-name="Para_20_1">Concern of spiritual friends.... </text:p>
      <text:p text:style-name="Para_20_1">Effort of the dark forces.... </text:p>
      <text:p text:style-name="Standard">See, My child, the soul does not find the right rest as long as it is not able to separate itself completely from the area of earthly thoughts. And again and again man is held back from his spiritual flight upwards until he surrenders himself to Me without reserve. And therefore all resistance is to be broken, the world is not to be respected and only always the desire for Me is to determine man to detach himself from the earth. And so hear few, but salutary words, which are always to be support for you, if the separation from the world is difficult for you. </text:p>
      <text:p text:style-name="Standard">An unparalleled fight is waged for you.... the opposing powers try to hold you to earth with all means and to prevent you from the continuation of this work in every conceivable way. And likewise your spiritual friends struggle for your soul, for your full will.... and their effort is so assidu-ous and persevering.... Now you yourself shall bring success to their endeavor by yielding to every, even the finest impulse in you, which is to the advantage of this work. Behold, with each new manifestation you fulfill the hopes of these friends in the hereafter.... In the use of the adversary's power, there is every danger that you will lose yourself and become careless or tired of work and unwilling to receive. </text:p>
      <text:p text:style-name="Standard">The constant worry of your friends is therefore justified, and I want to put it to your heart again to devote yourself to Me and to spare no trouble or inconvenience when it is a matter of receiving the spiritual mediations. <text:soft-page-break/>Behold, I give to you unlimitedly, and My love is always close to you, but you must seek Me yourself and always let your will be active, and I will bless you and provide you with My strength.... </text:p>
      <text:p text:style-name="Standard">Amen </text:p>
      <text:p text:style-name="_30__20_Block"/>
      <text:p text:style-name="Standard"><text:span text:style-name="_31__20_Text">BD 0968</text:span> 17.6.1939<text:span text:style-name="_31__20_Text"> </text:span></text:p>
      <text:p text:style-name="Para_20_1">Jesus' suffering on the cross.... </text:p>
      <text:p text:style-name="Para_20_1">Earthly body.... </text:p>
      <text:p text:style-name="Standard">Jesus' suffering on the cross is for many people an inexplicable process and not seldom cause for doubting His Divinity. The Lord suffered unspeakably on the cross, for it was the earthly body that took upon itself all the agonies of the death of the cross and endured immeasurable agonies of death. How could this be otherwise.... The Spirit of God had to leave the human shell at the hour of death in order to complete the measure of the suffering of the Son of Man, and therefore He did not feel the slightest relief in the hour of death, because only in this way could the work of redemption for mankind be completed, that a human being completely gave up His body-shell under the most horrible pain for the guilt of sin of mankind. </text:p>
      <text:p text:style-name="Standard">A man, whose heart was full of love, took the most bitter death upon himself. God was in all fullness in this man, so that His work on earth was a Divine work, and all power over heaven and earth was His..... And yet He gave His miserable body to His enemies who wanted to destroy Him </text:p>
      <text:p text:style-name="Standard">.... He made no use of His extraordinary power, although one thought by Him would have been enough to destroy all who was against Him.... And His soul wrestled with itself in its agony, and He uttered the words, "My God, why have You forsaken Me!...." It was His soul that was still connected to the body and in deepest distress cried out for the Father-Spirit, which in turn had to escape from the human body, should the work of redemption be accomplished. And He emptied the cup to the last drop.... </text:p>
      <text:p text:style-name="Standard">No man can measure the greatness of this sacrifice, for it was His soul so blameless and pure.... It suffered unspeakably from the unkindness of those who pinned Him to the cross, for His soul was pure love and therefore one with God, and yet this love was not able to hold back sinful humanity from its purpose.... The Godhead withdrew, and man in all anguish of soul, in all distress and anguish, remained behind and died the most painful death on the cross. What suffered on the cross, was human shell - and this shell felt such more than human agonies. And yet the work of redemption could not have been accomplished otherwise, because the love of a human being had to be so great, that he offered himself as a sacrifice for the whole of humanity. </text:p>
      <text:p text:style-name="Standard">And Jesus was the purest God-being.... man was unsurpassable in His perfection, because He also contained the Godhead fully and completely in Himself.... And this pure being gave Himself into the hands of sin, He left His body to the servants of darkness, and they were not afraid to touch the purest being and to put an end to His life. And under unspeakable pain, <text:soft-page-break/>Jesus spoke the words: "It is finished...." and gave up His Spirit.... i.e., the soul separated from the body, which suffered unspeakably for the love of mankind.... </text:p>
      <text:p text:style-name="Standard">Amen </text:p>
      <text:p text:style-name="_30__20_Block"/>
      <text:p text:style-name="Standard"><text:span text:style-name="_31__20_Text">BD 0969</text:span> 18.6.1939<text:span text:style-name="_31__20_Text"> </text:span></text:p>
      <text:p text:style-name="Para_20_1">Father's Words </text:p>
      <text:p text:style-name="Standard"><text:span text:style-name="_32__20_Text"><text:s/></text:span><text:s/>The spirit is willing, but the flesh is weak.... and so you are to approach Me for help when you are aware of your weakness, and I will strengthen you and pull you up again and again when you threaten to sink. And I will talk to you constantly.... I will be with you in the Word, and you are to listen and eagerly receive My Word and take strength and refreshment from it. Thus My Word is also sent to you today in the form of a proclamation which is to trigger a feeling of happiness in your heart and unite you ever more intimately with Me: </text:p>
      <text:p text:style-name="Standard">See, My child, what comfort lies in the assurance My love gives you that all suffering on earth will change into highest and purest joy in eternity. You must unconditionally accept what the Father in heaven promises His children, and once you imagine that My love knows no bounds.... when you know yourselves to be seized by this infinite love, then every anxiety must depart from you, and you must go through life joyful and lighthearted. Thus I will give you a sign of My unchanging love and will touch you with My breath.... and you will tremble with happiness, and all doubt will have disappeared from your heart, but instead an intimate feeling of love for Me will ignite, and I will nourish the flame in you until you yourself ask Me to turn off the life-clock.... </text:p>
      <text:p text:style-name="Standard">I promise eternal life to My children.... and those who believe in Me and love Me, are My children </text:p>
      <text:p text:style-name="Standard">.... and I will stir up love in your heart and strengthen your faith.... and thus give you eternal life </text:p>
      <text:p text:style-name="Standard">.... So your prayer is able to remove all obstacles, and it is able to unite your spirit with the Father-Spirit, and therefore My great love awakens you and leads you through the night to the light.... </text:p>
      <text:p text:style-name="Standard">And I want to possess your heart, I alone want to rule in it, and your spirit shall rise into the sphere where it is able to see Me.... I want to stand before you with a shining face and make your heart, which has completely changed to love, happy with unspeakable bliss, because when you see Me, all consciousness of your being disappears. You are one with Me, and My love embraces you.... </text:p>
      <text:p text:style-name="Standard">And the time on earth is a tiny moment in eternity, and truly the suffering is only to be called small when you measure it against eternity and its delights, but it seems monstrous to you as long as you do not recognize Me and My love. But if you have complete trust in Me, it will be explainable to you that My infinite love cannot let you perish and that I, exactly because I <text:soft-page-break/>love you, am always only concerned about your one-time life in eternity.... And so only let Me rule and believe in Me </text:p>
      <text:p text:style-name="Standard">.... I am a faithful shepherd to My sheep and let none get lost. Only the time you determine yourselves, if you offer Me resistance.... and you offer Me resistance again until you recognize My love. So let yourselves be loved and make your heart free for Me so that I can take possession of it and you will be blessed beyond measure already on this earth and one day in eternity.... </text:p>
      <text:p text:style-name="Standard">Amen </text:p>
      <text:p text:style-name="_30__20_Block"/>
      <text:p text:style-name="Standard"><text:span text:style-name="_31__20_Text">BD 0970</text:span> 18.6.1939<text:span text:style-name="_31__20_Text"> </text:span></text:p>
      <text:p text:style-name="Para_20_1">State of light.... </text:p>
      <text:p text:style-name="Standard">In a sphere flooded with light, the being becomes aware of its divinity, because it then recognizes its state as God-like. And it feels the Father-Spirit from eternity continuously near it. And this state is synonymous with eternal bliss, for in the union with the Father lies the whole mystery of eternal glory. This state of light is indispensable in order to be allowed to dwell in the vicinity of the Lord, for only in such a state can the face of the Lord be endured by a being who has thereby reduced or completely abolished the great distance between the Father-Spirit and the spiritual spark emanating from Him. </text:p>
      <text:p text:style-name="Standard">"Be perfect as your Father in heaven is perfect...." This already proves to you the degree of perfection, that the being should strive to reach as high a degree of maturity as possible, in order to be able to lay rightful claim to the childship of God.... And a true child of God will accomplish the same as the Father.... It will be in everything the faithful image of Him Who created it.... The child has emerged from the Father, it must therefore be of the same Spirit.... the image of God must have the same rights and the same duties, and it must therefore also be in the same degree of happiness, because nothing is withheld from it, because the Fatherly love does not want to deny or withdraw anything from His true child, which is available to Himself without restriction. </text:p>
      <text:p text:style-name="Standard">And therefore the spirit out of God will be active in the first place to merge with the eternal Father-Spirit.... and to seek activity in all fullness of love, because a spirit can never rest, but must be active all the time. This activity is likewise a feeling of happiness, a perpetual handing out of His love-power and at the same time an increase thereof, because everything what He gives in love, returns to Him again in increased measure. And therefore all light and all power emerges from the love of God, and the light and the power shares itself with the being which is worthy of it.... and as the being receives, it must be the same, therefore again in itself light and power, and it must be able to work like God, therefore create and build. And it must be able to give love again like Eternal Love itself.... And it must see God face to face and must therefore revel in unspeakable bliss and serve the Divine Love until all eternity.... </text:p>
      <text:p text:style-name="Standard">Amen </text:p>
      <text:p text:style-name="_30__20_Block"><text:soft-page-break/></text:p>
      <text:p text:style-name="Standard"><text:span text:style-name="_31__20_Text">BD 0971</text:span> 19.6.1939<text:span text:style-name="_31__20_Text"> </text:span></text:p>
      <text:p text:style-name="Para_20_1">The road to the height is full of thorns.... </text:p>
      <text:p text:style-name="Para_20_1">Strengthening by God's Word.... </text:p>
      <text:p text:style-name="Standard">It is a grace without measure for you people, if you are appreciative of the Divine Word, because the brightest light shines for you in the midst of the darkest night, and you can go the way of life to the end without worrying and do not need to fear to be wrongly directed in the darkness. The grace of God has always and ever shone (guided) you people rightly as long as you have desired and used it, but how often was the way thorny and impassable, and you wanted to almost fail or flee to a more passable way.... but this does not lead upward, but constantly downward. And the way to the height must offer resistances of all kinds, it must be overcome and laboriously covered step by step, if it is to lead you to the right goal. </text:p>
      <text:p text:style-name="Standard">But God's love knows about every obstacle and wants to make the walk through earthly life easier for the earthly child, He wants to help it to not become despondent and discouraged, and so He gives it refreshment and replenishment for its arduous walk.... He does not leave the child unin-vigorated, but lovingly supplies it with spiritual food, so that it does not pay attention to the dis-comforts of the way and easily and effortlessly overcomes all obstacles to finally reach the Father. </text:p>
      <text:p text:style-name="Standard">And whoever walks the path strengthened, he will never want to take the less arduous, but the much more perilous path.... For at the end of the path he sees the figure of the Divine Savior, Who looks lovingly towards him, and the desire for Him makes the earthly child stride ever more sprightly.... He takes the most arduous obstacles with ease, for love for the Divine Savior is the driving force, it is both incentive and strength.... </text:p>
      <text:p text:style-name="Standard">But without the Divine help, the earthly child would weaken in the fight against all the adversities of life. He would not be able to break through the thorns and the undergrowth on the way up and would soon lie weary on the path.... But the Father in heaven has wisely thought of this weakness and has taken care that he will be helped in the greatest need. And so He gives His Word.... and through this, power and strengthening to the earthly child. And whoever receives it, stands in His grace.... He has innumerable graces ready for His children on earth, and all of them are accessible to you through intimate prayer.... But His Word is the epitome of the Father's gracious love.... </text:p>
      <text:p text:style-name="Standard">because His Word imparts immeasurable strength to the child.... </text:p>
      <text:p text:style-name="Standard">He who has the Word, never lacks power, but his faith must also be firm and unshakable, because in the deepest faith, he is able to do everything. He is taught by the Word to use the power properly.... but if faith is lacking or too weak, he does not use this power to the extent to which it is due to him. Therefore, first let faith become that strength that you no longer fear resistance.... and only then will you understand the power and strength of the Word.... </text:p>
      <text:p text:style-name="Standard"><text:soft-page-break/>If you hear the voice of the Lord, the influx of this power is sure for you.... and if you receive that, use it also in the right way.... And distribute it.... share it with those who, like you, go the arduous way over thorns and cliffs, so that they, strengthened in spirit, continue the way that leads up to the Divine Savior.... Who reaches out His hands to them and brings them home to the Father's house </text:p>
      <text:p text:style-name="Standard">.... </text:p>
      <text:p text:style-name="Standard">Amen </text:p>
      <text:p text:style-name="_30__20_Block"/>
      <text:p text:style-name="Standard"><text:span text:style-name="_31__20_Text">BD 0972</text:span> 20.6.1939<text:span text:style-name="_31__20_Text"> </text:span></text:p>
      <text:p text:style-name="Para_20_1">Worldly Rulers.... </text:p>
      <text:p text:style-name="Para_20_1">Deep fall.... </text:p>
      <text:p text:style-name="Para_20_1">Mercy.... </text:p>
      <text:p text:style-name="Standard">The circle of the otherworldly friends encloses around you more and more closely and prevents the penetration of unfair beings, so that you do not feel their power and are hindered in your striving. </text:p>
      <text:p text:style-name="Standard">Thus the influx of spiritual power becomes stronger and stronger, and if it is your will, you now receive spiritual truths to an increased extent and can accordingly contact your friends at any time without having to fear failure of spiritual power. The eternal Deity especially urges you not to become timid when you are threatened by earthly resistance. By only longing for the connection, spiritual power promotes you, even if not always noticeable to your body. </text:p>
      <text:p text:style-name="Standard">The spirit seeks God, and every desire is granted to it.... And spiritual strengthening will come to your thoughts at any time, and the spirit will have food and will not need to starve. But the strength will also visibly overflow you, and it will help the spiritual good, which you receive, help you survive the struggle for life. For the Lord gives strength and fortification to those who are in Him. Only from time to time, resistances will still trouble you, however, only to not let you get tired and lukewarm, because all devotion is to be applied to this work, you are to devote yourself to this spiritual work again and again with true eagerness and therefore also continue to be made happy by receiving the Word of God. </text:p>
      <text:p text:style-name="Standard">And from now on the earthly events will rush, and it will be a greater and greater incentive for you to seek the connection with the spiritual world, because all earthly events will be understandable to you humans only in a spiritual way.... Therefore, receive today a teaching which shall point you to the sole power of the Creator of heaven and earth: </text:p>
      <text:p text:style-name="Standard">At all times the worldly rulers have asserted their power against their subjects. They arrogated to themselves that right which actually only belonged to the Lord of Creation.... by elevating themselves above their fellow men, enacted laws and made their subjects slaves, so to speak.... They demanded and forced the fellow men to follow their demands. And in the rarest of cases was real love for the subjects the guiding principle of legislation. </text:p>
      <text:p text:style-name="Standard"><text:soft-page-break/>But if the earthly ruler uses his power in such a way that all love is eliminated and instead of it im-periousness, arrogance, greed for earthly good and excessive injustice characterize the ruler, such a ruler will never be able to find the approval of the Divine Creator, and such a rule will also never work for the blessing of a people. In such cases, the Lord has very often brought His Divine power to bear.... He has taken away the office of the rulers often unexpectedly.... He let them fall from the height of their self-created throne into the deepest depths.... and this not without intention.... </text:p>
      <text:p text:style-name="Standard">to show even such an unjust ruler still the way to conversion. </text:p>
      <text:p text:style-name="Standard">This was often an act of grace of the greatest extent that the Divine Creator let such an arrogant man recognize his nothingness and how little man can help himself when the eternal Divinity puts a bar in front of him and in the end he is nothing more than a miserable man who is at the mercy of Someone who rises above him. As long as he rules himself, he does not think of his real ego.... he does not recognize anything higher than himself; however, once he becomes aware of his helpless situation, then he first thinks of a higher Power, and then there is still a possibility given to him to turn back.... </text:p>
      <text:p text:style-name="Standard">And so the fall from the heights into the depths, is often an act of grace of indescribable value.... it can mean the last salvation for a sinner who has completely fallen away from God, if he is not yet completely hardened and becomes aware of his nothingness. His relentlessness and severity must fall back on himself, so that he recognizes his condemnable conduct and remembers the sufferings of those whom his severity has condemned. </text:p>
      <text:p text:style-name="Standard">If his own fate brings him to insight, it is of greatest blessing for him to conclude the earthly life in greatest misery and hardship, but to have brought salvation to his soul. But woe to him who has been so hardened by his power as ruler that he does not want to bow down to the most powerful One of heaven and earth.... His power will one day be wrested from him, and accusers will rise against him who have suffered under his rule, and they will testify against him before the eternal judge, and his sentence will be eternal damnation.... </text:p>
      <text:p text:style-name="Standard">Amen </text:p>
      <text:p text:style-name="_30__20_Block"/>
      <text:p text:style-name="Standard"><text:span text:style-name="_31__20_Text">BD 0973 </text:span><text:s/>21.6.1939<text:span text:style-name="_31__20_Text"> </text:span></text:p>
      <text:p text:style-name="Para_20_1">Content of the transmissions.... </text:p>
      <text:p text:style-name="Para_20_1">Communion.... </text:p>
      <text:p text:style-name="Standard">Every transmission from above is prepared, so that your heart only needs to pay attention and receive the words, easily understandable to you. A regulated instruction can only be carried out if the receiver, in the will to serve God, easily detaches himself from the earth and thus leaves free access to the thoughts from above.... The best means is the intimate prayer to the Father.... and the announcement will always be according to the <text:soft-page-break/>prayer or the intimate connection with Him. And therefore the earthly child itself determines the content of this. </text:p>
      <text:p text:style-name="Standard">His will, his desire and his relationship to God is determining, and so now the spirit is insatiable, he is also able to receive food constantly.... Everything he asks for will be granted to him.... A hungry earthly child longing for the Word of God will never need to starve, and vice versa, spiritual food will never be offered to a man who does not feel the deep desire for it, or who does not intend to accept it in indifference. </text:p>
      <text:p text:style-name="Standard">And so it is also understandable that the receiver must always long for spiritual gifts, if they are to reach him from above in highest perfection, and therefore with increased desire, they will also increase in profound wisdom, and in every offering also the bread of heaven will be truly enjoyed.... </text:p>
      <text:p text:style-name="Standard">For the Lord can only draw near to the earthly child longing for Him and thus hold the Lord's Supper with him.... And He will satisfy it and draw it to His heart in all love, since it wants to participate in the great act of grace of heavenly nourishment.... </text:p>
      <text:p text:style-name="Standard">Amen </text:p>
      <text:p text:style-name="_30__20_Block"/>
      <text:p text:style-name="Standard"><text:span text:style-name="_31__20_Text">BD 0975</text:span> 22.6.1939<text:span text:style-name="_31__20_Text"> </text:span></text:p>
      <text:p text:style-name="Para_20_1">Elimination of the God-opposing.... </text:p>
      <text:p text:style-name="Standard"><text:span text:style-name="_32__20_Text"><text:s/></text:span><text:s/>The righteous elimination of all God-hostile souls is near, because the Lord has announced this time in Word and Scripture. The striving of mankind is no longer directed towards the eternal Godhead, but towards the prince of this world.... Mankind has placed itself in conscious resistance to the Divine and thus remains subject to the adversary who allowed all evil impulses to arise in man and found no resistance in him. And if now man himself turns to what must bring him ruin, and feels no inclination to the eternal Divinity in himself, so must now also become fulfillment for him, and the separation between pure and impure spirits.... between God-recognizing and </text:p>
      <text:p text:style-name="Standard">-rejecting beings.... is predetermined since eternity. </text:p>
      <text:p text:style-name="Standard">It is not the will of God that causes it but only the will of man himself, and therefore the Divine Creator does not allow injustice, and he gives to every being fulfilment of that what it has longed for itself.... He who has become a slave to the prince of lies - matter - feels good near him, and he therefore does not ask for God.... because the least desire for Him, the most loving Father from eternity, will still be fulfilled in the last hour, because the Father does not rely on those who remember Him and recognize Him in greatest need.... But there are many of them who do not recognize the Father's love until the end of their life, who reject God and therefore cannot be touched by Him as long as salvation is still possible. </text:p>
      <text:p text:style-name="Standard">He cannot take possession of man against his will, and He can even less forcefully direct the will of man to Himself.... And so he will fall into eternal death who does not want to recognize his belonging to the eternal Godhead and consciously turn to Him. On the other hand, the Father has prepared all delights of heaven for His own. And from now on, He can no longer allow <text:soft-page-break/>that the earth harbors an immense number of beings who no longer remember Him and through whom danger threatens His true children. For His Spirit shares these and every gift from heaven will be mocked by those and the apostates will outnumber the small group of believers - they will not be helped by Divine will. Thus the judgment prepares itself.... And every hour brings mankind closer to this inevitable event. </text:p>
      <text:p text:style-name="Standard">The earthly life will be valued more and more highly and therefore will be ended suddenly for some who does not fear an avenging or punishing hand of God.... His spiritual blindness does not let him recognize the great danger in which his soul hovers, but already the quiet will for truth would help him to recognize the error. Instead, he shakes off everything that could give him enlightenment and considers himself knowledgeable and exalted over teachings that point to the eternal Godhead. </text:p>
      <text:p text:style-name="Standard">Therefore take note that the world will fall into ruins before your eyes.... the world which was the highest for you until now. Take note that you will still receive hints upon hints first, so that you reflect and remember and acknowledge God the Lord as Lord of heaven and earth and submit to Him willingly, so that He turns His grace to you and rescues you from the bonds of darkness..... </text:p>
      <text:p text:style-name="Standard">Amen </text:p>
      <text:p text:style-name="Standard"><text:span text:style-name="_31__20_Text"/></text:p>
      <text:p text:style-name="Standard"><text:span text:style-name="_31__20_Text">BD 0976</text:span> 23.6.1939<text:span text:style-name="_31__20_Text"> </text:span></text:p>
      <text:p text:style-name="Para_20_1">Divine Will.... </text:p>
      <text:p text:style-name="Para_20_1">Earthly measures.... </text:p>
      <text:p text:style-name="Para_20_1">Serving everything spiritual.... </text:p>
      <text:p text:style-name="Standard">Understand that the world with all that is in it serves the Lord of heaven and earth. It is animated with His Spirit, and even if this spirit does not recognize itself correctly, even if it wants to escape from the eternal Divinity.... it must serve also against its will and submit to the will of the Lord. </text:p>
      <text:p text:style-name="Standard">And this expresses itself in the determination of every work of creation, its task and activity in the whole universe. And only in this way the immutability of the laws of nature is explainable; only in this way it is to be understood that everything must happen in such a way and forms itself in nature, as it is.... and the will of man can change nothing about it. Because God's will stands above his will. </text:p>
      <text:p text:style-name="Standard">Since immemorial times, everything created is the will of God that has become form from the smallest creature, up to man.... Everything is subject to the Divine will and cannot fight against it, and whether also earthly rulers apparently determine the events, so these can always form themselves only if the Lord gives His permission.... He has at any time the power to prevent what goes against His will.... However, since it is a matter of the maturing of the spiritual - since everything existing contains spiritual in itself and every event serves the further development of this spiritual - </text:p>
      <text:p text:style-name="Standard"><text:soft-page-break/>the Divine Creator also allows the will of man to be carried out, although it violates the Divine order - only the consequences of such a will have a disastrous effect on man himself. </text:p>
      <text:p text:style-name="Standard">And again, no event is without any benefit in spiritual terms, even if it results in the greatest misery on earth. Suffering and sorrow are aids to spiritual higher development.... And so also measures which the human will imposes with bad intentions and which therefore cannot correspond to the Divine will, will change again into spiritual means of education and thus to be a blessing for weak, but God-seeking earthly children, whereas the unlawful action of those who dispose of them, falls back on them and must be atoned for accordingly. </text:p>
      <text:p text:style-name="Standard">The will of man is free, however the Lord changes everything brought about by this will according to necessity to salutary events serving the salvation of the soul. But everything else, which is not yet in the human stage, is subject to the will of God all the time and has to go its way through all matter always according to the Divinely wise plan. And there is no power whatsoever which can work against this will.... therefore the Spirit out of God, which however does not recognize Him, is banished in the form.... i.e. completely directed by the Divine will, until the last embodiment and his activity in the universe is assigned to him. </text:p>
      <text:p text:style-name="Standard">The human acting and thinking lets the erroneous opinion arise that man stand completely inde-pendent in the earth-life; however, also this is in a certain - i.e. earthly sense - constantly steered, as far as it is conducive for spiritual advancement.... But all spiritual life is completely free from influence.... In earthly relation, the will of man is respected as far as possible and the effects are weakened or changed to the good as necessary for the salvation of the individual soul.... </text:p>
      <text:p text:style-name="Standard">In spiritual relationship, however, no being has to fear a compulsion of will, but all spiritual power is at the disposal of the being, just as all spiritual vice versa, however, has to serve the Lord of heaven and earth, but only for the purpose that it develops itself again upwards, to the spiritual height, in order to finally also be able to go through the stage as man and the associated freedom of will, which provides the last possibility to overcome matter and to reach a spiritual state of maturity, which means redemption from imprisonment which lasted for thousands of years.... </text:p>
      <text:p text:style-name="Standard">Amen </text:p>
      <text:p text:style-name="_30__20_Block"/>
      <text:p text:style-name="Standard"/>
      <text:p text:style-name="Standard"><text:span text:style-name="_31__20_Text">BD 0978</text:span> 24.6.1939<text:span text:style-name="_31__20_Text"> </text:span></text:p>
      <text:p text:style-name="Para_20_1">The earthly way <text:span text:style-name="_31__20_Text">without</text:span> God's help.... </text:p>
      <text:p text:style-name="Standard">Hear then the Divine voice: The way to the height is passable for every man, if he walks it with Divine help, but insurmountable for those who do not need My help. And the more stubbornly they persist in their resistance, the more formidable the obstacles pile up before them, and it remains a hopeless struggle to overcome them. Man grows weary and gives up the <text:soft-page-break/>struggle, turning to the broad road that leads downward. All instructions from above go unheard, but the call of the world is heeded, and this to the disadvantage of the soul.... And My help and grace is ready for all, but it remains unused.... and the time on earth hurries along and could earn man unspeakable blessings, if they respected them. </text:p>
      <text:p text:style-name="Standard">Love dies out among mankind, and so man also neglects to acquire grace through the activity of love, and again an aid is lost to them, and the soul starve itself in great misery. For man does not redeem himself, he also rejects all means of grace from himself.... he also does not make use of prayer to Me, which could bring him help, and is thus devoid of all spiritual nourishment. He does not ask for refreshment from heaven and goes through earthly life unrefreshed and unfortified, which nevertheless makes demands on him, if his soul is to free itself from its fetters. </text:p>
      <text:p text:style-name="Standard">So it will look unspeakably bleak around such souls who believe they do not need God's help, and without loving support, it will hardly be possible to bring them salvation; but My love and My mercy constantly seeks to guide these souls on the right path and calls and entices every earthly child to ask the Father and reach out their hands to Me.... because My love is endless and it knows no limits.... </text:p>
      <text:p text:style-name="Standard">Amen </text:p>
      <text:p text:style-name="_30__20_Block"/>
      <text:p text:style-name="Standard"><text:span text:style-name="_31__20_Text">BD 0979</text:span> 24.6.1939<text:span text:style-name="_31__20_Text"> </text:span></text:p>
      <text:p text:style-name="Para_20_1">Developing spiritual abilities through constant practice.... </text:p>
      <text:p text:style-name="Standard"><text:span text:style-name="_32__20_Text"><text:s/></text:span><text:s/>In the desire for Divine wisdom, also the love for the Lord is recognizable, and man, who recognizes himself as a product of Divine Love, desires to participate in spirit in the work and rule of the eternal Divinity - i.e., to grasp with his senses all wonders of creation and to know about things, which are purest spiritual good and therefore can only be taken up with the Divine Spirit-spark hidden in him. Thus, it needs only some practice, and the will of man achieves unbelievable things in spiritual relation. To fulfill all the duties of the body is also only a matter of more or less practice, for man takes on the skills in various fields by consciously striving for them, and this is the earthly purpose of training himself in the profession he has chosen for his earthly life. </text:p>
      <text:p text:style-name="Standard">It is the same with all spiritual abilities, which can also be trained to a high degree through constant practice and which bring the success of the ability to penetrate extraordinarily deeply into spiritual areas and to increase spiritual knowledge accordingly. This striving always presupposes the love of God, for man always wants to possess what he considers desirable. And he confesses by his desire for spiritual good that he is drawn with soul and spirit to the Divinity, whose product of love he is from eternity. However, if the love for God does not dwell in him, his senses do not desire the wisdom from God.... They are directed to the world with its earthly advantages. Man desires fame and honor, earthly goods and earthly knowledge, and he finds complete fulfillment of his longing in them. </text:p>
      <text:p text:style-name="Standard"><text:soft-page-break/>And vice versa, the world will seem stale to the man who has tasted spiritual truth.... For his desire for it will increase the more it is satisfied, but the earthly goods will appear to him irritable and worthless. And the love for God, for his Creator, will displace everything from the heart, which was ever hidden in it, and the least spiritual food will be far more pleasure for him than all pleasures of the world, because his heart is no longer able to recognize them, if it has once found its happiness in the presentation of heavenly wisdoms and is allowed to satisfy the hunger for it immediately through the grace of the Lord.... For he who perseveres in the love for Him, his spirit may carry out the flight to the height as often as he wants.... he will always be considered by the Divine Love.... </text:p>
      <text:p text:style-name="Standard">Amen </text:p>
      <text:p text:style-name="_30__20_Block"/>
      <text:p text:style-name="Standard"><text:span text:style-name="_31__20_Text">BD 0980</text:span> 25.6.1939<text:span text:style-name="_31__20_Text"> </text:span></text:p>
      <text:p text:style-name="Para_20_1">Spiritual Sun.... </text:p>
      <text:p text:style-name="Para_20_1">Union.... </text:p>
      <text:p text:style-name="Para_20_1">Marriage with God.... </text:p>
      <text:p text:style-name="Standard">Learn from the sun and its rays that you can penetrate the darkness with the power of your spirit </text:p>
      <text:p text:style-name="Standard">.... For it is always and eternally all the same.... spiritual power.... And just as the rays of the sun must first overcome all resistance in order to make the earth happy in all its fullness of light and power, so too the spirit in man must struggle through resistances of all kinds in order then to radiate bright light on his surroundings, and this all the more the more fully he trusts the struggle with the resistances. </text:p>
      <text:p text:style-name="Standard">Light and darkness will always be in battle with each other, but the light will remain victorious, if it is only by perseverance.... Similarly, the one who is in spiritual battle will also defeat the darkness, if he does not tire prematurely, because the Lord gave him the assurance of His help in unlimited measure.... Therefore, he who assures himself of this help cannot faint, and like the rays of the sun, he will break through the dark clouds of spiritual despondency and leave behind him all gloom and darkness, shining victoriously. For the power of light is far stronger than that of darkness. </text:p>
      <text:p text:style-name="Standard">The spiritual sun is a thousand times more powerful in its radiation-effect, and it is able to penetrate everything, even the most secret corners of the heart, and it illuminates the darkest chamber, and so nothing can remain hidden to the one standing in the light of the spiritual sun..... He explores what was unfathomable to him before, he understands what was incomprehensible to him, he climbs into the deepest depths of Divine wisdom and makes the flight to the highest height.... </text:p>
      <text:p text:style-name="Standard">he dwells near the Lord.... For to stand in the light of the spiritual sun, is to constantly receive the grace of the Divine Lord; it is to receive the power from God in abundance. And he who is permeated by the power of God, his spirit soon unites with the Spirit of the Father..... </text:p>
      <text:p text:style-name="Standard"><text:soft-page-break/>All power and all will emanates from God and is shared by His beings.... the being, which willingly opens itself to receive what is so lovingly offered to it, unfolds to highest power and godlikeness, because it is completely permeated by Divine power; it cannot help but become a god-being itself, it unites itself with the eternal Divinity and completely passes into His possession.... And this union is the highest and most blissful happiness, and if this is still granted to man on earth, he is no longer frightened by anything, because he only still lives on earth according to his body, but his soul has united with the spirit and never feels earthly suffering and physical pain. And so the union with the Father-Spirit from eternity is the most perfect state, which is well possible for man to achieve on earth, if he fights and strives with all devotion, fullest faith and deepest love..... </text:p>
      <text:p text:style-name="Standard">Amen </text:p>
      <text:p text:style-name="_30__20_Block"/>
      <text:p text:style-name="Standard"><text:span text:style-name="_31__20_Text">BD 0981</text:span> 25.6.1939<text:span text:style-name="_31__20_Text"> </text:span></text:p>
      <text:p text:style-name="Para_20_1">Announcement of an otherworldly friend.... </text:p>
      <text:p text:style-name="Standard"><text:span text:style-name="_32__20_Text"><text:s/></text:span><text:s/>When the day draws to a close, man takes care of rest, and his thoughts wander much sooner into the spiritual realm, and the friends on the other side wait for this time, to then give support to their loved ones on earth, in order to stimulate their thoughts and to direct them into the spiritual realm. </text:p>
      <text:p text:style-name="Standard">.... And a lively activity and busy spiritual work begins. Every soul on earth has its guardians and spiritual support, and they do not miss any opportunity to fulfill their task for these souls. Love drives them incessantly to spiritual work. The desire to promote their state of maturity, in order to spare them great suffering in the hereafter, lets them be constantly active, and man now feels the spiritual influence of these beings by the frequent lingering of the thoughts with dear deceased ones or questions, concerning life after death. </text:p>
      <text:p text:style-name="Standard">The more intensively man devotes himself to such thoughts, the more and easier the spiritual friends are able to influence him, such hours of inner contemplation are unspeakably beneficial, because man then establishes the connection with the beyond, even if unconsciously. But it is also a need for the beings on the other side to make themselves known to people. They still have the desire to express themselves, but they can no longer do so in the way they did in earthly life, but the urge to communicate with their loved ones, has not been lost. And where now a willing thought of a deceased draws him into the earthly nearness of the human being, the being on the other side is pleased, and now just a mental connection is formed between him and the human being, which remains uninterrupted as long as the will of the human being remembers the friend on the other side. </text:p>
      <text:p text:style-name="Standard">If now the being in the hereafter is perfect, then its power is understandably also enough to exert great influence on the earthly man and therefore to be able to affect him mentally. But less perfect beings in the hereafter have on their part certainly the desire to express themselves somehow, however their power is not enough to establish a connection and <text:soft-page-break/>to communicate themselves to the earthly beings as it is their desire. And this can only happen with the help of perfect spirit-beings under the condition that these consider such a communication to be of advantage for earthly man. </text:p>
      <text:p text:style-name="Standard">But the love of the beings for each other lets them also give help to each other, so that every soul's desire is satisfied. </text:p>
      <text:p text:style-name="Standard">And so there are constantly beings near you wanting to express themselves, and they wait for the favor of an announcement because they partly expect blessings from it themselves. They leave no opportunity unused and also always stay around you because it is infinitely comforting for them to have found the visible proof of the connection from the beyond to earth through your spiritual work. And so a friend wants to make himself known to you through the loving admission on the part of your protector and give you the explanation himself, so that you recognize him: This is my greeting, which I offer you.... Ne verum an dostitium.... God be with you and strengthen you for the task you are to fulfill. Being single on earth has made me come into certain poverty, because no dear prayer follows me. I therefore feel it as a special benefit when your thoughts stay with me, who did nothing to earn them. I already felt this on earth and was therefore in great distress when the gates of the earth closed.... Now I remember in remorse the unused earth-time, I see your work, your striving and your love and would like to be able to still be active in the same way on earth. </text:p>
      <text:p text:style-name="Standard">The earthly burden has been taken from Me, but I still carry a burden with Me, that I did not understand the miracle of Divine love in time.... that I searched, pondered and doubted, where I had to feel the love of God.... that I did not prove myself and accepted the gift of grace with a grateful heart. A time limit was given to me, but I let it pass.... Oh seek me often with your thoughts, and call me near to you, so that I may learn to serve the eternal Godhead and now fulfill my task properly. And so I can only thank you and call out to you again: Verita table just vitum.... </text:p>
      <text:p text:style-name="_30__20_Block"/>
      <text:p text:style-name="Standard"><text:span text:style-name="_31__20_Text">BD 0982</text:span> 26.6.1939<text:span text:style-name="_31__20_Text"> </text:span></text:p>
      <text:p text:style-name="Para_20_1">Warning against worldly lures.... </text:p>
      <text:p text:style-name="Para_20_1">Admonition for this work.... </text:p>
      <text:p text:style-name="Standard">The time has come which leads you to your purpose, and therefore the gifts from above will be offered to you so that they can easily reach you or be received without disturbance. But an insurmountable obstacle to receiving is the own unwillingness - however, if you overcome this by you yourself, it is also possible that the beings on the other side close you off from all hostilities from outside and your train of thought adjusts itself only to the messages from above, whereby a quick understanding is made possible and therefore the receptions arise effortlessly. The slightest distraction from outside disturbs the reception, but if the spirit is willing and consciously asks for the assistance of spiritual power, it is stronger than the disturbance. </text:p>
      <text:p text:style-name="Standard"><text:soft-page-break/>It is now extremely important that you are well-prepared for your task, which will approach you very soon. And the transmissions from above will therefore give you information in a certain order, so that from now on you can ask any question and you shall receive an easily comprehensible answer. You must, however, pause the hours of reception at all costs. You must not put any worldly activities before it. The inner voice will always admonish you to act right, pay attention to it and take every opportunity, because eager work is necessary and their blessing cannot be over-looked by you people, but the Lord have presented these [the blessings] to the spiritual beings, and therefore they are constantly endeavoring to stimulate you and to promote your spirit. </text:p>
      <text:p text:style-name="Standard">Whoever puts himself in danger, easily perishes in it.... and so you are urgently advised to resist all temptations of the world, because nothing is more detrimental to the soul than the glamor and splendor of the world. Then it is difficult for it to return to the spiritual work, and this means an omission which is inappropriate in the misery of the time. Therefore try, wherever you can, to keep away from all worldly pleasures. </text:p>
      <text:p text:style-name="Standard">This is so extraordinarily successful in every respect, resistance has been overcome and the soul has been given increased freedom.... but in particular the access upwards has been made much easier, because all fetters which still hold back the soul on earth, are obstacles to the flight upwards.... A brave resistance however, frees the soul. Keep this in mind when temptations approach you, for every hour is precious that can serve the continuation of this work. Only a strong will overcomes, never let this slacken, and ask for all the strength to do so in prayer.... </text:p>
      <text:p text:style-name="Standard">Amen </text:p>
      <text:p text:style-name="_30__20_Block"/>
      <text:p text:style-name="Standard"><text:span text:style-name="_31__20_Text">BD 0983 </text:span><text:s/>27.6.1939<text:span text:style-name="_31__20_Text"> </text:span></text:p>
      <text:p text:style-name="Para_20_1">Truth.... </text:p>
      <text:p text:style-name="Para_20_1">Will.... </text:p>
      <text:p text:style-name="Para_20_1">Weak faith.... </text:p>
      <text:p text:style-name="Standard">He who seeks the truth remains in the right knowledge. He emotionally rejects everything that contradicts the truth and can therefore believe everything that his spirit willingly accepts. He who desires the truth also willingly surrenders himself to the Divine power and is thus already protected from the acceptance of false teachings. If he submits his will to the Divine will, he must now also want what is God's will.... Therefore, he can only accept what is true, because the will active in him rejects everything that is untrue, again driven by the Divine Spirit-spark that recognizes the truth and thus protects the seeker of truth from error. </text:p>
      <text:p text:style-name="Standard">The safest guarantee always and constantly remains the will of man to act and think only as it is pleasing to God; then he can not and never find pleasure in the opposite.... he is then literally guided by the will of the Lord. For the Lord requires only the free will of man.... If this is turned to Him, then there is also no danger of going astray, because the whole man is then <text:soft-page-break/>seized by Divine power, which does not let him fall, but constantly pulls him upward. The timidity which often afflicts man in spite of the will turned to God, is only a too weak faith.... </text:p>
      <text:p text:style-name="Standard">Thus the man who stands in strong, deep faith, will have no doubts about the truthfulness of the Divine Word, and therefore a deep inner peace will also be granted to him, because he does not need to trouble himself with doubts. But if a man's mind is ready to consider the possible influence of evil forces, then he also gives himself into their power, while a firm faith rejects all these thoughts and thus nullifies the effect of such power. And therefore all efforts of those remain unsuccessful, while a weak faith favors the working of these forces. Only unstoppable pleading for the strength to resist effectively counters this danger, and so again prayer is the only help when faith threatens to waver. </text:p>
      <text:p text:style-name="Standard">In strong faith, man is victorious.... It conquers all tempters and offers resistance to all onslaughts from the enemy side.... firm faith is a weapon that gives the fighter the upper hand, and at the same time the shortest way to the truth. What man receives mentally in such unshakable faith, can not and never be imparted by impure spirit-beings, that is, by the prince of lies. To desire truth in deep faith, means to receive it.... because the power from God itself is at work and can therefore only give Divine things to man. </text:p>
      <text:p text:style-name="Standard">However, unconscious straying of the thoughts.... i.e. a yielding to the temptations of the outside world, weakens the desire for truth.... If now man in indifference wants to draw from the source of truth, if the deep desire does not come from the bottom of the heart.... the lying spirits have the possibility to take possession of the will of man more easily, to weaken it or also to get it completely into their power. </text:p>
      <text:p text:style-name="Standard">(Interruption) </text:p>
      <text:p text:style-name="_30__20_Block"/>
      <text:p text:style-name="Standard"><text:span text:style-name="_31__20_Text">BD 0984</text:span> 28.6.1939<text:span text:style-name="_31__20_Text"> </text:span></text:p>
      <text:p text:style-name="Para_20_1">Prayer in faith protects against dark powers.... </text:p>
      <text:p text:style-name="Standard">Whoever trustingly asks Me, shall receive an answer to every question he asks Me. And so I will instruct you, My child, and strengthen your spirit. </text:p>
      <text:p text:style-name="Standard">Words will come to you in the same sense and all doubt will be removed.... ora et labora.... </text:p>
      <text:p text:style-name="Standard">And every word announces the love of the Lord to you. He always gives to His own according to their love, and if He instructs you Himself, His eye rests benevolently on you.... The spiritual contact is closed, but your thoughts still wander too often. You only have to desire the truth from the heavens incessantly, so that it can reach you in unlimited measure. Once you are on the right track and willingly let yourself be guided by the eternal Divinity, you will soon be reluctant to subordinate yourself to a power that is not turned towards the eternal Divinity. </text:p>
      <text:p text:style-name="Standard">And so the soul will soon recognize that its freedom is to be taken away, and this will soon cause concern, and it will try to escape from their power.... it will shrink from nothing to keep its freedom, and therefore strives for an <text:soft-page-break/>early unification with the opponent of this power wanting to rule it.... It will submit itself with all the greater trust to the eternal Deity.... it will ask for help, which will also be gladly granted. </text:p>
      <text:p text:style-name="Standard">But in order to get the soul under his control, the adversary now uses all cunning, he finds many ways and means which also seem to lead him closer to the goal, however, the earthly child is always under the protection of the eternal Divinity which he has consciously asked for. And so the effort of this power will be in vain.... It will soon give up all attempts to subjugate the will of the earthly child, because the Divine power is stronger and grants it no right over the soul. </text:p>
      <text:p text:style-name="Standard">Prayer is always and ever the best means of defense against all evil power, and therefore the earthly child always and in all danger knows how he can escape from it, if he only always takes his re-course to prayer. All doubts are removed, all questions are solved, all requests are granted and every need of the soul is taken into account when the earthly child faithfully asks the Father in heaven to help him in his need. And again, the faith of the soul is decisive for the fulfillment of the prayer, and this must spur you on especially to struggle for strong, unshakable faith. For if you have this, you will truly conquer everything, all things of heaven and earth will be subject to you, because you are then permeated by the power of God and can thus work through His will.... Amen </text:p>
      <text:p text:style-name="_30__20_Block"/>
      <text:p text:style-name="Standard"><text:span text:style-name="_31__20_Text">BD 0985</text:span> 28.6.1939<text:span text:style-name="_31__20_Text"> </text:span></text:p>
      <text:p text:style-name="Para_20_1">Works of charity.... </text:p>
      <text:p text:style-name="Para_20_1">Without love.... </text:p>
      <text:p text:style-name="Para_20_1">In constraint.... </text:p>
      <text:p text:style-name="Standard">To take care of the general welfare, should be left to those who have been assigned a too narrow sphere of action for the duration of life on earth. The Lord has wisely given everyone the task they are capable of fulfilling. And everyone has the possibility to be active for all good. One has more, the other less opportunity to take the burdens of the neighbor on his shoulders.... and the more he does this, the greater blessing he can be sure of himself and the more the power of love will be strengthened in him and the will to love will be aroused. </text:p>
      <text:p text:style-name="Standard">Only in service will man be able to reach the heights.... distribute in love to the neighbor what he himself has at his disposal, and work for the peoples' need, so that it may be alleviated and remedied.... but always driven by love for his fellow man.... And this will result in rich blessings and man himself will never need to live in want if he always gives from what he has.... He should also never anxiously consider whether the gifts might diminish his possessions.... whoever gives much, will receive far more, for the Lord likewise distributes His gifts undiminished from the one who, out of love for Him, strives to alleviate the need of his fellow man. For "whatever you do to the least of My brothers, you have done to Me." </text:p>
      <text:p text:style-name="Standard"><text:soft-page-break/>And now consider how much nobler the man acts who shares his possessions with the poor, than the man who lives in well-ordered circumstances but demands all the gifts he wants to distribute from the general public. A well-organized charity is like a weak oil lamp.... it does not fulfill the purpose.... It shines only insignificantly and spreads no light.... And so such works of charity, though lacking in <text:span text:style-name="_31__20_Text">love</text:span>, will have no redeeming effect whatsoever.... It is true that gifts are offered to the people, but the heart does not speak with.... The giver does not sacrifice, but gives his tribute forcedly, and so the power of love is also not transmitted to the receiver. It is, as it were, taking from one what is given to the other. An action is mechanized and made into thoughtless performance of duty, which should have been born in the love of the heart and awakened love.... </text:p>
      <text:p text:style-name="Standard">And these works are dead works before God.... He cannot look at what is born under compulsion, can never be an active work of love. It is the most glorious thing in life to share one's goods with the one who is also a creature of God.... to share every gift which the Father in heaven has given to man in His love.... to share of one's own free will, because the heart drives man to it. But worthless is what is made the task of man on earth. Man fulfills this task, but only because he has to, but not of his own accord, and such works of charity cannot be evaluated by the heavenly Father, Who only looks at the heart and the degree of love in which the gifts are offered.... </text:p>
      <text:p text:style-name="Standard">Amen </text:p>
      <text:p text:style-name="_30__20_Block"/>
      <text:p text:style-name="Standard"><text:span text:style-name="_31__20_Text">BD 0986</text:span> 29.6.1939<text:span text:style-name="_31__20_Text"> </text:span></text:p>
      <text:p text:style-name="Para_20_1">Words of eternal life.... </text:p>
      <text:p text:style-name="Standard">Words of eternal life reach you with every reception. The Lord gives His Word always and at any time, and he receives this word who desires it and lives in love. If the Lord makes Himself known, His nearness is proven, because whoever hears the Word, must be in Him through love. Therefore, he may also believe without doubt and enjoy the grace of the Lord. The Lord promises eternal life to those who receive His Word. It is His will that everyone makes use of the Divine power that flows from His Word, and He therefore imparts His Word to people on earth, because they need this power, but without it, they have a hard time on earth. But the Word is comfort and strength, it is spiritual nourishment, it is the bread of heaven, which is refreshment for the wanderer on his way to the eternal home. </text:p>
      <text:p text:style-name="Standard">If the Divine Word comes to you, receive it as a most precious gift, receive it with a grateful heart, rejoice and exult that the Lord has mercy on you and visibly shows you His love, and desire nothing more than this His most holy Word.... You stand in immeasurable grace, if you hear the voice of the Lord and may draw from the well of eternal life. You receive the blessings of heaven, you are caught up from the world, you approach the realms of heavenly bliss, you may only stretch out your hand and receive the most <text:soft-page-break/>delicious gifts, and the Lord Himself offers them to you, and the living water flows out of the rock, which is strong, unshakable faith.... </text:p>
      <text:p text:style-name="Standard">And now understand this: He who has occupied His Word with His power does this in infinite love for you.... He wants to possess you and comes to you Himself in the Word.... He descends to earth to gather His sheep around Himself, and His call is loving and concerned about every life. </text:p>
      <text:p text:style-name="Standard">Who hears this call and follows it willingly, is carefully cared for, and His love knows no bounds </text:p>
      <text:p text:style-name="Standard">.... The Word that comes to people is His loving call to all His sheep, the Word is life, eternity, love and power.... The Word awakens and enlivens, and it makes infinitely happy the person who gives ear to this Word, who desires to receive it and takes it into his heart.... </text:p>
      <text:p text:style-name="Standard">And in the Word is the Lord Himself.... "I am the Way, the Truth and the Life...." Where therefore the Lord speaks, there you receive the purest truth, you receive from the hand of the Creator everything that leads you towards eternal life, and if you now believe without doubt, the way is free from every obstacle.... But every doubt weakens the will, but love for the Divine Savior straightens you up again if you want to despair.... And therefore remain in love, so that the Lord may be near to you and make you worthy of His Word.... </text:p>
      <text:p text:style-name="Standard">Amen </text:p>
      <text:p text:style-name="_30__20_Block"/>
      <text:p text:style-name="Standard"><text:span text:style-name="_31__20_Text">BD 0987 </text:span><text:s/>30.6.1939<text:span text:style-name="_31__20_Text"> </text:span></text:p>
      <text:p text:style-name="Para_20_1">Truth.... </text:p>
      <text:p text:style-name="Standard">The Spirit leads you in the truth, and all thoughts are therefore - if you desire the truth - proclama-tions of the Spirit awakened to life in you. If you now appropriate what you have heard from the Spirit - thus make it your spiritual property - you stand in the middle of truth and in the middle of knowledge. Therefore, first try to listen to the voice within you, i.e., let your thoughts run free, and what your heart is willing to accept, take hold of that, because the Lord puts the right feeling of what is right into your heart, and thus you cannot feel anything else in your heart than the pure truth. Only where your intellectual thinking drowns out the voice of the heart, there you are in danger of misjudging what is right and fall prey to the spirit of lies. Let your feelings guide you, and you will not be on the wrong track if the desire for truth fills you. </text:p>
      <text:p text:style-name="Standard">If you always observe this precondition, then you are protected from all error, because the eternal Divinity, which is Truth in Himself, does not let fall into error those who desires to stand in truth. </text:p>
      <text:p text:style-name="Standard">His Fatherly love wants to impart the truth to the child on earth, and His power prevents everything impure and lying from entering the heart of the seeker of truth. And the Source, the Origin of truth, is always and eternally to be sought only with Him. Whoever entrusts himself to the eternal Godhead Himself, is in the circuit of His love, and he is supplied with His power. </text:p>
      <text:p text:style-name="Standard"><text:soft-page-break/>A free relationship with Him, born out of love and the desire for his Creator, also frees the access to all spiritual power, and the spirit in man can get in touch with the Divine primordial Spirit and impart everything visible to Him as spirit, to man; however, he will not reveal something to man which does not agree with truth, because the awakened spirit is truth in itself, and only the unawakened spirit does not know the light, which is called truth. But the man, whose spirit is still unawakened, does not concern himself with spiritual things, but still clings to the earthly world, or he tries to fathom spiritual things scientifically - thus on purely material thinking - and therefore does not desire truth for the sake of truth, but for the sake of honor, fame and earthly goods. </text:p>
      <text:p text:style-name="Standard">And since God and all spiritual things have nothing in common with matter, for the one who digs in matter, the truth can never come from God as the eternal Truth Himself. And again you recognize the limits which the Lord has drawn, that he recognizes Him and the truth who - averse to the world - turns only to the spiritual, that he will always and at all times be the Bearer of truth and therefore can be believed unconditionally in the Word which is imparted to those who seek the Lord in all childlikeness and confidence........ that the Father in heaven is their constant spiritual guide and He only gives pure truth to the earthly child through his God-Spirit, which he himself awakened within himself through active love and desire for truth.... </text:p>
      <text:p text:style-name="Standard">Amen </text:p>
      <text:p text:style-name="_30__20_Block"/>
      <text:p text:style-name="Standard"><text:span text:style-name="_31__20_Text">BD 0988</text:span> 30.6.1939<text:span text:style-name="_31__20_Text"> </text:span></text:p>
      <text:p text:style-name="Para_20_1">"Not as the world gives you...." </text:p>
      <text:p text:style-name="Standard"><text:span text:style-name="_32__20_Text"><text:s/></text:span><text:s/>Whoever seeks Me and strives to fulfill My will, serves Me. And I want to form his heart and turn his mind completely to Me. The burdens of the earth shall only contribute to increase the longing for Me; man shall recognize in Me the Savior from all misery, and his deepest plea shall be for the union with Me. The more the earthly child prays, the more he longs for Me, and when he almost pines, I stand before him most alive. And his longing is satisfied, and My love hands out to him what makes him unspeakably happy. </text:p>
      <text:p text:style-name="Standard">Not as the world gives you, do I consider you.... For the world rewards you with earthly treasures, but I have prepared the joys of heaven for you, and these joys are by no means transient, but eternally lasting and inexhaustible heavenly delights. Earthly happiness is conditioned by the joy of possession, therefore man will always strive to possess what seems desirable to him. Heavenly joys, however, are equally founded in giving as in receiving.... For everything is guided by love, and he who loves, wants to give in the same measure as he receives. </text:p>
      <text:p text:style-name="Standard">Therefore grasp the goodness of God, His long-suffering and His mercy that He offers Himself as the highest happiness to all creatures on earth.... that everyone is only allowed to desire the union with Him in order to be blessed indescribably blissfully by the eternal Divinity.... that He offers His love <text:soft-page-break/>again and again to people who remain in constant defense, because He does not want them to lose this highest happiness.... and that His patience with people knows no limits and He tries to come closer to them in every way.... He wants everything immature to recognize its condition and to make every effort to reach the top and thus to become a giving and receiving being through God's grace..... </text:p>
      <text:p text:style-name="Standard">Amen </text:p>
      <text:p text:style-name="_30__20_Block"/>
      <text:p text:style-name="Standard"><text:span text:style-name="_31__20_Text">BD 0989</text:span> 1.7.1939<text:span text:style-name="_31__20_Text"> </text:span></text:p>
      <text:p text:style-name="Para_20_1">Reference to severe suffering.... </text:p>
      <text:p text:style-name="Para_20_1">Power of prayer.... </text:p>
      <text:p text:style-name="Standard">The later times will teach you that you can only escape from misery and distress with Divine help and that the door to eternity must be passed by everyone and again without Divine help, the right way will hardly be found. If man is not able to cope with the efforts of his own strength, he has to turn to the eternal Godhead for help if he wants to reach his goal. And if you pay attention to the coming time and notice how the burdens will descend heavier and heavier upon you.... when you will feel the pressure that is put on you from the outside, and if you often get into situations in life where you would like to despair and face life completely discouraged, then remember that you have a sure means of help.... prayer. </text:p>
      <text:p text:style-name="Standard">You are still to be called immeasurably rich in all misery, as long as you may turn to the Father in heaven in supplication.... you are not helpless and forsaken, but One is always ready for you.... </text:p>
      <text:p text:style-name="Standard">"Come unto Me, all ye that labor and are heavy laden, and I will give you rest." And there is no need so great on earth that it cannot be remedied through prayer. And remember that you need nothing more than a heart turned to the Father in love and faithful trust that He will not let His child be called in vain. </text:p>
      <text:p text:style-name="Standard">Leave all fear and doubt aside, and trustingly lay all your worries at the feet of the Father, He always knows what is right for you, and He only waits for your call, through which you acknowledge Him as Father. And the burden will be taken from you and His love will refresh and comfort you in all suffering.... Only do not forget that One is over you, Who takes an intimate interest in you and Whose love is for you children of the earth.... do not forget that all suffering is imposed on you only for the purpose that you may remember the Father therein and approach Him for help.... </text:p>
      <text:p text:style-name="Standard">For by prayer you confess Him as your Father and thus consciously enter into childlike relationship with the Father.... And your prayer will be heard if you believe without doubt.... </text:p>
      <text:p text:style-name="Standard">Amen </text:p>
      <text:p text:style-name="_30__20_Block"/>
      <text:p text:style-name="Standard"><text:span text:style-name="_31__20_Text">BD 0990</text:span> 2.7.1939<text:span text:style-name="_31__20_Text"> </text:span></text:p>
      <text:p text:style-name="Para_20_1">Passage through all matter.... </text:p>
      <text:p text:style-name="Para_20_1">Light-beings.... </text:p>
      <text:p text:style-name="Para_20_1"><text:soft-page-break/>Therefore know.... </text:p>
      <text:p text:style-name="Standard">Everything that you see on earth has gone the way through matter and must cover it in it until the spiritual has become free, i.e., until it can consciously detach itself from it. In infinitely long time this procedure proceeds - for thousands of years the spiritual is caught in the form and cannot redeem itself, but must go through the course of development through God's will, which is the only possibility to purify the spiritual and to free it once completely from captivity. </text:p>
      <text:p text:style-name="Standard">The (actual) supposed self-salvation can only start when all preconditions are fulfilled, i.e. the spiritual has already reached a certain state of maturity, but without which it would be impossible to put the being before the last task of self-salvation. It needs an unbelievably long time on the one hand to let the being in matter feel its momentary state itself painfully and therefore to awaken in it the desire to become free, so that the next stage of development can be offered to it.... </text:p>
      <text:p text:style-name="Standard">But on the other hand, the being in all stages of development, has to fulfil important tasks in the whole of creation, and the course through all matter is again the only possibility to overcome it and to master it one day, because the task in the hereafter as a light-being, is to enliven all creation - </text:p>
      <text:p text:style-name="Standard">i.e., to provide again the unredeemed spiritual the possibility to mature through new creations of all kinds. Therefore all matter must be dominated by the light-being, this light-being itself must have covered the way through matter; and then again the period of this embodiment of the spiritual in the form is to be called infinitesimally small, measured against eternity. </text:p>
      <text:p text:style-name="Standard">Only the concept of time must be well understood by you humans to make the meaning of your stay on earth fully comprehensible to you, because if you consider that the endless long time before is supposed to have missed its purpose, if you consider that you as humans have your self-redemption completely in your hand, if you imagine which graces are available to you and how you can use them and it only requires your will to become free of all matter and to leave earthly life in the state of light, If you consider that you as human beings have your self-redemption completely in your hands, if you imagine which blessings are at your disposal and how you can use them and that it only requires your will to become free from all matter and to leave earthly life in the state of light, then you must realize the immense responsibility you yourselves bear in earthly life, and therefore you must well consider the infinitely long course before and strive with all your senses and firm will to detach yourselves from matter. </text:p>
      <text:p text:style-name="Standard">You leave earthly life after a shorter or longer time, and in a certain state of maturity, you will also suddenly recognize your walk through innumerable works of creation; you will be able to measure the state of maturity which every form brought to you, and it will fall from your eyes like scales with which love the eternal Creator has thought of you and guided you and how little you have rewarded this love in earthly life, which truly offered you enough gifts of favour, but was not quite used by you. And still you must go <text:soft-page-break/>the last course on earth without the fullest knowledge about it if it is to be possible for you to transform yourselves into purest light-beings.... Any knowledge would influence you unfavorably as long as you do not strive for the highest perfection on your own initiative. </text:p>
      <text:p text:style-name="Standard">In order to become perfect on earth, only a deep faith and deepest love for God and therefore also for the neighbor is necessary.... Then also that knowledge is made accessible to man.... Then God's grace and love obviously comes to meet him and helps him to overcome in the last fight on earth, because then the being has already consciously turned to Him and separated from matter.... </text:p>
      <text:p text:style-name="Standard">Thus, the knowledge of this no longer puts him into a compulsive state, but out of free will and by his own drive, he found his way back to the Father.... </text:p>
      <text:p text:style-name="Standard">Amen </text:p>
      <text:p text:style-name="_30__20_Block"/>
      <text:p text:style-name="Standard"><text:span text:style-name="_31__20_Text">BD 0991</text:span> 2.7.1939<text:span text:style-name="_31__20_Text"> </text:span></text:p>
      <text:p text:style-name="Para_20_1">Spiritual Riches.... </text:p>
      <text:p text:style-name="Para_20_1">Conscious rejection of the truth.... </text:p>
      <text:p text:style-name="Standard">To be in living contact with the Divine Lord, brings the greatest spiritual wealth to man, and therefore this direct instruction should be extremely desirable to people, but they often do not recognize in its whole extent such an extraordinary work of the eternal Divinity and are therefore little interested in it, as long as they do not penetrate into the Divine rule and work through love in themselves. The blessing of the Divine teachings lies only in the perseverance of unceasing reception thereof. Through his constant readiness, the earthly child first gives proof that he is permeated by the Divine teaching.... he no longer asks for earthly success, but is always and constantly anxious to gather spiritual good, and completely disregards earthly advantages. </text:p>
      <text:p text:style-name="Standard">But this obvious work of God will remain a difficult problem for people to solve despite many attempts, where man is immensely occupied by earthly activities in his daily life. All attempts fail where intellectual information is demanded; on the other hand, irrefutable and indestructible by hostile power are the proofs of the Divine working of love, where man wants to recognize this. </text:p>
      <text:p text:style-name="Standard">Man, who always wants to prove, will not shy away from making false assertions in order to be able to deny only spiritual work, and nevertheless the truth will obviously come to light in the end, because the truth will remain through eternal times, while everything not wanting to acknowledge the truth, must perish. </text:p>
      <text:p text:style-name="Standard">And so it is much more beneficial to receive the Divine gifts even without the necessary understanding and to let them have an effect on oneself, than not to let the pure truth come to the fore out of pure human weakness. For this will come to light, and those who consciously rejected such and did not increase their spiritual wealth, will stand in greatest disadvantage.... </text:p>
      <text:p text:style-name="Standard">Amen </text:p>
      <text:p text:style-name="_30__20_Block"><text:soft-page-break/></text:p>
      <text:p text:style-name="Standard"><text:span text:style-name="_31__20_Text">BD 0992</text:span> 3.7.1939<text:span text:style-name="_31__20_Text"> </text:span></text:p>
      <text:p text:style-name="Para_20_1">Helping to bear the suffering of fellow human beings.... </text:p>
      <text:p text:style-name="Para_20_1">Work of redemption.... </text:p>
      <text:p text:style-name="Standard">You participate in the Lord's work of redemption if you willingly take the suffering of your fellow human beings on your shoulders, help them to bear it and, in view of Jesus' suffering on the cross, surrender everything the Lord sends you. Only through suffering can mankind be redeemed, because suffering must be overcome and reduced by active love, and only active love can accomplish the work of redemption. And love again would have no field of activity, if the suffering on earth did not demand relief and could be controlled by the active love. And mankind so often turns away in order not to have the suffering of the fellow man before their eyes, thereby hardens the hearts and is so infinitely far away to be actively redeeming on earth. </text:p>
      <text:p text:style-name="Standard">There is not one among mankind who does not need loving help, and the misery of the time puts all of them into the opportunity to lend a helping hand and to stand by the neighbor in every need. </text:p>
      <text:p text:style-name="Standard">Whose heart is ready to help, he will also feel where his help is needed, he will recognize the plight of the other and immediately step in; and he will be supported from the spiritual side, to whom the care of the earthly beings is also incumbent. For the work of these is also only meant for the salvation of erring souls in the hereafter as well as on earth. The heart of those, which beats in love for all these souls, recognizes the distress of the beings and immediately steps in helpfully, both in spiritual and in earthly relationship. Because both go hand in hand. </text:p>
      <text:p text:style-name="Standard">Every help, granted earthly, entails unspeakable blessings, for this is a work of love, and thus man participates in the work of redemption of the Divine Savior, even if still unconsciously. And so may man make an effort to help and alleviate wherever he sees his fellow man in need, for what he neglects on earth, he must make up for in the hereafter - but on earth, it bears immeasurable fruit. </text:p>
      <text:p text:style-name="Standard">.... </text:p>
      <text:p text:style-name="Standard">Amen </text:p>
      <text:p text:style-name="_30__20_Block"/>
      <text:p text:style-name="Standard"><text:span text:style-name="_31__20_Text">BD 0993</text:span> 4.7.1939<text:span text:style-name="_31__20_Text"> </text:span></text:p>
      <text:p text:style-name="Para_20_1">Materialists.... </text:p>
      <text:p text:style-name="Para_20_1">God-concept.... </text:p>
      <text:p text:style-name="Para_20_1">Own will.... </text:p>
      <text:p text:style-name="Standard">What man rebels against most, is the recognition of a power which he does not see or somehow perceive tangibly. The human being as still standing in matter himself, is still so much material, that his only concept is what he is able to see or which existence can be proved somehow. Everything else, however, he rejects as unbelievable as long as matter holds him captive. Only the moment where this begins to lose value for the human being, the concept of God becomes understandable to him, he begins to believe in a <text:soft-page-break/>being, a power, without being able to prove the existence. However, he will not come to full knowledge until he himself has made contact with the eternal Godhead, even if unconsciously. </text:p>
      <text:p text:style-name="Standard">Already the consideration that the whole universe must be steered by a higher being, gives cause for frequent thinking, and man occupies himself in the spirit with the highest Entity, and he begins to recognize in all works of the creation the guidance of the universe.... From now on he is far more interested in everything that points to the Divine Creator than in matter, which seems to be only a hindrance to him and is therefore more than ever avoided, i.e. fought against. </text:p>
      <text:p text:style-name="Standard">Now it can be understood how fruitlessly spiritual things can be mentioned to a materialist, because everything seems to be questionable and unbelievable to him, what cannot be grasped or felt by him with his hands.... And all speeches in this regard are in vain, until matter no longer appeals to him, or he is obviously pointed to the work of the eternal Godhead by sorrowful events. The lack of spiritual knowledge is often not so disadvantageous for such a man, because he would deny them flatly or would regard them as fantasies of a fanatic, and therefore such a man should remain in his ignorance until he himself has desire for it and expresses this by thoughtful existence and willing detachment from everything worldly.... connected with a constantly growing desire for spiritual truths. </text:p>
      <text:p text:style-name="Standard">Such a person can penetrate far deeper into the spiritual realm if such a transformation has taken place within him, however, this transformation must have taken place of his own free will, there must be no influence whatsoever from the human side, because just such initial God-deniers are exceptionally active mentally, and if they deal with this problem of Divinity at all in the first place, they will certainly get on the right path through the mental influence of the spiritual helpers, whereas human influence would only strengthen their will of rejection and therefore the goal will be more difficult to reach. However, it is not disadvantageous to direct the thinking of such people to areas which were foreign to them until now, so that they are offered the opportunity to decide for themselves.... but the free will should do everything else.... </text:p>
      <text:p text:style-name="Standard">Amen </text:p>
      <text:p text:style-name="_30__20_Block"/>
      <text:p text:style-name="Standard"><text:span text:style-name="_31__20_Text">BD 0994</text:span> 28.6.1939<text:span text:style-name="_31__20_Text"> </text:span></text:p>
      <text:p text:style-name="Para_20_1">A prayer in faith protects from dark forces.... </text:p>
      <text:p text:style-name="Standard">Whoever trustingly asks Me, shall receive an answer to every question he asks Me. And so I will instruct you, My child, and strengthen your spirit. </text:p>
      <text:p text:style-name="Standard">Words will come to you in the same sense and all doubt will be removed.... ora et labora.... </text:p>
      <text:p text:style-name="Standard">And every word announces the love of the Lord to you. He always gives to His own according to their love, and if He instructs you Himself, His eye rests benevolently on you.... The spiritual contact is closed, but your <text:soft-page-break/>thoughts still wander too often. You only have to desire the truth from the heavens incessantly, so that it can reach you in unlimited measure. Once you are on the right track and willingly let yourself be guided by the eternal Divinity, you will soon be reluctant to subordinate yourself to a power that is not turned towards the eternal Divinity. </text:p>
      <text:p text:style-name="Standard">And so the soul will soon recognize that its freedom is to be taken away, and this will soon cause it concern, and it will try to escape from the power of those.... it will shrink from nothing to keep its freedom, and therefore strives for an early unification with the opponent of this power wanting to rule it.... It will submit itself with all the greater trust to the eternal Deity.... it will ask for help, which will also be granted willingly. </text:p>
      <text:p text:style-name="Standard">But in order to get the soul under his control, the adversary now uses all cunning, he finds many ways and means which also seem to lead him closer to the goal, however, the earthly child is always under the protection of the eternal Divinity which he has consciously asked for. And so the effort of this power will be in vain.... It will soon give up all attempts to subjugate the will of the earthly child, because the Divine power is stronger and grants it no right over the soul. </text:p>
      <text:p text:style-name="Standard">Prayer is always and ever the best means of defense against all evil power, and therefore the earthly child always and in all danger knows how he can escape from it, if he only always takes his re-course to prayer. All doubts are removed, all questions are solved, all requests are granted and every need of the soul is taken into account when the earthly child faithfully asks the Father in heaven to help him in his need. And again, the faith of the soul is decisive for the fulfillment of the prayer, and this must spur you on especially to struggle for strong unshakable faith. For if you have this, you will truly conquer everything, all things of heaven and earth will be subject to you, because you are then permeated by the power of God and can thus work through His will.... Amen <text:span text:style-name="_31__20_Text">BD 0995</text:span> 5.7.1939<text:span text:style-name="_31__20_Text"> </text:span></text:p>
      <text:p text:style-name="Para_20_1">Day of separation.... </text:p>
      <text:p text:style-name="Para_20_1">Rage of the elements.... </text:p>
      <text:p text:style-name="Para_20_1">Natural events.... </text:p>
      <text:p text:style-name="Standard">The Lord lets the world events go their course as it is determined since eternity, because humans themselves desire their downfall since they likewise bring about the separation from God themselves, because they have already given Him up in the heart and therefore do not hesitate to deny him also outwardly. And therefore the day of separation must come.... The day when the righteous are separated from the unrighteous and each one finds the well-deserved reward. Mankind does not believe until judgment will overtake them, sin takes over and man no longer respects his neighbor's property, he falls into sin and vice and therefore has to expect an imminent end if he does not decide to repent. </text:p>
      <text:p text:style-name="Standard">And the end will be there very soon.... people will think themselves on the height of their life when the end will come.... They will still strive to gain everything beautiful from the world, they will indulge in the pleasures of <text:soft-page-break/>life, indulge in their desires, regard themselves as masters of creation and think of no higher power and will be torn from the middle of the highest enjoyment of life by this power, which will bring an end when they do not think of it anymore. The world's frenzy will be so great, that they will not heed the admonition from above, which will still reach them in the last hour through God's grace and mercy. They will scorn what points upward and put in chains whoever goes against them by the word. </text:p>
      <text:p text:style-name="Standard">And then the decay begins spiritually and earthly.... And no-one will be able to save himself without Divine help.... And the misery will be great, the forces of nature will have a devastating effect, the earth will burst, the waters will roar, the mountains will move and valleys will be buried, fertile land will turn into desert, and nothing on earth will be spared or offer protection to those who want to escape the judgment. And such violence will the elements unfold, that everything will be destroyed what human hands let come into being, and that boundless misery will rule where before was earthly power and glory. Everyone will be small and powerless in the face of this rage of nature.... </text:p>
      <text:p text:style-name="Standard">And the Lord will be heard with a voice of thunder in this roaring that fills the whole earth. And only he will be saved whose heart sends a heartfelt sigh to the heavenly Father. But the Lord pays as little attention to the hardened sinner as he did to Him, and lets him perish, so that the earth may only serve as a place of residence for the man who recognizes a God in heaven and wants to serve Him. But whoever prays to the Father in greatest distress, will find grace before His eyes and will likewise be miraculously rescued from all distress.... And blessed are those who carry the Lord in their hearts and are prepared to face the coming judgment.... The Lord will lovingly help them so that they do not lose faith in Him in the greatest distress, but remain strong and leave themselves fearlessly and trustingly to the Father in heaven. He will lead them out of all distress.... </text:p>
      <text:p text:style-name="Standard">Amen </text:p>
      <text:p text:style-name="_30__20_Block"/>
      <text:p text:style-name="Para_20_2">BD 0996 <text:span text:style-name="_31__20_Text"><text:s/>6.7.1939</text:span> </text:p>
      <text:p text:style-name="Para_20_1">Meaning of the Latin words.... </text:p>
      <text:p text:style-name="Para_20_1">Spiritual state of weakness.... </text:p>
      <text:p text:style-name="Para_20_1">Nomine l'est arkanum brento </text:p>
      <text:p text:style-name="Standard">Behold, My child, you hear My Word, and the wise man does not understand it. It is My will that you nevertheless have faith in the Divine guidance, which lets nothing happen to you without intention. The sense is still closed to mankind, still these words awaken doubts in you, but with the firm faith also the enlightenment will come to you. A writing will appear which carries the same wording, and by that, a supernatural power will be recognized, and it is then extremely important to have these words in your writings, therefore take up, without hesitation, these in your writings and trust.... because only faith gives you the strength which you need.... </text:p>
      <text:p text:style-name="Standard"><text:soft-page-break/>In moments of spiritual weakness, the eternal Divinity often imparts food to you, which seems to be indigestible to you, but stimulates the spiritual activity in such a way that this weakness is overcome, and now a digestion process starts in spiritual respect, which influences man immensely beneficially, and whether you also resist and would like to withdraw from this influence, the spiritual holds you captive as if with chains, and you do not give up what was the highest for you up to now because of slight doubts. The living water must also flow inexhaustibly from an inexhaustible source, and whether you receive even unmeasured, no limit is set for you, and the more you receive, the more amazing results you will achieve. </text:p>
      <text:p text:style-name="Standard">And the fight for the truth will be incomprehensible to you, because you stand in the middle of the truth and can no longer comprehend another way of thinking. You yourselves have become bearers of power by receiving Divine truth, and you find this way so natural because you are completely penetrated by the power of this truth. And so you must also accept from the Father's hand what comes to you with wise intention.... You are truly unable to draw the boundaries yourselves as to what is credible or not, and must therefore only always strive to act in accordance with the will of God and thus do what the voice of the heart commands you to do, and your actions will be right before God..... </text:p>
      <text:p text:style-name="Standard">Amen </text:p>
      <text:p text:style-name="Standard"><text:span text:style-name="_31__20_Text">BD 0997</text:span> 6.7.1939<text:span text:style-name="_31__20_Text"> </text:span></text:p>
      <text:p text:style-name="Para_20_1">New spiritual kingdom.... </text:p>
      <text:p text:style-name="Para_20_1">(received during a strong thunderstorm) </text:p>
      <text:p text:style-name="Standard">Thus the new time begins, the new spiritual kingdom.... everything will tremble which was before in rest, and unspeakably agitated will be everything spiritual, and only the will belonging to God, has justification in this coming time of maturity. And the world will be brought down and with it, everything that is hostile to the soul. Then the spirit will detach itself from matter and swing up to the height, and it will seek its Creator in order to give Him the honor for all eternity..... </text:p>
      <text:p text:style-name="Standard">And when this time is approaching, the Lord makes Himself known so that all the world hears Him </text:p>
      <text:p text:style-name="Standard">.... He calls on those who are in arrears and reminds them often to remember their souls; He bears witness to His power and knocks on everyone's heart, seeking entrance, and with a loud voice He warns them who forget Him. And when He comes to earth in power and glory, then the new spiritual kingdom will have risen, and the day of light will have dawned, which will replace the spiritual night, and the darkness will part and the dawn will herald the day, and those who experience the coming of the new kingdom, will rejoice in the light..... </text:p>
      <text:p text:style-name="Standard">Amen </text:p>
      <text:p text:style-name="_30__20_Block"/>
      <text:p text:style-name="Standard"><text:span text:style-name="_31__20_Text">BD 0998</text:span> 7.7.1939<text:span text:style-name="_31__20_Text"> </text:span></text:p>
      <text:p text:style-name="Para_20_1">Spiritual poverty.... </text:p>
      <text:p text:style-name="Para_20_1"><text:soft-page-break/>Spiritual riches.... </text:p>
      <text:p text:style-name="Para_20_1">Earthly renunciation.... </text:p>
      <text:p text:style-name="Standard">It is an inconceivable happiness when man's mind is directed to the eternal-immortal. All the spirit of the present time seeks only the earthly and has become almost unsurpassable in the desire for the world; it almost never enters into a state of self-contemplation, and man remains superficial in his nature, full of lust and earthly-minded, and yet he should constantly be aware of his spiritual poverty, his empty inner life and his extremely endangered state of soul, and he should make an unwavering effort to free himself from this sorrowful situation of the soul. </text:p>
      <text:p text:style-name="Standard">Only he who desires God and His kingdom can be accepted into the circle of the knowing and thus draw from the eternal Source, and this spiritual knowledge is so immeasurably valuable, for it promotes the soul immensely in its higher development, and so it also recognizes the uselessness of earthly life, Even if it is not granted any bodily pleasures and joys in earthly life, it still has faith in imperishability, in eternal life and its glory, and is far richer and happier than it could ever be in earthly enjoyment. </text:p>
      <text:p text:style-name="Standard">And all the power of the world cannot deliver what the Lord God promises to His own, for it cannot give anything of itself that the Lord does not give or that is His will from eternity; on the other hand, He will give His own inner happiness and spiritual gifts and also earthly goods in abundance, if man desires spiritual wealth and perseveres in love for the Lord and his neighbor..... But how poorly will the world think of him.... </text:p>
      <text:p text:style-name="Standard">How devastatingly small will be the successes that a man will have to show at the end of his days, and what a lack of spiritual good will mark the uselessness of earthly life and what painful remorse will such an imperfect soul feel.... But heaven will be open to the earthly child who has renounced all earthly pleasures and turned to eternity. The earth-life is truly short.... what the man has missed in this, will be given to him abundantly in that life, and inestimable good will be found there again, if it has been gathered on earth and the life beyond has thought of. </text:p>
      <text:p text:style-name="Standard">Man asks God's Spirit about things that are still incomprehensible to him, and He wants to bring him understanding. However, if he does not find the ground prepared, he cannot receive an answer, because to receive it, he needs the will to renounce earthly enjoyment and to seek only spiritual edification. This replaces a thousand-fold what he gives away, because earthly happiness is like foam, it passes away and leaves nothing behind that is of eternal value. </text:p>
      <text:p text:style-name="Standard">But spiritual striving collects spiritual riches and stimulates man to ever more eager penetration into spiritual knowledge, and the Divine blessing will not fail to come, and such an earthly child will be given in excess, so that it does not need to live in want when it has left earthly life. For the Lord distributes His abundance of love to the one who desires Him and His love..... </text:p>
      <text:p text:style-name="Standard">Amen </text:p>
      <text:p text:style-name="_30__20_Block"><text:soft-page-break/></text:p>
      <text:p text:style-name="Standard"><text:span text:style-name="_31__20_Text">BD 0999</text:span> 8.7.1939 </text:p>
      <text:p text:style-name="Para_20_1">Desire for the Divine Word is the outflow of God's love.... </text:p>
      <text:p text:style-name="Standard"><text:span text:style-name="_32__20_Text"><text:s/></text:span><text:s/>Influenced by Divine Love, you will remain in the Spirit of the Lord, because you can never separate from Him, who has taken up such intimate contact with Him. And the more intimately you implore Him and His grace, the more powerfully His love will work in you and draw you close to Him. And His Word is the outflow of His love, which has seized you and no longer wants to leave you. And this love is power and shares Himself you with.... The more you desire this power, the more noticeably it flows into you, because its fullness expresses itself in a constantly increasing longing for the Divine Word.... in a fervent desire for Divine grace and deep strength of faith. </text:p>
      <text:p text:style-name="Standard">The earthly child will desire the Word of God from the deepest heart, because it cannot do otherwise, because Divine Love penetrates it.... it will remember the Lord at all times and in all places and feel the longing to enjoy His presence through the Word.... It will listen to this Word in the greatest devotion and will not tire of receiving it; and this longing desire again is the love of the Lord, Who directs all the feelings of man to Himself and makes him immeasurably happy in giving. </text:p>
      <text:p text:style-name="Standard">This is incomprehensible to the world, because it does not even remotely understand the possibility of a connection between God and man on earth, which has such an obvious effect and yet again only makes itself felt spiritually, because all feelings in this regard can also only be felt spiritually. </text:p>
      <text:p text:style-name="Standard">And even less does the world understand the infinitely deep love of the Creator for His creatures </text:p>
      <text:p text:style-name="Standard">.... Those surrendering to Him, is inseparably connected with Him through love, and whoever desires Him, receives incomparably precious things and does not have to fear a decrease of Divine grace and a diminishing of His gifts from above. </text:p>
      <text:p text:style-name="Standard">Desiring and listening inwardly gives rise to incredibly wise results, and in the Divine Word, the Lord reveals Himself to those who desire Him.... Is there anything more beautiful and valuable on this earth than to dwell in the spirit where the Father is?.... And to feel the Father's love again and again and to receive His grace?.... Whoever is made worthy of the Divine Word on earth is to be called immeasurably rich, and all power flows to him. And so the Lord must educate His children on earth to love, if He wants to work through them and make their hearts receptive to His Word </text:p>
      <text:p text:style-name="Standard">.... </text:p>
      <text:p text:style-name="Standard">He must constantly influence them in their thoughts, but if the will confesses Him undividedly and the earthly child has felt the Divine grace in itself, it remains loyal to Him until all eternity, because the Lord protects those who entrust themselves to Him, He gives them Divine truth again and again, and the human heart burns in always glowing love for Him and is no <text:soft-page-break/>longer able to live without the visible love of the Lord. Life would be of no value to him if he had to give up this most precious connection with the Lord. The more he longs for the Lord, the more inseparably he unites himself with the heavenly Father and remains His for all eternity..... </text:p>
      <text:p text:style-name="Standard">Amen </text:p>
      <text:p text:style-name="_30__20_Block"/>
      <text:p text:style-name="Standard"><text:span text:style-name="_31__20_Text">BD 1000</text:span> 9.7.1939<text:span text:style-name="_31__20_Text"> </text:span></text:p>
      <text:p text:style-name="Para_20_1">Motivation for neighborly love.... </text:p>
      <text:p text:style-name="Standard">The motive of Christian love for the neighbor has completely changed from what it should be from God, and this is due to the fact that mankind is no longer aware of how necessary "love in itself" is for the return to the Father and how everything in the universe is closely related to the concept of love. Love for matter is spiritual death, but love for the neighbor and therefore to God as Creator of all things, is spiritual life. Where always only true love would be active, no spiritual decline can be observed, but where love for matter predominates, there all spiritual is completely lost. </text:p>
      <text:p text:style-name="Standard">Love is the highest thing on earth and points to God.... However, if it inclines to earthly possessions, it increases matter and pulls down.... The more man is filled with the feeling of love, the more clearly the Spirit will be able to express Itself in him, but this love must apply to God and the neighbor, but not to matter. Now an extremely wrong thinking has brought mankind so far that it is no longer able to distinguish what is right, i.e. Divine Love.... whether this arises from the heart or has its origin in the physical life of man, in purely physical desires. </text:p>
      <text:p text:style-name="Standard">The human being, who is driven by inner love to do good, does not think of any earthly reward, but this holy feeling of love is so merged with his ego, that he cannot help but be lovingly active..... </text:p>
      <text:p text:style-name="Standard">There is in him the urge to help, to comfort and to give wherever his (love) help is needed. He does not calculate anxiously, does not share measuredly with the neighbor, but is only permeated by deep love for the neighbor, and this is the right love before God, which is also the right way to eternal life.... </text:p>
      <text:p text:style-name="Standard">Man, however, who remains only in matter, is only concerned to increase matter on earth, i.e. </text:p>
      <text:p text:style-name="Standard">earthly goods, and to draw his advantage from everything. If he now helps his neighbor, he always calculate to have some benefit from it, and pure, unselfish charity is an incomprehensible concept to him. But calculating love can never have a redeeming effect, and again charity is the greatest factor that has to be reckoned with.... Man is supposed to redeem himself through love, but the love of possessions mostly takes precedence and prevents him from practicing unselfish love. </text:p>
      <text:p text:style-name="Standard">Whoever wants to comply with the Divine commandment, must willingly renounce matter, he must learn to despise it, only then can pure love fill his heart.... he learns to love God - and thus also his neighbor - if matter is nothing to him anymore.... since love is all too often in a wrong sense inherent in man. </text:p>
      <text:p text:style-name="Standard"><text:soft-page-break/>He who loves himself more, is also greedy for all earthly possessions, and the eternal Godhead is still far away from him.... he must first willingly give up everything that connects him with matter </text:p>
      <text:p text:style-name="Standard">.... he must seek to be rid of it and to shape himself into love.... only then does man experience the inner transformation; he senses in himself the spark of Divine love and now cannot help but transfer this to people, and only this is the right Christian love for the neighbor, which has a redeeming effect in the true sense of the word.... </text:p>
      <text:p text:style-name="Standard">Amen </text:p>
      <text:p text:style-name="_30__20_Block"/>
      <text:p text:style-name="Standard"><text:span text:style-name="_31__20_Text">BD 1001</text:span> 9.7.1939<text:span text:style-name="_31__20_Text"> </text:span></text:p>
      <text:p text:style-name="Para_20_1">Subordination of the will.... </text:p>
      <text:p text:style-name="Para_20_1">Insight into the abode of the spirits.... </text:p>
      <text:p text:style-name="Standard">The eternal Divinity expects from you your will and the use of all power.... therefore you may only surrender your will, but receive divine power immeasurably, and the meaning and purpose of your earthly life is completely fulfilled. For if you submit your will to the Lord, He now directs you in such a way as is useful to you, and gives you the strength to now be able to meet all requirements. So then every responsibility is taken away from you, because you have willingly hand-ed it over to the Lord, you are in full possession of Divine power.... It will therefore not be difficult for you to do what the Lord requires of you through His commandments.... </text:p>
      <text:p text:style-name="Standard">And thus you fully prepare yourselves for life in eternity and can leave earthly life in a perfect state, for then you will also have love.... since the subordination of one's own will to Divine will is conditional in the love for God. However, where love for God is lacking in man, he will not submit joyfully either, but will want to rebel and act against the Divine will. As a child of God, however, the feeling of love for the Father must outweigh everything else, and out of such love is born the will to serve Him and to keep His commandments.... Perishable goods must be sacrificed to Him, spiritual wealth must be striven for with all zeal and only the soul must be thought of, the body must be disregarded. And then the Father in heaven will bring His child home, because he has fulfilled his mission on earth..... </text:p>
      <text:p text:style-name="Standard">And now the Father wants to announce to you how the spirit, which is in you, strives for the separation of your soul from matter.... He wants to let you have an insight into the realm which is its true home, which is only allowed to the soul if it has united itself with the Spirit of God. Full of harmony and yet varied appear to the viewer the areas that grant the stay of the soul united with the spirit. For such a soul, nothing imperfect can touch it anymore and also figuratively nothing can disturb it, because where the light shines, there everything impure is far away, and a soul which has become one with its spirit, stands in the light. </text:p>
      <text:p text:style-name="Standard">As soon as the soul has escaped from the earth or its body, all heaviness, all burdens of the earth is taken away from it, it sees everything in radiant light from that moment on and is no longer touched by the heaviness that affects <text:soft-page-break/>humans. And an indescribable feeling of bliss tells it about the nearness of the Divine Savior, and the desire for Him is so immeasurably great, that the Lord satisfies this desire - which arises from the love for Him, with His presence - and this is the epitome of all bliss for His creature, which now only becomes what it was from the beginning.... a part of the eternal Deity and thus Divine love-power.... </text:p>
      <text:p text:style-name="Standard">This power communicates itself again to the beings, whom the happy light-being wants to assist, because it must now give in the same measure as it receives, and unspeakably happy is that state, and everything what offers itself to the spiritual eye of the light-being, is of such incomparable beauty.... and the being rejoices in its freedom and remembers with horror the fetter in earthly life, which held it in bonds for a long time. </text:p>
      <text:p text:style-name="Standard">Now that the soul has succeeded in the union with the spirit, everything heavy and burdensome remains far behind, and only now the soul recognizes how necessary the conscious striving for this union was and how oppressive the bound state was for the spirit. And now its striving is directed with greatest eagerness to the redemption of other souls from their captivity, and it now does everything in turn to assist them with enlightenment and help, and is indescribably busy and active if it is necessary to facilitate their way up, so that one day also these souls will become free and they can enter the kingdom of peace..... </text:p>
      <text:p text:style-name="Standard">Amen </text:p>
      <text:p text:style-name="_30__20_Block"/>
      <text:p text:style-name="Standard"><text:span text:style-name="_31__20_Text">BD 1002</text:span> 11.7.1939<text:span text:style-name="_31__20_Text"> </text:span></text:p>
      <text:p text:style-name="Para_20_1">Unbelief causes World-events.... </text:p>
      <text:p text:style-name="Para_20_1">Grace-period.... </text:p>
      <text:p text:style-name="Para_20_1">Frame.... </text:p>
      <text:p text:style-name="Standard">Never before has the misery on earth been so great, that the eternal Divinity saw Himself prompted to intervene by force to such an extent that unimaginable earth-related misery is destined for mankind. The more faithlessly mankind walks its ways, the harder it will be hit by those measures, because only this faithlessness is the cause of all suffering, since this is the last option to still influence people in a certain way educationally. Where one passes by all suffering and misfortune even with closed eyes without thinking of the Lord, there every help for the soul is impossible. </text:p>
      <text:p text:style-name="Standard">Only the deepest loneliness and abandonment lets man recognize that any other purpose is the reason for his existence on earth, and only then the train of thought is directed correctly when man strives to fulfill his purpose on earth. What moved his mind before, is earthly and therefore completely useless.... Only in this state of cognition, is the direct influence of spiritual power recognizable insofar that now everything gains form and life, which up to now touched man only dimly in thought. </text:p>
      <text:p text:style-name="Standard">But at times of deepest unbelief, man's mind is much more inclined to find pleasure in superficial, unimportant things, and always endeavors to utilize the short time on earth, as earthly as possible, but to reject all spiritual <text:soft-page-break/>thoughts - and therefore the spiritual powers have little influence on such people.... Where now all effort of this remains unsuccessful, where man stands completely outside of spiritual activity, it is now commanded to apply means, which certainly entail unspeakable misery, however which are not completely unsuccessful, and so the events on earth will increase from day to day, which visibly show the transitoriness of earthly goods as well as of the bodily life.... </text:p>
      <text:p text:style-name="Standard">The way which they have to go is shown to the people continuously, but this way will not appear to be passable to them, because they just do not <text:span text:style-name="_31__20_Text">want</text:span> to believe. They will oppose every natural disaster and also all other events again and again with their wise reasons and objections, but never want to recognize the admonitions and warnings of the eternal Deity. And the strangest events are, according to their opinion, quite self-evident phenomena, explainable with the forces of nature, to which no extraordinary meaning is to be attached. </text:p>
      <text:p text:style-name="Standard">A frequent repetition of such events will only result in mankind getting used to them and becoming more and more indifferent towards them, and the inevitable consequence of this is that the eternal Deity will now give people correspondingly more powerful signs of His omnipotence and work, so that even the weak in faith, not completely hardened people, will recognize this as a mission from above and save their souls before it is too late. </text:p>
      <text:p text:style-name="Standard">Such signs must indeed always be sent to man within the framework of natural possibilities, in order not to inevitably influence his will, but the enormous extents of these signs will nevertheless cause so many people to think. And even those who until then had been purely scientific, will be perplexed when they realize that their research and results do not stand up and all earthly calcula-tions will become invalid in view of such events which intervene in earthly life in a disturbing and devastating way. Because the work of the Lord will appear everywhere.... the extraordinariness of His work will be noticed by all people, yet not recognized as such. </text:p>
      <text:p text:style-name="Standard">People will search too much for an explanation which corresponds to their thinking and will, and nevertheless also recognize the insufficiency of their knowledge.... Their doubting will truly be a blessing for them, since it is the beginning of faith - because he who is not afraid to admit that his knowledge is not sufficient for an explanation, will involuntarily seek to find an explanation in a spiritual way and will then no longer be left in ignorance or doubt, because he is seeking the truth and has therefore already come very close to the right way. If he then only pays attention to the stirring of his heart, he will soon come to the right knowledge, and this will benefit his soul. </text:p>
      <text:p text:style-name="Standard">A short reprieve is still granted to mankind, and still the day will dawn very soon, when death will hold a great harvest, and blessed [are those] who pays attention to all signs and does not become sluggish to work on his soul. For God seeks out everyone, and also the great coming event is again only a proof of God's infinite love, which is meant for all creatures on earth and <text:soft-page-break/>therefore leaves nothing undone to save these creatures from dire misery of the soul.... </text:p>
      <text:p text:style-name="Standard">Amen </text:p>
      <text:p text:style-name="_30__20_Block"/>
      <text:p text:style-name="Standard"><text:span text:style-name="_31__20_Text">BD 1004</text:span> 13.7.1939<text:span text:style-name="_31__20_Text"> </text:span></text:p>
      <text:p text:style-name="Para_20_1">"Behold, I am with you always...." </text:p>
      <text:p text:style-name="Standard">"Behold, I am with you always...." These words shall be your comfort and confidence at all times. I will not leave My own if they only desire Me, and I will help you bear all suffering if you only trust Me with faith. I will certainly impose suffering on you, but only so that you remember Me and call on Me as a Helper in all adversity, for help. For I want to strengthen your faith, I want you to let your faith become that strength that no earthly suffering can make you anxious and despondent anymore. You are still despondent and threaten to collapse under the resistances I send you, but when these can no longer harm you, when nothing can make you waver in your faith in My help, you have reached that degree of strength of faith that I can work through you. </text:p>
      <text:p text:style-name="Standard">Behold, how much easier life will be for you then, when you no longer have to pay attention to the daily oppositions and do not have to worry about daily life. To be a true child of your Father in heaven, also requires fullest trust that you will be protected in every adversity and danger, and so I want to know My children to stand in faith and trust in God.... I want them to always and constantly seek Me, to approach Me fearlessly and with full faith that their requests may be fulfilled at any time.... They shall always turn their hearts to Me and never become of little faith, and My love will pay attention to their misery and free them from it. </text:p>
      <text:p text:style-name="Standard">What an indescribable abundance of grace is therefore always at your disposal when I promise you My help if you desire it.... And it is only necessary that you believe and ask.... I will not leave you, because I know about all suffering on earth and am ready to help where you faithfully desire it. Only and exclusively you create everything difficult for yourselves; if you are far away from Me in your heart, I have to direct your thoughts to Me, and that through adversity and suffering. But if you carry Me in your heart, you are also safe at My heart, and what is then still imposed on you to carry, serves only for your own salvation..... </text:p>
      <text:p text:style-name="Standard">One day you will know how grateful I am when you realize why this was granted to you..... But on earth you do not grasp it and should therefore only take the small cross upon yourselves without grumbling and complaining and bear it humbly for My sake. The body passes away and with it, earthly pain.... But you should worry about your soul, whose suffering is far greater, so that the body is spared suffering on earth. I love all My little children and do not want them to suffer eternally, but this would be your fate if I would keep earthly suffering away from you, which is truly not the hardest thing to bear. And if I promise you My presence, then trust Me and do not become fainthearted. He who imposes suffering on you, <text:soft-page-break/>can also take it away from you - and He will truly not let you call in vain if you ask Him from the bottom of your heart.... </text:p>
      <text:p text:style-name="Standard">Amen </text:p>
      <text:p text:style-name="_30__20_Block"/>
      <text:p text:style-name="Standard"><text:span text:style-name="_31__20_Text">BD 1005</text:span> 13.7.1939<text:span text:style-name="_31__20_Text"> </text:span></text:p>
      <text:p text:style-name="Para_20_1">Knowledge from God endures for all eternity.... </text:p>
      <text:p text:style-name="Para_20_1">Participation of souls in teaching.... </text:p>
      <text:p text:style-name="Standard">You should remain aware of the fact that the source of all knowledge is only the eternal Godhead and that you have to turn to Him in order to be taught correctly..... And if you look for the source of wisdom elsewhere, you will never find it. Therefore, whoever is taught by God, will stand in highest knowledge - whereas any knowledge that is of another origin is incomplete, because the latter will not survive the bodily death; the former, however, will last until all eternity. </text:p>
      <text:p text:style-name="Standard">If you hear the call from above, then every guarantee is given to you that you have found the core of truth.... And you may confidently build on these basic truths, because you must, as taught by God, stand in the truth. But where should man take the guarantee for the truth of his knowledge, if this was acquired only by human understanding or human teaching....? It is the Father - Love, the Son - Wisdom.... Thus the Divine Love always imparts the Divine Wisdom to His child, because the Father, as Wisdom Himself, wants to make it known to those who are of Him.... Everything the Father has, He wants to give to His child, thus also the eternal truth, which is so exceedingly valuable to receive.... </text:p>
      <text:p text:style-name="Standard">An earthly child standing in such knowledge, is able to exert unspeakable beneficial influence on many creatures, both on earth and in the hereafter. It is able to give again and again.... Whoever has a desire for spiritual knowledge, can be considered by the spiritual-gift-receiving earthly child. </text:p>
      <text:p text:style-name="Standard">The souls in the hereafter take advantage of such an opportunity to acquire knowledge even more readily than the earthly people, who often pass by completely indifferent to the grace offered to them. They are unspeakably happy to be able to attend regular teachings, and therefore continuously draw valuable spiritual material and in turn instruct those souls who are incapable of forming a spiritual picture of the meaning and purpose of such teachings. </text:p>
      <text:p text:style-name="Standard">The souls also recognize the great grace which is granted to them that they can take part in this instruction, because once the being has recognized the wisdom of God, its whole striving is directed only to this.... It would like to acquire all knowledge in order to reach the height, by utiliz-ing its knowledge again in order to help the other souls upwards as well. And only by continuing to follow the lectures from above to earth, the being in the beyond enriches itself with this knowledge, which makes the ascent to the height easier for it. </text:p>
      <text:p text:style-name="Standard"><text:soft-page-break/>But people on earth so often carelessly pass by what could offer them the greatest advantage in the hereafter.... They give ear to the explanations of earthly teachers and reject the Divine gifts.... </text:p>
      <text:p text:style-name="Standard">And their knowledge will therefore be deficient and not worth to have eternity duration, because the Divine mission is above all and inviolable.... and happy [are] those [who] may receive it from the hand of the Father.... </text:p>
      <text:p text:style-name="Standard">Amen </text:p>
      <text:p text:style-name="_30__20_Block"/>
      <text:p text:style-name="Standard"><text:span text:style-name="_31__20_Text">BD 1006</text:span> 14.7.1939<text:span text:style-name="_31__20_Text"> </text:span></text:p>
      <text:p text:style-name="Para_20_1">The soul chooses its own earthly life.... </text:p>
      <text:p text:style-name="Standard"><text:span text:style-name="_32__20_Text"><text:s/></text:span><text:s/>The soul has chosen its stay in the flesh by itself, and therefore the objection is unfounded that man is forced to be what he is on earth. The being even received an exact description of the life on earth beforehand, the way on earth was presented to it, likewise also the degree of maturity which can be reached in this very life, and the being therefore put on the body of flesh in fullest agreement and consciously became that to which it had given its consent to beforehand. If the earthly walk does not bring maturity to him through his own fault, it is only due to the will - or rather unwillingness - of man, who does not use life on earth in the way it can be used. </text:p>
      <text:p text:style-name="Standard">Who neglects to be lovingly active on earth, his life is lived in vain, and this activity in love is just the most necessary thing to reach the state of perfection. And if the soul considers that the embodiment as a human being puts all kinds of fetters on it, if it considers that opportunities are offered everywhere to loosen these fetters and to be able to reach a truly high degree of maturity in a short time, then the recognition of the missed life is so unspeakably bitter for it, that the remorse for the missed opportunity means true hell for it.... </text:p>
      <text:p text:style-name="Standard">And all spiritual power cannot succeed in sparing the soul from this state of remorse, and that is why it even makes a mighty impact on the soul while it is on earth.... and tries to influence a mis-guided being both spiritually and physically and to awaken the soul's sense of responsibility, so that it recognizes its task on earth and pays more attention to its work of liberation. Once man has imagined that only his will frees him from his fetters, but that otherwise also the wrong will endangers the later life of the soul, then he no longer lives thoughtlessly into the day, but seeks to gain spiritual advantages, and at the same time he uses all opportunities for the exercise of love for the neighbor, because the soul feels its actual task exactly in this, and it also likes to dwell in these spheres, where it does not feel physical pressure. </text:p>
      <text:p text:style-name="Standard">It has certainly taken life upon itself with the intention to use it to reach perfection, but the wrong thinking in earthly life mostly comes from the fact that the soul does not reach this state quickly enough and therefore keeps itself harmless earthly, i.e. it considers the sham goods as real good and misjudges the true purpose on earth, but then seeks the supposed guilt in an extraordinarily burdening earthly life, while it creates this burdening <text:soft-page-break/>state for itself. A good, God-pleasing life on earth in active charity, will let the human being outgrow himself in such a way that he will no longer be aware of the apparently bad circumstances and thus the self-chosen life in the flesh will bring him fullest redemption.... </text:p>
      <text:p text:style-name="Standard">Amen </text:p>
      <text:p text:style-name="_30__20_Block"/>
      <text:p text:style-name="Standard"><text:span text:style-name="_31__20_Text">BD 1007</text:span> 15.7.1939<text:span text:style-name="_31__20_Text"> </text:span></text:p>
      <text:p text:style-name="Para_20_1">Evidence of what man believes.... </text:p>
      <text:p text:style-name="Standard"><text:span text:style-name="_32__20_Text"><text:s/></text:span><text:s/>Worldly understanding is not sufficient for the complete proof of what the heart tells you to believe. The voice of the heart announces the fullest truth to the person who respects it.... But where the intellect is consulted, which considers all pros and cons, there one does not pay attention to the voice of the heart, and now a clear solution is not found by sharp, intellectual thinking, but so many contradictions will arise and confuse human thinking, which must be the inevitable consequence, because man lacks faith.... </text:p>
      <text:p text:style-name="Standard">Because whoever believes, does not brood.... whoever trusts the Divine Word which is expressed through the voice of the heart, his heart does not know doubts and does not ask and investigate about things which his intellect can never fathom, but he accepts what is offered to him in form of spiritual gifts, noticeable in the heart, undoubtedly.... For who would like to be able to produce a counter-evidence on earth by virtue of all intellectual thinking.... even the wisest researchers cannot prove their researches concerning processes outside of earthly life. Nor will they succeed in proving that what man believes about God, His creation and a direct and indirect influence of God on mankind, is wrong. </text:p>
      <text:p text:style-name="Standard">The more seriously the believer deals with such problems, the more he penetrates into them.... On the other hand, man's thinking becomes more and more confused the more his mind alone is active to solve such a problem. Consequently, many different views arise.... while those who are willing to believe, will always be in the same truth, since only this one truth is conveyed through the voice of the heart. Those who seek God through faith will also find Him, but those who seek Him along the way of the intellect, are still so far away from Him, because they are pure worldly people who do not respect their spirit, and the light of truth does not shine for them, but darkness - the night of the spirit, surrounds them, and therefore he who remains in darkness, cannot speak of light.... and he also cannot describe the way full of light, if he has not traveled it himself. </text:p>
      <text:p text:style-name="Standard">And therefore also the worldly researcher cannot give enlightenment in an area which he does not know, and he can even less deny something for which full knowledge about it is a prerequisite. </text:p>
      <text:p text:style-name="Standard">And therefore it is not up to the earthly researcher to transfer the results also to the spiritual realm and to destroy therefore with it, the childlike faith.... For the Lord reserves the Divine wisdom for those who approach Him in humble, childlike faith.... </text:p>
      <text:p text:style-name="Standard">Amen </text:p>
      <text:p text:style-name="_30__20_Block"><text:soft-page-break/></text:p>
      <text:p text:style-name="Standard"><text:span text:style-name="_31__20_Text">BD 1009</text:span> 17.7.1939<text:span text:style-name="_31__20_Text"> </text:span></text:p>
      <text:p text:style-name="Para_20_1">Information of the teaching spirit-beings from higher light beings is necessary.... </text:p>
      <text:p text:style-name="Standard"><text:span text:style-name="_32__20_Text"><text:s/></text:span><text:s/>A particularly high task of the spirit-being consists in entering into contact with extraordinarily highly developed spiritual beings at certain intervals of time in order to receive enlightenment through them about the plans of Divine work foreseen in wise foresight. This is necessary so that the spiritual world strives to exert its influence on humans in an appropriate way, and so all tutor-ing spiritual beings must be well-informed and receive all information in this respect, as long as they themselves are active in teaching, but are not yet as most perfect beings, in the fullest knowledge. </text:p>
      <text:p text:style-name="Standard">The teaching activity requires an extremely extensive knowledge, but this only covers all already existing Divine work of creation and the spiritual task of all beings.... But what the Lord decides in His wisdom to form His earth children's lot in eternity to an exceedingly glorious one, that is still hidden to these spirit-beings and will be transmitted to the former in due time through the light-beings staying in highest spheres, and this mediation is for the being on the other side both exceedingly successful in itself as well as unspeakably blissful, because the receiving being also absorbs light and power with this mediation, and this is again a step to the height, a transition into a higher sphere. </text:p>
      <text:p text:style-name="Standard">And his teaching office becomes more and more versatile from hour to hour, and also the receiving earthly child, as well as the souls in the beyond who are willing to receive, feel this increased spiritual power.... This current is constantly passed on to all beings coming into closer contact with the receiving earthly child, on earth as well as in the hereafter. This spiritual exchange must take place from time to time, because through it, thoughts are constantly sent to the teacher as well as to the teaching (being), which are connected with the coming world-events, and this knowledge again brings successes to light in spiritual relationship, because who strives towards the spiritual, who then only looks at every event with spiritual eyes, and he visibly recognizes Divine guidance.... </text:p>
      <text:p text:style-name="Standard">Amen </text:p>
      <text:p text:style-name="_30__20_Block"/>
      <text:p text:style-name="Standard"><text:span text:style-name="_31__20_Text">BD 1010</text:span> 18.7.1939<text:span text:style-name="_31__20_Text"> </text:span></text:p>
      <text:p text:style-name="Para_20_1">Changes in creation.... </text:p>
      <text:p text:style-name="Para_20_1">Catastrophes are necessary.... </text:p>
      <text:p text:style-name="Standard">In infinitely long times, so many changes have taken place in the whole creation. Because the original form was banished spiritual, which, however, in the course of the millennia has released itself from this form, therefore also the work of creation of God had to change constantly to bring the spiritual to release from the form.... This transformation of the originally created has again the consequence that from it, already a spiritual work can be recognized, because life is everything that changes...., however, there is <text:soft-page-break/>nothing in the universe which keeps its formation in unchanged kind; it can well remain for millennia in the same form, but this will never remain a permanent state. </text:p>
      <text:p text:style-name="Standard">Everything in the universe must change, because only in this way it fulfills the purpose to give stay to the spiritual, which is to develop to the height. And if now all these creations have the purpose to be carriers of spiritual substances, then all destruction of the form must of necessity have a favorable effect on the spiritual that animates it.... it must be matter's final purpose to be dissolved in order to free the spiritual in itself. Thus also every apparent work of destruction is only to be welcomed in the spiritual sense, although it entails earthly greatest disadvantage. </text:p>
      <text:p text:style-name="Standard">And after every destruction of any matter, the spiritual must escape from it and therefore join the people on earth in an unbound state, or else take up residence in the new.... earthly cover which is due to it, i.e. which serves the progress of the soul. And therefore every new arising in nature will bring countless spiritual beings to maturity, and even the smallest, most inconspicuous creations have to fulfill tasks, which one does not suspect in them.... </text:p>
      <text:p text:style-name="Standard">It is generally said that the God of love cannot be so cruel to abandon whole stretches of land to destruction.... but these people completely miss the sense that innumerable beings thank their Creator for every such disaster which redeems innumerable spiritual beings from their lengthy banished state, and that all of creation is only there for the purpose that these beings have continued possibilities to inhabit [the earth] and such often arise through destructions of all kinds.... that therefore all catastrophes or other natural events, which result in a destruction of the earth's surface, are welcomed immensely joyfully by the spiritual beings who have been in captivity for a long time, which now have to begin to live through a new epoch of their walk on earth..... </text:p>
      <text:p text:style-name="Standard">Amen </text:p>
      <text:p text:style-name="_30__20_Block"/>
      <text:p text:style-name="Standard"><text:span text:style-name="_31__20_Text">BD 1011</text:span> 19.1.1939<text:span text:style-name="_31__20_Text"> </text:span></text:p>
      <text:p text:style-name="Para_20_1">Inventions.... </text:p>
      <text:p text:style-name="Para_20_1">Forces of nature.... </text:p>
      <text:p text:style-name="Para_20_1">Faith.... </text:p>
      <text:p text:style-name="Standard">In the age of modern technology, the forces of nature will be particularly noticeable, since it is necessary to prove to people that all earthly ability and knowledge is of no use if the will of God is not respected. The more man is convinced of himself and his ability, the more he denies the Divine power and his own dependence on it. And then it is all the more necessary that the Divine power expresses Itself. </text:p>
      <text:p text:style-name="Standard">The development of mankind requires many kinds of facilities, to which the Divine Creator gives His blessing, if they arise for the benefit and piety of all mankind.... And all spirit, which is expressed in technical inventions, seeks to have a favorable effect on mankind, in order to facilitate its striving <text:soft-page-break/>for the height, and thus places itself so to speak at mankind's service. However, it is unexplored forces that command a halt where man becomes arrogant. And it is precisely these forces that make themselves felt in unforeseen natural disasters ... of any kind. Wherever the human believes to have found infallible proofs to be able to make use of any natural force and to banish it, and this from own strength, an uncalculated for natural force enters and makes the previous experience invalid. </text:p>
      <text:p text:style-name="Standard">God has given man the ability to utilize the power out of God, however always in the same relationship as he adjusts himself to God. And he will be able to show undreamt-of successes who recognizes God Himself in all nature's power.... who tackles with God every work which applies to the welfare of mankind and extends to inventions of every kind. His researches and experiments will be crowned with success, and the Divine power will overflow into such inventions, while the man who believes to draw [power] from himself and who is conscious of his extraordinary power, will also demand power from God and He will not withhold it from him, but he will, so to speak, take unlawful possession of it, because he presumes to eliminate the Divinity and therefore does not subject himself to the Divine will.... </text:p>
      <text:p text:style-name="Standard">There, a counter-current will soon make itself felt. So the one who works without Divine support, will face obstacles after obstacles and he will not be able to master them, because he relies on himself and does not ask for help.... And these obstacles will again be due to natural forces, because everything that goes against the Divine order will also have to bear the consequences of it. And so, in stead of overcoming many technical difficulties, man will always be behind, as long as he does not see in the rule of the elements of nature a proof that all forces in nature are subject to a Lord and Creator and that therefore only then his effort will be successful, when he himself also fits into the Divine order and he is only willing to carry out what corresponds to the will of God..... Amen <text:span text:style-name="_31__20_Text">BD 1012</text:span> 20.7.1939<text:span text:style-name="_31__20_Text"> </text:span></text:p>
      <text:p text:style-name="Para_20_1">The sun.... </text:p>
      <text:p text:style-name="Standard">The sun draws its light and brilliance from love.... understand this well..... God is love and God feeds everything that exists with His love-power; so also the innumerable suns, which go their courses in the universe. Let the power of these suns be explained to you: It is of the greatest importance to know with what tremendous speed all the world-bodies traverse the universe. The friction creates an extraordinary atmosphere just there, where certain resistances become noticeable, because friction produces heat and therefore an isolated, standing body does not necessarily need to radiate this heat. Therefore, exactly an exceptionally moving body is necessary to generate certain degrees of heat, and therefore the sun could just as well be a cold mass, the earth would nevertheless produce so much heat by its own speed in its revolutions, that the demand would be completely covered. Now, however, a spiritual explanation is to be inserted, which develops a completely different picture. The effects of the sunbeams <text:soft-page-break/>on the earth are only due to the fact that the Divine power continuously overflows through them onto the earth and its inhabitants, that therefore what you see as sunbeams, are innumerable power-carriers which have their origin with God as the eternal Spirit of love - and influence everything on earth and therefore nourish it with gifts of love, commanded by the eternal Divinity Himself. Every sunbeam carries countless small and smallest microbes in itself, which are again unspeakably vital for the existence of the living beings on earth. Such light- and power-carriers must continuously establish the connection between the eternal Divinity and your beings, and therefore the contact must be established and remain, if the being is to be constantly nourished by this power, and this is therefore the purpose of the sun with its rays....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_30__20_Block"/>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in" fo:text-align="start" style:justify-single-word="false" fo:orphans="2" fo:widows="2" style:writing-mode="lr-tb"/>
      <style:text-properties fo:font-variant="normal" fo:text-transform="none" fo:color="#000000" loext:opacity="100%" style:text-line-through-style="none" style:text-line-through-type="none" style:text-position="0% 100%" style:font-name="Cambria" fo:font-family="Cambria" style:font-family-generic="roman" style:font-pitch="variable" fo:font-size="12pt" fo:letter-spacing="normal" fo:font-style="normal" fo:text-shadow="none" style:text-underline-style="none" fo:font-weight="normal" fo:background-color="transparent" style:font-name-asian="Cambria1" style:font-family-asian="Cambria" style:font-family-generic-asian="system" style:font-pitch-asian="variable" style:font-size-asian="12pt" style:font-style-asian="normal" style:font-weight-asian="normal" style:font-name-complex="Cambria1" style:font-family-complex="Cambria" style:font-family-generic-complex="system" style:font-pitch-complex="variable" style:font-size-complex="12pt" style:font-style-complex="normal" style:font-weight-complex="normal" loext:padding="0in" loext:border="none" loext:shadow="non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Para_20_2" style:display-name="Para 2" style:family="paragraph" style:parent-style-name="Standard">
      <style:paragraph-properties style:line-height-at-least="0.2in" fo:text-align="start" style:justify-single-word="false"/>
      <style:text-properties fo:font-weight="bold" style:font-weight-asian="bold" style:font-weight-complex="bold"/>
    </style:style>
    <style:style style:name="_30__20_Block" style:display-name="0 Block" style:family="paragraph">
      <style:paragraph-properties fo:margin-top="0in" fo:margin-bottom="0in" style:contextual-spacing="false" style:line-height-at-least="0.2in" fo:text-align="start" style:justify-single-word="false" fo:orphans="2" fo:widows="2" style:writing-mode="lr-tb"/>
    </style:style>
    <style:style style:name="_30__20_Text" style:display-name="0 Text" style:family="text">
      <style:text-properties fo:color="#0000ff" loext:opacity="100%" style:text-underline-style="none"/>
    </style:style>
    <style:style style:name="_31__20_Text" style:display-name="1 Text" style:family="text">
      <style:text-properties fo:font-weight="bold" style:font-weight-asian="bold" style:font-weight-complex="bold"/>
    </style:style>
    <style:style style:name="_32__20_Text" style:display-name="2 Text"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7</meta:editing-cycles>
    <meta:creation-date>2026-02-08T16:49:44</meta:creation-date>
    <dc:date>2026-08-28T14:22:59.577011406</dc:date>
    <dc:title>0905</dc:title>
    <meta:initial-creator>FJD</meta:initial-creator>
    <dc:language>en</dc:language>
    <meta:generator>LibreOffice/7.3.7.2$Linux_X86_64 LibreOffice_project/30$Build-2</meta:generator>
    <meta:editing-duration>PT1H51S</meta:editing-duration>
    <meta:document-statistic meta:table-count="0" meta:image-count="0" meta:object-count="0" meta:page-count="100" meta:paragraph-count="929" meta:word-count="50792" meta:character-count="285891" meta:non-whitespace-character-count="235047"/>
    <meta:user-defined meta:name="AppVersion">06.0029</meta:user-defined>
    <meta:user-defined meta:name="LinksUpToDate" meta:value-type="boolean">true</meta:user-defined>
  </office:meta>
</office:document-meta>
</file>