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text-properties style:font-name="Liberation Mono"/>
    </style:style>
    <style:style style:name="P2" style:family="paragraph" style:parent-style-name="Standard">
      <style:text-properties style:font-name="Liberation Mono" fo:font-weight="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BD 0914 14.5.1939</text:p>
      <text:p text:style-name="P1"/>
      <text:p text:style-name="P2">Bonds of the Soul... <text:s/>State of Suffering... <text:s/>Saul - Paul...</text:p>
      <text:p text:style-name="P1"/>
      <text:p text:style-name="P1">The desire of the soul is to be freed from all suffering, for it remains in a bound state as long as it still clings to earthly goods. On the one hand, it longs for these, thus creating the oppressive condition for itself; on the other hand, it yearns for ultimate liberation and is grateful for any help aimed at freeing it from its bonds. Therefore, it is always the soul’s own will whether it yields to the desire for earthly possessions or renounces them... and accordingly, its state will be more or less free.</text:p>
      <text:p text:style-name="P1"/>
      <text:p text:style-name="P1">But once it perceives how much easier and freer it feels when it has restrained its cravings and voluntarily renounced them, its will also becomes stronger, and it now consciously strives for this freer state. Because a visible change is now taking place, and the good spiritual forces are now available to it. These forces seek to increase the soul’s striving by presenting all spiritual advantages of the soul and are always focused on weakening the desire for earthly goods, for matter, and on maintaining awareness of spiritual truths. Thus, a complete transformation can become noticeable; Saul can become Paul, and a soul that has so far reveled in earthly pleasures can renounce all of these and now only strive to fulfill its spiritual task.</text:p>
      <text:p text:style-name="P1"/>
      <text:p text:style-name="P1">Such transformation is always the result of preceding inner turmoil... It may be preceded by earthly suffering, but it can also be the sudden realization resulting from a heartfelt prayer, sent out in love for this soul by a fellow human to the Father of All, to support the soul in its earthly struggle... in the fight for eternal life, because such a prayer was sent out entirely selflessly to the Heavenly Father and thus already contains the power within itself, since love was the motive...</text:p>
      <text:p text:style-name="P1"/>
      <text:p text:style-name="P1">Now, love must work redemptively upon the earthly child, and the soul perceives this very well... It feels relief, and it becomes easier for it to continue on the chosen path because it recognizes the beneficence and will now also act of its own accord. The soul’s striving will henceforth be solely directed towards spiritual life, and it will wage war on all matter from now on. Even though, as a human, it still encounters matter too often, it will now be able to renounce it gladly and will only live for the liberation from its bonds, in the awareness that this is the greatest necessity and that its earthly life should be solely dedicated to this striving...</text:p>
      <text:p text:style-name="P1"/>
      <text:p text:style-name="P1">Ame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Noto Serif CJK SC"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oto Serif CJK SC" style:font-size-asian="10.5pt" style:language-asian="zh" style:country-asian="CN" style:font-name-complex="Lohit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5-10-09T11:44:00.763451074</meta:creation-date>
    <dc:date>2025-10-09T11:47:00.280706098</dc:date>
    <meta:editing-duration>PT3M</meta:editing-duration>
    <meta:editing-cycles>1</meta:editing-cycles>
    <meta:document-statistic meta:table-count="0" meta:image-count="0" meta:object-count="0" meta:page-count="1" meta:paragraph-count="7" meta:word-count="438" meta:character-count="2504" meta:non-whitespace-character-count="2071"/>
    <meta:generator>LibreOffice/7.3.7.2$Linux_X86_64 LibreOffice_project/30$Build-2</meta:generator>
  </office:meta>
</office:document-meta>
</file>