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095d3d"/>
    </style:style>
    <style:style style:name="P2" style:family="paragraph" style:parent-style-name="Standard">
      <style:text-properties officeooo:paragraph-rsid="000b574e"/>
    </style:style>
    <style:style style:name="P3" style:family="paragraph" style:parent-style-name="Standard">
      <style:text-properties style:use-window-font-color="true" loext:opacity="0%" fo:font-style="normal" officeooo:paragraph-rsid="00125a1c" style:font-style-asian="normal" style:font-style-complex="normal"/>
    </style:style>
    <style:style style:name="P4" style:family="paragraph" style:parent-style-name="Standard">
      <style:text-properties officeooo:paragraph-rsid="00125a1c"/>
    </style:style>
    <style:style style:name="P5" style:family="paragraph" style:parent-style-name="Standard">
      <style:text-properties officeooo:paragraph-rsid="0013aabf"/>
    </style:style>
    <style:style style:name="P6" style:family="paragraph" style:parent-style-name="Text_20_body">
      <style:text-properties fo:font-style="normal" officeooo:paragraph-rsid="00125a1c" style:font-style-asian="normal" style:font-style-complex="normal"/>
    </style:style>
    <style:style style:name="T1" style:family="text">
      <style:text-properties officeooo:rsid="00095d3d"/>
    </style:style>
    <style:style style:name="T2" style:family="text">
      <style:text-properties style:use-window-font-color="true" loext:opacity="0%" fo:font-weight="normal" officeooo:rsid="00095d3d" style:font-weight-asian="normal" style:font-weight-complex="normal"/>
    </style:style>
    <style:style style:name="T3"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4"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5" style:family="text">
      <style:text-properties style:use-window-font-color="true" loext:opacity="0%" fo:font-style="normal" style:font-style-asian="normal" style:font-style-complex="normal"/>
    </style:style>
    <style:style style:name="T6" style:family="text">
      <style:text-properties officeooo:rsid="000b4219"/>
    </style:style>
    <style:style style:name="T7" style:family="text">
      <style:text-properties officeooo:rsid="000b574e"/>
    </style:style>
    <style:style style:name="T8" style:family="text">
      <style:text-properties officeooo:rsid="000ccb7e"/>
    </style:style>
    <style:style style:name="T9" style:family="text">
      <style:text-properties officeooo:rsid="000f7623"/>
    </style:style>
    <style:style style:name="T10" style:family="text">
      <style:text-properties officeooo:rsid="0010a82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Original t</text:span>ranslat<text:span text:style-name="T1">ion</text:span> from German to English <text:span text:style-name="T1">found at</text:span></text:p>
      <text:p text:style-name="P4"><text:a xlink:type="simple" xlink:href="http://www.bertha-dudde.info/english/edown.html" text:style-name="Internet_20_link" text:visited-style-name="Visited_20_Internet_20_Link"><text:span text:style-name="_30__20_Text"><text:span text:style-name="T5">http://www.bertha-dudde.info/english/edown.html</text:span></text:span></text:a></text:p>
      <text:p text:style-name="P6">Ver-1 (01.01.2021)</text:p>
      <text:p text:style-name="P4"><text:span text:style-name="_31__20_Text"><text:span text:style-name="T3">Minor edits made </text:span></text:span><text:span text:style-name="_31__20_Text"><text:span text:style-name="T4">here on this</text:span></text:span><text:span text:style-name="_31__20_Text"><text:span text:style-name="T3"> English version in 2026.</text:span></text:span></text:p>
      <text:p text:style-name="P1"><text:span text:style-name="_31__20_Text"><text:span text:style-name="T2"/></text:span></text:p>
      <text:p text:style-name="Standard"><text:span text:style-name="_31__20_Text">BD 1013</text:span> 21.7.1939<text:span text:style-name="_31__20_Text"> </text:span></text:p>
      <text:p text:style-name="Para_20_1">The sun.... </text:p>
      <text:p text:style-name="Standard">So what brings about this extraordinary brilliance?.... What is the connection between the forces to simultaneously ignite unimagined effects physically and spiritually and to ignite an extraordinary light and thus to remain inimitable in every respect?.... How do the spiritual currents relate to each other, and what visible or earthly explainable natural force underlies this luminous power?.... </text:p>
      <text:p text:style-name="Standard">These are all questions which reach so deeply into spiritual knowledge, that the human intellect is truly too small to answer them for oneself. Only where purely spiritual knowledge is striven for at the same time, enlightenment can be given about it, because only in the working of the spiritual forces, lies the reason of this miracle of creation. </text:p>
      <text:p text:style-name="Standard">Man's consciousness is so incomparably sublime, that he has a right to get information about it, that he may and also should fill in every gap of his knowledge and that therefore no limits are set to him, if he is interested in any questions concerning creation. Just the sun with its radiation-effect is for mankind indisputably the greatest riddle of nature, and nevertheless they desire little or not at all the instructions which are offered to them from above and which alone can again be authorita-tive, because only the Divinity itself can explain something having its origin infinitely remote from the earth in detail and understandably. </text:p>
      <text:p text:style-name="Standard">The neutral combination of two elements results in a new substance.... and this law underlies everything. The union of unexplored forces, on the other hand, produces certain frictions, because each force wants to express itself and displace the other. Where now such frictions arise, the body standing in the center, whether it is solid or not, must ignite itself, i.e. rebel against the force press-ing it. Therefore, every appearance of light is a resistance of the one force to the second force which wants to express itself. And it is the same with every spiritual power-current.... </text:p>
      <text:p text:style-name="Standard">Amen </text:p>
      <text:p text:style-name="_30__20_Block"/>
      <text:p text:style-name="Standard"><text:span text:style-name="_31__20_Text">BD 1014</text:span> 21.7.1939<text:span text:style-name="_31__20_Text"> </text:span></text:p>
      <text:p text:style-name="Para_20_1">The sun.... </text:p>
      <text:p text:style-name="Standard">Structured instruction can take place only if man, in addition to his willingness to receive, also feels a certain joy to be allowed to draw constantly from the Source of all wisdom..... The desire for truth has a favorable effect insofar as the heart of man now opens most willingly to receive the gift intended for him. Everything spiritual has the greatest <text:soft-page-break/>interest in the explanations which your teacher submits to you, and so continue: </text:p>
      <text:p text:style-name="Standard">The sun's ray effect - The luminous flux in an electrical installation must be supplemented uninterruptedly, the more it is spent.... it is, however, first of all a condition that both external and hidden obstacles which could interrupt the electric circuit are to be removed, because the very slightest obstacle would be tantamount to stagnation and thus endangerment of the respective receiving de-vice.... The supply line to the ground must likewise be free of any kind of obstacles, because without this, there could occur immensely damaging effects on everything in this circuit. </text:p>
      <text:p text:style-name="Standard">God's creation is so exceedingly artfully constructed, that all obstacles disappears, so the sun appears as light-bearer. Just the elimination of everything that could impair the effect of the rays again testifies to the omnipotence of Divine activity, because naturally the Divine will must banish everything that could seriously endanger the earth and its inhabitants. </text:p>
      <text:p text:style-name="Standard">For human discretion now the radiation effect of the sun on the earth is a consequence of the strained activity of everything spiritual, which the human thinking tries to influence.... It is also again about the power of the stronger, because this presses the succumbing power. Therefore it will hardly be possible to justify the emergence of the sun rays in another way than that spiritual beings with infinite power from God approach the earth in the greatest crowd and now deploy themselves in order to prevent being inhibited by the power from God, and therefore a constant activity of these spiritual beings must have again the consequence that no moment in the earthly existence, the Divine or spiritual power gets into stagnation and in this way the uninterrupted irra-diation of the earth by the sun, finds its explanation..... </text:p>
      <text:p text:style-name="Standard">Amen </text:p>
      <text:p text:style-name="_30__20_Block"/>
      <text:p text:style-name="Standard"><text:span text:style-name="_31__20_Text">BD 1015</text:span> 22.7.1939<text:span text:style-name="_31__20_Text"> </text:span></text:p>
      <text:p text:style-name="Para_20_1">The sun.... </text:p>
      <text:p text:style-name="Standard">Not seldom guesses lead to fallacies, and also science has been unbelievably wrong when it assumes that there is any glowing mass in the center of the sun. After all, the fireball would be consumed slowly and the sun would lose light and brilliance. However, this is not the case since eternities and will also not be until unthinkable times. </text:p>
      <text:p text:style-name="Standard">Comparatively, a hearth of fire can radiate heat only as long as it contains embers, but every ember must eventually extinguish unless it is nourished, i.e. it is supplied with substances which ignite anew and thus increase the embers. Applied to the sun, this incomprehensibly large world-body would have to become either constantly smaller, or it would have to draw other world-bodies to itself, which would become then as if one with it and would thus be constant nutrients of the light and warmth-giving fire-hearth. But the Divine work of creation certainly does not need such purely factual <text:soft-page-break/>arguments.... The radiation effect of the sun can be attributed to completely different laws ... </text:p>
      <text:p text:style-name="Standard">The power of God Himself shines without any influence from outside.... The power of God is light in itself, this power passes daily and hourly without interruption into the universe, taken up by innumerable spirit-bearers and led away again by every being, visibly and invisibly. And therefore you receive the life-force from God directly through the rays of the sun.... therefore the sun must distribute this force for the prosperity of every living being, and this happens in a way which is completely strange and incomprehensible to the human concepts as long as the people attach too little value to the spiritual in itself, because exactly the radiating effect of the sun is a pure spiritual process which is however at the same time also externally visible to the people.... </text:p>
      <text:p text:style-name="Standard">Whereas all other spiritual things are hidden from them or are earthly enveloped, here the activity of the mature spiritual world expresses itself visibly to the people, but is not recognized as that. An unrestrained unfolding of its power, which, however, is likewise opposed by spiritual things, produces certain frictions - and everything that is to be repressed is excited and, as it were, ignites - and since the spiritual power absolutely wants to go to earth, this stream of light and fire must also be perceptible on earth and thus express itself as a bundle of rays from above. And this process can never end for as long as unredeemed spiritual still somehow animates the universe, because just as long, the mature spiritual will spare no resistance and just by overcoming this resistance, will try to reach there where spiritual power is necessary for the beings.... So the sun will shine until all spiritual is redeemed.... </text:p>
      <text:p text:style-name="Standard">Amen </text:p>
      <text:p text:style-name="_30__20_Block"/>
      <text:p text:style-name="Standard"><text:span text:style-name="_31__20_Text">BD 1016</text:span> 22.7.1939<text:span text:style-name="_31__20_Text"> </text:span></text:p>
      <text:p text:style-name="Para_20_1">Faith and love a condition to cognition and knowledge.... </text:p>
      <text:p text:style-name="Standard"><text:span text:style-name="_32__20_Text"><text:s/></text:span><text:s/>Whoever lives in faith and love, will soon recognize the Divine greatness, wisdom and omnipotence. And whoever prays to the Father of the universe in spirit and in truth, his insight and understanding will increase, and he will now see and understand all things. By believing and loving, he complies with the Divine commandments and asks for Divine power through prayer, and it will soon be granted to him. The living source of knowledge opens up to him, and now Divine wisdom flows into the human heart and enlivens the soul and the spirit. On the other hand, it is a wasted effort to try to acquire knowledge when man excludes love and faith from his life and is not able to entrust himself in prayer to the Creator of heaven and earth in his distress. </text:p>
      <text:p text:style-name="Standard">His spirit is, seen earthly, far more advanced - but only according to human judgement, where the knowledge is made dependent on the intellectual thinking.... But this person knows nothing, and his ability and supposed knowledge extend only to things which seem important to people in earthly life, but are without any value for life in eternity. And this man lives on <text:soft-page-break/>earth in abundance and attributes this to his intelligence and his power.... But he only prepares a life of comfort for himself on this earth and cannot take over anything from his possessions when his life on earth is over </text:p>
      <text:p text:style-name="Standard">.... And his earthly wealth is replaced by spiritual poverty. </text:p>
      <text:p text:style-name="Standard">Therefore hear again the call from above: Be faithful and united in love with each other.... do not deprive yourselves of the knowledge which the Lord Himself imparts to you, but receive His Divine Word in deep faith.... And you will go through earthly life strengthened, easily depart and stand in spiritual wealth one day in eternity. And seek to penetrate the secrets of creation, and that on the way of the heart, through love.... Everything is ready for you, you may enrich your knowledge more and more, but you must put faith in God before all thinking and acting, you must seek Him through love and ask for His grace and love through heartfelt prayer.... and you will stand in the midst of knowledge.... </text:p>
      <text:p text:style-name="Standard">Amen </text:p>
      <text:p text:style-name="_30__20_Block"/>
      <text:p text:style-name="Standard"><text:span text:style-name="_31__20_Text">BD 1017</text:span> 22.7.1939<text:span text:style-name="_31__20_Text"> </text:span></text:p>
      <text:p text:style-name="Para_20_1">World fire.... </text:p>
      <text:p text:style-name="Para_20_1">Prophecies.... </text:p>
      <text:p text:style-name="Standard">The world-fire will be kindled, and unspeakable distress will come upon people. So it is written in the prophecies concerning the coming time. And the words of the Lord will be fulfilled, because He saw the coming time and with it, the apostasy from God.... He sent out many warnings to mankind and yet was not listened to. The light is almost extinguished and the power of the adversary is great, which is why the Father in heaven is no longer respected. And in order to control this misery, the lot of mankind on earth must be shaped to the point of unbearability, and therefore a hard time will come over the earth, and in the midst of the battle, the fighters will also hotly dispute the Word of God..... </text:p>
      <text:p text:style-name="Standard">In the greatest tribulation, all those to whom the great suffering brought the right knowledge, will desire it - but those who expect earthly advantage from the struggle of the nations against each other, will reject it. Those to whom the hardship has brought the knowledge of Divine work, will be blessed, because the great danger in which he was in is over, and now no physical suffering can frighten him anymore.... His soul has found the right path that leads out of all distress. But without resistance, the Divine Word will rarely find entrance into the hearts of mankind.... </text:p>
      <text:p text:style-name="Standard">Everywhere there will be a difficult battle, and the fighters for God will have to stand firm and not waver, and speak boldly and courageously to everyone. For the Lord has made mention of this time.... He has announced all suffering and predicted all accompanying phenomena, and therefore the time has come when the worldly events must be given free rein by the Creator, because mankind only listens to the sound of the world, but not to the Divine voice, which admonishes [them] </text:p>
      <text:p text:style-name="Standard">to turn back before it is too late. </text:p>
      <text:p text:style-name="Standard"><text:soft-page-break/>Amen </text:p>
      <text:p text:style-name="_30__20_Block"/>
      <text:p text:style-name="Standard"><text:span text:style-name="_31__20_Text">BD 1018</text:span> 23.7.1939<text:span text:style-name="_31__20_Text"> </text:span></text:p>
      <text:p text:style-name="Para_20_1">Flashing lightning.... </text:p>
      <text:p text:style-name="Para_20_1">Distress and gloom.... </text:p>
      <text:p text:style-name="Para_20_1">Bright morning.... </text:p>
      <text:p text:style-name="Standard">The sky covers itself, and the sun does not want to give its light anymore, and all powers of nature unite to a unified work against mankind, which does not recognize its God and Creator anymore. </text:p>
      <text:p text:style-name="Standard">And irrevocably a heavy pressure is put on them, because the love of God has mercy on your children, and you must let the sharpest rod of punishment pass over them - if not, all shall be lost without salvation. Man's will is different from God's will.... </text:p>
      <text:p text:style-name="Standard">Man ridicules and scorns every teaching that points upward, and the greed for possessions has become so great, that it must necessarily be destroyed..... And the unkindness among people has come to the highest development, not one stands for - but against - the other, and the spiritual misery of the individual cannot be controlled in any other way than by a misery which is so unspeakably great, that people who still have a spark of love in them, will help each other..... </text:p>
      <text:p text:style-name="Standard">And so the Lord sends one disaster after another upon the earth and its inhabitants.... He inspires flashing lightnings to shine in the darkness of the souls, that they look around themselves in fright and plead anxiously for help..... And everyone will be allowed to experience the dawning morning in radiant light, if he wants to escape from the darkness.... And so the world has now become a fire-hearth in many places, and spiritual distress and affliction have been the cause of most severe trials for the children of the earth.... </text:p>
      <text:p text:style-name="Standard">But likewise the light will come from above, and in the same measure as people accept this, all heaviness of the time will be taken from them, because the Father only demands the free will of the soul from His children, and from then on, He gives them His peace.... Therefore, seek the light of truth, remain in faith and love.... and all heaviness of the coming time will only touch you like a shadow, because He who gave you life, can also save you from all misery, if you ask Him for it with a believing heart.... </text:p>
      <text:p text:style-name="Standard">Amen </text:p>
      <text:p text:style-name="_30__20_Block"/>
      <text:p text:style-name="Standard"><text:span text:style-name="_31__20_Text">BD 1019 </text:span><text:s/>23.7.1939<text:span text:style-name="_31__20_Text"> </text:span></text:p>
      <text:p text:style-name="Para_20_1">Creature.... </text:p>
      <text:p text:style-name="Para_20_1">Creation.... </text:p>
      <text:p text:style-name="Para_20_1">The human.... </text:p>
      <text:p text:style-name="Standard">The life-course of all creatures requires a complete detachment from the solid form. Only what is free, can go the way prescribed to it as an individual being in nature, as seemingly isolated vegetat-ing in the creation until it has gone through all stations of embodiment and has covered the <text:soft-page-break/>way on earth. A separation from the respective outer form must take place, always repeating itself, in order to have overcome exactly this form completely. Each new form means for the being a fight - </text:p>
      <text:p text:style-name="Standard">and in the end the defeat of the form by the separating from it. A continuous transformation of the outer shell can only be possible in this way, and everything that lives on earth, in the air and in the water, again and again gives the shell up for its own further development. </text:p>
      <text:p text:style-name="Standard">Therefore the beings are capable of change as long as they are immature - i.e. unfinished - and it is arranged by the eternal Creator exceedingly wisely, that a permanent change takes place in the natural life.... that every living being's coming into being and passing away is secured - and without interruption, the earth's surface offers habitation to innumerable small living beings, which are in perpetual transformation. It would be incomprehensible to the human being if the diversity and also the multiplicity should be numerically proven to him.... Countless creations and inestimable variations for human terms, testify to the wisdom and omnipotence of the Creator. </text:p>
      <text:p text:style-name="Standard">Man is to be called infinitely small and tiny, measured by the glory and greatness of the work of creation - and nevertheless he himself stands in the center of this creation. He is the goal of all creation.... he has gone through all creation and contains all works of creation in smallest rendition in himself, and for the sake of the people - i.e. For the sake of man, i.e. his soul - the whole work of creation has come into being, because man shall become a child of God, the image of the Divine Father, and therefore the purpose of the work of creation is an extremely powerful one and man standing in the middle of the work of creation is, so to speak, the most glorious work of God's creation, and again every creature serves the soul, which is imperishable, for the former perfection.... </text:p>
      <text:p text:style-name="Standard">Amen </text:p>
      <text:p text:style-name="_30__20_Block"/>
      <text:p text:style-name="Standard"><text:span text:style-name="_31__20_Text">BD 1020 </text:span><text:s/>23.7.1939<text:span text:style-name="_31__20_Text"> </text:span></text:p>
      <text:p text:style-name="Para_20_1">Love.... </text:p>
      <text:p text:style-name="Para_20_1">Mercy.... </text:p>
      <text:p text:style-name="Para_20_1">Word.... </text:p>
      <text:p text:style-name="Para_20_1">Comforthing Father's Words.... </text:p>
      <text:p text:style-name="Standard">The most intimate contact with the heavenly Father, is the absorption in love..... Surrounded by Divine grace, the path to eternal life is so passable, for the Father Himself leads His child, and it trustingly places itself under His protection. And again it is the Word which He gives to His own, which proclaims His infinite love.... so that they do not walk abandoned and lonely on earth, He is among them through the Word, because the Word is the Lord Himself.... The Word is His love, His grace and the constant proof of His concern for the earthly children.... </text:p>
      <text:p text:style-name="Standard">Love makes Him always remember His own, He turns His grace to them, and He brings Himself very close to people through His Word. And when <text:soft-page-break/>you humans feel the closeness of the Divine Lord, when you feel cared for by His love and receive His grace daily and hourly, then thank Him sincerely for His love and watch and pray.... so that it may remain with you and that you do not anger and sadden the Father.... so that you do not sin against this Divine Love, Who gives you the most precious things.... Himself in the Word.... </text:p>
      <text:p text:style-name="Standard">He who teaches you, My child, has My mandate and forms every gift according to your understanding and your will to love.... but what you receive, shall increase your love for Me and form you according to My will, because I want to take residence in your heart and make you My warrior </text:p>
      <text:p text:style-name="Standard">.... I will give your soul the strength to offer resistance to every danger that approaches you.... I will - and it is.... </text:p>
      <text:p text:style-name="Standard">And the fight for faith will spur you on to increased activity - and standing in the light, you no longer pay attention to danger, but only act according to My will. And the fire of My love will take hold of you and ignite your heart.... And all fear of weakness of faith will be overcome, for the desire of My child for Me and My love, is indeed his will to serve Me with every step.... And so I take this will of yours and thus also your heart, for I leave no prayer unheard that is only for union with Me.... For I love you, My children, beyond all measure.... </text:p>
      <text:p text:style-name="Standard">Amen </text:p>
      <text:p text:style-name="_30__20_Block"/>
      <text:p text:style-name="Standard"><text:span text:style-name="_31__20_Text">BD 1022</text:span> 24.7.1939<text:span text:style-name="_31__20_Text"> </text:span></text:p>
      <text:p text:style-name="Para_20_1">Faith-warriors.... </text:p>
      <text:p text:style-name="Para_20_1">The power of faith.... </text:p>
      <text:p text:style-name="Standard">The Lord appoints those who are to proclaim Him to all the world, and He gives them His instructions and trains them to be true warriors for His name and His Word. And so the task has also become yours to educate yourself, so that you can stand up for the Lord, if it is necessary. In the coming time, only one thing is necessary.... To stand faithfully by the Lord and Savior and to fight for the faith.... Then the Divine Savior will take everything else under His care, and no harm will come to any of His warriors from offering themselves for the service of the Divine Lord and Master. </text:p>
      <text:p text:style-name="Standard">However, whoever falters or completely abandons his faith for the sake of worldly advantage, will also have to endure a hard life-struggle and will not be able to escape it in spite of external well-being, because he has abandoned the One who is in control of the individual's life, and thus he will have to bitterly atone for his unfaithfulness to his Creator. True faith is still an extraordinarily strong weapon in the fight against all adversities of life.... And even if people have already lost their faith, they will still feel its power and strength and recognize that he who turns to the Lord in faith, is under Divine protection, but that he who goes his way on earth without faith, is helpless and abandoned. </text:p>
      <text:p text:style-name="Standard"><text:soft-page-break/>And so children of the earth who are willing to believe, devoted to God and ready to serve, are well-instructed, so that they can give information to the people who are erring or searching, so that they are to pass on God's Word to them, awaken or strengthen their faith and teach them about love, which alone leads man upwards. And those whom the Lord now mentions, are to fulfill their task most diligently, they are to remain in constant contact with the Lord, they are to be the inter-mediaries, to receive the Divine truth from His hand and to pass it on to those who are searching.... and to teach the erring ones correctly, so that they recognize their error and find their way back to the right faith. </text:p>
      <text:p text:style-name="Standard">And therefore also to you who want to serve the Lord, the admonitions go out not to become lukewarm, but to strive eagerly that your knowledge is increased and that you remain spiritually up to the task - that you teach in all love and patience those who ask for advice and help from you and remain in constant prayer for strength of will and perseverance..... This task must be the most important thing on earth for you, which you put before everything else, and you must not tire of collecting spiritual goods, because only when you possess yourselves, will you also be able to give, and then your perseverance will bear ripe fruit and be a blessing for you and your fellow men.... because those who serve the Lord, will receive their reward one day in eternity..... </text:p>
      <text:p text:style-name="Standard">Amen </text:p>
      <text:p text:style-name="_30__20_Block"/>
      <text:p text:style-name="Standard"><text:span text:style-name="_31__20_Text">BD 1023 </text:span><text:s/>25.7.1939<text:span text:style-name="_31__20_Text"> </text:span></text:p>
      <text:p text:style-name="Para_20_1">What is grace.... </text:p>
      <text:p text:style-name="Standard">Desire the Divine grace, and life will bring you fulfillment, for you will mature in soul and spirit and will not have lived earthly life in vain. And those who stand in the grace of God, are to be called incomparably rich, although their earthly life is rich in privations. For what they lack for the well-being of the body, they are often provided for in the soul. It is unspeakably valuable to know that one is under Divine protection, and whoever lives in grace, is protected by the Lord from any danger to his soul, and every grant of grace increases man's psychological capacity and brings the soul closer to its goal - the union with its spirit from God. </text:p>
      <text:p text:style-name="Standard">How unspeakably poor, on the other hand, is the man who believes he can do without Divine grace; his life is empty in spiritual terms, and he always walks on level ground, but never ascends to the heights. For Divine grace is the epitome of Divine guidance.... He who asks for grace, will not be left without it, and to receive Divine grace, means to be relieved of any responsibility of one's own, because the Lord Himself takes His earthly child by the hand and leads it, because it has confessed its will to Him and entrusted itself to Him.... "Take me and protect me, I want nothing but to be guided by You...." , so shall your prayer resound in the spirit.... And the Father in heaven will not let His child walk alone from then on. </text:p>
      <text:p text:style-name="Standard"><text:soft-page-break/>It will receive all strength, because this is the Lord's grace - that He gives it what it lacks.... right cognition, strong will and power to carry out everything that He demands from His earthly child. </text:p>
      <text:p text:style-name="Standard">Therefore, whoever makes use of the grace, his body will also be able to carry out what is demanded of it - i.e., the body will take into account the soul's desire, and this will no longer be directed towards earthly good and well-being, but will be solely meant for its union with the Divine Spirit. </text:p>
      <text:p text:style-name="Standard">And this is the effect of grace, which can be observed by everyone who implores the Father in heaven for grace in intimate prayer. </text:p>
      <text:p text:style-name="Standard">Grace is everything that promotes you spiritually.... Grace is every thought which is imparted to you and which points you upwards.... Grace is every experience that touches you spiritually.... </text:p>
      <text:p text:style-name="Standard">Grace is the union of spiritually related people.... and grace is every word that comes to you from above.... Everything that helps you to separate from the world, is Divine grace, and you should ask for it without ceasing, because it is at your disposal unmeasured, but your will must itself be directed towards it, and your heart must childlike-humbly approach the Father in heaven for it, then you will achieve great things still on earth, and your end will be a blessed one.... </text:p>
      <text:p text:style-name="Standard">Amen </text:p>
      <text:p text:style-name="_30__20_Block"/>
      <text:p text:style-name="Standard"><text:span text:style-name="_31__20_Text">BD 1024</text:span> 25.7.1939<text:span text:style-name="_31__20_Text"> </text:span></text:p>
      <text:p text:style-name="Para_20_1">Miracles of the strength of faith and the power of prayer.... </text:p>
      <text:p text:style-name="Standard"><text:span text:style-name="_32__20_Text"><text:s/></text:span><text:s/>And you will have to testify to the world that the power of God works through you. You will test this power on their unbelief, and they will be astonished about it, but it must be proven to the people that he who is deeply believing, has the power.... the miracle of the strength of faith and the power of prayer must be shown to them.... Suffering will be banished by virtue of this faith, nature will obey the one who is thus in the service of the eternal Divinity, and the power from God will express itself to those who want to command from worldly power to the detriment of the believers. </text:p>
      <text:p text:style-name="Standard">And all this will be necessary because of the apostates.... </text:p>
      <text:p text:style-name="Standard">Whoever seeks the Godhead, will see a light in it and follow Christ - i.e., his heart will recognize the truth and go the way of truth. And for the sake of this, the Lord gives such power to his own on earth. And so there will be the greatest amazement about the unusual work of the people, through whom God Himself in fact works. Therefore, when you receive the instruction to act according to God's will, do not oppose the Divine Word, because the Lord needs His servants on earth to make himself known to man. </text:p>
      <text:p text:style-name="Standard">Rather, believe firmly and unshakably, and follow the instructions of the Divine Savior in everything, because only the fully believing compliance with the Divine will also triggers the extraordinary power in you. You will accomplish things in this faith that will lift you above yourselves, if only you always remain active in the spirit. Do not forget that the Lord Himself gives you the order, that He does not demand more from you than you can fulfill, <text:soft-page-break/>and let your will become active, so that you carry out what you are instructed to do. </text:p>
      <text:p text:style-name="Standard">And all of you, join together without hesitation and work with united strength.... Speak openly and to everyone and listen to their requests, if these also apply to earthly need, because you are to provide them with the proof that the Father in heaven can fulfill every request, if it serves the advantage of your soul. Turn every thought in earthly rest to the Divine Savior.... He will reward your love and give you extraordinary power if you speak His Word and work for the salvation of erring souls. And all trepidation will fall away from you, and you will make known to people clearly and understandably what the Father commands you, because His will will guide you if you do not resist Him.... </text:p>
      <text:p text:style-name="Standard">Amen </text:p>
      <text:p text:style-name="_30__20_Block"/>
      <text:p text:style-name="Standard"><text:span text:style-name="_31__20_Text">BD 1025</text:span> 26.7.1939<text:span text:style-name="_31__20_Text"> </text:span></text:p>
      <text:p text:style-name="Para_20_1">Jesus' suffering on the cross.... </text:p>
      <text:p text:style-name="Standard">The greatness of the suffering of Jesus on the cross is not yet properly recognized. The inconceivable love for His earthly children moved the eternal Divinity to embody Himself in a human being on earth, in order to make the until then unbridgeable gap between the Father and the children on earth passable, in order to show these children a way that leads to Him. Now Divine love itself has built the bridge through the redemptive work of Jesus Christ.... </text:p>
      <text:p text:style-name="Standard">The Lord suffered so unspeakably on the cross as a human being, He tasted all the agonies of death of the cross, and this out of deepest love for mankind.... The love of which mankind was devoid, moved Him to die for this mankind and thus to bring it redemption from the deepest guilt of sin. </text:p>
      <text:p text:style-name="Standard">Words cannot express the pain and agony that Jesus endured on the cross. He suffered inhuman pain, because His body was in fullest harmony with everything that was pure and clear, that was bright and light, through the union of the soul with the spirit.... And this body was dragged down by a dark force into the dark realm.... </text:p>
      <text:p text:style-name="Standard">Those who laid hands on Him were sinful, dark figures, driven to cruel actions by demons. The fear of the pure soul, which had become love through and through, was immeasurably great and the touch by these demons working in hatred, was indescribably agonizing.... If a mere human being like any other would have to endure this death, the work of redemption would not have been of such importance.... But the agonies of Jesus exceeded those of a human being a thousandfold, because not only the body suffered in itself, but far more the soul, because it stood in the light and was deeply humiliated by the darkness. </text:p>
      <text:p text:style-name="Standard">No human being on earth can measure the full extent of the work of redemption; only in the state of light can he grasp the greatness of it and the unspeakable love that moved the Son of Man to take upon Himself the most severe suffering. And mankind respects His death so little that it does <text:soft-page-break/>not shrink from giving away the faith in Jesus Christ as Redeemer of the world. And it is not aware of the immeasurable sin it thereby takes upon itself and how nothing else can offer it a substitute for this humanly greatest work of love which was sacrificed for mankind..... </text:p>
      <text:p text:style-name="Standard">Amen </text:p>
      <text:p text:style-name="_30__20_Block"/>
      <text:p text:style-name="Standard"><text:span text:style-name="_31__20_Text">BD 1026</text:span> 26.7.1939<text:span text:style-name="_31__20_Text"> </text:span></text:p>
      <text:p text:style-name="Para_20_1">Wrong thinking.... </text:p>
      <text:p text:style-name="Para_20_1">Rejecting without knowledge of the matter.... </text:p>
      <text:p text:style-name="Standard">Mankind rejects what is supposed to be their greatest blessing, and the seriousness of their actions cannot be made clear to them at all, because they consciously defends themselves against everything spiritual. Thus, it is never possible to enlighten people about the actual reason of their wrong thinking. It is difficult to preach reason to someone who defends himself against a matter without having actual knowledge of it, because he does not want to.... An immersion into the disputed topic would let him judge differently.... Therefore, whoever desires enlightenment, can be instructed accordingly. </text:p>
      <text:p text:style-name="Standard">And that is why it is irresponsible to stay in the same waters - that is, The Lord calls out to them: Open your ears and your hearts and hear the voice that wants to proclaim the truth to you.... and then examine it.... and if you then still want to reject it, then it is your free will, but you have knowledge and can then consciously take a stand on it, which, however, is not your right as long as you walk along completely blind in spirit. </text:p>
      <text:p text:style-name="Standard">The purely factual solution of something inexplicable is already demanded in earthly relations, how much more should you spiritually observe the same and first examine everything you are inclined to reject. The more justly you are willing to judge, the brighter your spirit will be - it will guide you, first to the recognition of the eternal Godhead, and then instruct you to approach this eternal Godhead for enlightenment, and your thinking and judging will then be the right one. First try to understand the Divine gift.... Remember the need of the time in the spiritual sense.... and the loving care of the eternal Divinity, which is undeniable as the Creator of all things.... </text:p>
      <text:p text:style-name="Standard">Remember the love with which on earth a father clings to his child, and transfer the same love-relationship also to the whole of creation and its Creator from eternity.... and you must recognize that such a love cannot and does not want to leave in spiritual misery those who have moved away from it. And everything in the universe is the product of Divine Love; there is nothing which Divine Love would not have produced and brought into being.... And if you keep this in mind, you will find it understandable that the Father in heaven cannot let His children get lost.... </text:p>
      <text:p text:style-name="Standard">Amen </text:p>
      <text:p text:style-name="_30__20_Block"/>
      <text:p text:style-name="Standard"><text:span text:style-name="_31__20_Text">BD 1030</text:span> 30.7.1939<text:span text:style-name="_31__20_Text"> </text:span></text:p>
      <text:p text:style-name="Para_20_1">Childllike relationship.... </text:p>
      <text:p text:style-name="Para_20_1"><text:soft-page-break/>Form prayer.... </text:p>
      <text:p text:style-name="Para_20_1">Language of the heart.... </text:p>
      <text:p text:style-name="Standard">Whoever feels called to serve the Lord and constantly asks for His grace, the Lord approaches him in every way, because he testifies to his will to work for God and therefore also draws God's love through his will. And in prayer for strength, he confesses his weakness before the Lord, and his relationship to God is that of a child.... and the Father in heaven does not ask for more. Not for a single moment in his life on earth does such a child regard himself with an arrogant spirit. </text:p>
      <text:p text:style-name="Standard">It is grateful to the Father in heaven with a humble and loving heart for every grace and therefore remains a right child before God, Who protects it from every spiritual decline.... For whoever has once entered into this right relationship with Him, can no longer go astray, i.e. be spiritually arrogant toward the Father in heaven. For through his humble pleading for God's grace, he attains wisdom - and all wisdom makes him recognize the greatness of the Father in heaven more and more and makes him ever more humble and desirous of love. </text:p>
      <text:p text:style-name="Standard">And therefore all spiritual knowledge, all higher development and reaching of the state of perfection always has the childlike relationship of the human being to the Father as prerequisite, and the prayer in spirit and in truth, is again the visible sign that the earthly child has entered this relationship to the Father. But the Lord does not pay attention to formal prayers, because they kill any feeling of love.... He who uses prescribed words for this, which do not come from the deepest heart, because they do not reflect the own thinking, but foreign thinking, cannot pray in spirit and in truth.... </text:p>
      <text:p text:style-name="Standard">In the most intimate union with the Father, man should express himself to Him exactly as his heart feels; he should truly regard the Father as Father and come to Him with all his little worries and concerns, and this very intimate contact (with the Father) will trigger true devotion, and such a prayer will not be a mere form..... For for this purpose God gave man the mind, that he should be active himself and send his spirit upward. If man uses a form, his heart does not speak to the Father, but he again only fulfills a duty imposed on him, and this prayer cannot have real value before God, since the Father wants to be addressed as Father and hear the voice of His child in the most childlike way.... simply, intimately and fully trusting in the love and omnipotence of the One to Whom the prayer is meant.... </text:p>
      <text:p text:style-name="Standard">Amen </text:p>
      <text:p text:style-name="_30__20_Block"/>
      <text:p text:style-name="Standard"><text:span text:style-name="_31__20_Text">BD 1031</text:span> 30.7.1939<text:span text:style-name="_31__20_Text"> </text:span></text:p>
      <text:p text:style-name="Para_20_1">Call of God.... </text:p>
      <text:p text:style-name="Para_20_1">Earthly activity.... </text:p>
      <text:p text:style-name="Standard">The Lord determines the time of your work, and therefore the announcement is sent to you, according to which you are to break off your earthly activity and devote yourself completely to the Lord. Your task demands your full commitment, you must place yourself at the disposal of <text:soft-page-break/>your Lord and Savior with all your strength and with the fullest devotion and faithfully fulfill everything that is demanded of you; and all obstacles that stand in your way, will be removed with God's help. </text:p>
      <text:p text:style-name="Standard">You must never think that a hardship could result for your own if you no longer do your previous work; on the contrary, a complete change in your previous life-situation will relieve you and grant you the fullest freedom, but you should then also use this in the right sense and enter the service of the Lord without delay. </text:p>
      <text:p text:style-name="Standard">The Divine Master teaches His disciples exactly for the purpose that they are active for Him and in His name on earth, and if He now calls them, they are to serve Him without contradiction. They are to give to mankind, just as they were given to.... They are to teach the Word of God to people and by no means be negligent and lukewarm in the spreading of these Divine teachings. And the time will come in the near future when the desire for the pure Word of God will awaken among the people, and every impulse of the human heart shall be taken into account.... Who desires such, shall be fed with gifts from heaven, and no desire shall be ignored, if the Word of God is proclaimed. </text:p>
      <text:p text:style-name="Standard">You will hear the Words of the Lord calling you to diligent activity for Him, and if you submit to the Divine will with a believing heart, your heart will also urge you to do what you should do. The Lord will not leave you in doubt, but will rather send you His grace, so that your heart will not be in conflict, but you will clearly and unambiguously recognize the will of the Divine Lord. And you shall then go the way unperturbed, which is shown to you by the Father, because he will be on the right track, who only always surrenders himself to the Divine guidance. </text:p>
      <text:p text:style-name="P5">And now hear the Words from above: Be careful that you do not lose yourself in too anxious thoughts, for this is a sign of too weak faith and hinders you in many ways. Seek to nourish the fullest confidence in yourself, and let only the Father in Heaven Himself rule, then every doubt or anxious thought will stay away from you, and you will reach fullest strength of faith in the shortest time. Only heartfelt prayer for strength will help you to receive extraordinary grace, and this again should primarily apply to your still weak faith, and therefore every doubting thought will also be banished from your heart, and you will visibly recognize Divine Love, which guides you extraordinarily carefully, and with joy and devotion you will serve this Divine Love for all eternity.... Amen </text:p>
      <text:p text:style-name="P5"><text:span text:style-name="_31__20_Text"/></text:p>
      <text:p text:style-name="P5"><text:span text:style-name="_31__20_Text">BD 1033</text:span> 1.8.1939<text:span text:style-name="_31__20_Text"> </text:span></text:p>
      <text:p text:style-name="Para_20_1">Spiritual connectedness of all works of creations.... </text:p>
      <text:p text:style-name="Para_20_1">Visible.... </text:p>
      <text:p text:style-name="Standard">Behold, My child, innumerable living beings are born at every hour, and in all of them, My Spirit embodies Itself, and this is all the more astonishing because every embodiment - i.e. this cover - is likewise spiritual from Me.... Therefore, everything that surrounds you, everything that is around you, in <text:soft-page-break/>you and above you, points to Me as Creator of all things and yet again can only be understood spiritually. Even if you stand in knowledge, this knowledge is of little use as long as the spirit in you is not awakened, because only an awakened spirit is able to explain to you your relationship to everything that is around you. </text:p>
      <text:p text:style-name="Standard">But an unawakened spirit lets you brood, and such brooding can rather lead to disrupted thinking than to full understanding. If the spirit has become alive in you, then you understand everything, and you recognize Me always and constantly and everywhere in nature, because everything spiritual in creation then finds access to the Divine Spirit in you, and you will experience something so powerful and wonderful in you, that you only look at nature as radiation of My love-Spirit. </text:p>
      <text:p text:style-name="Standard">Unquestioning faith and unselfish love awaken the Spirit out of Me in you, and so this will first be necessary to understand all that is offered to your eyes, and suddenly you are no longer an individual being standing in creation, but you feel in you the togetherness with all of creation, for you no longer see yourselves as the form created by Me, but - what you also are - as the emanation of a great Spirit, as a spiritual being which certainly originates from the Primordial Spirit, but is inseparable - which is always and forever Divine in Itself and only temporarily does not recognize itself as that. </text:p>
      <text:p text:style-name="Standard">Who, in union with nature, has become aware of the spiritual connectedness of all works of creation with each other, now consciously recognizes what he is, and never ever loses this consciousness. And he now looks at the most diverse creations in the light of this truth and now also has the highest successes to record spiritually, because the spiritual around him shares itself with him so to speak visibly and helps to increase his knowledge by giving him insight into the spiritual work of all creation. The same power which makes itself known to you humans through revelations from above, is also then constantly at work to express itself visibly, and it only requires your will, deepest faith and keen love-activity to introduce you to a further knowledge of My omnipotence, love and wisdom.... </text:p>
      <text:p text:style-name="Standard">Amen </text:p>
      <text:p text:style-name="_30__20_Block"/>
      <text:p text:style-name="Standard"><text:span text:style-name="_31__20_Text">BD 1034</text:span> 1.8.1939<text:span text:style-name="_31__20_Text"> </text:span></text:p>
      <text:p text:style-name="Para_20_1">Immortality of the soul.... </text:p>
      <text:p text:style-name="Para_20_1">Grace grant.... </text:p>
      <text:p text:style-name="Standard">So hear the voice of the Lord and pay attention to it: You deprive yourselves of the greatest grace insofar as you doubt the immortality of the soul, because in the assumption that life has found its end with the passing away of the earthly body, you do not desire anything that lasts for eternity. </text:p>
      <text:p text:style-name="Standard">So you are in fact content with the supply of your body on earth and do not ask for any help for the life after death. And you do not consider the spirit, but only content yourselves with what is beneficial for the body. And if you <text:soft-page-break/>do not ask, help cannot be granted to you. You end the life of the body with the death of the body, but not the life of the soul. </text:p>
      <text:p text:style-name="Standard">In a form which your life on earth determines itself, will be the soul's new stay according to this physical life, you will no longer be able to do anything out of your own strength - however, exactly as on earth, you will use your senses and therefore feel joy and also suffering, and this is every soul's inevitable fate that it must take the just expiation or the just reward upon itself and cannot escape it. And it is therefore of greatest importance to reckon with the survival of the soul on earth, because without the belief in it, man does not make use of God's grace - i.e., he believes not to need Divine help and directs all thinking and doing only to the fulfillment of earthly duties, and this lets him fall behind badly if he is questioned about spiritual merit in eternity..... </text:p>
      <text:p text:style-name="Standard">Nothing depresses the soul more than unused possibilities of earthly life.... And every earthly life will remain unused for eternity, so without faith in a survival of the soul, also the concept "eternity" </text:p>
      <text:p text:style-name="Standard">is incomprehensible for man, because who cares for eternity, if he simply lacks the faith in it?.... </text:p>
      <text:p text:style-name="Standard">And thus a soul certainly enters earthly rest, but can only then bask in the peace of heaven if it was restlessly active on earth for life in the hereafter. Or else it has to try to get there by a strenuous way, which would have been much easier for it when it was still in the fleshly body. </text:p>
      <text:p text:style-name="Standard">And so I call to all doubters on earth: Think of the life after death, and do not live in the delusion that with the death of the body, everything is over.... but know that only then the real life begins </text:p>
      <text:p text:style-name="Standard">.... know that you have to live only a probationary period on earth, but that only then the real life begins and this life is completely dependent on how you have used the earthly life. For it is a terrible certainty for the soul that it has let earthly life pass by and now has to recognize its poverty of spiritual treasures when entering the hereafter. And therefore make use of life as long as you are still in full possession of your powers, and ask for grace unceasingly, because this alone makes spiritual progress possible for you and clears the way to the eternal home.... </text:p>
      <text:p text:style-name="Standard">Amen </text:p>
      <text:p text:style-name="_30__20_Block"/>
      <text:p text:style-name="_30__20_Block"/>
      <text:p text:style-name="Standard"><text:span text:style-name="_31__20_Text">BD 1035</text:span> 2.8.1939<text:span text:style-name="_31__20_Text"> </text:span></text:p>
      <text:p text:style-name="Para_20_1">Defeat the resistors - Decrease the matter.... </text:p>
      <text:p text:style-name="Standard"><text:span text:style-name="_32__20_Text"><text:s/></text:span><text:s/>In all matter, immature spiritual is hidden, and this has a powerful influence on the human being who comes into contact with this matter, and it is therefore explainable why the human being is and has to be constantly in a fight with everything that surrounds him. To become master over this immature spiritual, means to defeat the very resistance and thereby to strengthen the spiritual in itself and thus to mature it.... Nothing can be <text:soft-page-break/>conquered without a fight, and man would soon be crushed by matter and the immature spiritual if he did not resist it. </text:p>
      <text:p text:style-name="Standard">The immature spiritual, although it emerged from God, is still so far away from Him through the spiritual arrogance of the originally created spiritual beings, that it does not recognize its origin and thus resists everything that wants to reach God as their Creator and Father. And therefore such opposite striving must inevitably be in conflict with each other. However, the man who fights and is successful, contributes considerably to the fact that much power is wrested from the opponent, because the conquered spiritual increases the spiritual that is more mature in itself. </text:p>
      <text:p text:style-name="Standard">So when man has succeeded to become master over all adversities of life, when he is always only eager to call for help to overcome these spiritually perfect beings, then he has fulfilled his duty on earth and has worked unspeakably liberating in the spiritual sense, while an existence without a struggle was lived with little benefit and very much immature spiritual remains unredeemed until this fight against it is taken up. And seen in this light, everything that seems difficult to bear, will be explained to you as infinitely important and inevitable, and you will, if you want to serve God, patiently take it upon yourselves and be mindful that the Father in heaven will also give you assistance, if you only sincerely ask Him for it..... </text:p>
      <text:p text:style-name="Standard">Amen </text:p>
      <text:p text:style-name="_30__20_Block"/>
      <text:p text:style-name="Standard"><text:span text:style-name="_31__20_Text">BD 1036</text:span> 3.8.1939<text:span text:style-name="_31__20_Text"> </text:span></text:p>
      <text:p text:style-name="Para_20_1">Living and dead faith.... </text:p>
      <text:p text:style-name="Standard">You should be of living faith and not only satisfy the form..... This is what the Father demands of His children, and you will have to comply with this demand if you also want to stand in the blessing of this faith. If you are taught true faith and you accept it only outwardly - i.e., you do not connect the acceptance of faith with the deed at the same time, then this faith is dead, because it does not awaken the Spirit in you.... It is only a form, calculated for the world, but of no use for yourselves. </text:p>
      <text:p text:style-name="Standard">On the contrary, such a belief can still give rise to the erroneous view of having fully satisfied one's duty and thus of being relieved of all responsibility. But such a formal faith has caused immense damage among mankind, for thousands arm themselves with the shield of such a faith, and their souls are dead and do not derive the slightest benefit from it. Faith becomes alive only when man consciously contacts God; when the thought of the eternal Godhead makes him think and act differently than was originally the case. </text:p>
      <text:p text:style-name="Standard">Living faith must determine all thinking, something must not be recognized only as a precaution or trial, which one is then anxious to prove, but without being able to produce the proof, the conviction must be present in the heart of man that God exists.... and this conviction must again trigger the will to put the Divine will before one's own. Then, what the person believes, is put <text:soft-page-break/>into action, and this is then no dead faith, since it animates the person.... thus stimulates to activity. </text:p>
      <text:p text:style-name="Standard">Nowadays, however, only a minutely small part is able to feel the power of faith in itself, because this Word is not only an empty concept for them. Although people speak of faith because they have been taught to do so, they do not even realize what faith is in itself. Not only the affirmation of something which cannot be proved.... it is the faith rather an affirmation of everything what cannot be grasped with the senses, and a going into it and unconditional acceptance of all demands which are placed before us by exactly this faith. </text:p>
      <text:p text:style-name="Standard">If man does what the eternal Godhead demands of him, he recognizes this demand and has thus become alive - i.e., the power from God now has an invigorating effect on the one who completely confesses God. He will not fulfill what is demanded of him out of habit or for the sake of his fellow men, but solely for the sake of Him who, according to faith, is the embodiment of everything; he will affirm precisely because he believes, and thus become wide awake in the spirit.... </text:p>
      <text:p text:style-name="Standard">Amen </text:p>
      <text:p text:style-name="_30__20_Block"/>
      <text:p text:style-name="Standard"><text:span text:style-name="_31__20_Text">BD 1037</text:span> 5.8.1939<text:span text:style-name="_31__20_Text"> </text:span></text:p>
      <text:p text:style-name="Para_20_1">"No-one can serve two masters...." </text:p>
      <text:p text:style-name="Standard">He who loves life, creates death for himself, and he who willingly gives it up, will live in eternity. </text:p>
      <text:p text:style-name="Standard">Earthly life is only the preliminary stage for eternity, and if you do not want to leave earthly life, your love is still too much for earthly things, and you cannot become blessed with such love in your heart, you are not able to open your heart to the spiritual and therefore also not able to lead a spiritual life.... But spiritual life is the epitome of bliss. </text:p>
      <text:p text:style-name="Standard">If you take a container that has become completely unusable and put water into it, your efforts to keep the water in it will be in vain.... Similarly, even the slightest resistance is a hindrance if the water is to be passed through the finest opening.... And now consider a heart fully turned to earthly life.... It can hear spiritual truths again and again, but these will not be able to remain in it, but will fade away without being heard. And likewise can spiritual truth not penetrate into the human heart, if entrance to it is blocked by obstacles, which are earthly lures and worldly charms. </text:p>
      <text:p text:style-name="Standard">And again, without spiritual truths, the soul of man cannot mature, because the soul needs it as spiritual food, while all earthly fulfillment is only food for the body. </text:p>
      <text:p text:style-name="Standard">With death, however, the body becomes obsolete, so only the soul is destined for life in eternity. </text:p>
      <text:p text:style-name="Standard">This is now atrophied and almost lifeless, if man only loves earthly life and desires its fulfillment. </text:p>
      <text:p text:style-name="Standard">"Whoever gives up his body out of love for Me, will have eternal life, and not as the world gives you, so I give you...." It is these words of the Lord that <text:soft-page-break/>guide life on earth. What you should strive for, is not to be compared with the pleasures of the world. You should not serve your body and fulfill every desire, because this body perishes.... But if you sacrifice everything the body desires to the Lord and Savior.... if you put the physical life behind and think only of the life of the soul on earth, heavenly joys will be prepared for you one day, and what you sacrifice, will be repaid to you a thousand-fold.... </text:p>
      <text:p text:style-name="Standard">But if you think you can do both at the same time, if you think you can serve the world and at the same time give spiritual nourishment to the soul, the Lord calls out to you: "No-one can serve two masters...." He who turns to the earth and its lust, does not find the way upward; he who desires the world, is the servant of him who tries to pull you down, and you cannot reach the heights and serve the Lord God at the same time.... because you are then yourselves in contradiction to what you should do, both upward and downward. </text:p>
      <text:p text:style-name="Standard">Progress in the spiritual requires the renunciation of everything worldly, and if you come into the situation to be put before both and to decide, it is now your free will to choose; however, it is never possible to compromise and therefore to request the heavenly father to approve a striving for both sides.... Man must decide on his own initiative to choose the way up and to give up the world, or to accept the downfall of his soul in the desire for the world and thus to be lost for eternal life in glory. And therefore it is incomparably better to live in want in earthly life and to renounce all earthly pleasures, than to be eternally excluded from heavenly pleasure and bliss..... </text:p>
      <text:p text:style-name="Standard">Amen </text:p>
      <text:p text:style-name="_30__20_Block"/>
      <text:p text:style-name="Standard"><text:span text:style-name="_31__20_Text">BD 1038</text:span> 5.8.1939<text:span text:style-name="_31__20_Text"> </text:span></text:p>
      <text:p text:style-name="Para_20_1">Father's Words.... </text:p>
      <text:p text:style-name="Para_20_1">Praying in spirit and in truth.... </text:p>
      <text:p text:style-name="Para_20_1">Tradition.... </text:p>
      <text:p text:style-name="Para_20_1">Piety.... </text:p>
      <text:p text:style-name="Para_20_1">Faith.... </text:p>
      <text:p text:style-name="Standard">All strength from Me will come over you, My child, and I want to protect you everywhere. It is an unspeakably blissful feeling for a human child to hear My voice, but it must be so strong in itself that it does not lose contact with earth through it, as long as I leave it on earth; the hour is nevertheless no longer far away, when My Spirit will express Itself tangibly to you, and so then wait patiently for this time, and seek Me always and constantly, and My nearness will be certain to you, My love will protect you and lead you on the right way. The road to eternity must be covered bravely and courageously, for there is a goal to be reached which promises unimaginable glories, and the desire for it should be your incentive, for all happiness requires unification with Me, and to achieve this, is the only purpose of earthly life. </text:p>
      <text:p text:style-name="Standard"><text:soft-page-break/>Therefore I exhort you to faithful endurance and demand your heart.... Everything belongs to Me, but you should offer it to Me voluntarily and prove this to Me in service. Man does not live alone, many a task is set for him and the way is clearly shown to him how he can reach Me through love for his neighbor. If I desire your heart, then you are to offer this to Me in works of neighbourly love, you are to recognize My brother in the neighbour and therefore do the same for My brother, what you would like to do for Me, if I would visibly stay among you. And your love for Me will then be recognizable, and I will love you again with all intimacy and draw you to My heart, because then you have become love - i.e., become one with Me and therefore never [again] separated from Me. </text:p>
      <text:p text:style-name="Standard">You dear ones on earth are all My children, only you do not recognize yourselves, but My love does not want to leave you and uses all means so that you do not lose your happiness. My love remains the strictest secret for you if you do not open your heart to Me. But what the Father reveals to those who are truly His children, that you all do not grasp; but whoever is in Me, he hides Me Myself in his heart, and My power and glory will be revealed to him, although he still lives on earth, if he has only become pure love. Your anxiety, My child, will also make you strive, and where I Myself beckon you as a reward, you will call upon all spiritual power for support, and it will be granted to you, so that a child's longing for the Father may be satisfied.... </text:p>
      <text:p text:style-name="Standard">And you should write this deeply in your heart, so that the Father's eye and ear incline to everyone who seeks His Spirit.... Whoever wants to come to Me, I am close to him and already turn his thoughts to the right recognition.... He who silently worships the eternal Godhead, never has to fear that his prayer will go unheard.... The seeker finds Me, the one who longs for Me, will possess Me - and the one who gives himself completely to Me, will be united with Me for all eternity. For I know all your thoughts and am in most intimate union with those who do not deny Me. And if you, My child, ask yourself the question why you of all people should fulfill this task, let it be enough for you as an answer that I come to him who comes to Me.... who finds the way to Me in Spirit and in truth. </text:p>
      <text:p text:style-name="Standard">Behold, people have such a wrong concept of their Divinity that they go such wrong ways, that they look for Me in infinite distance and that also My strength and power is a quite distant concept to them.... They certainly also speak of the love of God, but they also do not understand this word in its deepest meaning, otherwise they would have to know that My love wants to grant them everything what is beneficial to them, and that what I deny them, is exactly that which cannot be beneficial to them.... and so the misery and the suffering of the earth seems unbearable to them, they would have to recognize from it that their walk on earth is such that I have to let such things happen to them, because I Myself am love.... And yet they do not know about My great love for My children.... </text:p>
      <text:p text:style-name="Standard"/>
      <text:p text:style-name="Standard"><text:soft-page-break/>And the God to Whom they pray, is nothing but a tradition inherited from the fathers.... a faith of which one does not want to drop out of reverence - but never the real, living faith, which lets the heart pray to Him intimately, i.e. in spirit and in truth. But those who do this, I am close to them, so close that they can feel My breath, hear My Word and receive My Spirit.... And only those who seek Me in such closeness, will be allowed to participate in the work of redemption already on earth.... </text:p>
      <text:p text:style-name="Standard">This task is so exceedingly great and necessary for the sake of the many erring souls, and again My call sounds to all you who want to serve Me: I need you.... I still want to bring salvation to many through you.... I want to speak to people through you, and your work in love shall make this possible. And when therefore the call goes out to you to fight for the One Who loves you, then follow this call quickly and don't let yourselves be held back; I do everything out of love for you, and I will reward you for the love which you show Me, for all eternity. </text:p>
      <text:p text:style-name="Standard">Amen </text:p>
      <text:p text:style-name="_30__20_Block"/>
      <text:p text:style-name="Standard"><text:span text:style-name="_31__20_Text">BD 1039</text:span> 6.8.1939<text:span text:style-name="_31__20_Text"> </text:span></text:p>
      <text:p text:style-name="Para_20_1">Conveying the Divine Word.... </text:p>
      <text:p text:style-name="Para_20_1">Power of the Word.... </text:p>
      <text:p text:style-name="Standard">Impart spiritual good to people and strengthen them in the struggle for life, and I will bless your initiative.... Since time immemorial I have intended this spiritual task for you and therefore increase your knowledge that the misery of the time will be remedied among the people whose souls turn longingly to Me, but the strength of their faith is not enough to overcome the obstacles that are put before them, and so they would break at these and lose faith in Me, if I would not give them the necessary strength. And this is meant for you, because their hearts are willing, and My Father's eye sees their shortcomings and needs. And through the love that dwells in them, they acquire My grace and therefore My help.... Their hearts rejoice when they feel My grace, their souls recognize Me, and all spirit comes alive when they receive My Word. </text:p>
      <text:p text:style-name="Standard">A short time still, and the circle closes more and more intimately together, [those] who fights in My name and for My name (and he will not fear earthly power, but courageously and fearlessly stand up for My Word) against those who want to deny Me. And then also the power will be revealed with which I have assigned My Word, because everyone will recognize brightly and clearly that he fights for Me, and he will not fear earthly power, but courageously and fearlessly stand up for My Word, because he cannot help but serve Me with full commitment of his life. And those who carry forward the shield of faith, are truly invincible, they fight and contend with Me, and I protect them from every danger. And so every day of your life be blessed, which leads you towards your mission, so that not one hour escapes unused and you help to increase the number of those who carry Me in their hearts and unspeakable spiritual misery on earth is controlled thereby.... </text:p>
      <text:p text:style-name="Standard"><text:soft-page-break/>Amen </text:p>
      <text:p text:style-name="_30__20_Block"/>
      <text:p text:style-name="Standard"><text:span text:style-name="_31__20_Text">BD 1040</text:span> 7.8.1939<text:span text:style-name="_31__20_Text"> </text:span></text:p>
      <text:p text:style-name="Para_20_1">Assistance through spiritual forces.... </text:p>
      <text:p text:style-name="Para_20_1">The Savior is going through all the lands.... </text:p>
      <text:p text:style-name="Standard">He who enjoys the favor of God, should be restlessly active, because the time on earth is short, but the way to the homeland is far for those who do not recognize God. And to them your help and loving care should apply, so that they come to recognize. Everything spiritual in man demands liberation and yet cannot develop properly as long as this freedom is not granted to him. And if you want to bring liberation to the spirit, you must think of the givers, who contain the Divine Spirit in abundance. </text:p>
      <text:p text:style-name="Standard">They live, although no longer earthly among you, but always and constantly around you and help you in every way. For what is life on earth....? Yet only a transition to that life where all spiritual works in highest perfection to redeem the unfinished. Remain in constant connection with them, and you will likewise be able to have a redeeming effect on earth, you will conquer what stands in your way. And you will also conquer matter, it will not be able to stand in the way of the spiritual in you, but you will always victoriously overcome it..... </text:p>
      <text:p text:style-name="Standard">The Spirit of all life dominates the spirit of darkness, for the light spreads over the earth in spite of all resistance and has an incomparable power in itself, and so this light illuminates everything which was dark before.... it shines into every corner and separates the darkness of the night from the brightness of the day.... And whoever enters the circle of this light, emerges from it irrevocably enlightened, but whoever stands apart and shades his eye, will continue to walk his way in darkness of spirit, and his earthly life will have been lived in vain. </text:p>
      <text:p text:style-name="Standard">Turn to all spiritual power, you who are willing on earth, that you are granted support for ceaseless work, because great work is still to be done in the vineyard of the Lord, and every worker is dear and worthy to the Divine Savior, if only his striving is serious and his will submissive to the Divine will. The Savior Himself goes through all countries, and He strengthens His own with His power and His love.... He makes those who carry Him in their hearts, feel Him - and He is thus constantly among them and works secret signs of His presence..... </text:p>
      <text:p text:style-name="Standard">He who looks around him recognizes the signs, and all fear shall vanish from you because of them, for why do you fear when the Lord Himself is with you?.... Trust in His help and give yourselves wholeheartedly to Him and His love, and you will experience the power of the Spirit in you, which will come over you if you only believe.... He watches over you and blesses you, and in such care you will be able to work for Him for all eternity.... </text:p>
      <text:p text:style-name="Standard">Amen </text:p>
      <text:p text:style-name="_30__20_Block"/>
      <text:p text:style-name="Standard"><text:span text:style-name="_31__20_Text">BD 1041</text:span> 8.8.1939<text:span text:style-name="_31__20_Text"> </text:span></text:p>
      <text:p text:style-name="Para_20_1"><text:soft-page-break/>Circle of the knowledgeable under control.... </text:p>
      <text:p text:style-name="Para_20_1">Activity of the mind.... </text:p>
      <text:p text:style-name="Standard">Whoever is once accepted into the circle of the knowing, will never be able to escape the blessing of these revelations, because his spirit recognized the truth out of God and now also strives towards the fullest union with Him, and everything what man now does, is the unconscious driving of his spirit, and he therefore also remains in constant connection with spiritual power in the good sense, because what man strives for, that is hidden in his deepest depths.... Man himself is not able to recognize it - the spirit, however, is unhindered in recognizing and knows about every finest impulse, about its actual task and pursues it unabatedly. </text:p>
      <text:p text:style-name="Standard">Therefore, influences from the outside may storm on the human being in a way that often seems to be obstructive, but this does not impose any restriction on the spirit in him, he is not affected by any influences from the outside, because he can free himself at any time and separate from his envelopment. The strangest phenomena are signs of this separation from the body.... The body becomes tired and apathetic, while the spirit is in tremendous activity apart from the body and this then appears in the consciousness of man as a completely apathetic state. </text:p>
      <text:p text:style-name="Standard">Whoever knows himself to be accepted in the circle of the knowing, his experience is constantly controlled by spiritual beings, and such measureless arrangements have been made in spiritual regard, that erring or straying away from the gained knowledge is no longer to be feared, since the very spirit can now only unfold itself unhindered and now also takes care itself that man remains in Divine order. </text:p>
      <text:p text:style-name="Standard">It is true that now spiritual forces which serve the opponent, will likewise want to test their power on the now knowledgeable people, and this will be noticeable by enormous resistances, which oppose an earnest striving.... There are objections and contradictions from outside, which cause doubts to arise in man - noticeable expressions of these forces, but the power of these is small in contrast to the good spiritual forces [who are] concerned about the earthly child, and it will be enlightened again and again in cases of doubt by the awakened Spirit of God. But there is a certain danger only when man stagnates.... when he tires of working on himself.... when he believes himself to be perfect.... </text:p>
      <text:p text:style-name="Standard">However, this is always a sign of a not yet complete liberation of the spirit, and therefore this danger can only threaten in the beginning of the spiritual striving and is to a certain extent due to the effort of the bad forces, which were not resisted enough by too easily listening to their evil whispers, which tried to make man arrogant, and hence the earthly child succumbed. But if man always commends himself to Divine grace and love in heartfelt prayer, he will never suffer shipwreck.... </text:p>
      <text:p text:style-name="Standard">Man should never trust too much in his own strength, but always and everywhere implore God's help, and he will have nothing to fear, and with Divine help, will reach his goal.... </text:p>
      <text:p text:style-name="Standard"><text:soft-page-break/>Amen </text:p>
      <text:p text:style-name="_30__20_Block"/>
      <text:p text:style-name="Standard"><text:span text:style-name="_31__20_Text">BD 1042</text:span> 8.8.1939<text:span text:style-name="_31__20_Text"> </text:span></text:p>
      <text:p text:style-name="Para_20_1">Spiritual leader.... </text:p>
      <text:p text:style-name="Para_20_1">Why calling for help is necessary.... </text:p>
      <text:p text:style-name="Standard">It is so incomparably comforting to be able to walk life on earth in the constant care of spiritual guides, and this thought is exceedingly reassuring for all those who lack willpower and yet do not want to act contrary to God's will. Whoever lives in constant threat, must also know constant protection around him, in order not to become fearful in spite of the threat.... And every person is in an endangered position considering that the opposing power continuously struggles for his soul and therefore has the greatest interest in bringing people down. </text:p>
      <text:p text:style-name="Standard">But if man takes his refuge in the spiritual forces, which were associated with him for protection for the earthly career, these can now carefully protect the earthly child and block the way for the bad forces to man's soul, and this means an enormous relief for the struggling soul. However, the calling of these forces is absolutely necessary, which are ready to help at any time, but are not allowed to hand out their help unsolicited according to Divine law. </text:p>
      <text:p text:style-name="Standard">For the love-power of these perfected spirit-beings is so great, that they would not let any earthly being get into trouble and danger of its own accord, but consequently there would also be no possibility for man to get into danger at all; and the dangers on the other hand must influence the earthly child to be active of its own accord and also even to call for spiritual help of its own accord, in order to thereby express free will, which must inevitably first be offered to the Father in heaven. </text:p>
      <text:p text:style-name="Standard">But if he turns to the Father in heaven of his own accord, then the spiritual friends also have every opportunity to provide him with all conceivable assistance, for the preconditions are then fulfilled which make the person on earth a partaker of the Divine bestowal of grace, which also includes the care provided by spiritual friends. In this you will always recognize the wise care of the Lord.... </text:p>
      <text:p text:style-name="Standard">Help is available to you in unlimited measure, it is offered to you in every form, and you are never defenseless in life if you need it and therefore sincerely ask for it. </text:p>
      <text:p text:style-name="Standard">Amen </text:p>
      <text:p text:style-name="_30__20_Block"/>
      <text:p text:style-name="Para_20_2">BD 1043 <text:span text:style-name="_31__20_Text"><text:s/>8.8.1939</text:span> </text:p>
      <text:p text:style-name="Para_20_1">Benefit of light from above.... </text:p>
      <text:p text:style-name="Para_20_1">Spiritual poverty.... </text:p>
      <text:p text:style-name="Para_20_1">Truth.... </text:p>
      <text:p text:style-name="Standard">It is so extremely important that you accept the teachings from above and pay attention to them, because you are instructed in all truth, and in a sense new foundation-walls are built for you, which offer you security that the <text:soft-page-break/>ground you tread cannot collapse, and therefore you also remain bearers of this truth as standing securely in the truth. It is like a bright light around you, so that you no longer need to anxiously ask yourselves where to look for the truth and how to reach it. A single moment full of light can therefore have helped you to the salvation of your soul, if you have valued this moment and have followed the ray of light, which has soon changed into a sea of light and has inflamed your heart and put it into bright flames. </text:p>
      <text:p text:style-name="Standard">Man now doubly fears darkness and therefore tries to prove himself worthy of the bright light by willingly opening his heart and accepting all truth. And God wants to show the benefit of the light from the heavens to all people, He wants every person to participate in the gift of grace that is immeasurably given to people again and again; however, He cannot transfer the fullness of light to those who want to remain in the darkness of the spirit, and only the willing opening of the heart is at the same time the cause that the light flows through the heart ever brighter and more luminous and that man is finally completely flooded with love for God and thus stands in the light and in love. </text:p>
      <text:p text:style-name="Standard">And man has the opportunity again and again to enter the circle of light of Divine radiation; he only needs to want and to entrust himself without inhibition to the Father in heaven and to present his spiritual poverty to Him, and the Lord of such a man will enlighten his spirit and spread the truth. Therefore, no man need have any doubts that the Father could withhold spiritual truths from him, if he only desires it.... Only the will is necessary, and man can draw constantly from the Source of truth.... from God Himself.... </text:p>
      <text:p text:style-name="Standard">Amen </text:p>
      <text:p text:style-name="_30__20_Block"/>
      <text:p text:style-name="Standard"><text:span text:style-name="_31__20_Text">BD 1044</text:span> 9.8.1939<text:span text:style-name="_31__20_Text"> </text:span></text:p>
      <text:p text:style-name="Para_20_1">The Saviour's protection.... </text:p>
      <text:p text:style-name="Para_20_1">Separation from the world.... </text:p>
      <text:p text:style-name="Para_20_1">Resistance.... </text:p>
      <text:p text:style-name="Standard">The power of the world is to weaken you.... but in the Savior you are strong. When He spreads His hands over you, all desire for the world falls away from you, and you only desire Divine protection and His love. And therefore you should constantly strive to entrust yourselves to His protection; you should in fact constantly ask for the Savior's blessing, and the path of life will become easy for you, and you will learn to despise the world. </text:p>
      <text:p text:style-name="Standard">And again the Lord speaks to His own: Detach yourselves with all your might from what keeps you away from Me, offer your heart to Me so that I bless it, and you will have peace within you and no longer desire the world.... and your life will only be the fulfillment of your duty on earth and joyful service to your Divine Lord and Savior. And the voice of the heart will tell you that this way of life is right and leads you closer to Me. And strive for the union with Me with all your senses, since this offers you a substitute for everything you sacrifice to Me in earthly life. </text:p>
      <text:p text:style-name="Standard"><text:soft-page-break/>And if you call upon Me to help you, My power will flow over into you, and you will overcome life with all temptations. And do not fall victim to the temptations which approach you again and again.... which are to test your strength of resistance and will and make you strong in the fight. </text:p>
      <text:p text:style-name="Standard">Only he who carries Me in his heart, will reach the height - for I stand by his side in every fight and am always and forever his protection and shield. And such resistances must fuel the desire for Me<text:span text:style-name="T10"> </text:span>so, that the earthly child will join Me ever more firmly and no longer be able to live without Me and My love.... </text:p>
      <text:p text:style-name="Standard">Amen </text:p>
      <text:p text:style-name="_30__20_Block"/>
      <text:p text:style-name="Standard"><text:span text:style-name="_31__20_Text">BD 1045</text:span> 9.8.1939<text:span text:style-name="_31__20_Text"> </text:span></text:p>
      <text:p text:style-name="Para_20_1">Battle against matter in the beyond.... </text:p>
      <text:p text:style-name="Para_20_1">Help from above.... </text:p>
      <text:p text:style-name="Standard">To be able to enter the kingdom of peace, belongs to those souls who have cultivated a pure-spiritual interaction in earthly life and have therefore fulfilled all preconditions for a life of bliss on earth. Everyone that dedicates oneself to the spiritual, has never to fear an agonizing state in the hereafter, because one has consciously separated oneself from the earthly world.... and therefore does not have to fear to be again in close connection with matter, as this is however the case with completely imperfectly departed souls or souls [who are] still too much attached to the earthly. </text:p>
      <text:p text:style-name="Standard">These have not yet become completely free from matter, and since their love still applies to matter, they will also have to pass the same struggles and tests in the life on the other side, in order to attain final liberation from it. </text:p>
      <text:p text:style-name="Standard">All matter is indeed only present in the imagination of such a soul, however the struggle is just to overcome it, and the soul suffers therefore as on earth through the greed to possess everything what was desirable to it on earth and does not release the senses of the soul again, until it has fought down all desire in itself and has therefore become free - i.e., has overcome matter. This state in the hereafter is hardly enviable. The soul is continuously tormented by the urge for goods - it is, as on earth, unfree as soon as a desire arises in it; it also believes to have full right of disposal over everything material and is thus incredibly domineering and selfish as long as it does not stand in the knowledge. And again, this cognition cannot be imparted to the soul unless it willingly lends a hand itself, i.e., that it shakes off from itself everything that bound it on earth and is eager to give in return. </text:p>
      <text:p text:style-name="Standard">The only possibility of complete liberation is again only the prayer of a person remembering the soul in love or the love of the souls coming to meet it from above. These try to make the soul understand how little value the collection of earthly goods has for the soul in the hereafter.... If this is presented to it in such a detailed way, many a soul is still able to detach itself from the torment-ing cover, because the so longingly desired earthly <text:soft-page-break/>goods.... which, however, do not exist in truth at all.... wrap themselves around the soul like fetters and weigh it down and burden it indescribably, and they do not feel the beneficence of the help, which is granted to them by higher spirit beings, until they willingly renounce all goods of earth. </text:p>
      <text:p text:style-name="Standard">There are still innumerable souls languishing in the bonds of matter.... Innumerable beings must bitterly atone for wasting their hearts on earthly trinkets, on worldly goods, and only when they realize that everything that seems attractive to them, is only present in their imagination - only when they feel that in the hereafter true happiness can only be attained by sacrificing or giving up all earthly desires or earthly possessions, the soul finds the right connection of things and gradually approaches the right realization. Then, however, it advances quickly; but before it has reached the right knowledge, its state is pitiable and it is extremely grateful for every help which is brought to it by loving people or higher spirit-beings, and therefore man should always remember these souls in prayer.... </text:p>
      <text:p text:style-name="Standard">Amen </text:p>
      <text:p text:style-name="_30__20_Block"/>
      <text:p text:style-name="Standard"><text:span text:style-name="_31__20_Text">BD 1046</text:span> 10.8.1939<text:span text:style-name="_31__20_Text"> </text:span></text:p>
      <text:p text:style-name="Para_20_1">Believing Secular Researchers.... </text:p>
      <text:p text:style-name="Para_20_1">Providences of God.... </text:p>
      <text:p text:style-name="Standard">There are things between heaven and earth regarding which the worldly wisdom is considerably mistaken. Not only in the structure of the whole work of creation, the teachings of the worldly wise ones deviate from the truth, but also in the individual, they are interspersed with many an error and consequently only one standing in the spiritual knowledge, can correct these wrong views.... However, he does not find entrance to those, because the spiritual results are not provable with proofs and therefore do not appear credible to them. Now, however, testing the spiritual teachers is the most certain guarantee of truthfulness for the earthly child who is being taught, and he can therefore fully indulge himself in the belief that he is in the fullest truth as long as there remains a serious, spiritual exchange between earth and the hereafter. </text:p>
      <text:p text:style-name="Standard">A child who wants to serve God of his own accord is also under God's protection, and therefore the worldly wise - although in great number - are far behind in their knowledge, if one compares this with the spiritual knowledge of such an earthly child, which - as a receptacle of Divine wisdom - truly holds such in great extent. The world still remains hostile, and just those who want to stand in the knowledge, are the strictest and most bitter opponents of everything that stands in spiritual connection, since most of them lack deep faith in a Divinity that expresses Himself in the form of such transmissions from the spiritual kingdom to earth. </text:p>
      <text:p text:style-name="Standard">Whoever deals with such problems in <text:span text:style-name="_31__20_Text">faith</text:span>, spiritual results will not seem so unacceptable to him, and it would therefore be much easier to convince the world, if a believing circle of worldly researchers would like to stand up for it and fight against the erroneous teachings of the unbelievers. </text:p>
      <text:p text:style-name="Standard"><text:soft-page-break/>And therefore the attention of the otherworldly teachers is especially directed to get such believers into the circle of the truly knowing ones, and in this connection, some providence explains itself, because the Father in heaven leads His children according to His will, and as long as no resistance is opposed to Him, every event in life is of greatest value for the spiritual development of the individual as well as for the spiritual transformation of all mankind..... </text:p>
      <text:p text:style-name="Standard">Amen </text:p>
      <text:p text:style-name="_30__20_Block"/>
      <text:p text:style-name="Standard"><text:span text:style-name="_31__20_Text">BD 1048 </text:span><text:s/>11.8.1939<text:span text:style-name="_31__20_Text"> </text:span></text:p>
      <text:p text:style-name="Para_20_1">Agony of naked souls.... </text:p>
      <text:p text:style-name="Para_20_1">Celebrations on earth.... </text:p>
      <text:p text:style-name="Standard">At the hour of death, the soul is in extreme distress when it realizes the idleness of its life, and this hour is then a terrible struggle for it. It passes through the gate of eternity poor and abandoned, in a pitiful state, because it remembers its failed life and cannot absolve itself of guilt. And in this distress, it is often painful what presents itself to the spiritual eye of such souls, if they are unusually honored and celebrated on earth and yet these celebrations can be brought into no connection whatsoever with the exceedingly miserable existence in the hereafter. All pomp on earth is an unspeakable pain for this soul, since it was to a certain extent the cause for its worldly striving and thus for its present situation. </text:p>
      <text:p text:style-name="Standard">And now this soul goes along in nakedness and extreme poverty, and all festivities on earth which take place for its sake, cannot give it the slightest relief.... They only fill the soul with anger, and the self-reproaches are so horrible, that it wanders about in an agonizing state. Only a thought sent after it in love is able to bring it relief, and so the soul only has to hope for relief when it leaves people behind on earth who were connected with it in true love. Even the smallest work of love which it once did on earth, is a blessing for it, now it is in all nakedness, and if a person on earth lovingly remembers him, it gives him strength, and he seeks a way in its abandonment, which can bring relief from the dreadful situation. But the emptier the earthly life was in works of love, the more difficult it will be to find the way to the light.... </text:p>
      <text:p text:style-name="Standard"/>
      <text:p text:style-name="Standard">Amen </text:p>
      <text:p text:style-name="_30__20_Block"/>
      <text:p text:style-name="Standard"><text:span text:style-name="_31__20_Text">BD 1049</text:span> 11.8.1939<text:span text:style-name="_31__20_Text"> </text:span></text:p>
      <text:p text:style-name="Para_20_1">Activity in the afterlife.... </text:p>
      <text:p text:style-name="Para_20_1">Ray of light.... </text:p>
      <text:p text:style-name="Standard">This is especially put to your heart that only the soul can enter into the light-spheres, which consciously turned to the eternal Divinity in earthly life. For a stay in the light requires a state which again can only be reached with the help of God and therefore must be sought through faith in Him. </text:p>
      <text:p text:style-name="Standard"><text:soft-page-break/>But a person without faith is also not able to acquire strength to reach that state of maturity, because a dark state of the soul makes a stay in the light impossible. Such a soul can only stay in the environment which is adapted to its immature state, although it also suffers unspeakably from the darkness. </text:p>
      <text:p text:style-name="Standard">Through the grace of God, through prayer or loving remembrance of people and help of the higher spirit-beings, the soul nevertheless comes at times into the proximity of a ray of light to excite its will and to awaken the desire to come into brighter surroundings. And every ray of light has some cause, and it is always based on spiritual love-work, therefore it must have a beneficial effect on the souls of darkness. Incorrigible - i.e. completely unwilling souls - flee from such a ray, but the souls, which feel their darkness oppressively, are infinitely grateful for such a grant and strive to remain in constant connection with the beings who want to help them, although they have not yet recognized their power. The most manifold instructions now reach the souls, and they are always instructed to lend a helping hand wherever a soul is in dire need.... </text:p>
      <text:p text:style-name="Standard">Through this, a kind of community soon arises among them, all want to serve each other and ease each other's lot, and this striving begins the ascent. As soon as a soul has recognized how unspeakably the souls suffer who have not lived according to God's will on earth, it is also ready to help and eagerly tries to make up for what has been neglected by the beings whose lot is likewise self-inflicted darkness. But the struggle is unspeakably difficult, where no prayer on earth provides relief. What they miss on earth in works of love, they now miss so painfully, and therefore the admonition goes to you people again and again: Help them through your prayer in the struggle for light.... give them strength through your love to strive for light, and turn your compassion to them, so that also a ray of light shines for them and shows them the way upwards. </text:p>
      <text:p text:style-name="Standard">Amen </text:p>
      <text:p text:style-name="_30__20_Block"/>
      <text:p text:style-name="Standard"><text:span text:style-name="_31__20_Text">BD 1050</text:span> 12.8.1939<text:span text:style-name="_31__20_Text"> </text:span></text:p>
      <text:p text:style-name="Para_20_1">The eternal Godhead.... </text:p>
      <text:p text:style-name="Standard">Recognize the Divinity.... as He expresses Himself in every work of creation, as the star-covered sky and all life on earth testifies of Him.... There is nothing in the universe which would not let recognize His strength and power, and nature is like a great riddle, which is to be solved just only with the acknowledgment of this strength. The strangest phenomena of earthly existence also reveal the highest perfection of the eternal Godhead, His unsurpassable wisdom and His all-embracing love. The deeper a person stands in spiritual knowledge, the more meaningful every experience around him becomes. He recognizes that every event is only an inserted piece of the mosaic, which must not be missing, if the work of art of Divine Love is not to remain an unfinished patchwork. </text:p>
      <text:p text:style-name="Standard"><text:soft-page-break/>The eternal Godhead is the most light-full Being in highest perfection.... unsurpassable spiritual power unites in Him, and He is the union of all what came out of it, likewise reached the highest degree of perfection and now became one again with its Maker. And so the Godhead again holds innumerable most mature beings in Himself, and is incomparable in His power- and strength-development. Whoever looks at nature with all attention, will recognize that an unimaginable power must be at work, which let arise the work of creation in such perfection, and constantly secures its existence.... </text:p>
      <text:p text:style-name="Standard">Amen </text:p>
      <text:p text:style-name="_30__20_Block"/>
      <text:p text:style-name="Standard"><text:span text:style-name="_31__20_Text">BD 1051</text:span> 12.8.1939<text:span text:style-name="_31__20_Text"> </text:span></text:p>
      <text:p text:style-name="Para_20_1">The eternal Divinity.... </text:p>
      <text:p text:style-name="Standard">Suns and celestial bodies in endless number circle in the universe, and the Creator shows them their course, and innumerable beings are assigned to these celestial bodies, and the omnipotence and wisdom of God keeps everything created in wise order, and His will maintains everything existing. </text:p>
      <text:p text:style-name="Standard">And the development of all living in this creation is a process decided from eternity, and all events must take the course predetermined by the eternal Divinity, because in His wisdom, God recognized the most useful way for the being to mature from the beginning up to the complete merging with the elementary power. There is no entity, which even approximates the enormous size of the Divine consciousness of power and strength, because everything which has come out of God as the Creator of all things, loses itself in the infinity and is an isolated living creating being, until it has entered into union with the Creator and Producer again. </text:p>
      <text:p text:style-name="Standard">It is a miniature of the eternal Godhead.... likewise powerful and mighty by the union with all spiritual power in and around itself. For this is of Divine origin, it is Spirit from God, it is indivisible Divine power and is therefore the link from God to His created beings, and whoever has therefore become a bearer of Divine power by utilizing this spiritual power, approaches the eternal Divinity Himself more and more, His power and strength become greater and greater, and finally the originally created being unites with its Creator and only then recognizes how overwhelming and unimaginable the eternal Deity works everywhere and at any time in the infinitely wide world-space.... </text:p>
      <text:p text:style-name="Standard">Amen </text:p>
      <text:p text:style-name="_30__20_Block"/>
      <text:p text:style-name="Standard"><text:span text:style-name="_31__20_Text">BD 1052 </text:span><text:s/>12.8.1939<text:span text:style-name="_31__20_Text"> </text:span></text:p>
      <text:p text:style-name="Para_20_1">Fullest dedication.... </text:p>
      <text:p text:style-name="Para_20_1">Audible voice.... </text:p>
      <text:p text:style-name="Standard">In full devotion, you announce your will to serve Me, and I am then able to give you what is to make you exceedingly happy.... My blessing and therefore the power of My love. I know about all your thoughts, and so I also know how longingly you expect My Word in you, and this moves Me to <text:soft-page-break/>give you what your heart longs for. Therefore listen inwardly and go to rest, because I enter your heart when the time has come and you devotedly trust Me.... For I am with you and will never leave you forever.... </text:p>
      <text:p text:style-name="Standard">Amen </text:p>
      <text:p text:style-name="_30__20_Block"/>
      <text:p text:style-name="Standard"><text:span text:style-name="_31__20_Text">BD 1053</text:span> 13.8.1939<text:span text:style-name="_31__20_Text"> </text:span></text:p>
      <text:p text:style-name="Para_20_1">God of love.... </text:p>
      <text:p text:style-name="Para_20_1">Not God of vengeance and wrath ... </text:p>
      <text:p text:style-name="Standard">Do not presume to speak the name of the Lord without having Him in your heart and to frighten the people to whom you want to preach the gospel with His omnipotence and wrath. Mankind can only be persuaded to accept the gospel and to stand in the right faith by the way of the love of the heart, because only a God of love can give these commandments where <text:span text:style-name="_31__20_Text">love</text:span> precedes all thinking and acting.... and only a God of love can turn to people with mercy and protect them from the danger of falling into the abyss.... and only a God of love took the work of redemption upon Himself.... only a God of love let the work of creation come into being in order to help all beings out of Him and to lead them one day into the kingdom full of power and glory. </text:p>
      <text:p text:style-name="Standard">And if you refer thus to God, then you must do this with the greatest love in your heart, you must likewise lean towards your fellow man in deepest love and preach to them about God's love and mercy.... You must never ascribe the weaknesses and faults of mankind to the highest Being, you must not make use of such means to make people's minds submissive and thereby present them with a false image, because this only confuses the concept of the eternal Godhead. </text:p>
      <text:p text:style-name="Standard">And if you are now to stand up for the Word of the Lord, you must only always let love prevail, accept your neighbor in gentleness and peaceableness, teach him lovingly, do him good and thus let the power of love have an effect on the fellow human being, and this will touch his heart, it will awaken reciprocal love and will therefore ignite the Divine in man.... And only in this way does man approach the eternal Godhead.... Who is pure love in Himself. </text:p>
      <text:p text:style-name="Standard">But if you present God as a punishing judge, as a God of vengeance and wrath, then only fear can move people to fulfill their duties, and their actions are devoid of love..... Learn to understand that only love can redeem you.... Give to your fellow men with full hearts and hands, do good to them constantly, bless them if they curse you, and make the world of hate turn to love.... Then you live in the will of God, and the kingdom of God has come down to you. </text:p>
      <text:p text:style-name="Standard">And those who preach the gospel are to make an effort to be peaceable and gentle of heart, for from them the light is to go out, which no shadow is to dim, and so they are not to make a specta-cle before the world and be angry and quick-tempered.... For this weakens the will to love of the fellow human being; man wants to be educated and moved to love in all love, and <text:soft-page-break/>therefore you should practice gentleness and patience, you should always and constantly keep in mind the Lord's heavenly patience on earth, and you should be mindful of the fact that the love and patience of the heavenly Father still applies to His creatures today and only <text:span text:style-name="_31__20_Text">love</text:span> lets all suffering come over people, so that they may find their way back to Him.... And so you should always only preach about infinite love and be active in love yourselves.... and you will bring souls to the Lord God in great numbers.... </text:p>
      <text:p text:style-name="Standard">Amen </text:p>
      <text:p text:style-name="_30__20_Block"/>
      <text:p text:style-name="Standard"><text:span text:style-name="_31__20_Text">BD 1054</text:span> 13.8.1939<text:span text:style-name="_31__20_Text"> </text:span></text:p>
      <text:p text:style-name="Para_20_1">Making known the Divine will.... </text:p>
      <text:p text:style-name="Para_20_1">Direct and indirect voice.... </text:p>
      <text:p text:style-name="Standard">The heavenly Father demands readiness from His servants on earth, and the readiness is to expressed by constant listening to the announcements of His will. You receive His Word, and therefore the guideline for your thinking and acting is given to you. Now to arrange your life according to this Word, means to be active according to the Divine will. However, where the Divine will is disregarded, man stands in contradiction to the Divine order, violates it and increases the distance from the Father instead of decreasing it. Every earthly child knows by itself what is right and what is wrong, and must, in order to reach the Father, do what is right and abhor what is wrong..... </text:p>
      <text:p text:style-name="Standard">If now man seriously deals with the problem of his earthly task, if he generally justifies his existence on earth with a certain purpose, his train of thought will be directed towards the demands which were made on him, as creature of his Creator by the eternal Divinity. And these demands are clearly and distinctly contained in the Word of God, and therefore this may only be taken up by the will of man with the heart and therefore be complied with, and man has completely fulfilled his duty on earth.... he has used earthly life to reduce his distance from the Father, and therefore lived in the will of God.... </text:p>
      <text:p text:style-name="Standard">And so the first and most important thing that man has to do, is to listen to the voice of God.... It is offered to him in many ways.... he can hear it directly, if he only listens to himself and believes that God makes His will known to those who ask Him for it.... But he can also receive them indirectly if he listens to what God says to him through the mouth of man, considers these words and does not close his mind to them. If he is serious about his earthly task, he will clearly and distinctly feel in his heart that God Himself admonishes and inspires him to do right, and he will recognize the Divine will.... and therefore he will serve the Lord and fulfill His commandments. And as soon as he has recognized his relationship to God, he also lives in the Divine order, because his spirit is willing, and the Father in heaven gives him the necessary strength, so that he may reach the heights </text:p>
      <text:p text:style-name="Standard">.... </text:p>
      <text:p text:style-name="Standard">Amen </text:p>
      <text:p text:style-name="_30__20_Block"/>
      <text:p text:style-name="Standard"><text:soft-page-break/><text:span text:style-name="_31__20_Text">BD 1055</text:span> 13.8.1939<text:span text:style-name="_31__20_Text"> </text:span></text:p>
      <text:p text:style-name="Para_20_1">Prediction of a great event.... </text:p>
      <text:p text:style-name="Standard">Blessed be your beginning. For the sake of mankind, a tremendously busy activity of all that can have a redeeming effect, unfolds. And so again an event is in sight which will excite all minds or have a paralyzing effect on the creative spirit. And the resistance of many people will fail because of this great experience.... Many a soul will find its way back to the Father, Whom it recognizes as the Originator of all earthly events. And for this reason let the Lord His strength and power appear. He Who knows all hearts, also knows which souls can still turn to Him and gives them His signs in such a way that countless people lose their life on earth, but also many gain life - the life that lasts for eternity. </text:p>
      <text:p text:style-name="Standard">And this time now coming over the earth, is rightly to be called a time of struggle, because many a man will also be in a struggle with himself.... On the one hand he will not want to let go of his views, but on the other hand he will recognize a power and a will and will not want to and will not be able to resist this will. And man must fight this battle.... He must freely give up his own thinking, he must give up preconceived opinions, he must try to become master of the thoughts of rejection arising in him and must finally fully commit himself to what he feels in his heart as truth, and thus only follow the voice within himself, which will already lead him on the right path, and when this victory is won, people who were destined for a physical end, have not died in vain.... </text:p>
      <text:p text:style-name="Standard">And this is so imminent that even the knower will be surprised, and therefore pay attention: Where the Lord appears, giving and instructing, there is the border of the event.... Who walks in the Spirit of the Lord will remain untouched, but it will hit the earth within the kingdom which counts the days and boasts of its power. Again a turning point in time has come, and again the world looks at this land, and the spark that testifies to the Divinity, begins to fall on the land.... </text:p>
      <text:p text:style-name="Standard">The spark that ignites the fire - and that will not be extinguished, because the attention of the world turns to that event, which is far greater than all the world's quarrels and disputes. It no longer pays attention to the things that human will has conjured up, but only to the instructions from above, and a door that previously did not allow a view through, is lifted off its hinges. And only now man recognizes the greatness and omnipotence of Him Who directs and guides all life on earth.... and blessed is he, to whom this admonition does not come too late.... </text:p>
      <text:p text:style-name="Standard">Amen </text:p>
      <text:p text:style-name="_30__20_Block"/>
      <text:p text:style-name="Standard"><text:span text:style-name="_31__20_Text">BD 1056</text:span> 14.8.1939<text:span text:style-name="_31__20_Text"> </text:span></text:p>
      <text:p text:style-name="Para_20_1">Areas of all attempts directed against the work.... </text:p>
      <text:p text:style-name="Standard"><text:span text:style-name="_32__20_Text"><text:s/></text:span><text:s/>Take note of this that all beings on the other side approach you helpfully when you give them the opportunity for it through your call for them. And therefore the power is immeasurably great, which is possible for you to <text:soft-page-break/>receive, and this is to take away every doubt from you in seemingly dangerous times. See, what offers itself to heaven for the service, participates as it were actively in the great work of redemption, which is nevertheless the epitome of the activity of the world beyond, and stands therefore also in the center of the power-radiation of God, and now the one who is active on earth, can make extensive use of this power and apply it everywhere where he is resisted wherever this is valid for spiritual work, especially for the redeeming activity on earth. </text:p>
      <text:p text:style-name="Standard"/>
      <text:p text:style-name="Standard">Therefore the earthly child is entitled to put a stop to all destructive measures by his will, by his power in him, which is an influx of the Divine power.... It can also, in cases of serious danger to the work, command the opponent under threat of punishment from above, in the name of the Lord, to refrain from his intention, and may be assured of God's fullest support and the world beyond.... For the work on the erring souls has become so urgently necessary, that the Lord gives extraordinary strength to all who contend for Him. And no danger shall frighten you away from the utmost work.... No threats shall be a reason to keep or to slacken in this fight, which is meant for the erring ones. </text:p>
      <text:p text:style-name="Standard">Who has gained the firmness of faith that he always and at any time unites himself in spirit with all power coming from God.... when he is able through faith to no longer consider himself as single, but as it were knowing himself in most intimate union with all spiritual out of God, then his power on earth is great, and he does not need to fear any regulations or interventions of the world.... </text:p>
      <text:p text:style-name="Standard">Heaven blesses those who serve Him, and thus spiritual power will protect man on all paths for the sake of the souls who are to be led out of spiritual darkness to the light.... </text:p>
      <text:p text:style-name="Standard">Amen </text:p>
      <text:p text:style-name="_30__20_Block"/>
      <text:p text:style-name="Standard"><text:span text:style-name="_31__20_Text">BD 1057</text:span> 15.8.1939<text:span text:style-name="_31__20_Text"> </text:span></text:p>
      <text:p text:style-name="Para_20_1">Reason for receiving.... </text:p>
      <text:p text:style-name="Para_20_1">(rejecting sister?) </text:p>
      <text:p text:style-name="Standard">Beware, the adversary is lurking everywhere to bring you down.... Therefore, pray without ceasing that the Lord may protect you in all danger. "Become like children" - says the Lord, and He blesses those who, childlike, entrust themselves to Him.... - "and keep away everything that may shake the childlike faith." Behold, as the Lord teaches you, you are also His true children, and you may receive the gifts that the Lord Himself offers you with gratitude and joy. </text:p>
      <text:p text:style-name="Standard">But you must have gone through a certain school before, which made you inwardly mature for the reception of such teachings. Your way was certainly more difficult - however, this brought about that you have found Him, and so He could now offer you the bread from the heavens.... And now a great earthly task has been given to you on the one hand, but on the other hand <text:soft-page-break/>you are offered a refreshment which gives you extraordinary strength to fulfill the task. Grasp and understand it: The Lord gave you an office and also makes you strong for this office. </text:p>
      <text:p text:style-name="Standard">And what you now receive is so powerful, that it will sure be difficult for many an earthly child to comprehend it.... For the spirit of those who believe to stand alone in the light, is still unawakened.... and their mind is not yet receptive to wisdom of this kind, but heartfelt devotion to the Savior will also bring them the right knowledge at the right time. The Lord knows His children, and He knows how to give what is right for each child. But if you meet with resistance, then only seek clarification from Him, Who will truly advise you right.... He will not let anyone walk who approaches Him for advice the wrong way and help.... </text:p>
      <text:p text:style-name="Standard">Amen </text:p>
      <text:p text:style-name="_30__20_Block"/>
      <text:p text:style-name="Standard"><text:span text:style-name="_31__20_Text">BD 1058</text:span> 15 &amp; 16.8.1939<text:span text:style-name="_31__20_Text"> </text:span></text:p>
      <text:p text:style-name="Para_20_1">The essence of matter.... </text:p>
      <text:p text:style-name="Standard">Matter seems to be without essence to the human being and everything not visibly containing life in itself. And he does not consider how serious exactly the stay in matter is for all spiritual.... how exactly matter is the gathering place of all immature spirits and which is the eternal Creator's intended important purpose for matter.... And therefore matter itself must have originated from the will of God.... the will of God consequently became form as something what must last, it cannot sink arbitrarily again into nothingness, but it must remain.... and is therefore imperishable, however in itself changeable. And everything what is imperishable must be spirit, out of the Spirit of God.... And this spiritual out of God is enclosed with a cover visible for you humans, therefore what is visible to you as matter is hidden - i.e. enclosed spiritual - whose cover is however exposed to a constant change, for the purpose of the union of the spiritual and therefore constant increase. This clear explanation gives you information about the disputed question whether and to what extent the matter is insubstantial, and it explains sufficiently the importance of everything what appears visibly in creation. </text:p>
      <text:p text:style-name="Standard">What exists is all spirit out of God, but to the people on earth, everything spiritual again remains invisible - however, it must be made recognizable to the human eye and must be therefore purely externally visible. </text:p>
      <text:p text:style-name="Standard">And the term "matter" can therefore not be made understandable differently than that innumerable spiritual entities took stay in visible covers created by God for a purpose.... And it is now the task of these entities to break through the cover, thus to become free from any cover.... i.e., to overcome matter.... Nothing in creation is without purpose, and nothing visible remains unchanged, also the spiritual always changes - however, not visible to the human eye, and this lets man (16.8.1939) come to the assumption that matter holds nothing existing, nothing living in itself. </text:p>
      <text:p text:style-name="Standard"><text:soft-page-break/>Man cannot follow the development of matter in his short time on earth, because often an unbelievably long time belongs to it, before an old form has dissolved and has changed to a new form. </text:p>
      <text:p text:style-name="Standard">And therefore everything that needs a long time to change, appears to man as completely dead, as insubstantial - because where man can observe a constant transformation, there he already admits a certain life in himself, and where a life is established, there one also rather recognizes the spiritual power, which is just the epitome of "life". </text:p>
      <text:p text:style-name="Standard">The more man now gives room to this thought in himself, that everything created is as it were God's breath, but that God's breath can never ever be something dead, without essence, but always and constantly stimulating power to life, which stimulates everything to activity, but never remains in inactivity, then he never considers the solid form visible to him as inanimate mass, and the connection of all works of creation becomes clear to him, because all these works of creation are carriers of innumerable entities, which strive towards a unification in themselves - and for this, need both a long time and an outer form.... </text:p>
      <text:p text:style-name="Standard">Amen </text:p>
      <text:p text:style-name="_30__20_Block"/>
      <text:p text:style-name="Standard"><text:span text:style-name="_31__20_Text">BD 1059</text:span> 17.8.1939<text:span text:style-name="_31__20_Text"> </text:span></text:p>
      <text:p text:style-name="Para_20_1">Suicide?.... </text:p>
      <text:p text:style-name="Standard">Paralyzing for the soul is the consciousness to have brought about the night of death and to have deprived itself of the time of grace, which is, after all, the embodiment on earth. Life on earth with all its heaviness is not nearly as painful as this dark night of death, and for the time being, there is no way out of it, until it becomes aware of the consequences of its actions and recognizes that it acted irresponsibly when it gave up its earthly life. </text:p>
      <text:p text:style-name="Standard">The heaviest sorrow, offered up to the Lord, will seem more bearable to man, but he who does not remember the Lord in distress, cannot be comforted and gives power over to the evil forces around him, himself. And these take advantage of man's lack of will and urge him to do a deed which he bitterly regrets afterwards. And it is of such great importance that the perpetual struggle of earthly life is overcome. It is so extremely important to give thanks for every day of earthly life, which always brings new adversities to man, and to recognize it as necessary for the salvation of man's soul, but unspeakably disadvantageous for the soul, if it arbitrarily shortens life on earth and man now loses all graces and means, because it did not find the strength to resist.... </text:p>
      <text:p text:style-name="_30__20_Block"/>
      <text:p text:style-name="Standard"/>
      <text:p text:style-name="Standard"><text:span text:style-name="_31__20_Text">BD 1060</text:span> 17.8.1939<text:span text:style-name="_31__20_Text"> </text:span></text:p>
      <text:p text:style-name="Para_20_1">Lie and truth.... </text:p>
      <text:p text:style-name="Para_20_1">An illusory world.... </text:p>
      <text:p text:style-name="Standard">Far away from the right way goes the man, whose soul is anxious about earthly suffering.... What is life and everything you find desirable in it.... and <text:soft-page-break/>what a useless beginning it is to fight for earthly recognition. Your view will widen if you look inward, but what you seek in the distance, will cloud your mind.... Accept the world only as an opportunity to reach the heights, and seek in eternity to find the right substitute for what you lack on earth. Let yourselves be led by the Divine Creator and give Him your burden to bear; He will willingly take it on His shoulders if you love and pray.... And order yourselves to His plan from eternity. </text:p>
      <text:p text:style-name="Standard">The bridge to eternity is God.... Love and Goodness Himself.... and who wants to enter the bridge, must give love and be able to ask intimately.... and then there are no barriers for blocking his way to the eternal Divinity.... You must learn to overcome the fear of the body before mortality, you must not pay attention to the misery of the earth and only live the eternal destiny.... And so it is the will of the Lord that the shortcomings of mankind become visible, so that the spirit of mankind is recognizable to all who look around with open eyes. And in the condemnation of their weaknesses there is still the possibility of salvation of the souls by showing them their reflection and they detest the product of wrong striving ... </text:p>
      <text:p text:style-name="Standard">In this illusory world, truth cannot develop, and the slightest untruth influences the mind of man, because the spirit in him abhors untruth, and again it is noteworthy that the world is based on lies and shuns truth, while the spirit finds pleasure in truth alone and thus separates itself from the world and everything earthly transient. And there is therefore only one way to walk.... the world must be despised, it must be declared war on in every way, it must be regarded only as a means to an end, it must be endured but not loved, it must be sacrificed at any time and exchanged for eternity.... </text:p>
      <text:p text:style-name="Standard">It contains good and evil in itself, because those forces go out from it, which turn to the truth, but still far more, which act against the truth, and both directions will stand in opposition to each other and nevertheless will be active for each other, because the truth brings the fullest knowledge to light, and likewise the lie will assert its place.... because only where vice is, also virtue can unfold, since without the possibility to vice, no virtue can be practiced. And therefore, untruth will un-doubtedly dominate the world until the spiritual state of mankind has been raised and only the truth is desired for the sake of truth.... </text:p>
      <text:p text:style-name="Standard">Amen </text:p>
      <text:p text:style-name="_30__20_Block"/>
      <text:p text:style-name="Standard"><text:span text:style-name="_31__20_Text">BD 1061</text:span> 18.8.1939<text:span text:style-name="_31__20_Text"> </text:span></text:p>
      <text:p text:style-name="Para_20_1">Collecting intellectual property.... </text:p>
      <text:p text:style-name="Para_20_1">Building.... </text:p>
      <text:p text:style-name="Para_20_1">Foundation walls.... </text:p>
      <text:p text:style-name="Standard">You should always be sure that the Father in heaven hears your plea if it is for the salvation of your soul. But you must always make an effort to avoid sin and to comply with God's will, and then Divine help is certain for you, because the Lord promises His blessing to those who strive for Him. </text:p>
      <text:p text:style-name="Standard"><text:soft-page-break/>The more intimately your heart turns to the Divine Savior, the more abundantly the Lord will give to you, and if you live your earthly life in constant contact with Him, Divine grace will flow to you without measure, for the Father in heaven wants to give you everything your heart desires.... How much more, if your longing is for Him alone.... The Father's love embraces you all and is always ready to give. But whoever does not pay attention to Him, will not participate in this love, and his life on earth will bring little advantage to his soul. </text:p>
      <text:p text:style-name="Standard">But it is a notable success when man, aware of his strength from God, can entrust himself to the Father at any time, ask Him and receive an answer..... In this way he gathers good upon good for his soul, he gathers what will last for all eternity, he lets a building arise, incomparably valuable and happy, he in fact builds his spiritual home, and puts stone upon stone together, because the Divine Master-builder Himself instructs him and makes sure that the foundation walls are firm and inde-structible and that man does not run the risk of sinking into groundless soil.... And so strive above all for the innermost bond with God, so that you may become worthy of His Fatherly care and never remain without help.... For the Father loves His children, and He stands by them in every need.... </text:p>
      <text:p text:style-name="Standard">Amen </text:p>
      <text:p text:style-name="_30__20_Block"/>
      <text:p text:style-name="Standard"><text:span text:style-name="_31__20_Text">BD 1062</text:span> 19.8.1939<text:span text:style-name="_31__20_Text"> </text:span></text:p>
      <text:p text:style-name="Para_20_1">The happiness of the Lord's dwelling in the heart.... </text:p>
      <text:p text:style-name="Standard">Whoever sacrifices everything on earth to Me, I look upon him favorably, for since his heart is free from all earthly desire, I can now inhabit it.... and with Me, indescribable happiness moves into the heart.... which, however, is completely different from earthly happiness.... Those who have received Me into their heart, henceforth desire nothing else but My presence, and since they thus love Me dearly, this desire will be fulfilled.... I let Myself be found by My child. I only want his love.... I want the child to seek Me and long for Me, and then I am always ready to give Myself.... </text:p>
      <text:p text:style-name="Standard">I grant highest happiness to the earthly child who find Me; I take it to My heart and feed and water the child with My love. </text:p>
      <text:p text:style-name="Standard">But I can never grant highest happiness to him who still carries other wishes in his heart. For every desire applying to earthly joy, makes My stay in such a heart impossible, because the world and I are two poles, which are opposed to each other; the world offers certainly - earthly seen - innumerable comforts, but it can never insert into the goods it hands out, the feeling of the intimate connection with Me.... it would be so unthinkable, because two so opposite concepts could never agree. </text:p>
      <text:p text:style-name="Standard">He who loves the world and its splendor and pomp, cannot tangibly feel the happiness that the presence of the Lord triggers. And vice versa, man will detest everything earthly, if he is given the grace of God-connectedness for it. I embrace such a child with such intimate love, that it is no longer felt by <text:soft-page-break/>the body, but by the spirit - and the latter suddenly recognizes its origin and forcibly joins the Father from eternity.... </text:p>
      <text:p text:style-name="Standard">He has looked into the light and therefore from that time on, no longer fears the darkness - and once the spirit has recognized itself and has felt the loving approach in the eternal Divinity and therefore has taken a look into heavenly delights, then all earthly desire is killed - because what the world offers, appears stale and empty to the earthly child, and the child always and only seeks unification with the Savior.... For I promise My own unspeakable bliss already on earth, if they carry Me in their hearts.... and no longer pay attention to worldly pleasures.... </text:p>
      <text:p text:style-name="Standard">Amen </text:p>
      <text:p text:style-name="_30__20_Block"/>
      <text:p text:style-name="Standard"><text:span text:style-name="_31__20_Text">BD 1063 </text:span><text:s/>20.8.1939<text:span text:style-name="_31__20_Text"> </text:span></text:p>
      <text:p text:style-name="Para_20_1">Outpouring of the Holy Spirit.... </text:p>
      <text:p text:style-name="Standard"><text:span text:style-name="_32__20_Text"><text:s/></text:span><text:s/>The Lord wants to give you information about an exceedingly important teaching, which was sub-mitted to you people up to now very obscured and therefore difficult to accept, however, it is too serious to be completely disregarded. This applies both in earthly and in spiritual relationship, because the predetermined course of the earthly existence, makes a certain degree of maturity of the soul possible, this however depends on the respective attitude of humans to exactly this teaching. </text:p>
      <text:p text:style-name="Standard">Behold, the outpouring of the Holy Spirit is still something completely incomprehensible to humans, and because they have not yet understood the meaning of the words, they also do not attach any importance to them and therefore simply reject them, which is tremendously disadvantageous for the earthly child. For not only does he himself pass away in extreme poverty of spirit, he also has no understanding for gifts of the Spirit imparted to other people, and this is the cause that mankind does not recognize any visible expressions of Divine power. </text:p>
      <text:p text:style-name="Standard">Let a person try to imagine how excruciating the condition would be for him, if he did not succeed to hold on to a thought, if only always a thought appeared like a flash and disappear immediately again from the consciousness.... and it will be already understandable then that this thought-material is something one cannot reject arbitrarily. And again it must be pointed out that nevertheless no power is sent indiscriminately into the universe, but is led after God's wise counsel there where, by the will of man, this is suitable as an energy-carrier, to accept such power. </text:p>
      <text:p text:style-name="Standard">And this power from God is His Spirit.... which pours out on people if they are only willing to serve as a vessel, and therefore the outpouring of the Holy Spirit cannot be understood differently than that God imparts Himself - i.e. His power, His Spirit - unmeasured to those who <text:span text:style-name="_31__20_Text">wants</text:span> to receive.... Whoever desires the holiest thing from God, His Spirit flowing from Him, asks for it, proves himself worthy of it and is thus ready to receive the holiest thing - the power from God - is poured out on him.... And so this Divine Spirit orders all thinking and feeling in man, the Spirit of God guides <text:soft-page-break/>the earthly child into the holy truth, into deepest knowledge.... And the Spirit of God announces itself through the mouth of man.... </text:p>
      <text:p text:style-name="Standard">The spirit in a willing earthly child is ready for every instruction.... the Spirit out of God, which can now express Himself through a man, wants to announce everything to the people and give them what is beneficial for the salvation of their souls.... and this Spirit out of God must of course also be able to accomplish things by virtue of His perfection, which are impossible for man alone. </text:p>
      <text:p text:style-name="Standard">So when the Spirit of God pours over a man, there is no more talk about natural speech, thinking and acting; the Divine Spirit directs the thought-activity, it directs the will to Word and deed, and He works out of Himself the most obvious signs of His Divinity.... </text:p>
      <text:p text:style-name="Standard">And if you now consider that all of you who walk on earth, are equally entitled to request the Spirit out of God and that He would pour over everyone, if you make an effort to be receptive, then you will understand how tremendously important the understanding for this process is and how little you use this grace, which is due to all of you.... How poorly you remain in spirit, because you do not pay attention to the Source of inestimable spiritual wealth and only let your thought-activity become active to the very smallest extent and also still put yourselves on the defensive, where you are given the proof that only the desire to receive must be practiced, if a loving earthly child wants to be given an infinitely rich gift through the outpouring of the Holy Spirit..... </text:p>
      <text:p text:style-name="Standard">Amen </text:p>
      <text:p text:style-name="_30__20_Block"/>
      <text:p text:style-name="Standard"><text:span text:style-name="_31__20_Text">BD 1064</text:span> 20.8.1939<text:span text:style-name="_31__20_Text"> </text:span></text:p>
      <text:p text:style-name="Para_20_1">Sin against the Holy Spirit.... </text:p>
      <text:p text:style-name="Standard">At times the Divine Spirit reveals Himself to you, and this is literally the outpouring of the Holy Spirit.... However, anyone who knowingly resists this, who refuses to receive the most holy Word and wants to break off all spiritual relationships and thus closes his heart against any spiritual current, sins against the Holy Spirit, since he recognized Him.... The Spirit from God wants to make Himself known to all people for the salvation of their souls, and a Divine gift is to be received with a grateful heart and a joyful mind.... </text:p>
      <text:p text:style-name="Standard">However, he who rejects something so wonderfully given, cannot be accepted again for ever, because he sins against the eternal Divinity by resisting His work. Man rejects a grace which value you can not fathom, but Divine Love recognized the plight of mankind on the one hand, and on the other hand, He saw the infinite blessing that can arise from it, if mankind makes it their busi-ness to use the offer of Divine Love and to desire enlightenment through the outpouring of the Holy Spirit. For the Spirit of God comes to everyone who makes himself worthy of it and wants to have a redeeming effect on earth. </text:p>
      <text:p text:style-name="Standard"><text:soft-page-break/>God gives always and at any time.... He gives unlimitedly, and His wisdom is imparted to those who lovingly entrust themselves to Him, present their spiritual poverty to Him and desire His grace. And therefore no man may ask in vain if his prayer is only for spiritual nourishment and the earthly child wants to be truly informed about God and the true purpose of earthly life. The heavenly Father does not withhold the truth from any of His children, if this is seriously desired. And therefore the Spirit of God will float down and introduce the earthly child into all knowledge, and now it must also be taken note of with full faith, so that mankind will deal with it more thoroughly and then can be instructed accordingly by those who therefore stand in knowledge and gratefully receive the expressions of the Divine Spirit.... </text:p>
      <text:p text:style-name="Standard">Amen </text:p>
      <text:p text:style-name="_30__20_Block"/>
      <text:p text:style-name="Standard"><text:span text:style-name="_31__20_Text">BD 1065</text:span> 21.8.1939<text:span text:style-name="_31__20_Text"> </text:span></text:p>
      <text:p text:style-name="Para_20_1">Negative attitude.... </text:p>
      <text:p text:style-name="Para_20_1">Wilderness.... </text:p>
      <text:p text:style-name="Para_20_1">Seed.... </text:p>
      <text:p text:style-name="Standard">A negative attitude towards the work of the Divine Spirit corresponds completely to a barren area, a desert. The soil cannot provide nourishment for any plant, and therefore nothing can arise unless diligent workers dare to make the soil fruitful, which requires unspeakable patience and perseverance and, last but not least, the blessing from above. It is the same with people to whom the gospel is preached incessantly, but with whom it falls on stony ground.... because everything that Divine Love lets such people receive, is left unnoticed and cannot reach the soul, until the workers of the Lord find them and prepare with greatest effort, patience and love, the ground for the reception of the seed, which shall bear a thousand-fold fruit.... </text:p>
      <text:p text:style-name="Standard">Human thinking resembles a barren desert, which is only turned to the earthly life, but is averse to everything spiritual. And the sun, whose rays are life-awakening, can shine incessantly, but it will never succeed in bringing forth a plant from the stony rubble.... just as the highest spiritual knowledge of a man would not be sufficient to want to transfer it to a rejecting, unprepared human being, who accepts the Divine Words apathetically, but never considers deep in the heart.... that there is the field, which is to receive the sowing.... . </text:p>
      <text:p text:style-name="Standard">And therefore it is hard work, and nevertheless it must be tackled.... all workers who stand in the service of the Lord, must engage themselves that the fallow ground is made fruitful - and with unspeakable patience, the love of the Creator for His creatures must presented to them, until they put their own hands to it and make an effort to take care of the further spreading of the Divine seed. </text:p>
      <text:p text:style-name="Standard"><text:soft-page-break/>And it will sprout very delicately and will overgrow all hitherto lifeless and dead rock, and the effort, love and patience of the workers will be blessed, because new life will arise from the former desert of ignorance. </text:p>
      <text:p text:style-name="Standard">And the Lord will bless the workers who, for His sake, undertook the unspeakably great work and thereby led so many souls to knowledge and who - although their work seemed almost hopeless - </text:p>
      <text:p text:style-name="Standard">did not tire and cultivated barren, infertile land.... i.e. imparted true knowledge to ignorant, God-rejecting people and thus contributed to those people no longer remaining dead and lifeless in spirit </text:p>
      <text:p text:style-name="Standard">.... </text:p>
      <text:p text:style-name="Standard">Amen </text:p>
      <text:p text:style-name="_30__20_Block"/>
      <text:p text:style-name="Standard"/>
      <text:p text:style-name="Standard"><text:span text:style-name="_31__20_Text">BD 1067 </text:span><text:s/>23.8.1939<text:span text:style-name="_31__20_Text"> </text:span></text:p>
      <text:p text:style-name="Para_20_1">Entry into the afterlife.... </text:p>
      <text:p text:style-name="Para_20_1">Influence of the light-beings.... </text:p>
      <text:p text:style-name="Standard">It is God's will that the gate to eternity should not frighten anyone.... But man's will all too often takes a different path and turns the entrance into the hereafter into an hour of deepest fear and abandonment, instead of an hour of blissful joy. And the goodness of God has shown him the right way countless times in his life on earth. But because the will of man may not be touched, the Father in heaven always restricts Himself only to indications of all kinds, but not that man is forced go a way that leads safely to the goal. And so man is able to shape the hour of separation from the body-shell to joy or to suffering according to his own will, and he will not ever be hindered in his will. </text:p>
      <text:p text:style-name="Standard">What trouble and effort it costs on the part of the light-beings who look after every human being, to lead the earthly child constantly on the right way.... if it does not consciously pursue its high aim.... which is to be seen from the fact that these beings constantly surround the earth and constantly let their spiritual power flow to the earthly beings. If people would willingly surrender to every impulse of the heart, it would be easy for the beings looking after them, to form people to highest perfection; but how seldom does an earthly child live in the clear realization that he should only live on earth for his perfection, and how seldom does it result in a complete integration into the Divine will.... </text:p>
      <text:p text:style-name="Standard">People would much rather lie down in the fight with the thoughts that want to impose themselves on them, which would like to influence the human being in that direction..... What they should do to live pleasing to God, mostly does not appeal to them; they do not think of the end of their body and the therefore imperfect state of their soul, but only of the body and its well-being, and it is therefore incredibly difficult for the light-beings to exert any influence on such earthly children, and therefore the help which can be offered to them is very limited, although it is available to them without measure.... </text:p>
      <text:p text:style-name="Standard"><text:soft-page-break/>But man believes that he does not need such help, because he thinks himself strong enough to build his life, and he does not really think about the actual purpose of life. Behold, this is mankind's great mistake - that it trusts its own strength too much.... and is therefore proud and arrogant.... </text:p>
      <text:p text:style-name="Standard">The right faith must be manifested through humble existence. The less man trusts in himself, the more he desires help.... And help from the light-beings is truly the right thing to hope for.... </text:p>
      <text:p text:style-name="Standard">The earthly child has to struggle beyond belief, and its strength would prematurely slacken, if spiritual help would not be available at any time..... And this spiritual help also warns against too quick judgment, if it seems as if the Lord chooses for His work on earth, spiritually educated people - i.e., well-instructed by perfect beings. This view could strengthen people in their opinion that the <text:span text:style-name="_31__20_Text">will of God</text:span> assigns this or that office to the human being and that it is therefore irrelevant how far the human being's spiritual state of maturity is.... </text:p>
      <text:p text:style-name="Standard">Oh no, every human being must struggle with all his strength.... once for the knowledge.... and this struggle is particularly difficult and therefore to be emphasized.... and then for the submission of his will and unresisting submission to the Divine will. Only the one who sacrifices his will to the Lord, is chosen for an office that is of special importance.... But the struggle of every human being should lead to the fact that the human being abandons himself to his spiritual helpers and thus lets them lead him on the right way, which leads through the gate to eternity - i.e. to heavenly bliss with fullest certainty.... and you will not need to shrink back from the hour of death, but it will only mean a release from the physical shell for you.... </text:p>
      <text:p text:style-name="Standard">Amen </text:p>
      <text:p text:style-name="Standard"/>
      <text:p text:style-name="Standard"/>
      <text:p text:style-name="Standard"><text:span text:style-name="_31__20_Text">BD 1068</text:span> 24.8.1939<text:span text:style-name="_31__20_Text"> </text:span></text:p>
      <text:p text:style-name="Para_20_1">Arrogance.... Knowledge.... Faith.... </text:p>
      <text:p text:style-name="Standard">An insurmountable obstacle to spiritual maturity is the arrogant opinion of a person that he stands in knowledge and therefore ha<text:span text:style-name="T6">s</text:span> no more need for instruction, because this person erects such a wall and sets, as it were, barriers to his spirit, which cannot be removed until the thinking of such a person is completely transformed and he, small and humbly, recognizes his previous wrong thinking. A cup cannot hold clear, pure water as long as it contains any other liquid.</text:p>
      <text:p text:style-name="Standard">And so the human intellect is occupied with knowledge of every kind and believing that one is able to solve also spiritual questions with such knowledge, one will hardly deal with spiritual things. </text:p>
      <text:p text:style-name="Standard">And it is therefore very difficult to win a fully earthly occupied person to solve spiritual questions, because to him, every minute seems to be precious for earthly purposes, and therefore he resists thinking, which is useless in his opinion. He only sees the world and tries to get behind unsolved <text:soft-page-break/>questions intellectually, and his results are always inviolable, provided he can prove them purely intellectually. </text:p>
      <text:p text:style-name="P2">He rejects spiritual research, and so the work and power of God is to be made understandable to him last of all. And likewise his spirit will not be able to get in touch with the primordial Divine Spirit.... For it remains unawakened in spite of the greatest worldly knowledge, and thus a man who has the greatest successes to show before the world, is small and poor in spiritual knowledge.... Soberly judging, he sees only all outer life, he sees only the shell, but not the core.... He sees what is around him, but not its purpose and meaning. He has no visible proof of spiritual assertions, and therefore he puts himself in arrogant defense to everything <text:span text:style-name="T7">that </text:span>spiritual research brings about. And it is therefore extremely regrettable that spiritual truths find no entrance where man actually wants to be highly developed, and that only because he has eliminated faith from his life.... </text:p>
      <text:p text:style-name="Standard">How enormously far a man could bring it in his knowledge, if he would bring the spiritual gift given to him by God - his intellectual thinking - in connection with the deepest faith.... All areas would be opened to him and all knowledge would be imparted, if he could truly believe that God can enlighten his spirit and introduce him to all truth. But spiritual arrogance sets a boundary between worldly and spiritual knowledge.... Spiritual arrogance sets up an insurmountable barrier, it is an obstacle that cannot be overcome in any other way than by recognizing one's own inadequacy and consequently by the deepest inner humility.... Only then can the right path.... the path to truth.... be taken.... </text:p>
      <text:p text:style-name="Standard">Amen </text:p>
      <text:p text:style-name="_30__20_Block"/>
      <text:p text:style-name="Standard"><text:span text:style-name="_31__20_Text">BD 1069</text:span> 24.8.1939<text:span text:style-name="_31__20_Text"> </text:span></text:p>
      <text:p text:style-name="Para_20_1">Influx of spiritual power.... </text:p>
      <text:p text:style-name="Para_20_1">Maturity.... </text:p>
      <text:p text:style-name="Standard">Hear the Divine voice: The access to all spiritual opens for you people from that hour when you cultivate love in you and therefore already work spiritually. For love, which is truly unselfish, is in itself spiritual activity, and so it also increases in itself through every new deed of love, and therefore the man who is active in love, will reach spiritual maturity, because everything spiritually mature connects itself with a loving earthly child and therefore also increases spiritual power. If the influx of spiritual power expresses itself during earthly existence, then such earthly existence is truly not lived in vain, because it already brought about union with the spiritual, and therefore the state of maturity must be secured, where union with the spiritual happens uninterruptedly. </text:p>
      <text:p text:style-name="Standard">If you people at all times seek to unite with the good, then naturally man must also be willing to do what he recognizes as good.... He cannot strive for something he does not deem valuable to possess, and he will therefore only desire what is really his innermost need.... And if he now loves unselfishly, he is inevitably drawn to God.... He is drawn to all spiritual <text:soft-page-break/>power, the starting point of which is again the eternal Godhead.... And he desires everything Divine from the bottom of his heart and hence in fact desires spiritual power. He wants to increase in himself the desire for God, love for God and all good power, because this helps him to approach the eternal Godhead, and thus his request and supplication is at all times turned toward God.... </text:p>
      <text:p text:style-name="Standard">And the desire of the earthly child grows the more intimately it devotes itself to God, because it is seized by spiritual power. It perpetually overflows into the heart of the earthly child, which is therefore lovingly active, and it can therefore never be abandoned by good spiritual power, since it connects itself continuously with this through every spiritual thought, through every spiritual conversation and through the very contact with God through intimate prayer. Prayer in itself conveys an indescribable influx of spiritual power, because when a person prays, he opens his heart for every grant of grace from above.... he begs God for power and is therefore also the recipient of this power, since he is willing to accept help from God. And so the Spirit increases continuously, and this results in spiritual maturity, because the human being who constantly desires the Spirit from God, must also mature in the same measure, because he uses Divine grace, which makes his way on earth an easy one..... </text:p>
      <text:p text:style-name="Standard">Amen </text:p>
      <text:p text:style-name="_30__20_Block"/>
      <text:p text:style-name="Standard"><text:span text:style-name="_31__20_Text">BD 1070</text:span> 25.8.1939<text:span text:style-name="_31__20_Text"> </text:span></text:p>
      <text:p text:style-name="Para_20_1">Purpose of the Announcements.... </text:p>
      <text:p text:style-name="Para_20_1">Teachers in the afterlife.... </text:p>
      <text:p text:style-name="Standard">Realize the Lord's goodness and love, and through them, receive: The Lord's missions primarily aim at a perfect education of the receiver. Therefore, the receiving earthly child must be continuously instructed in all areas in order to be able to pass on what has been commanded to people and to be able to preach the gospel to them. Not only a single person should become learned through these announcements, but the knowledge should be spread and serve an upward development of man. </text:p>
      <text:p text:style-name="Standard">And therefore all forces in the afterlife active in teaching, must cooperate. The teaching forces are at work in a certain order and the announcements are directed according to each earthly child's respective will to receive.... The spiritual instruction given, is decided by desire of the child. And therefore an increased love for God and a deepened faith will be rewarded accordingly by announcements, which make the earthly child happy by their depth and wisdom. And if the child strives for the best possible spiritual progress, it will also increase its ability to receive spiritual gifts, and it will not be able to do enough in spiritual work and will always only want to receive.... and this will will bring about ever higher results. </text:p>
      <text:p text:style-name="Standard">The willing concession of a receptive soul is particularly desired by the teachers on the other side, because it facilitates their teaching-activity immensely, since there are fewer obstacles to the mental transmission.... <text:soft-page-break/>Now every announcement has to fulfill the purpose of teaching, as well as to also impart spiritual power, because every gift offered from above is spiritual power in itself, and the earthly child will feel this through an increased will for spiritual work. And therefore also the drive to work for the Lord and to become an industrious worker in his vineyard, becomes greater and greater - and this is of such great importance, because only now the earthly child also uses the received teachings by willingly passing them on and therefore serves according to the Divine will. </text:p>
      <text:p text:style-name="Standard">The activity of the teaching beings in the hereafter is so versatile. They must take into account the disposition of the earthly child and exercise the greatest patience if the result of their effort is to be satisfactory and the work of redemption on earth, successful. But if the will of man is good, his power is also great enough, because it is given to him again and again, as long as he continues to desire.... And only weakness of will, weakness of faith and slackening of love-activity reduce the measure of spiritual gifts.... But as long as the earthly child asks for strength and grace, he will also not slacken in his striving and therefore be allowed to draw wisdom upon wisdom, because the teachers in the beyond are only always ready to give in their love-activity and only need the will of <text:span text:style-name="T9">m</text:span>an for this. </text:p>
      <text:p text:style-name="P5">The light-beings communicate themselves to people to such an extent that their gifts are truly enough to be knowledgeable in the shortest time, but it must be constantly observed that the spiritual task of the receiver does not remain unnoticed.... He who receives much, should also give much - and only the willingness to distribute the gifts he receives, enables the earthly child to receive them again and again. It can thus draw from the Source of Divine wisdom as long as it also conveys the drink to others who are thirsty, and thus the Father will also always and constantly quench the thirst, because the earthly child desires spiritual gifts not for itself, but also for the fellow human beings.... and thus expresses the will to likewise be active on earth in teaching.... Amen</text:p>
      <text:p text:style-name="P5"><text:span text:style-name="_31__20_Text"/></text:p>
      <text:p text:style-name="P5"><text:span text:style-name="_31__20_Text">BD 1071</text:span> 26.8.1939<text:span text:style-name="_31__20_Text"> </text:span></text:p>
      <text:p text:style-name="Para_20_1">Nature's law.... </text:p>
      <text:p text:style-name="Para_20_1">Will become form.... </text:p>
      <text:p text:style-name="Standard">Investigate in the spirit, and you will recognize that all life in nature develops according to laws. </text:p>
      <text:p text:style-name="Standard">And if you now desire an explanation, you must ask the Originator of this lawfulness, and you will be enlightened. In nature, the rule and work of the eternal Godhead is most clearly recognizable, because everything repeats itself in a certain order, in always the same timespan, in always the same order, in form and kind according to the Divine will. And therefore all development in nature is an eternally repeating process, which is subject again to a certain rhythm; and on the part of man, an apparent change of this order can be brought about, but no interference with the laws of the Divine Creator can ever happen without any harmful effect. </text:p>
      <text:p text:style-name="Standard"><text:soft-page-break/>If the creative Spirit of God visibly expresses Himself in everything that surrounds man and he is not able to stop the work of God or to work against it, there can be no doubt that a will controls everything and that man is powerless against this will. He must realize that he too is subject to the same laws, that he too must be the product of this directing will of the Lawgiver. </text:p>
      <text:p text:style-name="Standard">And it follows from it that all natural coming into being would again be unthinkable if the Divine Creator would like to withdraw His will from it, because everything what exists and comes into being, is only the will of God which has become form. Everything arbitrary and irregular would certainly give rise to doubts, but the tiniest work of creation testifies to unsurpassable wisdom and omnipotence, and whoever attentively observes only the smallest work of creation, can never close his mind to the realization that an exceedingly wise Creator must be at work, Who creates and rules in the most exact order and most perfect planning.... </text:p>
      <text:p text:style-name="Standard">Amen </text:p>
      <text:p text:style-name="_30__20_Block"/>
      <text:p text:style-name="Standard"><text:span text:style-name="_31__20_Text">BD 1072</text:span> 26.8.1939<text:span text:style-name="_31__20_Text"> </text:span></text:p>
      <text:p text:style-name="Para_20_1">Question - Answer.... </text:p>
      <text:p text:style-name="Para_20_1">Thought-activity spiritual activity.... </text:p>
      <text:p text:style-name="Standard"><text:span text:style-name="_32__20_Text"><text:s/></text:span><text:s/>Sometimes man desires enlightenment in things which stir his thinking, and he does not pay attention to the thoughts flowing in to him, which seem to appear of their own accord and just want to be seized. Now man would receive the clear answer to all questions, he would be informed truthfully, one might say, about everything that seems desirable to him to know, of course always under the condition that he believes and desires to stand in the truth. If man would like to pay more attention to all his thoughts, it would soon strike him that always some question is followed by an answer in the form of a thought, which man, however, rejects as given by himself, but which appears again as a thought from time to time - thus, again and again forces itself into the consciousness.... </text:p>
      <text:p text:style-name="Standard"/>
      <text:p text:style-name="Standard">All such thoughts which touch on problems, which often occupy man, are whispers of the beings on the other side, which cannot announce themselves differently to man than exactly in the form of thought-transmission. These beings have the same need as the people living on earth to communicate with each other, and therefore all spiritual beings can express themselves mentally. If now the will of man is present to receive such expressions, a regulated spiritual exchange can take place. </text:p>
      <text:p text:style-name="Standard">Now also the beings can express themselves whose knowledge is not sufficient and who therefore also instruct the people wrongly. But man's own desire for the truth sets the limits.... Who desires the truth for the sake of the truth, needs to fear no transmissions of such immature spirit-beings. </text:p>
      <text:p text:style-name="Standard">For the desire for truth only attracts the beings standing in fullest truth, which are exceedingly willing and strive to guide man on earth into all <text:soft-page-break/>truth. And therefore the lying spirits only have influence on such people who are more concerned about everything else than about the pure truth. </text:p>
      <text:p text:style-name="Standard">Man should ask himself: What is the thought.... how does it originate, and what is the occasion for such an infinitely different formulation of the thought?.... And this must become the answer for him that the thought is spiritual power.... and that therefore spiritual power is mediated. And indeed the mediator must possess this spiritual power in abundance, in order to be able to give it to the receiver.... So the possessor must have an advantage over the desirer. And therefore every question is a desire and every answer is a fulfillment.... </text:p>
      <text:p text:style-name="Standard">The spiritual power is nothing tangible, but only spiritually perceptible, and therefore the thought is something what certainly every person can take up and yet cannot see or feel. And it must now be understandable to man that the origin of the thought can only be spiritual beings, which want to give what they possess in fullness and also can do this, and only on the part of man, a certain willingness to receive must be there, which is founded in faith. For only the believing man recognizes and affirms the work of the spiritual beings in such a way and finds the right explanation for the thought-transmission and generally for all thought-activity. </text:p>
      <text:p text:style-name="Standard">Amen </text:p>
      <text:p text:style-name="_30__20_Block"/>
      <text:p text:style-name="Standard"><text:span text:style-name="_31__20_Text">BD 1073</text:span> 27.8.1939<text:span text:style-name="_31__20_Text"> </text:span></text:p>
      <text:p text:style-name="Para_20_1">Rejecting Divine Grace.... </text:p>
      <text:p text:style-name="Para_20_1">Easy life-path.... </text:p>
      <text:p text:style-name="Standard">Let it be a warning to you that you must not presume to reject the grace of God with impunity, for you will remain weak in spirit, you will walk blindly, and that alone is a judgment for your soul, which you have brought on yourselves.... And understand it rightly: You deprive yourselves of unspeakable glories.... To stand in the grace of God is a relief for man on earth, which he himself does not even recognize to the full extent - but one day, he will be aware of it when he looks back on his life.... when he recognizes how unspeakably he had to struggle and half the strength was needed for this using of the means of grace that were at his disposal.... and he rejected them out of arrogance.... This will create a state of repentance for him, which is truly a terrible punishment for him.... </text:p>
      <text:p text:style-name="Standard">How often does the opportunity present itself to man that he only needs to grasp the grace that comes to him, but his will consciously rejects it, and only because he himself feels strong enough and he believes to need no help from above. What is man as long as he lives on earth....? But only a creature struggling for perfection.... The eternal Creator is truly not so unreasonable to demand more from His creatures than they can easily fulfill. However, man himself complicates his struggle by his own will. As soon as God gives man a task, He also has the relief ready for him, because it is only His infinite love, which wants to offer His creature incomparable glorious things for eternity. </text:p>
      <text:p text:style-name="P5"><text:soft-page-break/>And so also the demands which He makes of man, must be founded in His love.... therefore He also promises them at the same time all help to be able to do justice to the demands.... And it only requires childlike humility to accept these aids which are so lovingly offered from the Father's hand, in order to thereby effortlessly cover the way up. The sun of Divine Love shines uninterruptedly for you humans, it wants to illuminate your path of life and warm you with its rays, and if you willingly surrender to its beneficial effect, you must also mature in your soul, and then you will have made use of Divine grace and made the earthly path easier for you through your will.... Amen </text:p>
      <text:p text:style-name="P5"><text:span text:style-name="_31__20_Text"/></text:p>
      <text:p text:style-name="P5"><text:span text:style-name="_31__20_Text">BD 1074 </text:span><text:s/>28.8.1939<text:span text:style-name="_31__20_Text"> </text:span></text:p>
      <text:p text:style-name="Para_20_1">Coming suffering.... </text:p>
      <text:p text:style-name="Para_20_1">Purpose.... </text:p>
      <text:p text:style-name="Para_20_1">Help.... </text:p>
      <text:p text:style-name="Standard">Whatever may threaten you, never forget that the Father in heaven is always ready to help you, if you only desire His help. Your faith will have to prove itself in the coming time, you will see hardship and misery, terror and danger all around you, and yet it is only up to your faith that you will overcome all suffering or be led through it unaffected. Because all suffering only comes upon you, so that you learn to believe if you have lost it, and you therefore have to go the way which alone can lead you back to faith. </text:p>
      <text:p text:style-name="Standard">Whoever knows the Lord God, does not have to fear earthly suffering to such an extent that it depresses him. Present all your worries to Him and leave it to His will to free you from them, and you will look forward to everything that is to come with noticeable relief. All this is inevitable for mankind, it is necessary for its salvation.... And many a soul is in the greatest danger if it is not offered help in this way. Only a frightened mind looks around searching where help could come from, because the earthly carelessness is only an apparent state of rest, which, however, entails far more dreadful consequences.... it means a far more agonizing state in the hereafter than the most difficult time on earth. </text:p>
      <text:p text:style-name="Standard">And if the love of God wants to keep this suffering away from you, it must now intervene in such a way and send you visitations which are to awaken you.... It truly does not strike you more than is necessary, so that you may find the right way and seek God, the Lord of heaven and earth.... And if the suffering seems unbearable to you, then know that you are still far from the right way.... </text:p>
      <text:p text:style-name="Standard">know that you do not stand in the right faith, but still seek the worldly too much and think too little of your earthly purpose. </text:p>
      <text:p text:style-name="Standard">And pay attention how clear as daylight the Divine transmissions from above are commanded to you, how they announce the will of the heavenly Father and how you can avert all suffering from you by fulfilling the Divine commandments.... pay attention to His Word and live according to it, and you can be sure that the Father spares you from all suffering, because if His <text:soft-page-break/>children have truly found Him, the purpose of all tests is fulfilled, and He will take all suffering and all sorrow from you. And therefore, bear with patience what the Lord imposes on you, and seek to do justice to the Divine will, so that the time of trials may not be of long duration.... </text:p>
      <text:p text:style-name="Standard">Amen </text:p>
      <text:p text:style-name="_30__20_Block"/>
      <text:p text:style-name="Standard"><text:span text:style-name="_31__20_Text">BD 1075</text:span> 29.8.1939<text:span text:style-name="_31__20_Text"> </text:span></text:p>
      <text:p text:style-name="Para_20_1">Divine indwelling in the Heart.... </text:p>
      <text:p text:style-name="Para_20_1">Tools.... </text:p>
      <text:p text:style-name="Standard">It will be a solemn moment for a God-serving earthly child when the Divinity approaches him in an undeniable way, when he now recognizes most clearly that he is granted a grace which is so exceedingly blissful, that a second person would not be able to imagine what bliss he is missing. The deepest peace enters the heart, which now serves the Lord and Savior as a dwelling place, and this is so blissful that earthly events, no matter how sorrowful they may be, no longer exert any influence and therefore the state of the earthly child can no longer be called earthly, but is already a sojourn in higher regions. </text:p>
      <text:p text:style-name="Standard">And therefore this grace is not granted very often to a man on earth, it easily makes him incapable of every earthly activity, and the Lord only makes happy who have already come considerably close to the state of maturity through constant looking and listening inwardly, so that they no longer have to fear death on earth and therefore cannot suffer any damage when they no longer comply with the earthly activity. Man should struggle and strive for light, and he should patiently endure all the hardships that life brings him and look up to the Father in grateful love.... </text:p>
      <text:p text:style-name="Standard">And from now on, the Father will look after this child with His care and allow him a small insight into heavenly joys as a crowning already on earth. And it only needs the most intimate devotion, because the more intimately it connects itself with the Divine Savior, the more comprehensible it will become to man that the Savior also connects Himself with him and indeed indissolubly.... For he who has once entered into the bond with the Divine Spirit, is inseparably united with Him and need fear neither relapse nor weakening of spiritual striving. </text:p>
      <text:p text:style-name="Standard">In special cases, it is the Divine will that the earthly child receives insight into the extraordinary work of the eternal Divinity to be able to truly proclaim the nearness of the Father and to be able to bear witness to the truthfulness of His words, and so God's instruments will be considered in a completely wonderful way and will be extremely happy. And their hearts will glow with love and devotedly place themselves at the sole disposal of the heavenly Father. And their power will be great, because they will draw it constantly from the extraordinary grace of being intimately connected with the Lord and Savior.... </text:p>
      <text:p text:style-name="Standard">Amen </text:p>
      <text:p text:style-name="_30__20_Block"/>
      <text:p text:style-name="Standard"><text:soft-page-break/><text:span text:style-name="_31__20_Text">BD 1076</text:span> 30.8.1939<text:span text:style-name="_31__20_Text"> </text:span></text:p>
      <text:p text:style-name="Para_20_1">Paternal inheritance.... </text:p>
      <text:p text:style-name="Para_20_1">The kingdom of God.... </text:p>
      <text:p text:style-name="Para_20_1">Childhood of God.... </text:p>
      <text:p text:style-name="Standard">Do not forget that you are God's creatures and that as that, you have the right to take up the Paternal inheritance, which is the eternal kingdom that the Father has prepared for you. But if you want to claim the rights of a child for yourselves, you must also identify yourselves as His children and thus testify that you are perfect, just as your Father in heaven is perfect. But an unborn child will not be considered by the Father in the same way, because he does not confess to belong to God, but he has handed himself over to another power.... he has consciously become the successor of him who brought deceit and fraud, falsehood and deceitfulness into the world. And so its inheritance will one day be its eternal darkness and ruin.... </text:p>
      <text:p text:style-name="Standard">But whoever proves himself worthy of the sonship to God, his lot will one day be glorious, for the heavenly Father promises eternal bliss.... He will send them home to the Father's house and grant them unimagined delights without limit; He will let them participate in His work and activity.... </text:p>
      <text:p text:style-name="Standard">And these glories are prepared for all His creatures, and He has compassion if one of His children forgets about this bliss, so that he shall lose it forever. And therefore He tries to wrest every soul from the adversary, but this soul does not recognize the infinite love of the Father.... and it forgets the childship of God..... Yet everything begotten through His love, follows the same path.... the same goal is before the being's eyes, the same strength is at its disposal, and the Divine will guides every creature and shows it the right path. </text:p>
      <text:p text:style-name="P2">But where the will of man is stronger regarding resisting the Divine, there the earthly being no longer feels the Father's love, and the separation becomes more and more pronounced.... The God of love sees the love of the earthly child growing cold, and thus the being distances itself from God instead of coming closer to Him. It closes its eyes and ears to the whisperings of the beings want-ing to help it, and thus the childship of God looks very poor with such a being; all glories of the world beyond can be presented to it, it does not respect them and most definitely rejects a survival of the soul after death. For it does not recognize its origin, it does not recognize itself as a creature of God and will therefore never ever consciously strive for the childship of God, unless an extraordinary proof of Divine activity makes it recognize its error. </text:p>
      <text:p text:style-name="Standard">And for the sake of this, the Lord shakes the earth - for the sake of this, His mighty call resounds through all the world. And He wants to break the power of the adversary anew, by giving people a weapon in their hands by which the adversary is to be put to flight.... Only man's will has to decide in fullest freedom whether man recognizes himself as God's creature and therefore wants to take the way to Him or whether he remains in weakness of spirit and wants to completely disregard the striving for the sonship to <text:soft-page-break/>God.... But he was given the intellect to recognize rightly, and God always gives the means which should make recognition easy for man on earth.... </text:p>
      <text:p text:style-name="Standard">Amen </text:p>
      <text:p text:style-name="_30__20_Block"/>
      <text:p text:style-name="Standard"><text:span text:style-name="_31__20_Text">BD 1078</text:span> 1.9.1939<text:span text:style-name="_31__20_Text"> </text:span></text:p>
      <text:p text:style-name="Para_20_1">Prayer in need in spirit and in truth.... </text:p>
      <text:p text:style-name="Standard">Unite in the name of the Lord and call upon Him in time of need, and He will hear your prayer.... </text:p>
      <text:p text:style-name="Standard">Behold, this is what you lack, you are too little in spirit with Him Who is to be your constant refuge and protection, and He wants that you to always remember Him and go nowhere without Him. He who asks in spirit and in truth, the Father always hears him.... He who entrusts himself to His goodness and love, is in His grace, but only very few seek the Father and desire His help, and therefore He cannot reveal Himself to His children as a loving, helpful Father.... and therefore faith in Him is so weak, and fear and worries take hold of people, and they feel helpless and abandoned. </text:p>
      <text:p text:style-name="Standard">Give glory to the Lord and humbly confess your weakness to Him, that He may make you strong in spirit and that you may henceforth know Him as your Father.... And let yourselves be led, for you can calmly entrust yourselves to His guidance.... And so you are in best care and have no fight to fear in which you could succumb, only let Him always be the first fighter and follow Him without hesitation wherever He leads you. For He really has an overview of everything that is necessary for your bliss, and He will consider everyone as it is beneficial for his soul's development. And when-ever you are afflicted by anxiety, always only think of His love, which embraces you all - and believe that His deepest love can relieve you of all earthly suffering..... </text:p>
      <text:p text:style-name="Standard">Believe that you will also never knock on the door in vain.... The Lord will always open the door for you, for anyone who desires to enter, will be willingly admitted - for the Father is only waiting for your call to be able to express His great love for you. And this great love also moves Him again when you are faced with difficulties.... Whoever faithfully asks Him for help, will truly find it - and whoever places himself under Divine protection, is inevitably safe.... And if it is the will of the Father, no suffering will befall any of His children, and therefore ask without ceasing, so that the Father may show you His love and lead you through all earthly suffering and comfortingly stand by you at all times where you are in danger of despair.... </text:p>
      <text:p text:style-name="Standard">Amen </text:p>
      <text:p text:style-name="_30__20_Block"/>
      <text:p text:style-name="Standard"><text:span text:style-name="_31__20_Text">BD 1079</text:span> 2.9.1939<text:span text:style-name="_31__20_Text"> </text:span></text:p>
      <text:p text:style-name="Para_20_1">Subordination of the will.... </text:p>
      <text:p text:style-name="Para_20_1">Awakening of the Spirit of God.... </text:p>
      <text:p text:style-name="Standard">The One who works in you recognizes your will, and the Spirit needs this, so that He can express Himself and no resistance be put up against His work. All spiritual seeks to break through the shell, and when it has succeeded in <text:soft-page-break/>doing so, it strives upward.... The will of man is the shell that often keeps him imprisoned when he resists everything spiritual.... And then it is unspeakably difficult for the Divine Spirit in man to make Himself felt. But if the will subordinates itself to the Divine Spirit, then all resistance is broken and the higher development of man - or his soul - is guaranteed. And therefore first the will has to bend.... the will has to become weak and yielding, so that the spirit can control it, while conversely up to now, the will was strong and unbending in all bodily desires.... </text:p>
      <text:p text:style-name="Standard">Now, however, the strength of the will must apply to the spiritual alone; everything that is accomplished by the will of man, must be directed only by the spirit in him, and then every action, every thought and every word will only ever testify to the spiritual, and all bodily desires will recede into the background. And thus the will of man was subordinated to the will of God, His Spirit was set free, so that He can develop into tremendous activity. And this activity of the Spirit extends to the most diverse teachings, which are now offered to man in manifold ways. </text:p>
      <text:p text:style-name="Standard">All teachings dictated by God's Spirit in man, are carefully selected in structure as well as in scrip-ture and guarantee the purest truth in content, and nothing is offered haphazardly or inexpediently, but carefully prepared and given for a certain purpose. And what seems strange and unacceptable to one, is immediately understandable to another, and the reason is the degree of maturity or love of the one who examines such Divine spiritual gifts. </text:p>
      <text:p text:style-name="Standard">And this is again so easy to explain, since the fetters of the spirit in a loving person are just so weak, that Divine transmissions can break these weak fetters and thus Spirit meets spirit. And thus never the sharpness of the intellect, but the goodness and love of the heart, will subdue the jail-keeper of the spirit.... the will.... and since goodness and love is Divine, the will will bow to the Divine and thus liberate the spirit. And a liberated spirit soars.... It leaves the previous narrowness and now moves in all freedom.... </text:p>
      <text:p text:style-name="Standard">He is henceforth in vigorous activity and spurs the people on to love, because he himself recognizes Love as the Origin of all spiritual.... he is only truly viable in love, and where he expresses himself, love must already be rooted in the heart of man, otherwise an exchange of thoughts cannot happen and man would also not be receptive to it, for spirit must always speak to spirit, never can the spirit express itself to a man whose spirit is still in the firm bonds of a false will, thus unawakened.... </text:p>
      <text:p text:style-name="Standard">The thought-transmissions would pass like empty sound by the ears of such a person. And therefore the will of man first needs to be able to receive.... The will that has been too strong in the worldly, must be sacrificed and in its place, the holy will must become strong, which seeks connection with the Divinity.... He must suppress everything opposing and submit himself unconditional-ly to the Divine will, thus also the Spirit will become active and communicate to the earthly man what is of blessing for him.... </text:p>
      <text:p text:style-name="Standard">Amen </text:p>
      <text:p text:style-name="_30__20_Block"><text:soft-page-break/></text:p>
      <text:p text:style-name="Standard"><text:span text:style-name="_31__20_Text">BD 1080</text:span> 3.9.1939<text:span text:style-name="_31__20_Text"> </text:span></text:p>
      <text:p text:style-name="Para_20_1">The power of Divine Love.... </text:p>
      <text:p text:style-name="Standard">The fire-spark of Divine Love will consume everything what opposes it, because the power of love is so great, that it defeats everything - and so every hostile power will have to submit to it uncondi-tionally, even if after an infinitely long time. And since the eternal Divinity would like to shorten this time in order to make you creatures happy much sooner, it is continuously endeavored to make the power of love understandable and therefore accessible to the beings in order to make the release from the form possible for them in the shortest time and to show the therefore most practica-ble way which leads to the union with Eternal Love Himself. And so it is to be understood that love has a redeeming effect - that.... in order to become truly free.... must have become the essence of pure love.... </text:p>
      <text:p text:style-name="Standard">It is to be understood why the eternal Godhead gave the commandment of love to man on earth, because since God is Love Himself, those who want to unite with Him must likewise be love, must likewise merge with the fire of Divine Love. The more eagerly man works on himself and sets this goal of unification with the highest Entity, the brighter the Divine flame flares up in him and demands the eternal union with the primeval light, and the more diligent man's activity of love is on earth, the more intoxicating the soul feels the approach to the Divine Spirit of love - less perceptible to the body - but offering immense advantage to the spirit, which is nevertheless God's, because it can now strive out of itself and thus, to a certain extent, the redemption of the spirit from night and fetters has already happened through love-activity.... </text:p>
      <text:p text:style-name="Standard">The power of Divine Love has defeated what up to now lay in fight with the being, and everything defeated contributes to increase the victorious power, and so the fire-current of Divine Love will always and forever flow through the world and all creatures, and will never weaken or flow to the creatures in meager measure, but it will grasp with omnipotence what opens up to it, and Divine Love will flow through every creature, so that it conforms itself to love and thus submerges in the sea of Divine love, in order to be merged eternally with the eternal Deity.... ... Love Himself.... </text:p>
      <text:p text:style-name="Standard">Amen </text:p>
      <text:p text:style-name="_30__20_Block"/>
      <text:p text:style-name="Standard"><text:span text:style-name="_31__20_Text">BD 1084</text:span> 6.9.1939<text:span text:style-name="_31__20_Text"> </text:span></text:p>
      <text:p text:style-name="Para_20_1">Prediction of events.... </text:p>
      <text:p text:style-name="Standard">Your further path of life has been shaped by God's wise counsel into an exceedingly blessed one, and therefore every day is only a rung to climb the height, so to speak, which has as its prerequisite, working for the Lord in the form as it is destined for you. And therefore everything must go its way, and a violent interference in the usual rest must be endured for the sake of the spiritual higher development - and in times of trouble, your heart should not fear, because the Lord stands by you lovingly and strengthens you and <text:soft-page-break/>your spirit..... Trust and always take refuge in Him, Who will reward your trust. </text:p>
      <text:p text:style-name="Standard">And now we want to instruct you on behalf of the Lord, so that you can inform your fellow men about the outcome of the world-fire. A victorious peace will not be granted to any of the contend-ers, because the Lord Himself will intervene when the time has come. And indeed, those states that were so presumptuous as to break into peaceful lands, will do themselves the greatest harm by doing so, for they fall under Divine law. In the not too distant future, their fate will be sealed, and the world will clearly recognize the intervention of a higher power, and it will be under tremendous pressure, because it will also recognize the injustice of those who rule that country.... And they will come to their senses and everywhere longs for peace.... </text:p>
      <text:p text:style-name="Standard">However, the more obvious the intervention of the eternal Divinity is, the less one pays attention to these instructions from above exactly where the deluded one only craves for power and greatness. These are hours of the highest despair, which thousands and thousands of people have to go through, and yet they do not bring about a change in the people who are in a responsible position, and only the firm will of a deeply believing person, who recognizes the necessity of Divine intervention and exerts great influence on those, prevents further bloodshed.... </text:p>
      <text:p text:style-name="Standard">And it is said to you that you are already at the beginning of it, it is said to you that you should do everything to mention it, because the time is running out and people should already know before-hand where it is possible, so that they become most zealous followers of God's teaching when the coming event occurs. For you must use every day to work for the Lord. Only your will is your strength, because if you want what God's will is, He works through you.... And if you now fulfill the will of the Lord, you will also have the greatest strength at your disposal. </text:p>
      <text:p text:style-name="Standard">You will indeed lose your external peace through this event, but your faith will be strengthened and your will will declare itself ready for uninterrupted work for the Lord. World-events, however, continue their course, only in a different way than it now seems. And from then on, the spirit begins to become active, and the time has come for the servants of the Lord to exercise their office on earth. Therefore, let everything come to you, wait patiently for the Lord's mission, and always consider every event only in the sense that it is necessary for the maturing of the human soul.... </text:p>
      <text:p text:style-name="Standard">Amen </text:p>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1085</text:span> 7.9.1939<text:span text:style-name="_31__20_Text"> </text:span></text:p>
      <text:p text:style-name="Para_20_1">The Word of God.... </text:p>
      <text:p text:style-name="Standard">The strongest food and a drink of refreshment is offered to you humans, if the Lord sends you His most holy Word.... You hear the voice of the Lord, and it is words of love that He speaks to man.... He warns and admonishes <text:soft-page-break/>the earthly children incessantly and offers them graces in abundance in loving care, but His kind, Fatherly words are only little respected, and therefore His voice must sound more admonishingly if it is to reach the ears of those who carelessly go through earthly life and leave their souls in dire need. People react differently to God's Word.... Only a few accept it as the most precious good and refresh their souls, but the majority take only external notice of the Word of God. They hear it, but they do not understand its meaning.... The words only reach the ear, but not the heart. </text:p>
      <text:p text:style-name="Standard">And so the Divine voice will sound louder, and the sleepers and dreamers will startle.... Who walks along in the dream, will suddenly awaken at the loud, audible call from the height.... And the Lord will sound His voice so powerfully, that there will be great horror because many people will feel guilty and be aware of their lukewarmness. And to whom the knowledge still comes at the right time, the call from above has brought salvation, and the Lord graciously accepts them into His flock of sheep. </text:p>
      <text:p text:style-name="Standard">And so the Lord woos His creatures.... the Shepherd lures His sheep to shepherd them and to lead them into the eternal kingdom. But those who do not heed His call, their path leads to the abyss </text:p>
      <text:p text:style-name="Standard">.... The Father in heaven is infinitely longsuffering and patient, but if His love is spurned and His creatures do not find their way back to Him, their reward will be according to their desire.... they will enter the kingdom of darkness, because they despised the voice from above, which wanted to bring them salvation from eternal ruin.... </text:p>
      <text:p text:style-name="_30__20_Block"/>
      <text:p text:style-name="Standard"><text:span text:style-name="_31__20_Text">BD 1087</text:span> 9.9.1939<text:span text:style-name="_31__20_Text"> </text:span></text:p>
      <text:p text:style-name="Para_20_1">Entering into the Will of God.... </text:p>
      <text:p text:style-name="Para_20_1">(After reading the Catholic book about will). </text:p>
      <text:p text:style-name="Standard">See, My child, in My creation are innumerable God-connected souls, partly perfect, partly struggling for perfection, and this is not the merit of the individual alone - but My greater than great love drew these creatures to Me and sought to come to their aid in the struggle for perfection. If only one of My beings carries the desire for Me in the heart and corresponds to it - therefore does what seems right to it to enter into contact with Me - then it therefore already submits to My will, and I can then easily direct it and also reveal Myself to such a being to a certain extent. The slightest inclination towards Me causes Me to take hold of My created being and no longer let it fall. </text:p>
      <text:p text:style-name="Standard">The more intimately this creature joins Me, the more effectively My love can be expressed, and consequently the process of ennoblement will start and its success will be recognizable in the shortest time. I alone feel the intimacy of the requests, I alone recognize the degree of love which is meant for Me, I also see the soul's struggle for perfection, and I therefore also know what is right to offer the earthly child, because nothing in its inner life is a secret to Me. I therefore enliven the spirit in the same degree <text:soft-page-break/>as the love is turned towards Me, and this leads the earthly child to the right knowledge, it introduces it to the right truth. </text:p>
      <text:p text:style-name="Standard">Who serves Me with the deed, he subordinates himself to My will, because I have made activity a law for you, and if you remain busily active and insert yourselves into the laws of Divine order, my love-Spirit looks after you and reveals Himself to you. And only the active love-work makes you into My true children and enables you also to receive My Word.... I do not demand a show from you earthly children before the whole world, I am always content with your serious will to act according to My will - then I also lead the earthly child so that it comes ever closer to Me and will no longer need to walk alone on earth. And when it hears My Word, it must already have subordinated its will to Mine and therefore have entered into My will.... However, it must also not slacken in the struggle for perfection and therefore ask for Me again and again from the deepest heart, then it will also continuously abandon its own will, and it does not need any formal, external proof. What you think and strive for in the deepest inside, is alone valid before Me - because I need no confirmation of it, since your thoughts are sufficiently known to Me. </text:p>
      <text:p text:style-name="Standard">And I bless the one whose spirit soars up to Me out of his own drive, and he will truly feel My blessing. </text:p>
      <text:p text:style-name="Standard">The unbelievably short-sighted person takes an example of those who show their piety before all the world, because the truly pious hides himself and holds a dialogue with his Creator in the quiet chamber. And if you do something publicly.... if you only want to show a perfect being, you already have your reward on earth, because mankind pays you reverence and admiration. However, My true children get lost in the world's gears, they fight their way through and offer resistance to the world and its temptations, and consider it much more valuable to get in touch with their Creator in the midst of the world and to surrender to Him and submit to His will. </text:p>
      <text:p text:style-name="Standard">And you will recognize where the truth is commanded, because it is imperishably the Word of God, which the Lord communicates to those who truly fulfill His will.... And so it is unequivocally proven that earthly ecclesiastical power only gives approval where also its commandments have been complied with, and therefore what has been examined under such conditions cannot be of value, because the examiners themselves lack any higher knowledge. But to the souls who long for Me, I take care of Myself in all love, and secure their spiritual progress, because My love is meant for all My earthly children who carry Me in their hearts.... </text:p>
      <text:p text:style-name="Standard">Amen </text:p>
      <text:p text:style-name="_30__20_Block"/>
      <text:p text:style-name="Standard"><text:span text:style-name="_31__20_Text">BD 1088</text:span> 10.9.1939<text:span text:style-name="_31__20_Text"> </text:span></text:p>
      <text:p text:style-name="Para_20_1">Necessity of Divine intervention.... </text:p>
      <text:p text:style-name="Standard">News will reach all the world, and all the world will feel the hand of the Lord, because it is His will that a change takes place and mankind turns <text:soft-page-break/>more to the spiritual and does not become completely shallow in the time of materialism. And who pays attention to the things which are to bring about this turnaround, he will also recognize how infinitely necessary the intervention of the eternal Divinity is.... he will have to admit that only a violent intervention can bring about a transformation of mankind and that also the time for this has come, because no matter how sorrowful the events on earth may be for the people, they will not recover a deep faith in their Creator and Redeemer, because they became utterly worldly. </text:p>
      <text:p text:style-name="Standard">A small circle of people may feel the hand of the Lord and find their way back to Him, but the general state of mind is not remedied; on the contrary, they deny more and more a Deity Who directs and guides everything on earth. And all efforts to spare the people the most sorrowful events, are in vain.... </text:p>
      <text:p text:style-name="Standard">And so the earth will open up and mankind will be rattled and shaken in other ways.... and the heavenly Father will stretch out His hand for His children, so that they who recognizes Him in deepest misery, will take hold of Him, and the suffering of man will exceed all what was before.... </text:p>
      <text:p text:style-name="Standard">for before the people themselves were the originators of their tribulations and could also remove them themselves, but here even the most powerful on earth will be powerless, every man will recognize his powerlessness in the face of this event, and only one way will remain for him to save himself.... supplication to God.... And all stubbornness and self-importance will be his obstacle to this way.... Only those who small and humbly desires help, will get fulfillment, but often only in a spiritual way. But the earthly life of man is not the epitome of bliss.... He who loses this life and gains his eternal life, has sacrificed far less than he receives.... </text:p>
      <text:p text:style-name="Standard">And God's counsel is infinitely wise and just.... He is not prompted by anger or revenge to intervene, but by His infinite love and mercy, for He is the one Who best recognizes the unspeakable danger and hardship that threatens man spiritually and must be averted in time. And you must neither quarrel nor be angry if you want to make use of God's goodness. Trustingly take refuge under His protection, and not a hair of your head will be harmed in this time of trouble. </text:p>
      <text:p text:style-name="Standard">And when the night descends in an oppressive way, know that you are close, and pray that the Lord will spare you, and He will assist His own and avert the misfortune.... And surrender yourselves to His will, for He truly knows better what is good for each of you, and so let Him Who loves His creatures on earth with all fervency, rule.... And everything that He lets pass over the earth has its explanation only in this love.... He wants to save the souls standing on the precipice of the abyss, from eternal ruin.... </text:p>
      <text:p text:style-name="Standard">Amen </text:p>
      <text:p text:style-name="_30__20_Block"/>
      <text:p text:style-name="Standard"><text:span text:style-name="_31__20_Text">BD 1089</text:span> 11.9.1939<text:span text:style-name="_31__20_Text"> </text:span></text:p>
      <text:p text:style-name="Para_20_1">The new spiritual Kingdom.... </text:p>
      <text:p text:style-name="Para_20_1">Overthrow of earthly power.... </text:p>
      <text:p text:style-name="Standard"><text:soft-page-break/><text:span text:style-name="_32__20_Text"><text:s/></text:span><text:s/>The mighty man's greatness will diminish and his light will fade, and he who rises above all, will lose his glory and honor. For the Lord has set His limits for everyone, and he who sits on a high throne, will fall.... He who rules, will have to serve or sink into poverty and need. For there is a Ruler enthroned above all earthly things, and He lifts up the small and sets them above the great. </text:p>
      <text:p text:style-name="Standard">And a kingdom will arise, ruled by love, which will have true brothers within its borders, and one will serve the other and only respect the will of Him who is incomparably loving, kind and just. </text:p>
      <text:p text:style-name="Standard">Everything that is hostile to this kingdom will be invalidated, and thus the power of the former will increase and the power of those who seek a feud with Him, will be weak and void. </text:p>
      <text:p text:style-name="Standard">And where the Lord lifts up the weak and overthrows the mighty, there the world recognizes the will of God, and it recognizes His justice, wisdom and omnipotence. And those who bow to this knowledge, who surrender and humbly submit to the laws of Divine order and do not rebel against them, will be assigned an office. News will reach them of surprising successes of all those who serve the Lord, and they will gather together from all over the world, and the strangest indications and interpretations will all have the same purpose.... the community of those who are to make the new kingdom spiritually alive, shall be formed. </text:p>
      <text:p text:style-name="Standard">And so the Lord God will bring together those who are of the same spirit, He will enlighten every heart so that it recognizes the voice of the Father and obeys it. And these will then succeed in bringing the new kingdom to blossom, and it will mature in the spirit, it will bear glorious fruits.... </text:p>
      <text:p text:style-name="Standard">and those who are of the same spirit, will support the servants of the Lord and help to build up the spiritual kingdom, which no longer looks after the world, no longer after earthly rank and power and glory, but only longs for the power of the spiritual and the Divine glory. </text:p>
      <text:p text:style-name="Standard">That now the world has to pay its tribute to witness the glory of God, is of such infinite value for all mankind, because only when all spiritual dominates the earthly - the worldly, the spiritual has won and disputed the rank of the world with its strife and quarrel, splendor and pomp. The power of the spiritual will remain strong and therefore in considerable predominance over all matter, and therefore also the end will and must be near, which will bring a complete separation between the spiritual and all matter.... </text:p>
      <text:p text:style-name="Standard">The fullest enlightenment is offered to man, but if they reject it, the world must be afflicted by disaster of all kinds, because only then a last rescue is possible and a turning of the creature to its Creator.... Therefore pay attention to the time when the earthly power falls, and know that then the time has come which brings the spiritual kingdom near to you; know that you then must decide to belong to it for all times, or to be expelled for time and eternity..... </text:p>
      <text:p text:style-name="Standard">Amen </text:p>
      <text:p text:style-name="_30__20_Block"><text:soft-page-break/></text:p>
      <text:p text:style-name="Standard"><text:span text:style-name="_31__20_Text">BD 1090</text:span> 12.9.1939<text:span text:style-name="_31__20_Text"> </text:span></text:p>
      <text:p text:style-name="Para_20_1">Eternal home.... </text:p>
      <text:p text:style-name="Para_20_1">Deeds on earth.... </text:p>
      <text:p text:style-name="Para_20_1">Charity.... </text:p>
      <text:p text:style-name="Standard">Follow Me into the spiritual kingdom, which is your home and which shall arise in incomparable beauty before your eyes one day. Behold, nothing on earth can replace what will be offered to your senses if you leave the earth, and likewise once in the hereafter, you will be offered a substitute for everything what you gave away on earth for My sake.... A substitute, however, which far surpasses everything beautiful on earth - for the eternal bliss is still unimaginable to you, unimaginable both in its kind as well as in its enormous effect, for not in the remotest way can a happiness on earth be compared to this heavenly bliss.... Not in the remotest way can man form a picture of the wonders of creation, which make a being standing in the light, so unspeakably happy to see. </text:p>
      <text:p text:style-name="Standard">And as nothing stands still in the universe, also the looking in the hereafter will offer again and again new impressions, perpetual changes will prevent one becoming tired or indifferent - the being will look and see and be immersed in ever new delights and sing thanks and praise to the Creator of heaven and earth until all eternity. And in an unlimited period of eons of years, the spiritual state of My beings will be so exceedingly high, that they will come closer and closer to Me, and I will present Myself to them in a visible way.... I know no barriers between My beings and Me, if they do not exalt themselves.... </text:p>
      <text:p text:style-name="Standard">On earth, every child can partake of these delights if it overcomes these very barriers and meets Me with all love and humility. But in the life on the other side, the possibility to get in touch with Me is not so easy, because the deeds of the earthly life are always taken into consideration, and if these do not correspond to My will, it is unbelievably difficult - because every feeling of inner peace, of inner bliss, is always based on a certain degree of love-activity, and so a being who has not complied with the latter at all, cannot claim happiness in the hereafter. </text:p>
      <text:p text:style-name="Standard">It could also not see the bliss, because it is not receptive to light due to the lack of love and thus correspondingly meager merit on earth, and thus has not yet reached the state of light, which promises full vision in the spirit. The only way to eternal bliss is only through one's own heart. If the heart is switched off and only the head and the intellect are instructed to solve this or that question about the hereafter, then this question remains closed to the earthly child -and so also the spiritual vision, which is only opened to the earthly child when it is to form itself to higher abilities, which, however, are always conditioned by eager striving for perfection. </text:p>
      <text:p text:style-name="Standard">And therefore the earthly child must often keep in mind that in order to attain eternal happiness, he should use his path through life in such a way that he educates himself to love.... that love conditions all actions and thus <text:soft-page-break/>the degree of love always remains the key to be able to pass through the gate to eternity with the prospect of an exceedingly glorious hereafter, which promises all the delights and joys of heaven to the one who formed this love on earth - and as a being formed in this way, found the way to the eternal home.... </text:p>
      <text:p text:style-name="Standard">Amen </text:p>
      <text:p text:style-name="_30__20_Block"/>
      <text:p text:style-name="Standard"><text:span text:style-name="_31__20_Text">BD 1091</text:span> 13.9.1939<text:span text:style-name="_31__20_Text"> </text:span></text:p>
      <text:p text:style-name="Para_20_1">Man's external way of acting.... </text:p>
      <text:p text:style-name="Para_20_1">Inner life.... </text:p>
      <text:p text:style-name="Standard">Not always does the external way of acting of a person reveal the spiritual state, and not always does the spiritual striving have such an effect that it allows the outsiders a clear insight into the inner life of the person concerned. And so wrong conclusions are often drawn by people, it seems that the way of acting does not concur with what the person strives for in reality, and may therefore often lead to fallacious conclusions. And yet such concealment of the true fact is likewise permitted by the Lord, so that people may strive to make a just judgment, and not exalt or even judge a man according to what is outwardly apparent. </text:p>
      <text:p text:style-name="Standard">Who - with the intention to serve God the Lord - always strives to bring the external action always in harmony with all inner feeling, will hardly give the fellow world cause for conscious deception </text:p>
      <text:p text:style-name="Standard">.... The clearer and freer a person's inner life is, the easier it will be to recognize his entire life on earth, and accordingly, the fellow human being will be driven to attain the same spiritual maturity, because he now clearly recognizes the influence of good spiritual power..... On the other hand, he who hides himself - i.e., does not show his true nature to his fellow human beings, i.e. does not let his fellow human being see his true soul-image - will also run the risk of being misjudged, and his earthly task will be correspondingly more difficult to solve, since the spiritual powers are not available to him who hides himself in the same proportion as is the case with an earthly child who also outwardly fulfils every commandment of love. </text:p>
      <text:p text:style-name="Standard">Therefore, people who prove their piety outwardly, are far more likely to be accepted as believers, because a person often only recognizes it when the deep meaning of all actions can be recognized. </text:p>
      <text:p text:style-name="Standard">However, anyone whose conduct completely contradicts the commandments of charity, his spirit can never be of Divine origin, and the effects of his actions will never result in an ennoblement of his fellow men, but the number of those who despise and condemn his actions, will always increase, and consequently such a man will not, or will be little fitted to revive among mankind the laws of love to God and neighbor, for if his own actions do not correspond to this supreme commandment, he will also find few fellow-men who will endeavor to imitate him, and therefore the word applies here also: "By their fruits ye shall know them...." - and you should always keep this in mind when you are in doubt about the value of a human being.... </text:p>
      <text:p text:style-name="Standard"><text:soft-page-break/>Amen </text:p>
      <text:p text:style-name="_30__20_Block"/>
      <text:p text:style-name="Standard"><text:span text:style-name="_31__20_Text">BD 1092</text:span> 14.9.1939<text:span text:style-name="_31__20_Text"> </text:span></text:p>
      <text:p text:style-name="Para_20_1">Opposing powers uninvolved in natural events.... </text:p>
      <text:p text:style-name="Standard"><text:span text:style-name="_32__20_Text"><text:s/></text:span><text:s/>The course of the world is conditioned in eternally constant regularity, and therefore one or the other world, i.e. the individual world-bodies, cannot arbitrarily subordinate themselves to other laws, which would be contrary to those of the eternal Godhead.... Therefore it is also impossible that the forces from the underworld could take part in any way in the governing of the creation or could express their power in such a way that the effects of these would be recognizable contrary to the Divine will. </text:p>
      <text:p text:style-name="Standard">It would be e.g. absurd to assume that God could leave His creations to other forces than those serving Him, so that these influences destroy or degrade the creations; and still much less would it be conceivable that these forces could raise themselves to ruling opponents of the eternal Godhead directing all of creation, because everything in the universe is subject to the Divine will without exception.... And the counterforce is only allowed to test its power on the soul embodied in man </text:p>
      <text:p text:style-name="Standard">.... as it can on the one hand weaken the human will and resistance to the utmost, but likewise cause it to the highest resistance and therefore also stimulate the human soul to the highest activity. </text:p>
      <text:p text:style-name="Standard">But the power of the opponent does not go beyond this at all. </text:p>
      <text:p text:style-name="Standard">And if one wanted to believe that in creation, God-opposing forces could express themselves, this is an enormous error.... The course of the worlds will remain the same in eternity, and all celestial bodies, all suns, all world-bodies will move in the order which has been predetermined for them since eternity, and every change will still be based on the same, since eternity determined, wise plan of the Creator. And this is now also to explain that the Creator of all things is also now at work, so great changes will affect one of His works of creation, the earth - which could easily lead the ignorant to the assumption that here the counter-power.... the evil in the spiritual world.... unfolds its tremendous forces to run riot and to cause confusion among the people.... </text:p>
      <text:p text:style-name="Standard">The demons are certainly at work - however not directly -.... to transform the earth's surface.... </text:p>
      <text:p text:style-name="Standard">but they have exerted their influence on the human soul and so completely weakened their will to resist and forced their will upon themselves, that the Deity now wants to put an end to this activity and thus wants to prove to humanity the perfection of His power, which extends over all areas, in order to turn their mind to Him, since there is no other option, the human being's free will shall remain untouched and yet the soul, which has already become too deeply entangled in the enemy's nets, shall be offered help in its dreadful situation. </text:p>
      <text:p text:style-name="P5">And therefore should man's thoughts concern themselves a little more with the origin of all creations. Who looks at everything what is created and is <text:soft-page-break/>able to recognize the will of love, which moved the Creator of all things to let everything come into being, he will also recognize the wisdom which guides and leads everything created.... And therefore he will also then recognize the hand of the Divine Creator in all events originating in the rule of nature.... And he will understand that everything must come and happen in such a way, because God, the Creator of the heavens and the earth, can do nothing which is not exceedingly wisely planned since eternity.... Amen </text:p>
      <text:p text:style-name="P5"><text:span text:style-name="_31__20_Text"/></text:p>
      <text:p text:style-name="P5"><text:span text:style-name="_31__20_Text">BD 1093 </text:span><text:s/>15.9.1939<text:span text:style-name="_31__20_Text"> </text:span></text:p>
      <text:p text:style-name="Para_20_1">Creation.... </text:p>
      <text:p text:style-name="Para_20_1">Natural catastrophes.... </text:p>
      <text:p text:style-name="Para_20_1">Advice.... </text:p>
      <text:p text:style-name="Standard">All forces in nature unite to work for the Lord.... Seemingly arbitrarily, one event follows the other, but they are in the will of Him who directs and guides everything, and all powers of nature obey this Divine will. In view of this fact, all natural processes receive just their right meaning. Who recognizes in it the visible will of the Lord, is now also able to recognize the greatness of what will now come over the earth. An eternal change of all natural processes and nevertheless again the regular return of these, leads to the so wrong assumption that nature conditions its own laws, that therefore one event is always the consequence of a preceding one.... what is also not to be denied in certain relation. </text:p>
      <text:p text:style-name="Standard">However, every event is intended in the plan of the Divine world order; it is certainly naturally the consequence of the other, but just because the eternal Lawgiver has integrated His law just in such a way and not differently into the existing world order, therefore everything is conditioned by His will. And this will again corresponds completely to the state of maturity of all spiritual, which holds the creation for the purpose of perfection. To bring this state to perfection, is the purpose of all events in the whole universe.... </text:p>
      <text:p text:style-name="Standard">And all natural events, no matter what kind, are always only the means to this end, and from this again it clearly follows that forces of the underworld, the counter power, can never be at work in every event which appears in the work of God's creation, whether it is building up or destroying. </text:p>
      <text:p text:style-name="Standard">The rule of the eternal Divinity is always to be recognized in it, Who lets nothing happen arbitrarily, i.e. without any wise intention. Who looks at all natural processes in this sense, he will also be able to judge that only Divine Love is the driving force for all events, because only the Creator loves His creatures intimately and He wants to make it possible for them to become perfect, He has created countless possibilities which all serve this one purpose. </text:p>
      <text:p text:style-name="Standard">Consequently there is nothing in the world which would be purposeless or would have only another purpose than to serve the maturing of the spiritual. And therefore also every catastrophe, no matter how painful its effect may be, has to be regarded only in this sense, and only the deep love of the <text:soft-page-break/>Creator has to be recognized in it, Who has to resort to such means, because the spiritual partly has to be redeemed from its solid form and partly lets itself remain unredeemed by its own will and therefore remedial action has to be taken, because all stay on this earth has only a state of perfection, a maturing of the spiritual, as goal.... </text:p>
      <text:p text:style-name="Standard">Amen </text:p>
      <text:p text:style-name="_30__20_Block"/>
      <text:p text:style-name="Standard"/>
      <text:p text:style-name="_30__20_Block"/>
      <text:p text:style-name="Standard"><text:span text:style-name="_31__20_Text">BD 1096</text:span> 17.9.1939<text:span text:style-name="_31__20_Text"> </text:span></text:p>
      <text:p text:style-name="Para_20_1">The power of evil.... </text:p>
      <text:p text:style-name="Standard">The power of evil on the human soul is enormous, and it has a terrible effect.... If man does not resist it, it poisons all his thinking and feeling, and the spiritual condition becomes noticeable, as it dominates the earth at present. The spiritual condition of mankind is clearly expressed by the events of our time. Without mercy, mankind rages among each other - and without insight, it fights against each other, and it does not recognize its spiritual state.... it does not give account to itself about what lies at the basis of mankind's boundless misery.... Everyone has only himself and his advantages in mind and does not shy away from horrible means to exploit this advantage. </text:p>
      <text:p text:style-name="Standard">And all compassion, all mercy has disappeared from among mankind. Only hatred and discord prevail on earth, the commandment of love is completely disregarded, and no-one considers his neighbor to be a creature of God as well..... It has become an almost unstoppable condition, a raging among each other that puts everything that has gone before, in the shade.... And who brought about this depravity of mankind? Who was the cause of this tremendous spiritual decay of all of mankind? It lacks the will to resist, it lacks the strength to offer resistance against the onslaught of this very evil power.... </text:p>
      <text:p text:style-name="Standard">Man could overcome every challenge if he would ask for the necessary strength - but he does not desire it, he heedlessly passes by where the strength to resist is offered to him and is available to him, unmeasured.... He shuts God out, and believes that he does not need His support, and the consequence of this is that he is no longer a match for the evil power.... The consequence of his arrogance is a deep fall, because the opposing power wrings down the will, it first weakens it in order to finally make man completely will-less, and then his strength is no longer great enough to free himself from the fetters of the enemy, if he makes an effort to wrest himself from them.... For he lacks the Savior, he lacks the assistance in distress. </text:p>
      <text:p text:style-name="Standard">And if you humans now consider how firmly the adversary holds you in his hands, how he has complete power over you, then you must now seek a way out of the captivity into which you brought yourselves.... you must still, in this last hour, turn to Him Who can free you from every adversity and danger.... and you will truly do no wrong.... He will strengthen you with His <text:soft-page-break/>power, He will guide your thoughts towards the right recognition, and He will assist everyone who repent-antly recognizes his previous wrong thinking in striving for the truth, for the right.... In every spiritual weakness, He gives you strength to resist, and He wrestles, with the adversary for every man's soul.... </text:p>
      <text:p text:style-name="Standard">And the Lord sends His messengers so that they should proclaim the love of God and warn the unbelievers or strengthen those who are weak in faith, so that they are guided by their knowledge in the fight with the adversary, so that they go the right way, and indeed approach the Father in heaven for help, Who will truly not deny it to them.... Only their will must be sacrificed to the eternal Godhead, they must not want what seems to <text:span text:style-name="_31__20_Text">them</text:span> to be the only desirable thing, but only think of the salvation of their souls, and thus they must also be willing to detach themselves from the world that has ruled them until then. </text:p>
      <text:p text:style-name="Standard">And so this would be achieved without severity and violent measures, the judgment would remain averted, but to those who are hardened and hard of heart, the voice will sound more mightily - and the misery on earth will bring the clearest proof that God will not allow Himself to be mocked and that He will therefore let the events come upon the earth and its inhabitants in this way as a final call from above, so that He will either snatch humanity back from the abyss, or announce its eternal ruin - for this is the only means which can still remedy the spiritual adversity on earth.... Amen </text:p>
      <text:p text:style-name="_30__20_Block"/>
      <text:p text:style-name="Para_20_2">BD 1097<text:span text:style-name="_31__20_Text"> 18.1939</text:span> </text:p>
      <text:p text:style-name="Para_20_1">Forces of the Earth's Interior.... </text:p>
      <text:p text:style-name="Para_20_1">Laws of nature.... </text:p>
      <text:p text:style-name="Para_20_1">Will of man.... </text:p>
      <text:p text:style-name="Standard">As the worldly wisdom tries in vain to find an explanation about which power controls the interior of the earth, so it will also never be possible for it to analyze these powers, and will therefore make vain attempts to subject the unexplored earth-powers to their will. The Divine Creator Himself lets His will rule and certainly directs the thinking of a believing person in such a way that he comes close to the truth.... However, He has His plan with every creation, and therefore people can only assert their human influence in the way that they carry out what their own will prescribes to them - </text:p>
      <text:p text:style-name="Standard">but the effects of their actions concerning reshaping the work of creation.... therefore change of the earth's surface.... can never appear differently than how the will of God approves it. </text:p>
      <text:p text:style-name="Standard">Because ultimately all of creation is subject to the Divine will.... Only man's acting and thinking is free.... Therefore, all thinking, which does not have deep faith as a basic condition, must remain without final result; man will always only search and seek with such thinking, but never come to the right result.... So man errs as long as he wants to reach knowledge without God, no matter which direction his thinking takes. </text:p>
      <text:p text:style-name="Standard"><text:soft-page-break/>Man's intellectual knowledge is truly too small to explore the forces of the earth's interior, because these forces - which are of pure spiritual origin, even if still standing for the most part in the beginning of their development - are so enormous and only banished by the will of God, i.e. forced to limit their urge to activity, because the power of these unredeemed beings would be enough to destroy everything, if they were allowed free activity. </text:p>
      <text:p text:style-name="Standard">Since therefore every activity of these forces is dependent on the will of God, so it is again impossible for the human will to make use of these forces in a way contrary to God, what however would be the will of man, if he could penetrate intellectually into the laws of nature, which concern especially the elements of the earth's interior. Only a man standing in faith comes closer to the truth, but he will never misuse his knowledge for anything but God-willed actions. </text:p>
      <text:p text:style-name="Standard">Nothing is without sense in the creation, and so also the forces in the earth will have to fulfill their purpose then if it corresponds to the Divine will. All these forces, however, are subject to the same law, which first of all aims at the preservation of the created. But if these forces express themselves destructively, then also there the Divine will is at work, and neither an opposing force nor human will is the cause of such work, but both only insofar indirectly, as they have provoked that moment, through joint work <text:span text:style-name="_31__20_Text">against</text:span> the will of God. </text:p>
      <text:p text:style-name="Standard">All natural disasters are therefore a <text:span text:style-name="_31__20_Text">consequence</text:span> of the wrong will of humans, but not an action brought about by humans themselves, and it must be emphasized again and again that a catastrophe can never be explained in such a way that man's disregard of physical forces would be the cause ... </text:p>
      <text:p text:style-name="Standard">and that these forces could be explored intellectually and accordingly weakened or their effects could be completely canceled out ... </text:p>
      <text:p text:style-name="Standard">Amen </text:p>
      <text:p text:style-name="_30__20_Block"/>
      <text:p text:style-name="Standard"><text:span text:style-name="_31__20_Text">BD 1098</text:span> 19.9.1939<text:span text:style-name="_31__20_Text"> </text:span></text:p>
      <text:p text:style-name="Para_20_1">Most important task of being on earth.... </text:p>
      <text:p text:style-name="Standard">The first task of earthly existence is and remains the perfection of the soul, and nothing else is so important that this task may be forgotten. And therefore all time on earth must be filled with thoughts of how such perfection can be achieved - man must neither become lukewarm nor sluggish, and should always only think of the soul; man should always consider the importance of this task of his, so that he uses every hour and works his way up. </text:p>
      <text:p text:style-name="Standard">The Divinity so often points out to man things which seem incomprehensible to him and thereby </text:p>
      <text:p text:style-name="Standard">tries to stimulate his thoughts, and only constant contact with the Divine Lord and Savior, results in a successful striving of the earthly child.... Then nothing will seem insurmountable, which before stood like a mountain before one's spiritual eye. Man must strive tirelessly, and he must never <text:soft-page-break/>think that he has already reached his goal.... In order to reach this already on earth, an unbelieva-ble struggle for the truth, a strong, firm will and a childlike love for God, are required.... And if an earthly child strives for all this, he is also guaranteed by the Father in heaven that he will reach his goal.... And therefore man should pray unceasingly for strength to love God and his neighbor.... and this strength will guide him on all ways.... </text:p>
      <text:p text:style-name="Standard">Amen </text:p>
      <text:p text:style-name="_30__20_Block"/>
      <text:p text:style-name="Standard"><text:span text:style-name="_31__20_Text">BD 1099</text:span> 20.9.1939<text:span text:style-name="_31__20_Text"> </text:span></text:p>
      <text:p text:style-name="Para_20_1">Formation of the national soul by otherworldly beings.... </text:p>
      <text:p text:style-name="Standard"><text:span text:style-name="_32__20_Text"><text:s/></text:span><text:s/>The community of souls of those in the hereafter, who are responsible for the care of the earthly beings, brings to light immensely valuable results, namely in the formation of the national soul, which still recognizes most readily the seriousness of wrong acting and thinking. The more straightforward and unformed the character of a nation is, the more easily it recognizes the worthlessness of the transitory and the more readily it endeavors to create eternal values. However, as soon as earthly values begin to accumulate, as soon as a certain prosperity has reached, even these strata of the people, thinking begins to shallow out and to take its course in a destructive way, and nothing is more dangerous for a people than to have entered this path. </text:p>
      <text:p text:style-name="Standard">How childlike humble and prayerful a heart beats towards the Father in heaven, as long as it is not yet burdened with the concern for earthly goods, of which the addiction to accumulate, separates the soul of man from the eternal Godhead. And a nation who always and constantly have only one goal of becoming great, strong and powerful, is on the other hand in great danger of becoming spiritually weak, small and low - and this is understandable, because it no longer listens to the voice within, it closes itself to the influences of the yonder world, it clings too much to the earthly, to still have contact with otherworldly power. The one who is small in this world and does not complain with thoughts of increasing his earthly possessions, nevertheless enriches himself in such a way that his possessions outlast all times..... </text:p>
      <text:p text:style-name="Standard">And therefore the national soul is still the most likely bearer of spiritual power, it is still the most likely to find the way to God, to the Father.... and can still most likely get in touch with all spiritual power. If, however, also there the foundations are shaken, if also in the nation, faith is shaken in such a way that they no longer find the way to the Father in times of need because they no longer see Him in their spiritual blindness, then all work of the spiritual forces is in vain, and the greater the will of love of these beings is to help, the greater resistance opposes it. And if the nation is in such a state of mind, then there is true misery on earth.... </text:p>
      <text:p text:style-name="Standard">Then also the time has come for the transitoriness of earthly goods to be made clear to him, because only great earthly trouble again brings about belief in a higher Being, and only then the effort of the beings on the other <text:soft-page-break/>side will again be crowned with success. And therefore must this nation be affected extraordinarily and suffer, and there will therefore be great misery where the nation's soul is in danger of being completely dominated by matter, and a purification must be effected, which again is not possible differently than by how it expresses itself now everywhere.... through misery and worry in every way. </text:p>
      <text:p text:style-name="Standard">Amen </text:p>
      <text:p text:style-name="_30__20_Block"/>
      <text:p text:style-name="Standard"><text:span text:style-name="_31__20_Text">BD 1100</text:span> 20.9.1939<text:span text:style-name="_31__20_Text"> </text:span></text:p>
      <text:p text:style-name="Para_20_1">Primordial relationship.... </text:p>
      <text:p text:style-name="Para_20_1">State of happiness in the afterlife.... </text:p>
      <text:p text:style-name="Standard">Who connects himself with the eternal Godhead, in his soul is also rooted the deep desire to be one with Him, and thus the separation between the earthly child and the Father in heaven is overcome - </text:p>
      <text:p text:style-name="Standard">the gulf which separated them becomes smaller, to finally give way to the sure feeling of the union - </text:p>
      <text:p text:style-name="Standard">and thus the original relationship is restored, and now is an indescribably beautiful state the spiritual being's lot.... an infinitely happy harmony, which is neither temporally nor spatially limited and therefore a permanent state, embracing everything in infinity. This requires an infinitely long time, but once this state is reached, everything that has passed in eternity is only a fleeting moment, and the joys of eternity outweigh all suffering in an unredeemed state, a thousand-fold. </text:p>
      <text:p text:style-name="Standard">The less man is anxious to create for himself a luxuriant earthly life which satisfies him in every respect, the easier the pilgrimage through the earthly valley will seem to him, and so when he leaves the earthly life...., if he has covered it with love, nothing will remind him of the time on earth, and he will only look with compassion on the many erring souls who completely lack the concept of time and who can therefore languish for endless times in the hereafter before the moment of redemption has come for them. </text:p>
      <text:p text:style-name="Standard">Time can pass in the most agonizing self-reproaches in the hereafter, but it can also appear to the being like a single moment, and it is always Divine providence, so that the being may pass from the unconscious state into a better, clear spiritual state, recognizing itself and the environment.... But the being itself must be active, so that the hour of redemption gives it the legitimate freedom. And so the Father in heaven considers His children in a way that is beneficial for them.... </text:p>
      <text:p text:style-name="Standard">The spiritual beings, which are allowed to send information to the world, must fit into the timespan of the earthly existence, they must adjust themselves to earthly laws and must therefore also take into account the human soul, which still has a narrowly limited understanding in the present spiritual state and must therefore first be instructed in detail. An unfinished soul in the hereafter often does not know to distinguish the past, present and future, but the perfected ones have the privilege of having no more concept of time.... </text:p>
      <text:p text:style-name="Standard"><text:soft-page-break/>(Interruption) </text:p>
      <text:p text:style-name="_30__20_Block"/>
      <text:p text:style-name="Standard"><text:span text:style-name="_31__20_Text">BD 1101</text:span> 21.9.1939<text:span text:style-name="_31__20_Text"> </text:span></text:p>
      <text:p text:style-name="Para_20_1">Concept of time and space in the afterlife.... </text:p>
      <text:p text:style-name="Standard"><text:span text:style-name="_32__20_Text"><text:s/></text:span><text:s/>In eternity, the concept of time and space is invalid, because nothing is limited, it is only an ever-lasting consciousness of Divine power independent of time and space.... which is only changeable in its strength. It can increase in intoxicating bliss up to the immeasurable and will be nevertheless always the same.... the emanation of God's nearness.... the most blessed and for you humans most incomprehensible, as long as the state of perfection is not yet reached. However, worlds can pass before a light-being is completely merged with the eternal love-fire. And therefore the power of Divine Love will communicate itself to every being, and these radiations are the epitome of greatest bliss and again also increase the love-power of the beings up to the incomprehensible and communicate themselves through this again in greatest extent to the innumerable beings in the universe, and so the Divine Love-Spirit works always and constantly, everywhere and unceasingly..... </text:p>
      <text:p text:style-name="Standard">As long as man stays on earth, he lacks the understanding for this work of the eternal Godhead, until he makes an effort to put the law of love before everything else.... to make it the supreme of all laws.... Then he may have a faint inkling of Divine Love's omnipotence, but he will not be able to comprehend it to its full extent until his spiritual maturity has reached that degree which is possible for him to attain on earth. And yet he should often ask himself: what may move the eternal Deity to take care of the earthly children in untiring patience, to let them find the way to perfection. And he will only be able to justify the answer with: infinite love - the depth of which, however, he cannot even remotely measure.... </text:p>
      <text:p text:style-name="Standard">Amen </text:p>
      <text:p text:style-name="_30__20_Block"/>
      <text:p text:style-name="Standard"><text:span text:style-name="_31__20_Text">BD 1102</text:span> 21.9.1939<text:span text:style-name="_31__20_Text"> </text:span></text:p>
      <text:p text:style-name="Para_20_1">Teaching the erring.... </text:p>
      <text:p text:style-name="Para_20_1">Blessing of suffering.... </text:p>
      <text:p text:style-name="Para_20_1">Surrender.... </text:p>
      <text:p text:style-name="Standard">It is the Lord's will that you teach the people who are of good will. And it is so infinitely precious to be instructed by the grace of God and thus to be knowledgeable, that all those who walk in ignorance of the Spirit, should be remembered with compassion.... And to preach the gospel to them, is a work of charity and will one day bring rich blessings - for all these ignorant people are in the greatest need of their souls. They go along empty-hearted, and their earthly plagues are far greater, lacking the insight of necessity, the hope of help and the consolation of the Divine Word, and so their lives are poor, despite earthly wealth and apparent well-being. To be left in such distress of soul, is an agonizing condition for the latter, and they will feel grateful for any help of a loving person who will deliver them from such distress. </text:p>
      <text:p text:style-name="Standard"><text:soft-page-break/>Time and again God brings people together who can help each other, and therefore every opportunity should be used and mention should be made without shyness, of God's loving guidance which can be recognized in all sorrowful events. Everything has the sole purpose of contributing to man's ennoblement - man is to accept all suffering in humble surrender and to think of his Creator, Who lets nothing happen without wise intention, but Who also loves His creatures intimately - and therefore all tests which He imposes on them, are only always based on this deep love and are to bring the earthly child closer to the heavenly Father. </text:p>
      <text:p text:style-name="Standard">Every suffering would be gratefully accepted by the people, if they knew what blessings arise from it for the soul, which is immortal after all.... if it knew furthermore what unspeakable agonizing condition it has escaped in eternity through it and what bliss can be its lot, if the suffering has fulfilled its intended purpose and has brought knowledge to the human being.... they would surrender to the Divine will and take the suffering upon themselves without grumbling.... </text:p>
      <text:p text:style-name="Standard">Amen </text:p>
      <text:p text:style-name="_30__20_Block"/>
      <text:p text:style-name="Standard"><text:span text:style-name="_31__20_Text">BD 1104</text:span> 22.9.1939<text:span text:style-name="_31__20_Text"> </text:span></text:p>
      <text:p text:style-name="Para_20_1">Power of evil.... </text:p>
      <text:p text:style-name="Para_20_1">Liberation of the spirit.... </text:p>
      <text:p text:style-name="Para_20_1">Redemption.... </text:p>
      <text:p text:style-name="Standard">Whoever is in the power of evil cannot easily escape it, and a perpetual fight must begin, and this fight can only lead to victory if the fighter submits himself to God the Lord Himself, so that He may lead him into the fight and assist him. Therefore, all struggles in the world are successful only if they are conducted with God and are directed against all evil. For the battle of annihilation is always directed only against evil, the good should emerge victorious and man on earth should always strive to overcome all matter as a part of evil. Then the good in him will increase and man will redeem himself from the power of evil. This is the meaning and purpose of the whole life on earth. </text:p>
      <text:p text:style-name="Standard">But if it is used to add goods to goods, to increase matter, which is part of evil, the earthly walk becomes completely purposeless and the shell around the human soul thickens, which should be dissolved to give freedom to the spirit inside. All desire for matter intensifies the imprisonment of the spirit, which is from God, and gives the adversary always new handles to seize the soul. If only people would realize this and flee that which seems desirable to them, for it brings them certain ruin. </text:p>
      <text:p text:style-name="Standard">For if the spirit cannot express itself out of God.... if it cannot emerge out of its envelopment, man is spiritually blind, he sees nothing, hears nothing and feels nothing of the breath of God in and around him.... he only pays attention to the things which are outside, the world and its sham goods, and desires these with all his senses, while he carelessly rejects spiritual good. And this state of the soul is unbelievably burdensome for it, and cannot be <text:soft-page-break/>remedied until man lets go of his striving for earthly goods, for all matter, and turns to God out of his own free will. </text:p>
      <text:p text:style-name="Standard">And if man considers his imprisonment in matter through immemorial times, which he was not allowed to end voluntarily and arbitrarily, and now sets against it the stay on earth, which makes it easy for him to free himself from it,.... it must be unmistakable to him that he commits the greatest injustice against his Creator, Who grants him this time of grace for the complete liberation and he makes so little use of it. </text:p>
      <text:p text:style-name="Standard">But if he does not believe, he also rejects all admonitions and warnings, and this is the basic evil - that man lacks faith - and therefore all references to the Divinity, to the purpose and aim of earthly life, to the soul and spirit, are in vain and so he rejects the truth and takes account of the spirit of lies, which makes all earthly goods presented to man, appear desirable. And therefore it is necessary to preach the Word of God to them again and again, so that they recognize their spiritual state and enter into themselves.... </text:p>
      <text:p text:style-name="Standard">Amen </text:p>
      <text:p text:style-name="_30__20_Block"/>
      <text:p text:style-name="Standard"><text:span text:style-name="_31__20_Text">BD 1105</text:span> 22.9.1939<text:span text:style-name="_31__20_Text"> </text:span></text:p>
      <text:p text:style-name="Para_20_1">Useless activity.... </text:p>
      <text:p text:style-name="Para_20_1">Wordly problems.... </text:p>
      <text:p text:style-name="Standard">Man sometimes desires enlightenment about things which are unimportant and also in no way beneficial or conducive to the soul, and the time used for the investigation of such things is to be called lost. For it is without any purpose to solve worldly problems which have nothing to do with the actual earthly task and which also do not serve to promote man in spiritual knowledge. The time on earth is so short, and the task demands fullest commitment to it, and every thought-work which serves neither the welfare of the fellow men nor the welfare of the soul, shortens this time on earth and reduces one's spiritual success. The reward for such work is truly small, because it is only recognized by a few fellowmen, who likewise stand in wrong thinking, since they attach too much value to such work. </text:p>
      <text:p text:style-name="Standard">Man should use his intellect well.... because God has endowed him with it.... but only in a truly beneficial way.... for the good of fellow men - and must therefore be dictated, as it were, by love for them.... And so every profession that meets the needs of people or in some way has a charitable effect on mankind, will be able to carry off its blessing and exist before the eyes of God, but an activity that only has the purpose of creating works that serve the opposite, that are in no way beneficial and only help to increase assets or power, will never find the approval of the Divine Creator, and one day man will remember in deepest remorse the time which he has filled with such activity, whether in thoughts or physically.... and which did not bring him the slightest benefit for eternity </text:p>
      <text:p text:style-name="Standard">.... </text:p>
      <text:p text:style-name="Standard">Amen </text:p>
      <text:p text:style-name="_30__20_Block"><text:soft-page-break/></text:p>
      <text:p text:style-name="Standard"/>
      <text:p text:style-name="Standard"><text:span text:style-name="_31__20_Text">BD 1106</text:span> 22.9.1939<text:span text:style-name="_31__20_Text"> </text:span></text:p>
      <text:p text:style-name="Para_20_1">The thorny road to the eternal home.... </text:p>
      <text:p text:style-name="Standard">I protect him who desires to stand in truth, from all error.... And who trustingly hands himself over to Me so that I will guide him, his steps will never go astray, for I watch over him and prevent him from going astray. </text:p>
      <text:p text:style-name="Standard">And now hear My voice: The way to the eternal home is like a steeply ascending footpath that leads through brushwood and thorns.... He who courageously and powerfully overcomes all obstacles, will safely reach the goal and rejoice in his ascent, for now he is at the end, all the difficulties of the way lie behind him, but before him the most magnificent view over all the land that lies be-neath his feet.... And he will revel in the pleasure of being able to take in the picture that now presents itself to his eyes after his laborious ascent. And the same will happen to an earthly child at the end of his days, if he has chosen Me as his guide and has covered the thorny path of life at My hand. </text:p>
      <text:p text:style-name="Standard">There are many paths through the earthly life, and often they are easily passable and bordered with ornamental shrubs of all kinds, and they entice to rest and promise refreshment and rest to the wanderer who walks these paths, but he never reaches his goal.... For such paths certainly lead far away from the goal, and in his rest and sluggishness, man does not recognize where he is heading, and moves further and further away from the right path, which, although laborious and arduous, inevitably leads to the heights. And this alone is the certainty that you have found the right way when suffering presses you, which are the thorns and brushwood on the way to the eternal home. </text:p>
      <text:p text:style-name="Standard">Who does not pay attention to these and courageously goes on, overcomes with ease all subse-quently still following obstacles.... </text:p>
      <text:p text:style-name="Standard">But you must not shy away from it, you must not look for the comforts, but your sense must be simple and uneducated, then also the way up does not seem difficult to you.... Everywhere along the way, My messengers wait and support the wanderer who tires and looks around for a place of rest.... For such is only a danger for the one striving upward. Undeterred, the path must be continued in joyfulness of heart and driven by the desire to catch sight of Me at the end of the path.... </text:p>
      <text:p text:style-name="Standard">And all distractions must be bypassed, all resting places inviting rest must be avoided, for they make the spirit of man sluggish and unenthusiastic for laborious ascent. But without self-conquest, without renunciation of all comforts, it is impossible to reach Me, and again My love pulls up every being, if it is only willing and does not resist Me.... </text:p>
      <text:p text:style-name="Standard">And so I also urge you again to bear your little cross patiently, not to get tired, even if the way seems difficult to you, and to always trust in your Lord and Saviour with bright eyes and a believing heart, who holds everyone's fate in His hands and considers people as it is necessary for them.... </text:p>
      <text:p text:style-name="Standard"><text:soft-page-break/>And My love keeps you and all My little children from missing the right way, I guard all My little sheep and carry them carefully over insurmountable, difficult paths, so that they reach the height, the eternal home, undamaged.... </text:p>
      <text:p text:style-name="Standard">Amen </text:p>
      <text:p text:style-name="_30__20_Block"/>
      <text:p text:style-name="Standard"><text:span text:style-name="_31__20_Text">BD 1108</text:span> 23.9.1939<text:span text:style-name="_31__20_Text"> </text:span></text:p>
      <text:p text:style-name="Para_20_1">Effect of the spiritual current on the beings around us.... </text:p>
      <text:p text:style-name="Standard"><text:span text:style-name="_32__20_Text"><text:s/></text:span><text:s/>Go your way without hesitation and give yourself to God's protection, so every walk will be blessed and all gates will be opened to you, which lead to knowledge. And consider that the spiritual surrounds you and feels every turning to God and takes part in every spiritual current which touches you. The living God-connectedness is of such a powerful effect, because spiritual power flows unstoppably from God to earth, and all beingness, which surrounds you, is filled with this power. </text:p>
      <text:p text:style-name="Standard">And what communicates itself in this way to the living beings in the higher development, contributes again to the maturing of the spiritual in them. All creatures, all plant world and all rocks groan under the burden of its outer form, and mankind could give a lot to all these entities, if it would put itself into spiritual connection and the power-current flowing to it, would also be imparted to all spiritual in the surroundings.... And therefore also all creatures are under the effect of the <text:span text:style-name="_31__20_Text">wrongful</text:span> life of humans. It also feels the spiritual decline of mankind and also suffers from it, because all love-power, which has a redeeming effect, is lacking in mankind, and this therefore also leaves the beings starving, which are therefore given too little love. </text:p>
      <text:p text:style-name="Standard">Everything which is active in love must receive power and distribute power.... the light which illuminates must also shine far around, and who therefore requests the power out of God in God-connectedness, will be so abundantly provided with it, that he can also give it away again and also does this unconsciously. And this power refreshes what comes into contact with it, what opens to receive it.... it knows no obstacles, it penetrates through all pores, it is in every breath of air, it is transmittable like a thought, it animates and stimulates again to activity, and so everything is a co-recipient of what the believing earthly child requests from the Father.... </text:p>
      <text:p text:style-name="Standard">And if you could measure the omnipotence of this power, you would be highly lifted up by the thought to be able to help everything around you in its unredeemed state, you would be ready to help the tiniest being, because you then recognize in everything the same.... a work of God's creation, whose course of development you have already covered endlessly long ago. And your will would be to constantly help these spiritual beings who will thank you at the right time.... </text:p>
      <text:p text:style-name="Standard">Amen </text:p>
      <text:p text:style-name="_30__20_Block"/>
      <text:p text:style-name="Standard"><text:span text:style-name="_31__20_Text">BD 1109</text:span> 23.9.1939<text:span text:style-name="_31__20_Text"> </text:span></text:p>
      <text:p text:style-name="Para_20_1"><text:soft-page-break/>Public expression of spiritual aspiration.... </text:p>
      <text:p text:style-name="Standard"><text:span text:style-name="_32__20_Text"><text:s/></text:span><text:s/>Unbelievably high demands are made regarding worldly enjoyment or earthly goods, and every man strives to outdo the other. But in spiritual respect, people completely lack this urge - people would rather hide their spiritual striving from their fellow human beings, so that a competition to reach the state of perfection is completely out of the question. And this is characteristic for the spiritual backwardness of mankind. One is not afraid to publicly declare the inclination for earthly good, but conceals as far as possible everything that applies to the advancement of the soul.... </text:p>
      <text:p text:style-name="Standard">And yet, man must first overcome this shyness before the world, he must openly and courageously confess himself as a creature of God and thus as an earthly child who wants to serve Him and recognize His power and glory. And if he puts his duty to God before his earthly activity, he may also be sure of Divine blessing, but the Father in heaven does not respect a creature who does not openly confess Him. And so even today only a few people have the honest endeavor to make God's will their own; they all go on their earthly way unperturbed, without asking themselves whether they also comply with the will of Him Who created them, to the best of their ability..... </text:p>
      <text:p text:style-name="Standard">Only one thing is important to them - to increase their possessions or to protect them from diminishing.... But if they would think of their souls just as eagerly and fulfill their spiritual duty with the same zeal, earthly life would no longer burden them, because the Lord God assures the fulfillment of what is necessary for life to those who love Him and keep His commandments. And a public confession would bear exceedingly beautiful fruits for the fellow human being.... because one person always emulates another.... How many useless things does man focus his mind on, and how necessary is the immersion in spiritual questions alone to secure his existence for all eternity </text:p>
      <text:p text:style-name="Standard">.... </text:p>
      <text:p text:style-name="Standard">Of course, man must be able to renounce earthly goods in fullest satisfaction and be content only with what the Father in heaven has intended for him. But he willingly gives up everything when the Spirit in him teaches him and makes him understand the worthlessness of earthly things. How his mind is then turned to the spiritual, and how empty the earthly life seems to him, how sober all that he had desired before. And his zeal will become greater and greater.... his shyness to confess is overcome, and he will now be able to work for his own blessing and all those to whom he transmits the same teachings, which are so obviously and wonderfully offered to him by the infinite love of the Lord.... </text:p>
      <text:p text:style-name="Standard">Amen </text:p>
      <text:p text:style-name="_30__20_Block"/>
      <text:p text:style-name="Standard"><text:span text:style-name="_31__20_Text">BD 1110</text:span> 24.9.1939<text:span text:style-name="_31__20_Text"> </text:span></text:p>
      <text:p text:style-name="Para_20_1">The power of the Spirit.... </text:p>
      <text:p text:style-name="Standard"><text:soft-page-break/>The power of the Spirit is unimaginable, He works mightily and unlimitedly, because He is nothing out of Himself, but everything from God.... He is invincible, He controls the height and the depth, He is present everywhere and draws all wisdom from God, He is eternally unchangeable.... He is the eternal God's expression of will.... He is the expressed Divine power itself. And therefore it cannot pass away, it cannot become less, it can also never change or work differently than what is the will of God.... If man is able to recognize this truth, then every doubt remains far away from him, because he then willingly submits to this Divine power and is seized by it, and he can now likewise only fulfill the will of God. The power of the Spirit works in all who believe and are active in love. </text:p>
      <text:p text:style-name="Standard">But those who do not stand in faith, and are devoid of all love, are guided by their own will, and their own will.... without faith and love.... contradicts the Divine will and therefore the Divine Spirit of Love.... One's own will obeys the whisperings of those beings who likewise let their own will rule on earth as well as now in the hereafter.... These are imperfect souls who did not recognize the Divine Spirit and therefore stood outside of its effect on earth and now assert their influence from the hereafter on the people who are of the same mind.... who live without faith and without love.... The Divine spiritual power, however, is shared by all who recognize God and love Him, who are willing to believe and love and want to approach the eternal Godhead. </text:p>
      <text:p text:style-name="Standard">The spark of God in man.... the awakened Spirit of God.... establishes the connection with the elemental power, provided that man strives of his own free will to reach the height.... it guides the thinking right, it determines all actions, and therefore the power of the Spirit already works and makes itself more and more noticeable, the more intimately man enters into association with his Creator, and the power of the Spirit can express itself in such an unimaginable way, that man can accomplish things which appear incomprehensible to the world. </text:p>
      <text:p text:style-name="Standard">And it is therefore extremely important [for man] to arrange his life on earth in such a way that the power of the Spirit can be effectively expressed in him, then everything can be overcome which up to now appeared to be an obstacle, because the Divine Spirit's power is not subject to any laws, it works in fullest agreement with the Divine will; it is the radiation of this Divine will itself, and therefore man will be able to control everything if he makes use of the power of the Spirit by living in faith and love and desiring Divine blessings.... </text:p>
      <text:p text:style-name="Standard">Amen </text:p>
      <text:p text:style-name="_30__20_Block"/>
      <text:p text:style-name="Standard"><text:span text:style-name="_31__20_Text">BD 1111 </text:span><text:s/>24.9.1939<text:span text:style-name="_31__20_Text"> </text:span></text:p>
      <text:p text:style-name="Para_20_1">Ability to receive.... </text:p>
      <text:p text:style-name="Para_20_1">The joy of receiving.... </text:p>
      <text:p text:style-name="P5">On the one hand the regular reception increases the ability to receive the Divine Word, but on the other hand it is a certain danger for the earthly <text:soft-page-break/>child insofar that it can easily lose the joy of receiving and therefore the offered is correspondingly more difficult to hear. The reception must be desired with all senses, it must cause joy and be received with a grateful heart, and the friends on the other side will offer their teachings to the receiver with greater eagerness.... However, no indiffer-ence or habitual reception may occur, if the proclamations are to continue to be valuable and make the earthly child happy.</text:p>
      <text:p text:style-name="P5">To whom such a precious gift is offered, his thoughts should always and constantly long for the hour which gives him the most delectable.... the Divine Word offered in all purity. He should receive it as a gift of grace of the greatest value, he should give thanks with every breath to Him who bestows such grace on a human being, and he should receive it in deepest humility and most joyful devotion.... This hour should be the most delightful thing that can be longed for on earth, it should make him happy and make his heart beat faster, since God Himself is close to the earthly child and touches it with His breath.... </text:p>
      <text:p text:style-name="Standard">And therefore it is commanded to first establish quite intimate contact with the Divine Lord and Saviour, so that the earthly child detaches itself from everything that still captivates it and now desires in all humility to hear the voice of the Lord. And when this connection has been established and a heartfelt prayer to the Father has proven to Him the willingness to receive and have joy in it, the proclamation will flow easily and effortlessly and thus also be blessed by the Lord.... </text:p>
      <text:p text:style-name="Standard">Amen </text:p>
      <text:p text:style-name="_30__20_Block"/>
      <text:p text:style-name="Standard"><text:span text:style-name="_31__20_Text">BD 1112</text:span> 24.9.1939<text:span text:style-name="_31__20_Text"> </text:span></text:p>
      <text:p text:style-name="Para_20_1">No action is futile.... </text:p>
      <text:p text:style-name="Para_20_1">Wrongful views.... </text:p>
      <text:p text:style-name="Para_20_1">Spiritual knowledge.... </text:p>
      <text:p text:style-name="Standard">Those who stand in knowledge recognize the Divine power in everything that happens. They know that everything is first based on the will of God, they also know that nothing happens without intention and that the events fit together in such a way that they always serve the maturing of everything spiritual in creation. And this knowledge is of quite special advantage if one stands against the many wrong views which want to eliminate God's wisdom, love and omnipotence and want to designate this Divine power to mere effects of the forces of nature.... </text:p>
      <text:p text:style-name="Standard">Nothing in the universe is unintentional, thus coincidence.... There is always a certain purpose underlying an event, but people mostly do not recognize this purpose.... Since on the other hand, however, a little attention to all natural events reveals definite planning and therefore a wise Creator must be indisputably recognized, so also every event must correspond to the counsel of the eternal Wisdom and therefore have its origin in it, and therefore something well-considered in the Divine plan cannot be criticized or even denied from human side. </text:p>
      <text:p text:style-name="Standard"><text:soft-page-break/>But it cannot be explained to mankind that the will of God sometimes expresses itself where - according to human judgement - only a violent intervention is inappropriate.... For they do not understand that the <text:span text:style-name="_31__20_Text">spiritual</text:span> condition of man requires many things that are difficult to explain to the intellectually thinking person, and that therefore also those people must be affected who in the eyes of the world are pure and spotless, but before God, are very flawed. </text:p>
      <text:p text:style-name="Standard">And for the sake of these, great upheavals are being prepared in world-affairs, for the sake of these, the earth will still see much suffering. However, no suffering is without the Divine Lord's intention, and also for the sake of these, an unmistakable judgement will have to come from above, so that only these will be saved, because the world does not see as the heavenly Father does, with the eyes of love on the creatures, but it blindly judges according to appearances, it knows nothing about the necessity of all Divine intervention but only sees the suffering which comes over mankind, and only he who stands in knowledge, knows that only love and mercy motivates the heavenly Father to do everything and that this is necessary for the sake of the souls.... </text:p>
      <text:p text:style-name="Standard">Amen </text:p>
      <text:p text:style-name="_30__20_Block"/>
      <text:p text:style-name="Standard"/>
      <text:p text:style-name="Standard"><text:span text:style-name="_31__20_Text">BD 1113 </text:span><text:s/>25.9.1939<text:span text:style-name="_31__20_Text"> </text:span></text:p>
      <text:p text:style-name="Para_20_1">Purification through the fire of love.... </text:p>
      <text:p text:style-name="Para_20_1">Kingdom of peace on earth.... </text:p>
      <text:p text:style-name="Standard">The soul will emerge purified by the fire of love, and it will be aware of its present state and gratefully recognize that the Father has led it wisely and lovingly and has saved it from eternal ruin. </text:p>
      <text:p text:style-name="Standard">And the earthly life will appear to it only as a shadow, it is overcome and only faintly clings to the memory, since everything sorrowful now no longer touches the soul. The night of the spirit has given way to the brightest, most radiant dawn, and the soul revels in heavenly delights. </text:p>
      <text:p text:style-name="Standard">Who now reaches this state of the soul still on earth, only puts away the earthly body like an annoying cover and enters carefree through the gate to eternity. However, this purification-process of the soul must have begun before, otherwise it is impossible for the soul to purify itself from all dross and to emerge crystal clear, as is necessary for entering the spheres of light in the hereafter. </text:p>
      <text:p text:style-name="Standard">As long as the purification of the soul is not yet completely accomplished, it denies itself entrance into those spheres.... it still somehow clings to the old world and is not yet completely loosened, so this bond must first be removed, and this is only possible through love, which is opposed to suffering.... through the intimate love with which a person wants to remedy the suffering of others. And thus this fire of love will consume the last remnant of the dross still clinging to the soul, and the soul emerges completely purified from the purification process. </text:p>
      <text:p text:style-name="Standard"><text:soft-page-break/>Whoever visualizes this procedure, will now also recognize in what way love has a redeeming effect </text:p>
      <text:p text:style-name="Standard">.... he will understand that it is only through love that it is possible to be able to enter the kingdom of eternal peace.... and so people give love to each other, working to keep suffering away from each other, and always put love for the neighbor and therefore also for God before all action and thinking, the kingdom of peace will also already be on earth, and people could travel the earth's journey without deep suffering.... </text:p>
      <text:p text:style-name="Standard">But where love dies, there is already the kingdom of darkness, the opposing power rules and incites people against each other, and this lack of love has bad consequences, the cover around the human soul becomes more and more impenetrable, but there is no other method to dissolve this cover than exactly this activity in love. Everything that is Divine, is bright, light and clear.... and so the soul must also be bright, light and clear in order to be able to unite with God, and in this realization, it must make use of a means that is also Divine.... of love.... This means is of such extraordinary power, that it can wipe out all guilt, loosen all fetters, melt all dross and remove all garbage.... it purifies the soul which can thus become bright, light and clear.... and unites through love with the eternal Godhead.... </text:p>
      <text:p text:style-name="Standard">Amen </text:p>
      <text:p text:style-name="_30__20_Block"/>
      <text:p text:style-name="Standard"><text:span text:style-name="_31__20_Text">BD 1114</text:span> 25.9.1939<text:span text:style-name="_31__20_Text"> </text:span></text:p>
      <text:p text:style-name="Para_20_1">The inner voice.... </text:p>
      <text:p text:style-name="Para_20_1">The voice of the conscience.... </text:p>
      <text:p text:style-name="Para_20_1">Audible voice.... </text:p>
      <text:p text:style-name="Standard">The inner voice informs man of God's will, and this should be respected first of all, because if he obeys it, he also walks the right path. In order to hear the voice within, man must be willing to comply with God's will, he must desire Divine instructions in order to be able to comply with them, and if he indicates this will, God will also make Himself known to him, and in different ways, depending on his worthiness. Mostly through the voice of conscience.... This is audible to every man who listens inwardly; it is the admonition to do good and the warning to refrain from evil; it is the surest signpost, the exhortation and the warning signal from on high. </text:p>
      <text:p text:style-name="Standard">Whoever pays attention to his thoughts, will recognize that they flow into him desired and unde-sired. So often thoughts arise which are annoying to him, which want to make him do something or prevent him from doing something - and such thoughts are always the inner voice audible to man, the voice of conscience. If a person allows himself to be guided by such thoughts, always in view of God and in the will to do what is right, then he will truly be guided correctly. But if this voice is not heeded, the call from on high becomes weaker and weaker until it finally falls silent, because the will to do good, the precondition for hearing the inner voice, is not present. </text:p>
      <text:p text:style-name="Standard">However, if man establishes an intimate relationship with the heavenly Father by eagerly following the Divine will, then the voice sounds all the <text:soft-page-break/>louder, because where the will of the earth childly completely submits to the Divine will, there the Lord lets His voice sound audibly and removes all barriers which were erected between Him and the earthly child. Truly no special external gift is needed for this, but a truly God-loving heart and heartfelt devotion are sufficient, for in such a heart, the Lord and Saviour Himself can take abode and now speak clearly audibly with His child. </text:p>
      <text:p text:style-name="Standard">And this triggers all the delights of heaven in the so happy earthly child. He is allowed to desire the Divine voice and will never make a wrong request, and the Divine Savior Himself instructs him in the most loving way and announces His will to him. And this extraordinary grace is available to every human being, and yet it is not respected..... To be in direct contact with God, to be allowed to hear His kind Father's words and to be able to draw grace, comfort and strength from them in unimagined abundance, is truly God's greatest gift of grace.... and yet it is so little respected, and in times of need, mankind sacrifices itself, and this through its own fault.... </text:p>
      <text:p text:style-name="Standard">Amen </text:p>
      <text:p text:style-name="_30__20_Block"/>
      <text:p text:style-name="Standard"><text:span text:style-name="_31__20_Text">BD 1115</text:span> 25.9.1939<text:span text:style-name="_31__20_Text"> </text:span></text:p>
      <text:p text:style-name="Para_20_1">God's love ... </text:p>
      <text:p text:style-name="Para_20_1">Divine protection.... </text:p>
      <text:p text:style-name="Para_20_1">Storms.... </text:p>
      <text:p text:style-name="Standard">How gently and carefully the Father leads His true children through earthly life.... through all dangers and protects them from dire need, both bodily and spiritually.... For the heavenly Father loves these His children who constantly long for Him and make every effort to serve Him and obey His will. And therefore do not be afraid and do not tremble, even in times of earthly trouble, because the Lord lets it pass you by, and he makes sure that it does not oppress you and that you always find help..... </text:p>
      <text:p text:style-name="Standard">And this shall be a comfort to you, and you shall look into the future with a joyful heart, because the Father will always grant you His protection wherever it may be; you are therefore never abandoned, even if it seems as if everything around you threatens to collapse. He who commends himself to the heavenly Father and implores His mercy, is in the safest of protection, for He will not let a prayer sent up in faith go unheard. Many a storm may still pass over you, but the sun will shine again and again afterwards, and again and again gentle calm and cloudless skies will make the memory of the previous storms fade.... </text:p>
      <text:p text:style-name="Standard">And consider that also these storms must be, because the Lord, Who commands over life and death, also has these storms in His power, and if He allows the elements to rage, He also only aims at to purify everything which He has intended for higher work. He first separates everything impure, so that the way to perfection becomes free for the being. And many such storms must still come over mankind, and therefore you should not become timid and fainthearted. As long as you prove yourselves worthy of God's love, He also holds His protecting hand over you, and therefore you must <text:soft-page-break/>practice love, because thereby you prove your will to Him and also express your love for Him. </text:p>
      <text:p text:style-name="Standard">And He will protect you from all danger and also turn His love towards you. </text:p>
      <text:p text:style-name="Standard">Amen </text:p>
      <text:p text:style-name="_30__20_Block"/>
      <text:p text:style-name="Standard"/>
      <text:p text:style-name="Standard"><text:span text:style-name="_31__20_Text">BD 1116</text:span> 26.9.1939<text:span text:style-name="_31__20_Text"> </text:span></text:p>
      <text:p text:style-name="Para_20_1">A life in Divine will.... </text:p>
      <text:p text:style-name="Para_20_1">Inner voice.... </text:p>
      <text:p text:style-name="Standard">Man should examine himself with relentless rigor to what extent he complies with God's will, and he should always keep his actions in mind, he should always strive to do the right thing and ask God for the strength to do so, he should never tire of working on himself and always and constantly answer to Him and listen to the inner voice that rebukes him if he wants to go astray. To live always in the will of God is only feasible when all thinking is turned towards the eternal Godhead, when the love for God dominates man.... Then man will always fulfill the will of Him whom his soul loves. </text:p>
      <text:p text:style-name="Standard">However, this also requires self-conquest, because in order to be able to fulfill the Divine will, man must willingly renounce everything that gives him earthly pleasure.... he must be able to sacrifice </text:p>
      <text:p text:style-name="Standard">.... he must restrain his worldly desires and seek fulfillment of his longing only in love for God.... </text:p>
      <text:p text:style-name="Standard">he must also avoid everything that could tempt him to sin. These are the thoughts which want to go aside and which do not correspond to the Divine will. The enemy tries to influence just such souls who want to serve God, and any means is acceptable to him. And so he tries to dissuade the striving earthly child from his serious striving for God through whispering thoughts, and therefore a struggling soul will often have to fight against such thoughts, which have to be recognized as an opposing influence and therefore have to be rejected. </text:p>
      <text:p text:style-name="Standard">And again the inner voice must be listened to, which teaches the earthly child right in every way. </text:p>
      <text:p text:style-name="Standard">And therefore also every danger will be overcome, if only the will of man is always ready to submit to the Divine will, if he entrusts all his actions and thoughts to the Lord, asks Him for His grace and for the right enlightenment in all things.... The Father in heaven will hear the prayer of His child, and his walk on earth will truly correspond to the will of God, because the Father demands nothing but free human will. If this is sacrificed to Him, He directs and guides His children in such a way that they safely reach their goal, the eternal home. </text:p>
      <text:p text:style-name="Standard">Amen </text:p>
      <text:p text:style-name="_30__20_Block"/>
      <text:p text:style-name="Standard"><text:span text:style-name="_31__20_Text">BD 1117</text:span> 26.9.1939<text:span text:style-name="_31__20_Text"> </text:span></text:p>
      <text:p text:style-name="Para_20_1">Father's words.... </text:p>
      <text:p text:style-name="Para_20_1">Pointers to easy receiving and listening.... </text:p>
      <text:p text:style-name="Standard"><text:soft-page-break/><text:span text:style-name="_32__20_Text"><text:s/></text:span><text:s/>In unimagined abundance, the thoughts flow to you to be seized by you, but the rational thinking does not let these transmitted thoughts come into effect. The human being has to surrender to the otherworldly forces and not think anything earthly.... he only has to want to speak with his Creator and open his heart so that it hears the Divine voice. And everything earthly will disappear from his consciousness and the powers of the beyond will be able to work unhindered. This state must be striven for in order to hear ever deeper wisdoms and to correspond to the Divine will at all times.... Wait for the moment that will free you from all misgivings.... </text:p>
      <text:p text:style-name="Standard">I desire your heart and can only take possession of it when you surrender it to Me completely, but without any external influence, you must seek to reach the goal - and only when you belong to Me completely, I speak to you so that the last doubt disappears and you are from now on indissolubly connected with Me. To hear the Word is greatest bliss, it sweetens every pain for you and lifts you over all heaviness, and you seek My Spirit always and everywhere.... and I am so close to you that you feel Me and stand in peace. </text:p>
      <text:p text:style-name="Standard">Because only love makes life worth living, but if you are aflame with love for Me, all worldly is far from you and you live with Me and for Me. Because you have tasted heavenly delights, and earthly life is nothing more to you than only the place of stay where you are to fulfil your mission. And this keeps you upright; if you are anxious, never forget that My love constantly cares for you and I stand by you in every situation of life, and be ready to help against everyone in cases of earthly trouble. Because if you form yourself to love, there are no more barriers between us, and My blessing guides you on all your ways. </text:p>
      <text:p text:style-name="Standard">Now try to increase your intimacy and enter into My light and My love, and when the hour has come which I have determined for you, then I come to meet you and receive you with open arms into My kingdom, for I Myself have set the goal for you and strengthen you so that you reach it.... </text:p>
      <text:p text:style-name="Standard">And always listen inwardly until you hear it sound and recognize My nearness by it. The hour is no longer far away, and it brings you liberation and makes you completely a loving child of the heavenly Father, and all striving upwards will now be crowned with success, because My love leads you </text:p>
      <text:p text:style-name="Standard">.... </text:p>
      <text:p text:style-name="Standard">Amen </text:p>
      <text:p text:style-name="_30__20_Block"/>
      <text:p text:style-name="Standard"><text:span text:style-name="_31__20_Text">BD 1118</text:span> 27.9.1939<text:span text:style-name="_31__20_Text"> </text:span></text:p>
      <text:p text:style-name="Para_20_1">The Divine Word.... </text:p>
      <text:p text:style-name="Standard">It is the most blessed process on earth, to be able to participate in the outflow of Divine Love and to receive the Word of the Lord. The Lord constantly remembers His children on earth, and He sees their need and pours out the fullness of His grace over the people, and He wants to take the darkness of spirit from them and bring them the light, so that they find <text:soft-page-break/>the way to the height, to Him. And this light is His Word, and whoever hears the Word and acts accordingly, his spirit is light and clear, and he recognizes the right way to the Father. This is why He gives His Word to people.... </text:p>
      <text:p text:style-name="Standard">And as the Father now speaks to His children, His infinite love seeks to penetrate their hearts, He wants it to open to receive the most precious gift, so that He can work with all His power in the now willing earthly child, so that His Spirit can now be active in it and teach it about the meaning and purpose of earthly existence. Whoever receives this Word, draws infinite strength from the source of Divine Love, and he will now be able to pass on the stream of strength to all who are in need of the drink. But the source does not dry up, unless it is forcibly spilled.... i.e. if the receiving earthly child resists any further spiritual activity.... But the Lord holds His protecting hand over this.... He quenches the desire and quenches the thirst again and again.... </text:p>
      <text:p text:style-name="Standard">And the gift of grace is received by people, it is desired and gives comfort and strength to all those who take note of the Divine Word with a believing heart.... For the Lord Himself is in His Word </text:p>
      <text:p text:style-name="Standard">.... He comes to everyone, and whoever receives Him, He blesses, and stays with him always. And whoever is in distress of soul, this Word strengthens him. It does not leave him in doubt, it enlightens and instructs him, it does not leave him in the darkness of the night, but brings him into the light of day and teaches him the right way of thinking. The blessing of the Divine Word is inestimable.... The body does not recognize its value for the soul, but the soul sincerely thanks its Creator that it was liberated by the Divine Word. </text:p>
      <text:p text:style-name="Standard">The development of all other creatures is according to God's will.... man's development, however </text:p>
      <text:p text:style-name="Standard">- or of the human soul - is solely its own will.... and it depends on its attitude towards the Word of God.... And if the soul has recognized the value of this Word, it is saved for eternity.... The transmissions from above facilitate the soul's course of development immensely.... a willing opening to the inexhaustible Source of grace, and all power and grace flows through it and gives it full ability to shape itself according to the will of the Lord.... </text:p>
      <text:p text:style-name="Standard">Amen </text:p>
      <text:p text:style-name="_30__20_Block"/>
      <text:p text:style-name="Standard"/>
      <text:p text:style-name="Standard"><text:span text:style-name="_31__20_Text">BD 1119</text:span> 27.9.1939<text:span text:style-name="_31__20_Text"> </text:span></text:p>
      <text:p text:style-name="Para_20_1">Diversity of creations.... </text:p>
      <text:p text:style-name="Standard"><text:span text:style-name="_32__20_Text"><text:s/></text:span><text:s/>Creation as man sees it, is only an infinitesimally small part of the work of creation and does not allow to draw conclusions at all on the miracles of the Divine creation which are hidden to the eyes of man and also must be since these are not of such a kind that man could grasp them. What man is able to see, is always adapted to his ability to comprehend, but the whole creation <text:soft-page-break/>shows so many wonders which are completely different in kind and form than the earth. </text:p>
      <text:p text:style-name="Standard">When looking at the innumerable creations which are accessible to man, the question must be raised whether these formations exist only on earth or whether also on other celestial bodies or world-bodies the same law rules and also the same creations exist. And this must be denied. The celestial bodies are created in innumerable variations, and man cannot imagine how different each celestial body is in itself and how they, which are nevertheless subordinated to the one Law-giver </text:p>
      <text:p text:style-name="Standard">...., hold such different creatures and nevertheless again all these creations serve the same purpose - </text:p>
      <text:p text:style-name="Standard">to contribute to the perfection of the souls. </text:p>
      <text:p text:style-name="Standard">The creatures have everywhere a certain mutability of their outer form, and they therefore animate the star to which they are assigned, and fulfill there their task which was given to them from the beginning. This must be clarified before man can take insight into the versatility of the creations which are not visible to him. And this is also only allowed for the purpose that they pay more attention to the earthly appearances in the coming time, so that the coming into being of the creation is made understandable to them and also the coming changes are illuminated from the spiritual side </text:p>
      <text:p text:style-name="Standard">.... </text:p>
      <text:p text:style-name="Standard">(Interruption) </text:p>
      <text:p text:style-name="_30__20_Block"/>
      <text:p text:style-name="Para_20_2">BD 1120<text:span text:style-name="_31__20_Text"> 28.1939</text:span> </text:p>
      <text:p text:style-name="Para_20_1">Research-work.... </text:p>
      <text:p text:style-name="Para_20_1">Stars.... </text:p>
      <text:p text:style-name="Para_20_1">Venus.... </text:p>
      <text:p text:style-name="Standard">The most untiring research work does not come nearer to this aim, as long as at the same time assistance is not desired from the spiritual side, because the researcher goes without knowledge to a work which is to be accomplished only spiritually. From the human point of view, all works of creation - also those outside of the earth - would have to have the same material legality, and they would have to be subjected to the same laws of nature, because otherwise an existence and coming into being of the people is not conceivable. </text:p>
      <text:p text:style-name="Standard">Now, however, all creations are based on other laws of nature for the first time, then also the com-position in material relation is so fundamentally different with every single work of creation and, besides, also the basic condition for the possibility of existence of the beings inhabiting the creations deviates so much from each other that human science would stand here before a completely unsolvable riddle, if it would approach the investigation of these works of creation just purely sci-entifically. And all results up to now are completely worthless, because they do not approach the truth in the least. </text:p>
      <text:p text:style-name="Standard"><text:soft-page-break/>The sense of man, the ability to grasp and judge does not reach beyond the earthly sphere, and there are only few possibilities to explain other creations in such a way that they are comprehensible to man.... The basic elements, which man has to know for the understanding of their work, are completely meaningless in other celestial bodies, and the knowledge about it cannot be used for the determination of any phenomena, which one would like to clarify. In order to penetrate into the secrets of other works of creation, a complete detachment from the earthly sphere, a freeing from everything visible on earth, is first necessary, the human being has to connect himself spiritually with the spiritual powers of those worlds and to accept as a newcomer all explanations concerning this. And now try whether you will succeed in this.... </text:p>
      <text:p text:style-name="Standard">A star of indescribable charm is the star to which you have given the name Venus. You must never imagine a structure like the earth, there are in regular intervals bright areas, which seem varied and extremely attractive to the viewer. These regions are animated by beings of the strangest kind according to human concepts. The stay in these areas is only temporary for these beings, since also this heavenly body serves the entities for further development. The whole surface of the celestial body is lovely to look at and offers its inhabitants a blissful stay for a short time, because they change it perpetually. </text:p>
      <text:p text:style-name="Standard">This world is so far removed from earthly comprehension, that only a spiritual experience - to see it - can convey the impressions to man and that it is also then still unspeakably difficult for man to reproduce these impressions that the fellow man imagine it for himself. And nevertheless also between that heavenly body and the earth, a spiritual connection exists, which makes it possible to be instructed, since a necessary state of maturity is needed, to replace the lacking human knowledge and is therefore the first condition, in order to penetrate into areas which otherwise remain closed to the human being..... </text:p>
      <text:p text:style-name="Standard">Amen </text:p>
      <text:p text:style-name="_30__20_Block"/>
      <text:p text:style-name="Standard"><text:span text:style-name="_31__20_Text">BD 1121</text:span> 28.9.1939<text:span text:style-name="_31__20_Text"> </text:span></text:p>
      <text:p text:style-name="Para_20_1">Work of the Spirit.... </text:p>
      <text:p text:style-name="Para_20_1">Put to the test.... </text:p>
      <text:p text:style-name="Standard">The spiritual state of the people is still so confused and their thinking is far removed from the right knowledge. And therefore it is very difficult to give them information about the working of the spirit in man, because they do not want to recognize anything else than what appears to them visibly and tangibly. They exclude anything completely from their thoughts which, however, leads to the right solution, and thus the working of that which, according to their concept, does not exist at all, cannot be explained to them. </text:p>
      <text:p text:style-name="Standard">And it is just as impossible to convince people of the existence of the spirit, since again nothing external points to it, but everything spiritual is only <text:soft-page-break/>spiritually noticeable or perceptible. The real-istic man demands proofs and wants to have everything purely factually justified. A factual justifi-cation.... a proof of the existence of the Divine Spirit in man, would only be possible by way of a test.... that man would declare himself ready to fulfill all preconditions for the awakening of the Divine Spirit.... then he would experience the credibility of it in himself.... </text:p>
      <text:p text:style-name="Standard">Instead, the person who believes to be all-inclusive, rejects the experience of the other and remains spiritually blind. He is not familiar with an inner life of the soul, the outer life occupies him and his thinking completely, and his spirit slumbers in deepest envelopment and cannot free itself from it. And almost nothing brings about a turnaround of such thinking. He who cultivates spiritual thinking is ridiculed, and they are so foolish to consider their own wrongful thinking as the only truth, and they ridicule and criticize the world. </text:p>
      <text:p text:style-name="Standard">Even there, where the aim is to bring people to God, the same blind spiritual condition is to be found, because also their thinking is too earthly, although the will is good.... but they lack depth of faith, because this must be brought to development in every human being himself and cannot be taught by one person to another in a school-like way.... </text:p>
      <text:p text:style-name="Standard">(interruption) </text:p>
      <text:p text:style-name="_30__20_Block"/>
      <text:p text:style-name="Standard"/>
      <text:p text:style-name="Standard"><text:span text:style-name="_31__20_Text">BD 1122</text:span> 28.9.1939<text:span text:style-name="_31__20_Text"> </text:span></text:p>
      <text:p text:style-name="Para_20_1">(Continued from No. 1121) Prerequisite.... </text:p>
      <text:p text:style-name="Standard"><text:span text:style-name="_32__20_Text"><text:s/></text:span><text:s/>The power of the spirit can also only work there where it is granted freedom, and so the spirit of him who lacks all faith in the God-spark slumbering in him, can never express itself. And so the gap which separates such people from knowledge is unbridgeable, until once the unworthiness of all earthly things comes to his consciousness and his thinking is slowly transformed.... Then man turns to the Divinity and asks for things, which are answered by the Divine Spirit, and now the power of the Spirit expresses itself - at first still unclear to man, but if he is serious about spiritual knowledge, the answer will come to him more and more clearly and understandably. So the Spirit has become active in him.... </text:p>
      <text:p text:style-name="Standard">The spiritual science is either cultivated with full zeal or completely rejected.... The God-seeking, loving man will always be introduced to it, and he will recognize that he can again and again draw from this container of wisdom, if he is hungry for knowledge, and that every field will be opened to him by it.... and that, in fullest truth and highest perfection. But to the worldly striving, all spiritual influence remains foreign, because if he receives appropriate instructions or hints, he does not pay attention to it.... </text:p>
      <text:p text:style-name="Standard">His train of thought is so secularized, that he has no understanding for this fine spiritual language of the informed one. Everything is so incomprehensible to him, that he doubts - at most with regret - his [the informed's] clear thinking, but never takes such transmissions seriously. <text:soft-page-break/>And the proof of - a to him foreign concept - that a force can express itself in the human being is not to be furnished to him in a purely factual way.... This thought is troublesome to him, and therefore he does not research to prove its correctness. And his state of soul remains still the same - unfinished and backward and the man is completely ignorant and thereby living in the conviction that his knowledge exceeds that of his fellow human beings by far. </text:p>
      <text:p text:style-name="Standard">But one day, these poor ones will have to recognize the misery which their blinded thinking has caused.... For their worldly knowledge is not valued in the hereafter, and in spiritual knowledge they are poor and empty.... And if those knowledgeable beings, misjudged in earthly life, would not help them and take care of their misery, it would be truly bad for such souls. And what was so easily available to them on earth, must now be gained with difficulty and with great effort in the hereafter, and the remorse for the missed opportunity on earth, will torment these beings once they have recognized how necessary spiritual knowledge and the working of spiritual power is for the higher development of all beings..... </text:p>
      <text:p text:style-name="Standard">Amen </text:p>
      <text:p text:style-name="_30__20_Block"/>
      <text:p text:style-name="Standard"><text:span text:style-name="_31__20_Text">BD 1123</text:span> 29.9.1939<text:span text:style-name="_31__20_Text"> </text:span></text:p>
      <text:p text:style-name="Para_20_1">Beings are bearers of Divine power.... </text:p>
      <text:p text:style-name="Para_20_1">Stars are central stations.... </text:p>
      <text:p text:style-name="Standard">The Lord lets all spiritual entities step into the infinite universe and assigns to each its purpose. </text:p>
      <text:p text:style-name="Standard">The lord lets all His creations take possession of the beings and these carry out all functions which the Creator has ordered for the purpose of the continuance of His creations. An inconceivable activity develops therefore in the total creation, and this activity again can be carried out only through Divine power.... If the Divine power would not work through all these beings, they would be dead and inactive. Therefore all these beings are carriers of the spiritual power, exercise their activity through this and generate again thereby in itself the power to a certain degree, to be able to enter then into a new sphere of activity. </text:p>
      <text:p text:style-name="Standard">And therefore all worlds, all celestial bodies are again central stations or collecting points of Divine radiations, and all entities are nourished and receive the fluid necessary for its continuance uninterruptedly from its Creator and Producer.... to be able to understand this process, man only needs to imagine how powerless and helpless every newborn child is and how it is dependent on the nourishment and any assistance of the earthly producers.... and if it is an apparently independent being, independent of everything else, it is nevertheless linked to its producers through the bonds of nature.... </text:p>
      <text:p text:style-name="Standard">How much more now the creature, which has come forth out of nothing.... produced by Divine Love's will.... but which is now destined to develop to the highest God-like being.... If the Creator makes this demand on His <text:soft-page-break/>created being, then He must also give them with it, the means to be able to do justice to these demands. And this means is His power.... He feeds everything with His power and thus also ensures the preservation of everything that He has created. And the beings receive this power uninterruptedly, unconsciously, until they enter that conscious stage where it is possible for them to request this power unmeasured and to fulfill their last task with ease.... </text:p>
      <text:p text:style-name="Standard">Man on earth has the one advantage over all spiritual beings, that no limitation of the Divine power is set for him and it is left to him to request and use it.... He has this one advantage, that he can turn to his Creator again and again and ask Him for the granting of this power and thus make use of the last stay on earth to reach the goal set for him and to become a God-like being, the true child of God.... </text:p>
      <text:p text:style-name="Standard">Amen </text:p>
      <text:p text:style-name="_30__20_Block"/>
      <text:p text:style-name="Standard"><text:span text:style-name="_31__20_Text">BD 1124</text:span> 2.10.1939<text:span text:style-name="_31__20_Text"> </text:span></text:p>
      <text:p text:style-name="Para_20_1">Prayer.... </text:p>
      <text:p text:style-name="Para_20_1">Power of the Spirit.... </text:p>
      <text:p text:style-name="Standard">To be in direct connection with spiritual power, promotes the spiritual development of the soul immensely, which urgently needs the support in its unfinished state. It is a conscious request for this power of inestimable value and must therefore also produce successes which are clearly recognizable. But an incorrigible denier of this power does not find support, and his soul-state is inevitably affected by it; i.e., no opportunity is offered to the soul to raise itself up, it cannot develop and therefore remains what it was before it animated the human body. </text:p>
      <text:p text:style-name="Standard">And now in this again the explanation is to be found why the spiritual state of people shows such a low level. It is explainable that the person who relies on his own strength, does not progress any more, but always remains in the same state and therefore his life can be called useless, if enlightenment is not given to him from any side. Therefore, man must first be informed that unlimited power is at his disposal, but that this power only appears when man, through prayer, expresses his will to receive it, and therefore he is now intent, even if he still faces resistance. </text:p>
      <text:p text:style-name="Standard">Uninfluenced by earthly obstacles, this force gradually penetrates to the soul in such a way that it perceptibly notices the relief, that from now on it believes that it is standing in the light, that it is eagerly pursuing a certain path that has its goal as a sure promise ... and that it is now suddenly enlightened by this light, which is the eternal truth. It no longer searches because it has found.... it does not doubt, because it believes.... it does not research, because it knows.... It accepts everything that the Spirit proclaims within and thus expresses the Divine power inside and now makes the ascent to the top easy. So this power is never a phantom, it is rather palpable and has such an extraordinary effect, that it is already <text:soft-page-break/>recognizable from the outside ... because the entire outer life of man takes on other forms.... </text:p>
      <text:p text:style-name="Standard">Man simply cannot remain in the old, if the power of the spirit works in him. It causes that everything progresses, both the soul-development and physically, a greater sensitivity for everything that is spiritual.... and it consequently qualifies the human being for spiritual seeing and experiencing </text:p>
      <text:p text:style-name="Standard">.... It makes the soul receptive for everything high and pure, it leads it into higher spheres and opens its view for everything perfect.... because it one day will have the same mission and must therefore experience a perpetual increase.... It must desire to stand in the light and must not hide this light under a bushel, so that it may shine all around and thus serve as a guide for those who still err.... </text:p>
      <text:p text:style-name="Standard"/>
      <text:p text:style-name="Standard">Amen </text:p>
      <text:p text:style-name="_30__20_Block"/>
      <text:p text:style-name="Standard"><text:span text:style-name="_31__20_Text">BD 1125</text:span> 4.10.1939<text:span text:style-name="_31__20_Text"> </text:span></text:p>
      <text:p text:style-name="Para_20_1">Spirit and power.... </text:p>
      <text:p text:style-name="Para_20_1">Prayer in spirit and in truth.... </text:p>
      <text:p text:style-name="Standard">As soon as you receive My Spirit, you receive also My power. The epitome of My love for you is to help you in all tribulations, which I cannot spare you, however, as long as you have not completely recognized Me.... And I only wait for your call to be able to help you in all adversity. If you accept Me into your existence, then the suffering has also fulfilled its purpose, and I take it from you, and if you now call upon Me in spirit and in truth, you are embraced by My Spirit and given all power. And if you now believe and your heart opens willingly to this power.... if you trust Me and therefore hand yourselves over to Me - fully believing and without will - that I help you, then you will also feel the power in you and become aware of My Spirit.... But you have to overcome your timidity and doubtfulness. </text:p>
      <text:p text:style-name="Standard">I am your Father from the beginning, and all My love belongs to you who have come forth from Me; and I long for the return of My children to the Father's house, and if you do not resist Me, I will draw you to Me.... But you must believe in the love of the Father for His children.... I am with you and must use all means to educate you to believing, fully trusting children, so that you take refuge in all devotion to My Father-heart in life's every trouble and tribulation. And therefore you may always call upon Me and expect My help, and My strength will flow through you, and you will overcome all heaviness which I must let pass over you for the salvation of your soul.... </text:p>
      <text:p text:style-name="Standard">Amen </text:p>
      <text:p text:style-name="_30__20_Block"/>
      <text:p text:style-name="Standard"><text:span text:style-name="_31__20_Text">BD 1126</text:span> 4.10.1939<text:span text:style-name="_31__20_Text"> </text:span></text:p>
      <text:p text:style-name="Para_20_1">Prediction.... </text:p>
      <text:p text:style-name="Para_20_1">Natural history.... </text:p>
      <text:p text:style-name="Para_20_1">Devastating disease.... </text:p>
      <text:p text:style-name="Standard"><text:soft-page-break/>I still set you a shortest time limit so that you reflect and leave the way which you now walk on earth. And when the hour has come, which is to bring about their downfall, you will recognize it by the light of the day, how it softens at unusual time, and you will see the last sign in the darkness </text:p>
      <text:p text:style-name="Standard">.... You will be warned for the last time and again be admonished to turn back, because the individual can still avert eternal ruin for himself, the possibility is still offered to him to save his soul, and he then gives up his life only to receive it again. </text:p>
      <text:p text:style-name="Standard">But this hour will be terrible, because the earth trembles, the water rushes forth and floods the land with roaring and raging, and mankind recognizes that it is powerless against the driving of the forces of nature. And the despair will be great and the horror indescribable, so the approaching end is recognizable to them. And a great accusation against the Deity will sound, but they will not think of their own guilt. They remain stubborn even in this great trouble, except for a few whom I will visibly help. For those who give glory to God the Lord and confess their guilt to Him, shall not be completely destroyed. </text:p>
      <text:p text:style-name="Standard">And the judgment will be only brief, and so the sun breaks again through the clouds, the horror of the night is over.... nevertheless, the earthly damage is incalculable. More radiantly than ever the sun will shine, calmly and mildly the air will be felt, and everything will present itself in the light of the dawn to the eyes of the survivors, but the horror will not let people become glad, until they have surrendered to Me and leave all further ways to Me. </text:p>
      <text:p text:style-name="Standard">And My Spirit will enlighten these weak ones, they will suddenly become seeing and the horror will give way to a higher knowledge, they will praise and glorify Me and be happy and grateful that I have taken pity on them and have chosen them for the procreation of the race.... and their love for Me will ignite, and they will compete to offer Me their services, and I will choose them to be My servants, and now spiritual food will be offered to them, and an end will be put to the exceedingly great spiritual hardship and a new age will begin which will place spiritual striving in the fore-ground and worldly desire will be only faintly represented. Those who take part in this great event, will remember it until their end, because the Divine Creator.... expressed Himself so evidently. </text:p>
      <text:p text:style-name="Standard">A messenger of God goes through the country and lets his warning cry sound.... Before that, the world will shun that land which will spread misery and distress to all people through disease and pestilence of all kinds, in horror. A devastating disease will befall the people, and they will find no salvation, and this will be the beginning of the end<text:span text:style-name="T8">.</text:span>... And now the new kingdom has come into being, it will be ruled by a just judge, a benevolent wise monarch, who, without finding resistance, will be recognized everywhere, and even if the illusory world currently still rules everything, it will fall apart and have to give way to the new time, and truth and righteousness will be the sign that a separation from everything unclean <text:soft-page-break/>has taken place.... that the lie and the illusion had to give way, because it was My will.... </text:p>
      <text:p text:style-name="Standard">Amen </text:p>
      <text:p text:style-name="_30__20_Block"/>
      <text:p text:style-name="Standard"><text:span text:style-name="_31__20_Text">BD 1127</text:span> 5.10.1939<text:span text:style-name="_31__20_Text"> </text:span></text:p>
      <text:p text:style-name="Para_20_1">Doing without for the benefit of your fellow man.... </text:p>
      <text:p text:style-name="Para_20_1">Charity.... </text:p>
      <text:p text:style-name="Standard">The welfare of the general public very often demands a renunciation of one's own well-being. And therefore a certain sacrifice must be made in order to be able to serve one's neighbor. Nothing is more beneficial to man's soul than a willing renunciation of all the comforts of life in favor of his fellow man. This is true charity, which has an indescribably beneficial effect. Such action already on earth entails the greatest blessing, because it awakens love in return and thus contributes to man's ennoblement. And the Father in heaven lets His children receive the same, what they do and give to each other.... And thus also earthly goods are increased to the blessing of the givers, as long as it is not done for the sake of reward.... However, far greater is the effect of all such deeds in eternity. </text:p>
      <text:p text:style-name="Standard">There sure are countless people on earth who do not want to feel comfortable with this willing help towards their neighbor, they reject everything that could remind them of such helping deeds, and yet they do themselves the greatest harm, because one day they will have to record a deficit, and this will be bitterly regretted. Because that which the neighbor once desired, is now their most ardent wish, if they need the love and the mercy of other souls in the same poverty and neediness and it is now denied to them. </text:p>
      <text:p text:style-name="Standard">And therefore give.... with full hands, if you are approached for it, and seek to alleviate the need where you can.... Offer yourselves if you can help your fellow human being by doing so, and know that the Father in heaven will not deny you His mercy if you ask Him for an earthly gift..... For He does not leave His child in need, but in the same way you should also give up everything that you can give to your fellow human being in order to alleviate his need. And if you feel the kindness and love of the Father in yourselves, remember the poor at all times and always turn your love and mercy to them, too, and do not let them go without..... For the Lord God has brought you together so that you may help one another, comfort one another and alleviate all suffering, so that you may redeem yourselves through works of unselfish charity and at the same time awaken love and thus contribute to the ennoblement of mankind.... </text:p>
      <text:p text:style-name="Standard">Amen </text:p>
      <text:p text:style-name="_30__20_Block"/>
      <text:p text:style-name="Standard"/>
      <text:p text:style-name="Standard"><text:span text:style-name="_31__20_Text">BD 1128</text:span> 6.10.1939<text:span text:style-name="_31__20_Text"> </text:span></text:p>
      <text:p text:style-name="Para_20_1">Mediation of the Divine Word.... </text:p>
      <text:p text:style-name="Para_20_1">Spiritual work.... </text:p>
      <text:p text:style-name="Standard"><text:soft-page-break/>Unite yourselves, you My loyal ones, and become My fighters on earth and proclaim My Word to them. The spirit of the modern times goes other ways, and people are in greatest danger if they are not supplied with My Word, and their souls turn to Me pleading for help, even if unconsciously. </text:p>
      <text:p text:style-name="Standard">For they recognize the idle run of their life.... they have lost their way and can no longer find their way out of the turmoil of life. And so I send them My help through you, so that you can inform them of My love and My care for all these erring ones. And even if they still lack faith, they still feel that they are on the right track and desire clarification.... And they pay more attention to all phenomena of the time from now on, and My admonition does not go unheard. </text:p>
      <text:p text:style-name="Standard">How strangely I direct the ways of those who are to stand by each other, you will experience often, because you are all My children and My love belongs to you until all eternity. If you trustingly pray to Me, then you also recognize My guidance and do not resist Me. And then My work through you will be successful, My Word will be desired and joyfully received, the thoughts will wander upwards, the spirit will awaken and free itself from its cover.... man will strive for perfection, he will recognize Me and cling to Me in love, he will ask for the attention of grace, he will be lovingly active and therefore redeem himself through love.... For My Word shall bring this about, My Word shall awaken you from the spiritual lethargy, My Word shall lead you upwards.... </text:p>
      <text:p text:style-name="Standard">My Word shall be strength and power for you on the way to the eternal home, it shall lead you back to Me, you who are still so far away from Me, because all My love is meant for the children who have not yet recognized Me as their Father and yet owe their existence to Me alone.... And there are still many of them who have not yet found the right way.... I want to gather all these and direct them to where My Word is imparted to them and they are to pay attention to the power and strength of this Word.... They are to realize that only a higher power can be active where the Word is imparted to people in the noblest form.... They are to realize that the eternal Divinity connects Himself with His creatures in order to pull up all beings from the depth of unbelief to the highest knowledge.... </text:p>
      <text:p text:style-name="Standard">The blessing of the continued spiritual work will not fail to come and will express itself in ever deeper union with Me and ever deeper spiritual experience. And this is of immeasurable value, for thoughts will now flow to you in all abundance, and your knowledge will be enriched in all fields. </text:p>
      <text:p text:style-name="Standard">The urge for spiritual work will become more and more powerful to finally fill all of life, because your desire will only be directed towards the spiritual, and your love will only be for Me, and in this love, you will work for Me.... </text:p>
      <text:p text:style-name="Standard">Amen </text:p>
      <text:p text:style-name="_30__20_Block"/>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weight="bold" style:font-weight-asian="bold"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10</meta:editing-cycles>
    <meta:creation-date>2026-02-08T17:56:03</meta:creation-date>
    <dc:date>2026-08-28T14:23:20.077706934</dc:date>
    <dc:title>1013 - 1128</dc:title>
    <meta:initial-creator>FJD</meta:initial-creator>
    <dc:language>en</dc:language>
    <meta:generator>LibreOffice/7.3.7.2$Linux_X86_64 LibreOffice_project/30$Build-2</meta:generator>
    <meta:editing-duration>PT1H42M</meta:editing-duration>
    <meta:document-statistic meta:table-count="0" meta:image-count="0" meta:object-count="0" meta:page-count="90" meta:paragraph-count="850" meta:word-count="44978" meta:character-count="254896" meta:non-whitespace-character-count="209883"/>
    <meta:user-defined meta:name="AppVersion">06.0029</meta:user-defined>
    <meta:user-defined meta:name="LinksUpToDate" meta:value-type="boolean">true</meta:user-defined>
  </office:meta>
</office:document-meta>
</file>