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Cambria" svg:font-family="Cambria" style:font-family-generic="roman" style:font-pitch="variable"/>
    <style:font-face style:name="Cambria1" svg:font-family="Cambria" style:font-family-generic="system" style:font-pitch="variable"/>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office:font-face-decls>
  <office:automatic-styles>
    <style:style style:name="P1" style:family="paragraph" style:parent-style-name="Standard">
      <style:text-properties officeooo:paragraph-rsid="000ff2f9"/>
    </style:style>
    <style:style style:name="P2" style:family="paragraph" style:parent-style-name="Standard">
      <style:text-properties style:use-window-font-color="true" loext:opacity="0%" fo:font-style="normal" officeooo:paragraph-rsid="0014811a" style:font-style-asian="normal" style:font-style-complex="normal"/>
    </style:style>
    <style:style style:name="P3" style:family="paragraph" style:parent-style-name="Standard">
      <style:text-properties officeooo:paragraph-rsid="0014811a"/>
    </style:style>
    <style:style style:name="P4" style:family="paragraph" style:parent-style-name="Standard">
      <style:text-properties officeooo:paragraph-rsid="00152db5"/>
    </style:style>
    <style:style style:name="P5" style:family="paragraph" style:parent-style-name="Text_20_body">
      <style:text-properties fo:font-style="normal" officeooo:paragraph-rsid="0014811a" style:font-style-asian="normal" style:font-style-complex="normal"/>
    </style:style>
    <style:style style:name="T1" style:family="text">
      <style:text-properties style:use-window-font-color="true" loext:opacity="0%" fo:font-style="italic" fo:font-weight="normal" officeooo:rsid="00095d3d" style:font-style-asian="italic" style:font-weight-asian="normal" style:font-style-complex="italic" style:font-weight-complex="normal"/>
    </style:style>
    <style:style style:name="T2" style:family="text">
      <style:text-properties style:use-window-font-color="true" loext:opacity="0%" fo:font-style="italic" fo:font-weight="normal" officeooo:rsid="0021c5db" style:font-style-asian="italic" style:font-weight-asian="normal" style:font-style-complex="italic" style:font-weight-complex="normal"/>
    </style:style>
    <style:style style:name="T3" style:family="text">
      <style:text-properties style:use-window-font-color="true" loext:opacity="0%" fo:font-style="normal" style:font-style-asian="normal" style:font-style-complex="normal"/>
    </style:style>
    <style:style style:name="T4" style:family="text">
      <style:text-properties officeooo:rsid="00095d3d"/>
    </style:style>
    <style:style style:name="T5" style:family="text">
      <style:text-properties officeooo:rsid="00152db5"/>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text:span text:style-name="T4">Original t</text:span>ranslat<text:span text:style-name="T4">ion</text:span> from German to English <text:span text:style-name="T4">found at</text:span></text:p>
      <text:p text:style-name="P3"><text:a xlink:type="simple" xlink:href="http://www.bertha-dudde.info/english/edown.html" text:style-name="Internet_20_link" text:visited-style-name="Visited_20_Internet_20_Link"><text:span text:style-name="_30__20_Text"><text:span text:style-name="T3">http://www.bertha-dudde.info/english/edown.html</text:span></text:span></text:a></text:p>
      <text:p text:style-name="P5">Ver-1 (01.01.2021)</text:p>
      <text:p text:style-name="P3"><text:span text:style-name="_31__20_Text"><text:span text:style-name="T1">Minor edits made </text:span></text:span><text:span text:style-name="_31__20_Text"><text:span text:style-name="T2">here on this</text:span></text:span><text:span text:style-name="_31__20_Text"><text:span text:style-name="T1"> English version in 2026.</text:span></text:span></text:p>
      <text:p text:style-name="P1"><text:span text:style-name="_31__20_Text"><text:span text:style-name="T1"/></text:span></text:p>
      <text:p text:style-name="P1"><text:span text:style-name="_31__20_Text"><text:span text:style-name="T1"/></text:span></text:p>
      <text:p text:style-name="P1"><text:span text:style-name="_31__20_Text"><text:span text:style-name="T1"/></text:span></text:p>
      <text:p text:style-name="P1"><text:span text:style-name="_31__20_Text">BD 1129</text:span> 8.10.1939<text:span text:style-name="_31__20_Text"> </text:span></text:p>
      <text:p text:style-name="Para_20_1">Thinking ability and understanding of the world.... </text:p>
      <text:p text:style-name="Para_20_1">Sensibility of the heart.... </text:p>
      <text:p text:style-name="Standard">It is not the ability to think that is decisive for the inner spiritual condition of man, and it is not the greatness of the worldly mind that determines the state of maturity of the soul, but only the degree of love of the one who, regardless of his earthly abilities and situation in life, tries to approach God and feels this desire in the deepest heart. And neither worldly wisdom nor extraordinary intellectual activity belongs to this, but everyone can cultivate the feeling of the heart, since it slumbers in him as a germ and it is every man's own business to bring this germ to bloom, and for this also every man has the ability.... Where else would be the justice of God.... if He wanted to make the conditions for reaching perfection easier for one person and more difficult for another?.... </text:p>
      <text:p text:style-name="Standard">The same possibility and the same advantages are available to all people, it may seem as if the natural preconditions were so different, that they must also produce different developments. The simple, uncomplicated thinking of one person seems to have an advantage, that he more readily believe </text:p>
      <text:p text:style-name="Standard">... on the other hand, however, the person whose intellectual thinking is extraordinarily developed, is able to contemplate the wonders of Divine creation in more detail, and so could he, who has the opportunity to gain insight into God's creation in the most extensive way, also become a believer, if arrogance do not prevent him from doing this through intellectual knowledge, and this again is just a resistance which he has to overcome voluntarily for the purpose of perfection.... </text:p>
      <text:p text:style-name="Standard">The same conditions are given to all beings, and therefore every being has to fight against the same weaknesses and faults, but victory is gained by one a in shorter time, while others often succumb and thereby only strengthen their faults and therefore always need greater strength to overcome them, and so therefore some ugly characteristic will be expressed more strongly, because they did not fight against it from the beginning, but initially only considerably contributed to its increase and now all the greater resistance is necessary. </text:p>
      <text:p text:style-name="Standard">Therefore, it never has any disadvantage for the life of the soul or the possibility of the maturing of the soul, whether man's thoughts moves in smaller or larger districts, because in the end only the receptivity of the heart is decisive, but this is every individual's own business to develop it or <text:soft-page-break/>to let it atrophy, because the love of God has endowed all His earthly children with this ability and only left it to the individual beings to use it according to their will..... </text:p>
      <text:p text:style-name="Standard">Amen </text:p>
      <text:p text:style-name="Para_20_2"><text:s/></text:p>
      <text:p text:style-name="Para_20_2"><text:s/></text:p>
      <text:p text:style-name="Standard"><text:span text:style-name="_31__20_Text">BD 1130</text:span> 8.10.1939<text:span text:style-name="_31__20_Text"> </text:span></text:p>
      <text:p text:style-name="Para_20_1">Apparent cruelty.... </text:p>
      <text:p text:style-name="Para_20_1">Destruction of all property.... </text:p>
      <text:p text:style-name="Standard">Blessed are those who profess Me, who entrust themselves to Me and desire My love.... They have found the way to Me and can no longer go astray. And their souls are saved for eternity.... </text:p>
      <text:p text:style-name="Standard">So hear My Word: The world sees limitless misery, and people's greed assumes proportions which inevitably must lead to evils of the most blatant kind, and no earthly power will succeed to put a stop to the outrageous cruelties.... And since earthly rulers cannot make use of their power, all their efforts to stop the acts of violence will be useless, the Divinity Himself will intervene and wrestle their power from them, and that in an incomprehensible way. </text:p>
      <text:p text:style-name="Standard">But Divine intervention is of such drastic importance for all people, because from the beginning everyone fears for his life, recognizing his powerlessness - and at the same time, the working of God-hostile forces in man. None of the enemies can touch the life of those who walk with God in all their ways. Although they recognize the powerlessness of the hitherto unconquered, they ab-stain from confrontation with earthly power, because there will be hardly any goodwill, since they their goal is to destroy certain views and thus also those who persist in such views. </text:p>
      <text:p text:style-name="Standard"/>
      <text:p text:style-name="Standard">Those will indeed be severely affected, because the world will rage - strife and quarrels among mankind will reach the highest bloom and the commandments of Divine Love will be little or no longer observed, and therefore all these creatures are in the power of Satan, and in order to redeem them from it, the heavenly Father must also use means which could almost be called cruel, if man does not want to surrender to him believingly.... For only he who fully trusts in the Lord, recognizes His hand in every event. And what the whole world gets excited about, will seem inevitable and necessary to the believing earthly child, but the world does not yet recognize the true meaning of all apparently cruel events.... it only sees the suffering, but not the blessing of the suffering. </text:p>
      <text:p text:style-name="Standard">And since the Lord takes care of a people that is sinking and whose spiritual condition is so sad, He meets the people exactly there where they are still too attached to the earthly.... He takes from them all possessions.... He lets the people get to know poverty, and in this poverty, He again places at their disposal the graces that are available to them all. For the Lord does not intend to destroy, but only to change their thinking.... And so He must turn <text:soft-page-break/>their thinking to the spiritual and turn away from the earthly, and this is the purpose of all coming events, which could mislead you people to the assumption that earthly wealth is haphazardly destroyed by Divine will.... that the fight would be only to destroy matter..... </text:p>
      <text:p text:style-name="Standard">Matter must certainly be overcome, however no such cruelties are truly necessary for it.... but now it shall turn out how peace-loving people can spend their life when God Himself removes all obstacles from their way.... and since mankind does nothing else than to increase goods and chattels in the small as well as in the big, so the Lord will just remove these obstacles to eternal life for them and therefore let an event come over mankind, which will speak clearly enough for itself, however was recognized by God's wisdom as a last attempt to rescue erring souls and has therefore been predetermined since eternity.... </text:p>
      <text:p text:style-name="Standard">Amen </text:p>
      <text:p text:style-name="Para_20_2"><text:s/></text:p>
      <text:p text:style-name="_30__20_Block"/>
      <text:p text:style-name="Standard"><text:span text:style-name="_31__20_Text">BD 1131 </text:span><text:s/>9.10.1939<text:span text:style-name="_31__20_Text"> </text:span></text:p>
      <text:p text:style-name="Para_20_1">Spiritual humility.... </text:p>
      <text:p text:style-name="Para_20_1">Arrogance.... </text:p>
      <text:p text:style-name="Standard">To practice humility of mind means a noticeable progress of the soul.... You humans often do not know how easily and quickly you fall into the mistake of becoming spiritually arrogant, i.e., you do not resist the thoughts that make you arrogant and make you believe that you are infallible in the spiritual realm..... Behold, often a small hint is enough that you also already feel called to apply your knowledge, although you yourselves have not yet penetrated into all truth.... And you represent your view eagerly, you let only your opinion count and are so completely convinced of the truthfulness of your words.... and you are nevertheless mistaken.... And this only because you have lost the childlike humility and therefore you can be called spiritually arrogant. </text:p>
      <text:p text:style-name="Standard">You are well-taught by God, and God protects His servants on earth from conscious deception.... and these His servants also have the best will to give back to the people what they were taught, but they often come into life-situations which demand a certain superiority.... and in order to motivate this, he puts on himself a knowledge which has not yet been imparted to him.... he draws from the knowledge of the intellect, but never consults the heart.... he therefore does not wait for the working of the Spirit in him, but reaches out to it beforehand.... He exalts himself where he should remain in all humility until the Divine Spirit descends upon him. This is only an indication of the great danger that can threaten a servant of God, if he is not very serious about mediating the pure truth.... about mediating the pure Word of God.... </text:p>
      <text:p text:style-name="Standard">As long as really true neighborly love dominates man, it will be impossible for deep humility to disappear and arrogance to expresses itself instead, because true love does not seek own honor and own advantage.... it just <text:soft-page-break/>gives love to people; it gives - and that without any restriction, and it will also always and constantly remain in humility, because it has no urge at all for recognition and only always gives to the fellow man without claiming for itself to be considered wise and knowing. </text:p>
      <text:p text:style-name="Standard"><text:a xlink:type="simple" xlink:href="http://www.bertha-dudde.info/english/edown.html" text:style-name="_30__20_Text" text:visited-style-name="_30__20_Text"><text:span text:style-name="_30__20_Text"/></text:a></text:p>
      <text:p text:style-name="Standard"/>
      <text:p text:style-name="Standard">The success he achieves for the other soul is fully sufficient for the loving man, he has no other endeavor than to remove the spiritual darkness of his fellow man, and otherwise remains what he has been up to now.... an industrious, modest servant of God, who receives the gifts from the Father's hand in deepest humility and willingly passes them on at any time.... For all Divine grace is rooted in deepest humility.... but spiritual arrogance means spiritual stagnation, and therefore the Lord warns you, His servants on earth, that you may fulfill your task and work for blessing as long as you dwell on earth.... </text:p>
      <text:p text:style-name="Standard">Amen </text:p>
      <text:p text:style-name="_30__20_Block"/>
      <text:p text:style-name="Standard"><text:span text:style-name="_31__20_Text">BD 1132</text:span> 10.10.1939<text:span text:style-name="_31__20_Text"> </text:span></text:p>
      <text:p text:style-name="Para_20_1">"Remember the poor in Spirit...." </text:p>
      <text:p text:style-name="Standard"><text:span text:style-name="_32__20_Text"><text:s/></text:span><text:s/>You should constantly plead for the gifts of the Spirit, as you are called to receive them - and what the Lord grants you in His love, you should receive with gratitude, so that you make yourselves worthy of His love. And so He especially urges you to think of the poor in spirit, who are starved of spiritual food and to whom the bread of heaven can only be given sparingly, because they do not ask for it. The soul is deprived of spiritual food and remains in the most meager condition, and yet it can only be redeemed from this condition with Divine help, and so you should now bring this help to it by imparting the Divine gift from above, by sharing the bread of heaven that you receive with these poor and by taking care of their need. You shall give as you have been given, willingly and with the intention of helping them.... </text:p>
      <text:p text:style-name="Standard">With all patience you should impart your knowledge to them and make it your business to feed and water them at any time. And they will thank you, and their condition will be unspeakably freer, because the spiritual food is at the same time the means to liberate them from their fetters. If they receive it, they will free themselves from the bonds of darkness, because spiritual food is light and freedom.... Spiritual food is strength, grace and help in the struggle for perfection. And therefore you should constantly ask for it and not let the soul starve, because you are entitled to it in unlimited measure, and all your desire should be directed to stand in the grace of God and to receive food and drink from Him, so that the soul will be relieved and will reach the goal..... </text:p>
      <text:p text:style-name="Standard">Amen </text:p>
      <text:p text:style-name="_30__20_Block"/>
      <text:p text:style-name="Standard"><text:span text:style-name="_31__20_Text">BD 1133</text:span> 11.10.1939<text:span text:style-name="_31__20_Text"> </text:span></text:p>
      <text:p text:style-name="Para_20_1">Support of the soul.... </text:p>
      <text:p text:style-name="Para_20_1"><text:soft-page-break/>Without such heavy struggle.... </text:p>
      <text:p text:style-name="Standard">The soul struggles for its liberation, and the fight is not easy. Therefore, the Lord grants you every support, and if the soul is willing, it also feels the help and benefits the most from it. But the soul that resists has to fight the battle against the hostile power by itself and is therefore in greatest trouble. In order to defeat its resistance, to make the will of such souls submissive, the Lord imposes suffering and tribulations of all kinds on it with the intention that this will have a favorable effect and weaken the resistance. And that is why people who live in permanent resistance to the grace available to them, often have a difficult earthly lot, which manifests itself in various ways. </text:p>
      <text:p text:style-name="Standard">It happens not seldom that all efforts of the spirit-beings on the other side to help these souls, are outright rejected and that man therefore believes to master life without any spiritual help.... that he obviously rejects all indications through which help could be offered to him and that the granting of the Divine Word does not make him cheer with thanks because in his opinion, everything Divine is too high and therefore too far away to connect Itself so visibly with people on earth. And so they eliminate any direct help, and the term grace is incomprehensible to them, should they apply it to their daily life. </text:p>
      <text:p text:style-name="Standard">Only a direct spiritual experience frees them from this erroneous view, and again just such people </text:p>
      <text:p text:style-name="Standard"/>
      <text:p text:style-name="Standard">will be thinking far too soberly to want to acknowledge a supersensible work, and they thus summarily reject everything rather than want to examine it. And so it will be bad for such a soul not wanting to accept help from any side and yet again has a too weak faith itself to get in touch with spiritual power. They wrestle and struggle on earth and seek to present their view as the only correct one, and this is so tremendously stressful for the soul, because their difficult struggle on earth is without any success and hardly frees them from their painful situation. </text:p>
      <text:p text:style-name="Standard">And to help such a soul is exceedingly difficult, because it recognizes nothing but what it can see and feel, therefore also not the obvious granting of Divine grace.... And so it understandably does not enjoy such grace and remains in the same spiritual darkness, until the human being has become soft and yielding and willingly accepts the offered grace from the Father's hand in order as the soul's only help out of adversity and distress..... </text:p>
      <text:p text:style-name="Standard">Amen </text:p>
      <text:p text:style-name="_30__20_Block"/>
      <text:p text:style-name="Standard"><text:span text:style-name="_31__20_Text">BD 1135</text:span> 13.10.1939<text:span text:style-name="_31__20_Text"> </text:span></text:p>
      <text:p text:style-name="Para_20_1">Wasted earthly life.... </text:p>
      <text:p text:style-name="Standard">Many a person travels his earthly path without any noteworthy success for his soul, and this is all too understandable because he does not think of survival after death. An earthly life, to which earthly prosperity is set as the only goal, can understandably produce no eternal goods, and such a life will <text:soft-page-break/>therefore achieve nothing that serves the soul's progress, and is consequently lived uselessly.... The grace of embodiment has been disregarded - and a struggle lasting thousands of years, has not found the right conclusion which it should find according to God's will..... </text:p>
      <text:p text:style-name="Standard">But how serious and significant the effects of an unused earth-life are for the spiritual being, that cannot be overlooked by man, but his soul will have to atone bitterly for such an omission, because it is in greatest distress because of it, and the thought is unspeakably bitter, that a wonderful life was actually granted, and that he robbed himself of it and that nothing will bring the missed opportunity back - he can therefore never again reach the degree of perfection which he could have easily achieved with the correct use of earthly life. He can wrestle, and that with great difficulty in the hereafter, but he will hardly reach that degree which is the prerequisite for becoming a child of God. </text:p>
      <text:p text:style-name="Standard">It is not for nothing that the Lord has made the earth the center of His creation.... He has endowed man with every ability which is fully sufficient for him to work his way up to a God-like creature.... And love for the Divine Creator is again so deep that it pulls the earthly child upwards </text:p>
      <text:p text:style-name="Standard">.... But where the latter neither respects this Fatherly love nor cultivates the abilities which guarantee his spiritual progress, his mind is also not directed to approach the Creator and Maker. </text:p>
      <text:p text:style-name="Standard">It turns more to the opposite pole, which uses all his own means to prevent this approach to the eternal Divinity, but in return makes all earthly goods easily accessible to man.... thus lets him fall under the spell of matter, increases matter thereby and wants to prevent a higher development of the soul on earth. The spiritual influences of the counter-power are tremendous and so poison the thinking of those who are too weak to offer resistance. </text:p>
      <text:p text:style-name="Standard">And yet the Lord God created all people for the same purpose.... He has called them all to become bearers of His Divine power.... He shows them all the right way, He grants them graces again and again, and yet this love is not respected to the extent that it would be necessary for the attainment of maturity on earth.... This grace is often well taken note of - and of the obvious love of God, but without own striving, man can never reach this degree, and therefore his will must first be active and [he must] consciously devote himself to the highest goal on earth, and he must not forget the task which is set for him for earthly life, then he will pay more attention to his earthly life in spiritual respect, and this his life will not be lived useless for eternity..... </text:p>
      <text:p text:style-name="Standard">Amen </text:p>
      <text:p text:style-name="_30__20_Block"/>
      <text:p text:style-name="Standard"><text:a xlink:type="simple" xlink:href="http://www.bertha-dudde.info/english/edown.html" text:style-name="_30__20_Text" text:visited-style-name="_30__20_Text"><text:span text:style-name="_30__20_Text"/></text:a></text:p>
      <text:p text:style-name="Standard"/>
      <text:p text:style-name="Standard"><text:span text:style-name="_31__20_Text">BD 1136</text:span> 14.10.1939<text:span text:style-name="_31__20_Text"> </text:span></text:p>
      <text:p text:style-name="Para_20_1">Spiritual knowledge (summary).... </text:p>
      <text:p text:style-name="Para_20_1">Task of the teaching beings.... </text:p>
      <text:p text:style-name="Standard"><text:soft-page-break/>Spiritual knowledge includes the most unthinkable summaries, and a person who has been trained in such knowledge is never exceptionally active intellectually. His only task is to frequently listen inward, and so the results are thus received in the heart and are also to be imparted by the heart. </text:p>
      <text:p text:style-name="Standard">The mind now processes what is received from the heart and does well not to want to make its own improvements of what is clearly offered to it. Simply, plainly and understandably, the Spirit of God expresses Himself in man, and just therefore the received Divine Word can outlast times and find entrance everywhere.... Human thinking sometimes changes, but the feeling of the heart will remain eternally the same, if the will in the human being demands truth and Divine wisdom. </text:p>
      <text:p text:style-name="Standard">If now such an extraordinary knowledge is imparted to a human being, then this does not happen only because of this one human being, but this is only the mouth through which the Lord speaks to His creatures. He only makes use of it in order not to dispute man's freedom of faith, but always only conveys His Word, the expressions of His will, through the mouth of man.... And this Word cannot be conveyed in a limited extent, because everything measured, meager or limited, could not be called Divine.... God's Word is without end, just as His power and might will never find an end.... </text:p>
      <text:p text:style-name="Standard">And therefore the earthly child only needs to want to receive, then the Word goes to him unlimitedly and therefore through the Word, also the knowledge.... And therefore the knowledge must extend over all areas, and no end can be set for it by God.... as long as man himself does not set an end to this receiving by his will. The teaching activity of the beings on the other side is therefore likewise a never-ending task, which means however for the teaching being a distinction, because it is an indirect receiving and passing on of Divine power, which is unbelievably beatifying for this teaching being and therefore remains in a state of bliss, as long as the giving and the receiving part remains in contact.... Because inevitably, everything what goes out from God.... what God gives </text:p>
      <text:p text:style-name="Standard">.... must cause a feeling of bliss for the being who receives it. </text:p>
      <text:p text:style-name="Standard">And understandably all knowledge must also have a blissful effect, for the right-thinking person will always want to use this knowledge to instruct the ignorant; he will likewise want to distribute what he has received, and giving will be a blissful state for him, he has received wisdom and has thus become a bearer of power and as such receiving and giving.... and thus an instrument of God, who serves Him without ceasing.... </text:p>
      <text:p text:style-name="Standard">Amen </text:p>
      <text:p text:style-name="_30__20_Block"/>
      <text:p text:style-name="Standard"><text:span text:style-name="_31__20_Text">BD 1137</text:span> 15.10.1939<text:span text:style-name="_31__20_Text"> </text:span></text:p>
      <text:p text:style-name="Para_20_1">Eternal damnation.... </text:p>
      <text:p text:style-name="Para_20_1">Non-existence - unredeemed.... </text:p>
      <text:p text:style-name="Standard"><text:span text:style-name="_32__20_Text"><text:s/></text:span><text:s/>Inseparably connected is the Creator of heaven and earth with all His creatures, nothing is viable without the supply of His power and therefore this power must be imparted to every work of creation to keep it alive. So <text:soft-page-break/>all entities are in constant connection with the highest Entity and therefore the being can only go a way which is not wanted by God, but without being able to separate completely from its Creator and Maker. It will always have to use the Creator's power, although in the blindness of thinking in the last stage of its development, it thinks to be independent of any power standing above it. The non-recognition of a power does not exclude the existence of such a power..... </text:p>
      <text:p text:style-name="Standard">So if the being wants to separate from its Creator, this happens only in its own thinking, by consciously turning away its will from the Divine will.... but it can never detach itself from its Creator through such thinking, because this would be equivalent to "non-existence".... A separation is therefore impossible, and the conscious turning away from God has only the consequence that this being does not strive for the liberation of the spirit, but prefers remaining in an unredeemed state, thus, puts itself back into the banished form, which it had already overcome.... and thus infinitely increases the gap between the Creator and itself, instead of reducing it. And this decline is equal to an eternal damnation, because there endless times of unspeakable agony awaits the being.... </text:p>
      <text:p text:style-name="Standard">There is no non-existence.... only an unredeemed being.... The way to salvation is passable for every being, and all possible help is granted to him.... Only the union with God must be striven for, but not the distance from God.... God draws the beings to Himself in His infinite love, as long as they only look up to Him.... But if He finds resistance in the will of man and His love is not accepted, the bestowal of grace also ceases; however, the supply of strength from God is still granted to him as long as the earthly path has not yet been completed. </text:p>
      <text:p text:style-name="Standard">Only in the hereafter will the being who offered resistance, feel the lack of Divine power, it is then basically left to itself. It has also then still the possibility to bridge the gap, however the danger is also close to fall down into endless depths, so the obduracy is so great that it even then still rejects all help. And then the way down has been taken, which again ends in captivity.... that the being is again incorporated into the solid form and has to go through the course of its higher development again for eternities, until finally, the separation of the creature from the eternal Creator is overcome.... </text:p>
      <text:p text:style-name="Standard">Amen </text:p>
      <text:p text:style-name="_30__20_Block"/>
      <text:p text:style-name="Standard"><text:span text:style-name="_31__20_Text">BD 1138</text:span> 15.10.1939<text:span text:style-name="_31__20_Text"> </text:span></text:p>
      <text:p text:style-name="Para_20_1">Uniting with God.... </text:p>
      <text:p text:style-name="Standard">Only in the union with God, a rightly lived earthly existence finds its conclusion according to Divine will, because this union is the original state of all spiritual, which lets the being remain in greatest strength and glory from now on. To be united with God, means to be able to work in equal strength and power in complete harmony with the Divine will..... It also means to be in contact with all beings and to be able to let Divine power <text:soft-page-break/>flow to them again and thus to create, to animate what has been created and to stimulate it to activity. The child will have the same rights as the Father, because it is entitled - as a true child of the Father - also to take up the inheritance of the Father, and therefore every power is available to him, if he needs this. </text:p>
      <text:p text:style-name="Standard">And the union with God presupposes again a certain soul-maturity, which only few humans reach already on earth.... however not, because God set a too high to humans, difficult to reach, but only because humans let this goal concern themselves too little. God does not demand more from man than he can achieve.... And every man can well comply with the Divine will, because Divine grace is also bestowed upon him, which inevitably leads him to the heights. The union with God is so extremely important, and the earthly life should be dedicated only to the achievement of this goal.... </text:p>
      <text:p text:style-name="Standard">And if therefore the Lord God makes such a demand, then it is to be seen from it that He wants to have His children back and He has therefore given the same task to all of them, that He, in order to be able to offer them extraordinarily glorious things, wants to know them in a state which entitles and enables [them] to receive what is offered. That what God wants to give to His children is so incomparably glorious, that only a God-like being can bear it, and again the union with the Father is only then possible when the child has become similar to Him, i.e. has completely merged into His will and therefore has completely given himself to the heavenly Father. Only then does the child stand in the light, and it has become perfect as the Father in heaven is perfect. It is completely merged with the elemental power, it is no longer separated from his Creator and Maker, but has become completely one with Him.... It has found the union with the highest God-being and now works completely in His will, because it is united with Him eternally.... </text:p>
      <text:p text:style-name="Standard">Amen </text:p>
      <text:p text:style-name="_30__20_Block"/>
      <text:p text:style-name="Standard"><text:a xlink:type="simple" xlink:href="http://www.bertha-dudde.info/english/edown.html" text:style-name="_30__20_Text" text:visited-style-name="_30__20_Text"><text:span text:style-name="_30__20_Text"/></text:a></text:p>
      <text:p text:style-name="Standard"/>
      <text:p text:style-name="_30__20_Block"/>
      <text:p text:style-name="Standard"><text:span text:style-name="_31__20_Text">BD 1139</text:span> 16.10.1939<text:span text:style-name="_31__20_Text"> </text:span></text:p>
      <text:p text:style-name="Para_20_1">Forerunner.... </text:p>
      <text:p text:style-name="Para_20_1">Reference to events.... </text:p>
      <text:p text:style-name="Para_20_1">Enlightened.... </text:p>
      <text:p text:style-name="Standard">You, My loyal ones, are to be forerunners for Me on earth and announce Me and My power to all who cross your way. And you are to announce to them what is imminent.... You are to point out to them the coming events, so that they recognize the credibility of the Word which is imparted to them through you. And you will find followers of My teaching and therefore make Me and My Word accessible to all and serve Me and impart My will to people on earth. </text:p>
      <text:p text:style-name="Standard"><text:soft-page-break/>And when My Word will touch the ear of those who believe in Me, they will look forward to the coming time with hope; they will not be anxious and despondent, but expect the events with confidence in Me and My help, and they will not become fully aware of the terrible, because those who believingly cling to Me, are not to be hit by suffering. And My small community will be spared and stand in My grace, and that is why you should still work eagerly and seek to increase this community, because the day is no longer far away and the misery unspeakably great.... Every day leads you closer to the time of the event, and therefore every day should also be used, and you should never become lukewarm or lethargic, because only in this way is the salvation of erring souls possible. </text:p>
      <text:p text:style-name="Standard">Those who love Me, recognize Me and do not need so much care as do the apostates and especially the enlightened ones who stand in worldly knowledge and therefore think themselves in fullest wisdom and therefore believe to need no instructions. If mention is made to them of what is coming, their will will resist accepting it as truth, but when the event has occurred, they will remember the words and seek contact with the spiritual, and only this is of right value. And so you have to make use of every hour and be industrious workers in My vineyard, because there is still a great field to cultivate.... , there is still so unspeakably great work to be done, and My true believers who work in My will, are only few. </text:p>
      <text:p text:style-name="Standard">The world will have to go through unspeakable hardship if it does not turn around and accepts My Word.... I have mercy on mankind, I would like to give it love, but it does not respect it and chal-lenges My wrath, and boundless misery is the result of its resistance and its life without faith. And you can still put a stop to this misery if you let Me speak through your mouth, if you give Me your will and thus I can work through you..... </text:p>
      <text:p text:style-name="Standard">Every suffering that you willingly bear for Me will be blessed for you, and every spark of love that you ignite in yourselves, will draw Me to you.... So you must suffer and love, and you will redeem people through such suffering, which is carried by you in love. And in the coming time, you will see much suffering and have to comfort your fellow human beings, but if you make love your guiding principle, this suffering will exert an ennobling influence on people, and they will remember Me and My Word in the last hour.... And I will direct them to the places where My Word is proclaimed. And it will be accepted by the hearts of those and save many from the abyss, towards which they were heading in their faithlessness. And therefore be diligently active and strive to supply My Word to all whom My love will bring to you.... </text:p>
      <text:p text:style-name="Standard">Amen </text:p>
      <text:p text:style-name="_30__20_Block"/>
      <text:p text:style-name="Standard"><text:span text:style-name="_31__20_Text">BD 1140</text:span> 17 &amp; 18.10.1939<text:span text:style-name="_31__20_Text"> </text:span></text:p>
      <text:p text:style-name="Para_20_1">Close to the Divine Lord.... </text:p>
      <text:p text:style-name="Para_20_1">Coming in the clouds of heaven.... </text:p>
      <text:p text:style-name="Standard"><text:soft-page-break/>Do not resist the thoughts that proclaim the Father's nearness.... For everything that points you to transient things is a reminder of His love, and the more powerfully He takes hold of your heart, the more noticeably the Father expresses Himself, and He stretches out His hands towards you so that you should take hold of them. And therefore pay attention to it how again and again this His love announces Itself to you by Him directing your thoughts to everything that makes Him recognizable. Because if man is willing, he recognizes His rule and work in everything around him.... </text:p>
      <text:p text:style-name="Standard">(18.10.1939) He recognizes Him and gives himself to Him, because he now also knows for what purpose earthly life was given to him. And he only has the desire to prove himself worthy of God's love, he humbly submits to His will and thus remains in closest union with the eternal Divinity, to Whom he owes his existence. </text:p>
      <text:p text:style-name="Standard">The Father in heaven would like to know that all His creatures are in union with Him, He would like to transfer His infinite Fatherly love to all His creatures and help to reduce their distance from Him, and so He chooses a means which will certainly be painful but successful for many earthly children. He will approach you in such a way that you will feel Him, and that partly with joy, partly with fright. For He will make Himself known to those who only want to present Him as a myth-ical being.... To them a light will suddenly shine, which changes in form and luminosity, and this light will exert a beneficial influence on those who are not yet completely hardened. </text:p>
      <text:p text:style-name="Standard">But He will make Himself known to the faithful through signs which will silence all doubts about His love and omnipotence; for He will come in the clouds of heaven, He will visibly descend and enter the hearts of those who love Him and trust Him believingly. And this entrance will be like a coronation.... For whoever feels the closeness of the Divine Lord, will feel lifted up into the realms of eternal bliss, and no earthly king will be equal to him, for his relationship with God brought him the most wonderful thing that can be granted to him in earthly life..... Food and drink from the heavens, offered by His angels and heavenly servants. </text:p>
      <text:p text:style-name="Standard">And the Lord God descends Himself and offers Himself to His children, and he will be able to see Him, who longs for Him.... he who longs for His nearness, will feel Him, and every child who desires it, will be worthy of His Fatherly love. For the Father gives where He knows His true children are waiting for Him, He strengthens those who lack depth of faith, He increases the willpower of those who want to serve Him, and He intervenes by force where He has not been respected so far. For now the world will have to pay attention when the Lord deems the time has come.... And it is near.... the Divine work has already commenced.... Therefore, do not resist, but lovingly come to meet the Father, if He wants to offer you His love, and place all your hearts in His hands, so that He may bless you and lead you all to the right goal.... </text:p>
      <text:p text:style-name="Standard">Amen </text:p>
      <text:p text:style-name="_30__20_Block"><text:soft-page-break/></text:p>
      <text:p text:style-name="Standard"><text:span text:style-name="_31__20_Text">BD 1141</text:span> 19.10.1939<text:span text:style-name="_31__20_Text"> </text:span></text:p>
      <text:p text:style-name="Para_20_1">The way to truth.... </text:p>
      <text:p text:style-name="Para_20_1">Spiritual influence.... </text:p>
      <text:p text:style-name="Para_20_1">Thought - emanation.... </text:p>
      <text:p text:style-name="Standard">The way to the truth is to be walked by all, because only thereby you reach the right knowledge. </text:p>
      <text:p text:style-name="Standard">Who directs his question to the knowing powers in firm trust in God, his thoughts will also be led to the right knowledge.... But he who conjectures, moves this and that thought and rejects it again, does not believe in God, and thus his thinking is not definite and clear, but confused and changing. Because thoughts are only the spiritual transmissions of those beings who influence you, and <text:span text:style-name="_31__20_Text">that</text:span> spiritual power to which you hand yourselves over prevails over you. </text:p>
      <text:p text:style-name="Standard">Your turning to God shows your will to abandon yourselves to the <text:span text:style-name="_31__20_Text">Divine</text:span> influence, but whoever rejects God or does not pay attention to Him, attracts the opposing forces himself and gives himself into their power. And so all thinking of a deeply believing person devoted to God can only move in truth, since the Divine powers impart the purest truth to him, and thus man himself is the originator of both right and wrong thinking. He himself determines the degree of truth in which he intends to walk. </text:p>
      <text:p text:style-name="Standard">The many different opinions among mankind are all based on the fact that one's attitude towards God.... and one's faith.... are very different things. The more superficial the relationship with God </text:p>
      <text:p text:style-name="Standard"/>
      <text:p text:style-name="Standard">is and the shallower the faith, the more people move away from the pure truth.... While the ever deeper and firmer faith also leads people to ever deeper knowledge. And therefore all intellectual knowledge is of no use to man, if he does not at the same time recognize his beginning and his end in the eternal Godhead.... so the deep faith is rooted in him that he stands as a creature of God in a certain relationship with Him and this relationship also causes a certain behavior during the earthly time towards the Godhead. </text:p>
      <text:p text:style-name="Standard">Only the believing man turns to God with all his questions, asking for enlightenment, and therefore also only the believing man can be worthy of the right answer and the truth can be imparted to him most clearly. Everything perfect stands in closest connection with God and can radiate therefore nothing else than what is God-willed. And every thought is the radiation of divine beings, which man can receive on earth and also reject.... However, the willing man turned towards God will accept, because he recognizes the truth of what is imparted to him, since his will demands truth and such therefore comes to him. And he will always reject what wants to be imparted to him from an unfair spiritual side, because it is the Spirit of God working in him.... </text:p>
      <text:p text:style-name="Standard">And this spirit knows well to distinguish the truth from the lie.... It resists the lie and therefore rejects every false thought, because it is itself the <text:soft-page-break/>outflow of Divinity and can never fall under the spell of the lie, but at any time it will profess the truth, which is nevertheless likewise Divine and is therefore recognized by the Divine Spirit in man, because man consciously puts himself in contact with the eternal truth through faith in God. This process explains in an understandable way when man has taken the way to the truth and when pure truth is guaranteed to him.... </text:p>
      <text:p text:style-name="Standard">Amen </text:p>
      <text:p text:style-name="_30__20_Block"/>
      <text:p text:style-name="Standard"><text:span text:style-name="_31__20_Text">BD 1142</text:span> 19.10.1939<text:span text:style-name="_31__20_Text"> </text:span></text:p>
      <text:p text:style-name="Para_20_1">Sun of the Spirit.... </text:p>
      <text:p text:style-name="Para_20_1">Worker in the vineyard.... </text:p>
      <text:p text:style-name="Standard">Turn to the eternal Godhead, and He will instruct you in all things. And the sun of the Spirit will shine for you and make your heart receptive for all wisdoms from above. For this is His will, that the error retreats and the truth takes hold and remains and that all false doctrines are swept away, because they poison the people's thinking and are not beneficial to the soul, but of incalculable damage. And so you, who receive His Word, should go to the battlefield and fight against all false teachings.... </text:p>
      <text:p text:style-name="Standard">Every messenger of God must fulfill his duty and every worker in the vineyard of the Lord must be constantly active and dare everything for the sake of the truth, so that it breaks through and the spirit of those who are willing to serve God, becomes free. Because innumerable go on a wrong way and thereby struggle more to reach the goal.... they go a prescribed way without thinking their own thoughts (at all).... They follow formulas and yet walk in frightening darkness while the light is so close to them. And every step, every thought and every work that the heart does not accomplish, is dead form.... they please the world and believe to honor God, they are so unconcerned about their soul's salvation and do not know where such thinking leads.... </text:p>
      <text:p text:style-name="Standard">Whoever does not constantly wrestle with himself and strives to become perfect, the Divinity still puts seemingly insurmountable obstacles in his way - and if they do not overcome them and they turn to the heavenly Father seeking help, and that from the deepest heart, their gaze will be directed upwards and they plead to him in spirit and in truth. And only then will they feel Him tangibly, and He will be close to them, but differently than they now suspect Him to be.... For it is of utmost importance that their lives now move in other directions, so that they may seriously think of their souls. </text:p>
      <text:p text:style-name="Standard">They still love life too much and don't want to hear anything about spiritual life, and yet exactly such people need a special occasion which stimulates them to think and lets them recognize the Divine Love correctly. And this occasion will soon make their spirit become active, they will deal </text:p>
      <text:p text:style-name="Standard"/>
      <text:p text:style-name="Standard">with the question in all seriousness whether the Divinity expresses Himself visibly, and they will also soon have to affirm this.... And then their soul will <text:soft-page-break/>be saved, because they will no longer close their eyes and heart to the light which will be sent to them from above, and it will shine into the darkness and illuminate the soul of many an erring person.... </text:p>
      <text:p text:style-name="Standard">Amen </text:p>
      <text:p text:style-name="_30__20_Block"/>
      <text:p text:style-name="Standard"><text:span text:style-name="_31__20_Text">BD 1143</text:span> 20.10.1939<text:span text:style-name="_31__20_Text"> </text:span></text:p>
      <text:p text:style-name="Para_20_1">The power of Love.... </text:p>
      <text:p text:style-name="Standard">The power of love must overcome everything, it must educate man to meekness and patience, it must be able to suffer and sacrifice itself for the fellow man. And so man must only practice love, and he will be victorious over all adversities of life. And in this realization, you will also understand the following proclamation.... Man remains dependent for the time of his existence on earth on how he dedicates his life to love. Accordingly, he will be close to God or also separated from Him, and it will also be left up to him how he uses this life.... He can put self-love first and then do nothing for his higher development.... But he can also set the love for God as the first principle and redeem himself in a shorter time. For to work in love, means to unite oneself with God, who is Love Himself.... You must therefore by no means seek the eternal Godhead where love is not cultivated.... </text:p>
      <text:p text:style-name="Standard">You must not believe that you can reach God without being truly active in love, and you must also not assume that your mission on earth is fulfilled when earthly life has passed you by without any love..... If you want to receive from God, you also have to give, you have to do works of love for your fellow human beings in a true, unselfish way, then you may also receive what God has intended for you, and you will experience His love's power and strength in yourselves. Divine Love is the most beautiful and most glorious thing you can receive, and this Love embraces you with all power, if you likewise give love to those who need your love. </text:p>
      <text:p text:style-name="Standard">The man who is always lovingly active, will pay little attention to himself, but the welfare of his fellow man will always be close to his heart, and he will not be able to do enough in works of charity. Then he will instinctively feel that he is getting closer and closer to the eternal Divinity and that his way of life is leading him to the Divinity. He therefore recognizes his own light and gets into the circuit of this light, i.e., his way of life will from now on be under the influence of this Divine Love..... He will want to serve God and in turn do everything to prove himself worthy of Divine Love.... He will practice all virtues and strive for perfection.... because he longs for the love of God.... </text:p>
      <text:p text:style-name="Standard">God's love is the true life, the life in eternity, the concept of bliss, and this love is shared by all His creatures, and therefore each creature must also feel love for the other, because Divine Love is the Origin of all these creatures. Therefore, whoever strives to do good to his fellow man, fulfills the first Divine commandment, and the Father in heaven can approach him and likewise bestow upon him what for him is the epitome of bliss.... He can be with His child in all works of active charity and thus make him <text:soft-page-break/>unspeakably happy, which gives love to all those who are in need of loving help </text:p>
      <text:p text:style-name="Standard">.... </text:p>
      <text:p text:style-name="Standard">Amen </text:p>
      <text:p text:style-name="_30__20_Block"/>
      <text:p text:style-name="Standard"><text:span text:style-name="_31__20_Text">BD 1144 </text:span><text:s/>21.10.1939<text:span text:style-name="_31__20_Text"> </text:span></text:p>
      <text:p text:style-name="Para_20_1">Wrestling of the good and evil power for the souls.... </text:p>
      <text:p text:style-name="Para_20_1">Supporting the people.... </text:p>
      <text:p text:style-name="Standard">There is a mighty struggle for supremacy between the good and the evil forces.... And the omnipotence of Divine Love is powerfully active and provides more and more auxiliary powers to the earthly beings so that evil is overcome and its effect on the human souls is weakened. And never-</text:p>
      <text:p text:style-name="Standard"/>
      <text:p text:style-name="Standard">theless these fall more and more under the spell of darkness, because the will of man offers no resistance, and so innumerable possibilities for the ascent.... to the detachment from evil, can be offered to the being.... it does not use its free will and is therefore in greatest danger, and the love of the spiritual beings who cares about the souls, is not able to influence the will of man.... </text:p>
      <text:p text:style-name="Standard">And so the struggle for this becomes more and more difficult and still cannot be given up, because only through incessant care and untiring devotion of spiritual power, it is possible to achieve a change of thought and therefore also to steer the will onto different ways.... Sometimes it can be completely unsuccessful, but many times a person, who is struggling for the salvation of his soul in an extraordinary way, be it through prayer or the caring love of a fellow human being, or also the incessant efforts of spiritual beings - precisely through the application of such spiritual power - will feel induced to think differently than before.... </text:p>
      <text:p text:style-name="Standard">He will suddenly feel an inclination for spiritual exchange.... He will pay attention to spiritual problems and concern himself more with things which seemed unimportant to him up to now. </text:p>
      <text:p text:style-name="Standard">And this change of his thinking was only brought about by the love of the spiritual beings and the love of the fellow human being, and consequently these wrest so many souls from the powers of darkness, if they work together for such erring souls and have set their salvation as their goal. </text:p>
      <text:p text:style-name="Standard">As far as the beings on the other side, who care for the earthly beings, are supported by the love of the people - as far as they are effectively assisted through believing prayer and door and gate are opened for the spiritual work through hints from the people, success is inevitable - and all such efforts lead to the goal, even if often only after a long time. For God in His infinite love is ready to give, and He will therefore leave no request unheard which is meant for the salvation of the individual. </text:p>
      <text:p text:style-name="Standard">If the love of man is meant for the salvation of the soul of his fellow man, the unselfishness of his love is proven.... he only has his welfare in eternity <text:soft-page-break/>in mind and fears for the soul that it does not fall prey to ruin. And the same motive also drives the beings on the other side to tireless activity </text:p>
      <text:p text:style-name="Standard">.... They are absorbed in their love for earthly people and want to protect them from the sufferings and torments in the hereafter, and all their efforts are aimed at transforming the thinking of the misguided earthly children. And therefore it is of incomparable blessing when the prayer of a person is meant for the spiritual welfare of his fellow man, and the struggle for such souls will find greatest support from the spiritual side, because it succeeds much easier to overcome the evil power and to lead the souls to the light through the united work.... </text:p>
      <text:p text:style-name="Standard">Amen </text:p>
      <text:p text:style-name="_30__20_Block"/>
      <text:p text:style-name="Standard"><text:span text:style-name="_31__20_Text">BD 1145</text:span> 22 &amp;23.10.1939<text:span text:style-name="_31__20_Text"> </text:span></text:p>
      <text:p text:style-name="Para_20_1">Helpless condition in the beyond.... </text:p>
      <text:p text:style-name="Para_20_1">Help from other beings.... </text:p>
      <text:p text:style-name="Standard">It is still a blessed state, which all people should long for (grasp), that the spirit in you can free itself, because you still live on this earth and are free insofar that it is completely left to your will to loosen the fetters of the spirit or to hold it captive. But when you have ended this life, you yourselves are subject to laws and without strength and power. You have only your will, but you are dependent on the help of other beings, and this means an agonizing state for you, if you still stand deep in your spiritual development. </text:p>
      <text:p text:style-name="Standard">In view of the helpless state, you must be given assistance to climb step by step to higher development. You are completely dependent on help, you can do nothing without the support of higher spiritual powers, and you also have to win them again for yourselves by willingly offering your services to those who have entered the hereafter even more miserably, because every work of love will also have an effect there in such a way that he who gives, receives.... </text:p>
      <text:p text:style-name="Standard">And so a man who has left this earth in imperfection, is no longer able to do anything by his own strength, he is so helpless and abandoned if the higher beings do not take care of him, or if strength is imparted to him through the loving remembrance and prayer of an earthly human. And to have to recognize in this sad situation, which grace he let pass him by in earthly life, is unspeakably bitter and therefore a state of remorse, which triggers agonies which you humans cannot measure..... </text:p>
      <text:p text:style-name="Standard">(23.10.1939) The state of suffering of such souls is conjured up by them themselves, and that is why it also burdens the being so much, that it would like to escape from it and it is therefore grateful for any help granted to it in this situation. In order to help to reduce the torment, these souls are offered the opportunity to be lovingly active out of themselves. The neediness in the spheres of the imperfect is so great, that only the help on the other side is alleviating, and this is practiced most eagerly by those who recognize this, in the will to make the condition bearable for each other. </text:p>
      <text:p text:style-name="Standard"><text:soft-page-break/>And only through this, also the darkness around such souls is interrupted from time to time by a ray of light, which again shows them a way, which could improve their situation. The souls who follow such a ray of light often come close to people who are in spiritual knowledge, which is now also made accessible to the willing souls in the hereafter. But the conditions for the acceptance of this knowledge are the same as in the earthly life.... The being must have good will and be loving, i.e. sympathize with the suffering of those who share the heavy suffering with him. </text:p>
      <text:p text:style-name="Standard">The soul, which thinks only of its own suffering, will hardly accept spiritual food and therefore also stand unimpressed by a spiritual exchange from the beyond to earth, it opposes it just as rejectingly as the earthly people standing in the self-love do, to whom the spiritual food remains likewise incomprehensible - because this wants to be received in the heart, but their heart has not yet been awakened to life.... </text:p>
      <text:p text:style-name="Standard">Amen </text:p>
      <text:p text:style-name="_30__20_Block"/>
      <text:p text:style-name="Standard"><text:span text:style-name="_31__20_Text">BD 1146</text:span> 23.10.1939<text:span text:style-name="_31__20_Text"> </text:span></text:p>
      <text:p text:style-name="Para_20_1">Slacking off in God's work.... </text:p>
      <text:p text:style-name="Standard"><text:span text:style-name="_32__20_Text"><text:s/></text:span><text:s/>An uncertain fate is destined for the people who are under the influence of the Divine work, who are supposed to work for it and who are tardy in their duties. Because they are in great danger of losing contact with their Creator and to deviate from the right path..... All the forces of the underworld pounce on an earthly child who does not fulfill the Divine will and try to completely dis-suade him from working for the Lord. And so man often carelessly endangers himself, insofar as he gives in to the impulses that hold him back from spiritual work. </text:p>
      <text:p text:style-name="Standard">On the other hand, if the will is strong and the service of God is put before all other work, a resistance that is intended to cause a slackening in spiritual activity, can increase the driving force and the will for spiritual work and bring about extraordinary results. Then man always and everywhere seeks the opportunity to achieve spiritual success and remains in constant union with God in spite of apparent difficulties; then the influence of the evil spiritual world is insignificant and fails because of man's will and faith..... </text:p>
      <text:p text:style-name="Standard">A person who strives so earnestly can safely believe himself to be under Divine protection, and he need not fear any external hostility, while a human child who disregards the Divine will or becomes lazy and lukewarm, creates a danger for himself, which consists in the fact that he is no longer fully committed to the cause, he slackens in prayer and in commending himself to Divine grace and thus spurns all means of grace at his disposal and slowly drifts into a state of helplessness which is unspeakably detrimental to the soul of man. </text:p>
      <text:p text:style-name="Standard">Depending on the depth of feeling and on the more or less deep faith, man has to overcome temptations, and he must be able to stand his ground in such temptations, otherwise he is unfit for the spreading of God's teaching. <text:soft-page-break/>Whoever now fails prematurely, has to struggle doubly hard if he wants to devote himself fully to the work for God again, and it is only prayer that can give him back his old strength.... Prayer should be cultivated without interruption.... There should be no lukewarmness in it, and the intimate prayer should be first and foremost for the spiritual will and the giving of Divine power.... </text:p>
      <text:p text:style-name="Standard">Because then you can carry out everything what the Lord has made your task, and you will then also never have to fear that the world can do something to you which could contradict the Divine will. On the other hand, the one who does not remain faithful to Him, but who fickly and shallow-ly interrupts his spiritual work and gives more credence to the world with its objections and doubts, cannot enjoy the Divine protection unconditionally.... The Father in heaven will leave him just as the child left Him, and he will face an uncertain future.... </text:p>
      <text:p text:style-name="Standard">Amen </text:p>
      <text:p text:style-name="_30__20_Block"/>
      <text:p text:style-name="Standard"><text:span text:style-name="_31__20_Text">BD 1147</text:span> 24.10.1939<text:span text:style-name="_31__20_Text"> </text:span></text:p>
      <text:p text:style-name="Para_20_1">Call from the height.... </text:p>
      <text:p text:style-name="Standard">You hear the call from above, and through it a measure of grace is granted to you, which secures you unspeakable spiritual success, if you pay attention to the Divine Word and move the received into your hearts. But you must now also contribute to the spreading of this Word, and no obstacle may deter you from announcing it there, where the souls are in spiritual need. And therefore I have made it My task for you to work unceasingly.... You are only to pursue the goal that My teaching finds entrance among the people.... </text:p>
      <text:p text:style-name="Standard">You are to be active according to My will without hesitation, by putting the work for Me before everything else.... Because what I give you, is extraordinary - and so also your readiness for action must be extraordinary, i.e., you must serve Me with all devotion and must not set limits according to your discretion. I will give you the power at any time, and therefore give Me your whole will and you testify to Me at the same time your love for Me and for My creatures, to whom you bring help in spiritual distress. </text:p>
      <text:p text:style-name="Standard">And so consider the work for Me as the most important and most significant earthly task, and do not attach too much importance to the earthly activity, if I give you this task, which is far more necessary and urgent, because it is supposed to result in eternal success.... Earthly activity only benefits the body, but spiritual care benefits the soul and is therefore everlasting and far more necessary for it. </text:p>
      <text:p text:style-name="P4">And so I want that My children let themselves be guided by Me, that they serve Me willingly and always only carry out what My love commands them, because only that has lasting value what refers to the spiritual life. And if I need you, you are not allowed to resist Me, but you must join Me with full will and let the world hear about My visible expression of will, because I need this will of yours if I want to help the many erring people and send <text:soft-page-break/>them help.... You must always know that you are only the executors of My will if your will does not consciously oppose it. And therefore obey the voice in your heart, which will clearly announce it to you, if you are to serve Me.... Amen </text:p>
      <text:p text:style-name="P4"><text:span text:style-name="_31__20_Text"/></text:p>
      <text:p text:style-name="P4"><text:span text:style-name="_31__20_Text">BD 1148</text:span> 25.10.1939<text:span text:style-name="_31__20_Text"> </text:span></text:p>
      <text:p text:style-name="Para_20_1">Obeying the commandments under coercion.... </text:p>
      <text:p text:style-name="Standard">Compulsion affects the value of an action. How often does man fall into the temptation to believe that he has fulfilled his duty, if he has performed an action that corresponds to a prescribed law. </text:p>
      <text:p text:style-name="Standard">This is especially true of such laws that were given to people without authority and whose observance was demanded in order to strengthen earthly power again. Nothing is more worthless before God than obeying such commandments under a state of compulsion.... And nothing endangers the salvation of man more than the belief that he has fulfilled his duty..... For this belief prevents the conscious striving for perfection.... </text:p>
      <text:p text:style-name="Standard">Man considers himself to be on a level which he has not yet reached by far, because he believes to have fulfilled God's demand and has merely followed man's commandment.... and this is without benefit for eternity. Every fulfillment of duty is a kind of compulsive state.... indeed recognized in the earthly life - but for the spiritual life, without appreciable success, because God requires that the free will is the basis of every way of acting. Man should do everything without any external impulse, and be prompted to act from within.... He should accomplish everything he does voluntarily and without constraint, and should not be induced to act by threats or promises.... Only then does this action have a truly beneficial effect on his soul. </text:p>
      <text:p text:style-name="Standard">The Divine will alone is to be completely sufficient to let the earthly child now act accordingly, however to want to influence the way of acting of people by any coercion or pressure, is not Divine will. God alone has given commandments, but people believed to have to tighten these Divine commandments, and so soon an abuse has formed, which is generally threatening for the earthly children, because again more the external fulfillment of the commandments is observed, and this is in itself quite meritless.... It is only a form one satisfies, but which is worthless before God. All too eager servants of God have thus<text:span text:style-name="T5">7</text:span> brought about a state of affairs, which has quite a frightening effect on the soul. </text:p>
      <text:p text:style-name="Standard">Just note how strongly the opinion is represented that only church attendance brings humans closer to the Divinity, and how therefore this was made to mankind to be man's duty.... And how therefore the belief has taken root that only he serves God who fulfills this duty.... But how precisely the compulsory church-attendance kills any deep feeling to the eternal Godhead, if it is carried out according to the rules at the certain time and thus becomes a mere habit, which has nothing in common with (the word) "God-service".... And how at the same time through the fulfillment of this <text:soft-page-break/>commandment, man is educated in a sham service of God, since everything he does now is regulation, thus no own will or need of the heart drives him to truly serve God. </text:p>
      <text:p text:style-name="Standard">It is a haphazard performance of actions that are only human works, or human decrees made under the guise of "expressions of the Divine will" in order to forcibly attach people to a certain church in order to increase its power. And just the opposite is achieved with such compulsory actions.... </text:p>
      <text:p text:style-name="Standard">something which should have been the deepest, inner desire is mechanically performed, and all outer appearance is kept, while the heart can be empty and dead thereby, and such action remains without value before God, exactly because it has a certain compulsory state as a prerequisite and therefore cannot be evaluated, because it does not correspond to the Divine will.... </text:p>
      <text:p text:style-name="Standard">Amen </text:p>
      <text:p text:style-name="_30__20_Block"/>
      <text:p text:style-name="Standard"><text:span text:style-name="_31__20_Text">BD 1149</text:span> 26.10.1939<text:span text:style-name="_31__20_Text"> </text:span></text:p>
      <text:p text:style-name="Para_20_1">Uniting with God.... </text:p>
      <text:p text:style-name="Standard">In a relatively short time, the soul is able to unite with the spirit, if man is seriously interested in entering into connection with the eternal Godhead and thus tears down all barriers which were erected between him and the heavenly Father. The will to unite with God, removes one obstacle after the other, because the biggest obstacle was the turning away from the eternal Godhead out of free will. The more intimately the earthly child strives for union, the more openly he now declares his will, and it is therefore his thoughts being on the right track, that leads to the realization of the eternal truth. </text:p>
      <text:p text:style-name="Standard">It will now also shun the lie and lose all arrogance, it will do everything to be in the will of the eternal Divinity, and it will consciously discard what could be an obstacle to the union with Him, and man can achieve this in a short time and redeem himself, because the love and the desire for the Father lets the child find the right way..... The Father draws the child to Himself by virtue of His love, he finds no resistance, and so the union can take place in a short time. And now the earthly child can continue its way on earth, but is so to speak relieved of the heaviness of earth, because its spirit no longer dwells on this earth, but in high and highest regions. </text:p>
      <text:p text:style-name="Standard">And the now following time on earth is to be called incomparably successful, because to be united with God, means to be able to work in His will and therefore to carry out what is Divine will. </text:p>
      <text:p text:style-name="Standard">Then man is driven by the Spirit of God.... he can do nothing else than what God prescribes to him, i.e., he feels in his deepest heart the order of the Father as urging and then carries it out with fullest conviction and devotion.... He is visibly guided and determined to do this or that, and willingly follows every call of the Father, only always listens to the voice of the heart and carries out the instructions that come to him, noticeable in the heart. </text:p>
      <text:p text:style-name="Standard"><text:soft-page-break/>And so man must only overcome the one thing, to let his own will rule.... he must place himself completely under the Divine will and accept it without hesitation, if it is conveyed to him through the voice of the heart. Then all hostile influence will soon disappear, and man can now undoubt-edly rely on the inner whisperings, and he will soon recognize the Divine will as the driving force of his actions, because he must now always do what is imparted to him by God Himself.... The eternal Divinity expresses Himself clearly and understandably and therefore not in the least doubt-ful. </text:p>
      <text:p text:style-name="Standard">The Spirit out of God can cause everything in man, if He is granted full freedom.... He is therefore able to do everything, because the working of the Spirit is nothing other than God's working, and consequently the man who has thus completely entered into the will of God, will bring about the most wonderful things, because it is not his spirit, but the Spirit of God Who works in him. Therefore, first strive for union with God.... seek to become completely one with Him.... enter into His will, and you will then only carry out God's will and what He has called you to do since eternity.... </text:p>
      <text:p text:style-name="Standard">Amen </text:p>
      <text:p text:style-name="_30__20_Block"/>
      <text:p text:style-name="Standard"><text:span text:style-name="_31__20_Text">BD 1150</text:span> 28.10.1939<text:span text:style-name="_31__20_Text"> </text:span></text:p>
      <text:p text:style-name="Para_20_1">Intellectual reasoning and heart-thinking.... </text:p>
      <text:p text:style-name="Para_20_1">Teaching activity.... </text:p>
      <text:p text:style-name="Para_20_1">Hypnosis.... </text:p>
      <text:p text:style-name="Standard">The erroneous opinion is represented that only the highly developed human intellect is able to penetrate into the knowledge about things which are still unexplored, and that therefore only the one standing in worldly knowledge can make experiences his own which reach into the realm of the unexplored and give the key to knowledge about this. Man should certainly use his reason, he should also consider and examine everything and not thoughtlessly accept everything as truth, what is presented to him.... but relying only on the world's intellect is more foolish than to accept something unchecked, which a believing man imparts to him. </text:p>
      <text:p text:style-name="Standard">Faith in God is a greater guarantee of the truth of a teaching than the most accomplished training by worldly teachers. In order to reach the truth, faith in God is indispensable.... Now, however, the earthly child, by virtue of the sharpness of its intellect, can be far superior to those who stand in worldly knowledge, if it also desires that which has been imparted to it spiritually for its fellow men.... if it would like to pass on what it has been given gladly and willingly and thus, in addition to its own knowledge of hidden things, also requires the gift of being able to have a teaching effect. </text:p>
      <text:p text:style-name="Standard">What the human being recognizes in himself, is not always enough to offer to the fellow human beings. </text:p>
      <text:p text:style-name="Standard">A thought can illuminate the earthly child in a flash, it can be received and willingly accepted, but for reproduction, the received thought is often not sufficient, because the mind must first take up and process what the heart has received.... Correct intellectual reasoning also belongs to it.... The <text:soft-page-break/>Divine truth can be offered to all, but the fact that this is to be passed on, requires - apart from the receptivity of the heart - also well-developed intellectual thinking. </text:p>
      <text:p text:style-name="Standard">The gift to teach must likewise be imparted to the earthly child, and for this he must also request strength, if it wants to correspond to the Divine will and to be active in teaching. For here again, the free will is decisive. To put an earth-being into the forced state to teach in certain times, does not correspond to the Divine will.... it would again be too obvious a work of God towards people that could curtail freedom of belief. </text:p>
      <text:p text:style-name="Standard">Therefore it is also not God-willed that people teach in an unconscious state, because in this state, man's will is weak, which can equally be exploited by forces who turned away from God.... as by strong-willed earthly people and their effects.... which need not be unconditional truth through these human teachings. To make use of a weak-willed person in order to be able to express himself through him, does not correspond to the will of God - on the other hand, an earthly child devoted to Him in full will, is fully able to carry out the Divine will, because God Himself can work through him.... </text:p>
      <text:p text:style-name="Standard">He gives him utmost strength and fullest understanding, however, he must also ask for these and thus express the full will to be active for God. Nothing is impracticable, what such an earthly child undertakes, if everything is about the transmission of the Divine truth. And so the human knowledge of an unbeliever can far surpass that of the believer, but the latter will win the argument in every question of dispute, which reaches into the area of Divine truth, because God enlightens a child who consciously puts himself at His disposal and gives him the ability to use his intellectual thinking in such a way that he grasps it in a flash and can refute every objection according to Divine will. </text:p>
      <text:p text:style-name="Standard">And so even the wisest worldly wise man remains far behind the knowledge of such an instrument of God, if he would like to produce a proof without any faith in God about deep problems, which reach over into spiritual domain. The God-serving earthly child, however, must also use his intellectual reasoning, because only when heart and intellect work together, the knowledge received from God can also be supplied to the fellow human beings, and therefore the otherworldly teachers are untiringly eager to stimulate the reasoning-activity, so that a mission is fulfilled, which is immensely important in the times of spiritual need..... </text:p>
      <text:p text:style-name="Standard">Amen </text:p>
      <text:p text:style-name="_30__20_Block"/>
      <text:p text:style-name="Standard"><text:span text:style-name="_31__20_Text">BD 1151</text:span> 28.10.1939<text:span text:style-name="_31__20_Text"> </text:span></text:p>
      <text:p text:style-name="Para_20_1">Working for the Lord.... </text:p>
      <text:p text:style-name="Standard">Power will come to you from above if you are to work on behalf of the Lord, and He Himself will be close to you, and all fear will leave you, because the Lord needs joyful, courageous fighters and does not let you become despondent, if you always only give your will and are ready to serve Him. </text:p>
      <text:p text:style-name="Standard"><text:soft-page-break/>The luminosity of the light will shine so far around that it is impossible to go the way in darkness, and even if mankind shuns the light, it cannot escape the bright shine, and its striving will be to make it go out, and therefore it goes to battle against the fighters of God and uses all imaginable means that aims to darken the spirit. </text:p>
      <text:p text:style-name="Standard">But if the Lord wants the light to shine over the whole earth, He will awaken His fighters everywhere who are to fight for His Word. All available forces must be gathered, and no-one should stand back and break loyalty to Him, because only now it will be proven who stands up for the Lord and Savior, the Divine Redeemer of all people, deep in his heart.... </text:p>
      <text:p text:style-name="Standard">Only now the children of the earth will be able to prove their love for Him, because a fight will begin against everything that is Divine.... A last redemption from Him Who took the guilt of sin of all the world upon Himself, will take place. And who consciously confesses Him, his power will grow, his spirit will be enlightened, and the most inconceivable means are at his disposal to ward off the earthly opposing power. And so the time of action has come, His Spirit enlivens all of you, you will grow beyond yourselves, you now have unimagined opportunities to test this power of yours, and you must also do this, because you must use what the Lord gives you to strengthen your power. The slightest resistance weakens this Divine power, because in order to be able to give, you must want to receive and now also properly use what you have received. </text:p>
      <text:p text:style-name="Standard">And the Father will also reveal Himself to you and make His will known to you in such a way that every doubt will be taken away from you and you will agree with a joyful heart to enter into His service. Only do not neglect to remain in prayer at all times, ask for strength, and testify through prayer to your will to do what God demands of you, and you will find all the good powers from God ready for your service, you will be assisted in every situation of life, and they will help you to bear your lot on earth and to stand in fullest readiness for the Lord, if He needs you..... </text:p>
      <text:p text:style-name="Standard">Amen </text:p>
      <text:p text:style-name="_30__20_Block"/>
      <text:p text:style-name="Standard"><text:span text:style-name="_31__20_Text">BD 1152</text:span> 29.10.1939<text:span text:style-name="_31__20_Text"> </text:span></text:p>
      <text:p text:style-name="Para_20_1">Self-conceit.... </text:p>
      <text:p text:style-name="Para_20_1">Self-knowledge.... </text:p>
      <text:p text:style-name="Standard">This is man's worst enemy, that his self-conceit does not leave him, because he is in such condition without self-knowledge..... He sees himself in a false light and therefore does nothing but increase it, instead of calling himself to account in all humility, recognizing his mistakes and shortcomings and fighting them. Every striving for perfection must be preceded by recognition, but he who sees himself in the mirror of righteousness and inviolability, does not strive upward, but imagines himself already above; he also has no desire for higher development, because he does not become aware of his deficient state of maturity. And he will also seldomly accept a <text:soft-page-break/>hint in this regard, because he is aware of his value and therefore he is immensely distant from the true recognition of the state of his soul. </text:p>
      <text:p text:style-name="Standard">And it will therefore be very difficult to make clear to a man convinced of the value of his personal-ity, the necessity of striving for perfection, because he will always find this with his fellow men, but never with himself.... He does not recognize his own greatest fault and thus finds it difficult to find the way to knowledge.... he has a certain excessive sense of self which prevents him from humbly entrusting himself in supplication to the Father in heaven, and thus this sense of self is the greatest enemy of his soul.... he does not bow down before the Father.... and still less does he serve.... </text:p>
      <text:p text:style-name="Standard">And this prevents him from the higher development of his soul, because man can reach nothing high, if he does not strive consciously for it.... and again he will not strive for something what he believes to possess. Only who thinks himself small and weak, asks for help.... But the great and strong one does not believe to need it. And therefore he goes out empty and has to expect in the end no ascent, because every height must be striven for. </text:p>
      <text:p text:style-name="Standard">If now the self-feeling of a man is so strongly developed, then also the distance from the eternal Godhead is not quite understandable to him, and he does now for his part nothing about decreas-ing this distance.... On the contrary, he allows the earthly world to influence him so that the distance from God becomes more and more apparent, because he believes himself to be so knowledgeable that he rejects everything that is offered to him for the salvation of his soul, always starting from the point of view of his inviolability and his value. </text:p>
      <text:p text:style-name="Standard">He considers himself exemplary and does not want to accept anyone else, he does not accept any teachings and is still rejecting if a transformation of his nature is demanded of him, because this seems to him to be above everything and yet is the greatest obstacle on the way to the right knowledge, because only he can reach the height, who imagines himself to be in the deepest depth.... because the latter asks God intimately for His help, which is lovingly granted to him by the Father, while the latter does not believe himself to be so needy as to ask for the Father's help, and thus also cannot reach the top without any help.... </text:p>
      <text:p text:style-name="Standard">Amen </text:p>
      <text:p text:style-name="_30__20_Block"/>
      <text:p text:style-name="Standard"/>
      <text:p text:style-name="Standard"><text:span text:style-name="_31__20_Text">BD 1154</text:span> 31.10.1939<text:span text:style-name="_31__20_Text"> </text:span></text:p>
      <text:p text:style-name="Para_20_1">Eternal Truth.... </text:p>
      <text:p text:style-name="Para_20_1">Word of God.... </text:p>
      <text:p text:style-name="Standard">Those who close their minds to the eternal truth are unspeakably miserable, for they lose everything that gives life its true meaning. Only in the reception of this truth from God is life properly used, and only the Divine Word has eternal value, because it connects the Creator with the creature and thus cancels the separation between the two, which again is the sole <text:soft-page-break/>cause why God expresses Himself in the Word. Whoever receives the Word of God with his heart, is to be called rich already on earth. </text:p>
      <text:p text:style-name="Standard">He is united with the Father and receives Divine grace unceasingly.... He is not abandoned in times of earthly need, but constantly receives comfort and assistance.... Nor does he have to fear that this grace could be taken away from him as long as he himself desires it.... For God knows no limits to His love. The child who wants to receive, is constantly fed with the bread of heaven, which is the eternal truth. Nothing in infinity is more precious than this, it is the Divine truth, the only desirable - because who has this, has everything.... </text:p>
      <text:p text:style-name="Standard">He who stands in the truth is initiated into the work of God; everything is revealed to him that is worth knowing and of use to man. At the same time, the understanding for all spiritual work is awakened in him, knowledge is imparted to him for the purpose of spiritual maturing; the task is given to him to act as a builder of the human soul, he is introduced to the most unthinkable fields and receives unlimited teachings about them, for his knowledge is to serve to instruct his fellow man likewise. And every man is free to take part in what is spiritually commanded, every man is free to receive Divine wisdom likewise and to enrich his knowledge, as it is only his will. </text:p>
      <text:p text:style-name="Standard">And who recognizes the Divine gift of grace and gratefully receives it, he has gained so unspeakably much, because he reaches knowledge and from now on walks the right way for the higher development of his soul, he now no longer covers the way of life in vain, but is eager to follow everything what is imparted to him through the Word of God.... He observes the Divine commandment of love and thus strives to redeem himself.... He has only one goal in mind, to see the sun of the Spirit rise. </text:p>
      <text:p text:style-name="Standard">He strives to come into the rays of the Divine sun of grace, only to always feel its effect on him.... </text:p>
      <text:p text:style-name="Standard">He complies with the Divine will with all zeal, and his concern is not only his own salvation, but also the salvation of his fellow human beings, because he recognizes in them the same product of Divine Fatherly love, he recognizes that all human beings should be of the same spirit and therefore the Divine commandments must be constantly taken into account, that every human being should take care of his fellow human being in love, that love should unite all of them and be active for each other..... The Divine wisdom.... the received Divine Word.... should bring this about, that man collects spiritual wealth on earth and thus enters eternity richly thought of, where the spiritual gifts alone are valued and thus the Divine truth remains until all eternity.... </text:p>
      <text:p text:style-name="Standard">Amen </text:p>
      <text:p text:style-name="_30__20_Block"/>
      <text:p text:style-name="Standard"><text:span text:style-name="_31__20_Text">BD 1155</text:span> 1.11.1939<text:span text:style-name="_31__20_Text"> </text:span></text:p>
      <text:p text:style-name="Para_20_1">Language.... </text:p>
      <text:p text:style-name="Standard"><text:soft-page-break/>Throughout the ages, the language of man has been the form of expression of his thinking, and man uses it to communicate the result of his thinking to his fellow man. The wise Creator has given them the means to connect people with each other, and at the same time He has given them a possibility to formulate all mental activity through these means, in order to let the fellow human being participate in any spiritual experience. At a certain stage of his development this gift is denied him, but then also the thinking-faculty is still undeveloped, and therefore both will have the right value only when they complement each other - i.e., when language can express simply and clearly what moves man in his thoughts. </text:p>
      <text:p text:style-name="Standard">That man must use the language for the mutual communication is God's will, because it is to be offered to him by it opportunity to influence the fellowman and to make clear to him the mental activity, and all people are to reach thereby into the blessing of thought-activity.... in that something can be conveyed to them that their own thoughts have not yet awakened in themselves. Because people's thoughts are again free.... they can be good and also bad and therefore also accordingly have a good or bad effect on the fellow man, if this thought-material is conveyed to them through language. </text:p>
      <text:p text:style-name="Standard">And it will therefore be understandable how exactly language is an important factor in earthly existence.... how everything what is offered to the people, becomes only understandable to them through language.... and how without language, all of life would affect people far more monoto-nously - and without the linguistic transmission, everyone would live his life only for himself, because there would be no possibility to inform the other people about his own feelings.... no expressions would reach the people, and their community would be much endangered, because everyone would be occupied exclusively with his own thoughts, without knowing that each person is capable of thinking differently.... </text:p>
      <text:p text:style-name="Standard">This becomes all the more understandable if one considers that man always and constantly works out some thoughts and that therefore innumerable thoughts would again vanish into nothing, if they did not want to pave the way to the fellow men through language and would therefore stimulate again to mental activity and give birth to always new thoughts.... </text:p>
      <text:p text:style-name="Standard">And therefore language as a gift from God, cannot be valued highly enough, because it first of all enables lively spiritual exchange for the spiritual seekers and the reason for the spiritually active person to be able to rise up considerably easier, because regular instruction can be offered to him from all sides in many ways, and again it is only the will of man, to faithfully receive what is imparted to him through language and thus to reach the height, which would be incomparably more difficult for him without this Divine privilege and would therefore require an exceptionally long time, should man reach the state of maturity of his soul without such possibility of impartation of thoughts. For Divine Love and Wisdom is since eternity only eager to make the ascent of the earthly beings as easy as possible, and <text:soft-page-break/>therefore gave them the grace to be allowed to use language to make the way to the top easy for each other.... </text:p>
      <text:p text:style-name="Standard">Amen </text:p>
      <text:p text:style-name="_30__20_Block"/>
      <text:p text:style-name="Standard"><text:span text:style-name="_31__20_Text">BD 1156</text:span> 2.11.1939<text:span text:style-name="_31__20_Text"> </text:span></text:p>
      <text:p text:style-name="Para_20_1">Boundary stone.... </text:p>
      <text:p text:style-name="Para_20_1">Spiritual property.... </text:p>
      <text:p text:style-name="Para_20_1">Spiritual wealth.... </text:p>
      <text:p text:style-name="Standard">The boundary stone will always be set where one property ends and another property begins, because this boundary stone should prevent quarrels and disputes, it should testify to the rights of each possessor and prevent disputes from arising for the sake of property, the settlements of which would be unmistakably difficult. This marking of the border is in a certain sense a protection against encroachments on the property of the other, and thus man erects for himself a visible sign that other people respect the property.... </text:p>
      <text:p text:style-name="Standard">Who now wants to apply this example to the spiritual life of the earth's people, he must imagine for the first time that only the person who is eager to increase his spiritual knowledge, can lay claim to possession.... But he will never need to set a limit to this knowledge, and even less will his possession be disputable and thus be reduced by his fellow man, because if the latter appropriates spiritual wealth, it will not diminish the possession of the former, because the spiritual property of man is indivisible and yet again communicable to all people.... each one can enrich himself with it without needing to take something from the other.... it will again and again be desirable and appropriated and yet not be taken away from the giver.... </text:p>
      <text:p text:style-name="Standard">And therefore it is not necessary to anxiously set a marker which is to prevent the decrease of spiritual gift, because what once exists in spiritual good, can never ever become less. And so also in the spiritual kingdom, one being will never be able to harm the other, but it will only be a competition among each other to receive spiritual goods in order to increase spiritual wealth, and the being will be able to do this without this being harmful or detrimental to other beings. </text:p>
      <text:p text:style-name="Standard">Thus the boundary stone is applicable as a security measure of the property only in the earthly life and therefore tool valid for the protection of earthly values, but regarding the spiritual, everything limiting would be invalid, and the being will always only want to give without divesting itself of its possession, provided that one has overcome all material desires and one's desire is only for spiritual wealth.... </text:p>
      <text:p text:style-name="Standard">Amen </text:p>
      <text:p text:style-name="_30__20_Block"/>
      <text:p text:style-name="Standard"><text:span text:style-name="_31__20_Text">BD 1157</text:span> 3.11.1939<text:span text:style-name="_31__20_Text"> </text:span></text:p>
      <text:p text:style-name="Para_20_1">Constant fight against evil.... </text:p>
      <text:p text:style-name="Para_20_1">Work of the Spirit and purpose.... </text:p>
      <text:p text:style-name="Standard"><text:soft-page-break/>The enormous responsibility of earthly man towards his soul, should make him strive tirelessly as long as he stays on earth. Instead, he shakes it off and does not pay attention to the decline of the soul, which is again unspeakably ruinous. The fight against the evil powers should be perpetual, and every slackening increases their will to attack, and therefore man has to fight harder and harder the more careless he is towards the enemy of his soul, while the latter's strength slackens the more resistance is offered to him. Desire for God and the abhorrence of all evil also weakens the adversary's power, and the soul escapes its fetters and seeks to approach the eternal Godhead. </text:p>
      <text:p text:style-name="Standard">The greater the desire for the light is, the more the forces of the underworld avoid the earthly human - however, they take advantage of every weakness of the soul to influence with renewed power the being wanting to escape from them. And so constant caution is required, man should only always think of his soul, which feels the state of negligence extraordinarily agonizingly, and therefore the human will must be active with increased strength to overcome the weaknesses of the body, so that the evil power does not get power over the human soul. All help from above will be granted if one asks for it, and so the earthly child is assured of all support, if his will consciously turns to the eternal Divinity. </text:p>
      <text:p text:style-name="Standard">In this certainty receive: The Spirit which works in you, hears the slightest movement to wards the Divine in you, and He is ready to follow every plea. He wants to dispel every doubt in you.... He wants to give you certainty where you turn to Him inquiringly.... He wants to bring you light where you walk in darkness.... He wants to introduce all knowledge you to and make the way you have to go on earth, passable for you.... And so His work in you has always only the purpose to mature you and to stimulate you to constant striving. He wants to make it possible for you to fulfil your given earthly task. And so you recognize from it again the infinite love of the Father, Who wants to help His child to achieve what means highest bliss.... He wants to give His child everything that eternity offers in terms of glories and therefore provides him with all means to reach this goal. </text:p>
      <text:p text:style-name="Standard">If now the eternal Divinity applies Himself with such infinite love for His creatures, then it must also be understandable that man must likewise do something about it.... that he must at least surrender his completely free will, in order to receive incomparably beautiful things in return. The Father only desires that the child would joyfully submit his will to the Divine will and therefore declare willingness to strive upwards, and that all gifts are gratefully received, which serve the sole purpose of leading the child towards the Father, so that He can now introduce the child into His kingdom.... so that the child will remain eternally united with Him and all separation will be overcome. </text:p>
      <text:p text:style-name="Standard">Amen </text:p>
      <text:p text:style-name="_30__20_Block"/>
      <text:p text:style-name="Standard"><text:a xlink:type="simple" xlink:href="http://www.bertha-dudde.info/english/edown.html" text:style-name="_30__20_Text" text:visited-style-name="_30__20_Text"><text:span text:style-name="_30__20_Text"/></text:a></text:p>
      <text:p text:style-name="Standard"><text:soft-page-break/></text:p>
      <text:p text:style-name="Standard"><text:span text:style-name="_31__20_Text">BD 1158</text:span> 4.11.1939<text:span text:style-name="_31__20_Text"> </text:span></text:p>
      <text:p text:style-name="Para_20_1">Eternal bliss.... </text:p>
      <text:p text:style-name="Para_20_1">Activity, not state of rest.... </text:p>
      <text:p text:style-name="Standard">Detached from the heaviness of the earth, the being who has complied with the will of God, is now presented with a sight in the hereafter, impossible to describe to man on earth, because he cannot grasp what God's love has created outside of earth and what joys the Father has prepared for those who have proven themselves to be children of God. Incomparable joys are waiting for them.... </text:p>
      <text:p text:style-name="Standard">and the more diligently the child was active on earth to fulfill the will of God, the brighter the light it now approaches. The soul has now escaped the chaos of darkness, it enters a sphere that is bright, light and clear and closed to the demons of the underworld, and these can therefore no longer affect the souls now standing in the light, so that these can no longer be troubled by evil power. </text:p>
      <text:p text:style-name="Standard">And this state is so extremely beneficent and joy-inducing, because the struggle of the soul is finished.... in it is peace and around it, shining light and indescribable bliss. For all beings who dwell in the same sphere, contribute to increase the bliss. The love of these beings has reached a degree rendering them worthy of the nearness of the Lord, because they desire by virtue of this love, and the fulfillment of their fervent desire is beyond all measure gratifying and of such a kind, that the love-receiving being must pass on to all beings in the universe, everything that it receives itself in an undiminished way, to all beings in the universe. </text:p>
      <text:p text:style-name="Standard">Because the heavenly Father's love does not run out; it flows over uninterruptedly to all creatures and therefore also goes uninterruptedly to all His creatures on the way over innumerable perfect - </text:p>
      <text:p text:style-name="Standard">i.e. standing in light and in truth - beings, which are simultaneously also receivers and transmitters of this Divine love-power. Only in the state of perfection, the being is able to bear this Divine fullness of love, and only in the state of perfection it is able to pass on this power of love, and therefore the latter is also the task of these beings in the hereafter, that they are mediators of all power out of God.... that they work incessantly in the will of the eternal Divinity. </text:p>
      <text:p text:style-name="Standard">People often have such a wrong idea of life in eternity, that they imagine it in contemplative rest and perpetual enjoyment, and yet eternal life is a state of busy activity, all happiness, all state of bliss expresses itself in tireless activity, in constant help to release all unredeemed, and a state of rest would be synonymous with perishing and ruin. Only the earthly state of toil and oppressive worry is not to be compared with that work in the hereafter.... the eternal life in perfection is completely unimpressed by any forces that could express themselves burdensomely. </text:p>
      <text:p text:style-name="Standard"><text:soft-page-break/>Only a close union with the Divine Lord and Savior demands this activity, and only the Father's will is fulfilled, in that all who stand in the light as His children, carry out the activity in His will. </text:p>
      <text:p text:style-name="Standard">And thus man can never imagine a state of rest as the epitome of eternal bliss, for everything that lives must be active, and thus eternal life is an everlasting conscious working and carrying out of the Divine will.... </text:p>
      <text:p text:style-name="Standard">Amen </text:p>
      <text:p text:style-name="_30__20_Block"/>
      <text:p text:style-name="Standard"><text:span text:style-name="_31__20_Text">BD 1159</text:span> 4.11.1939<text:span text:style-name="_31__20_Text"> </text:span></text:p>
      <text:p text:style-name="Para_20_1">Dispatches from heaven.... </text:p>
      <text:p text:style-name="Para_20_1">Preconditions.... </text:p>
      <text:p text:style-name="Standard">Those who desire Me, are My welcome servants, because I see their will and their heart that is always turned towards Me. The willingness to fight for Me and My name, secures My everlasting love for them, and they must reach the height that My love grasps and draws them to Me. You will strive for the union with the Father of the universe with all your senses, because I will not leave you once My love has seized you.... I show you the way so clearly, and your heart will always make My will known to you. Therefore you are in My protection and safe as long as you walk on earth, because the light of the sun shines for you in the day and the guiding star of My love, in the night.... </text:p>
      <text:p text:style-name="Standard">My grace is in every ray of the sun and in every star that your eye sees. My love is always and everywhere ready for you, and I am never far from you, because your thought alone is enough that I recognize your call for Me, and I follow this call at any time to grant My child on earth protection against all trouble and danger. And if the child does not take a step without Me, I will soon enter his heart completely and always remain with him until all eternity. </text:p>
      <text:p text:style-name="Standard">So let this be said to you for consolation: The transmissions from heaven confirm these words of Mine to you. They can only be offered to the earthly child who offers his heart to Me, and the will to be united with Me, is the precondition to hear My Word. And so when the Word descends to you, the Giver of the Word must unite with the receiver.... </text:p>
      <text:p text:style-name="Standard">And yet the child should form itself in all depth and thoroughness and must therefore be constantly stimulated to it, so that the longing becomes so strong that it lives only to unite with Me, that all its thoughts spiritualize themselves and it strives with all senses for perfection, in order to be able to receive Me in the heart, and so life has to pass apparently without external changes, so that the earthly child does not slacken in striving, and not think that it is ripe prematurely, but continuously stretches up its hands to the Father in supplication that He protects it and makes it worthy of the great grace.... For My children should become perfect and share in all the glory that My love would like to offer them one day.... </text:p>
      <text:p text:style-name="Standard">Amen </text:p>
      <text:p text:style-name="_30__20_Block"/>
      <text:p text:style-name="Standard"><text:soft-page-break/><text:span text:style-name="_31__20_Text">BD 1160</text:span> 5.11.1939<text:span text:style-name="_31__20_Text"> </text:span></text:p>
      <text:p text:style-name="Para_20_1">Work of the Spirit.... </text:p>
      <text:p text:style-name="Para_20_1">Power out of God.... </text:p>
      <text:p text:style-name="Standard">Only in this way, the working of the Spirit can be understood, that man imagines a power which is active in him. He must differentiate between the activity of the Spirit and that of the soul. The soul is the breath of life, and every body will live if a soul dwells in it. However, it can lead a mere mechanical life with this soul.... that the body performs all functions necessary for the earthly life, what it could not do without the soul.... But it does this without any connection. But it does this without any connection with God.... It uses only the ability to live received from God, but not for God, but exclusively for itself and for God-opposed power.... </text:p>
      <text:p text:style-name="Standard">He has consciously requested his earth-life from God before, for the purpose of approaching Him, but now he has not fulfilled this purpose - however, he has fully used the activity of the soul. He has not requested the power from God.... the Divine Spirit.... which is the only possibility to approach God. He has left unnoticed the Divine spark, which was his most delightful gift from God.... The love-Spirit.... the Divine in the human being was not active, and thus the Spirit-spark was not awakened to life, and the power from God could not be transmitted to the human being. </text:p>
      <text:p text:style-name="Standard">God cannot reveal Himself to man in the spirit.... the connection is not established with God, therefore He can also not come close.... it is not possible to bridge the separation as long as the Spirit from God is not active in man. The Spirit out of God is the power of God.... Man can be alive and still be dead, if the spiritual rebirth has not taken place.... Contact with God must be sought.... The Divine in him must be awakened through active love for the neighbor, and then the Spirit from God will be active in man.... It will influence the soul to subordinate all thinking, doing and wanting to this spirit in itself; the soul will no longer take into account the desires of the body, but listen solely to the Divine Spirit in itself; God will now express Himself. </text:p>
      <text:p text:style-name="Standard">The Spirit from God is placed in every human being, but not every human being uses this most precious thing in himself, and then his life on earth remains a failure and has brought no progress, because without awakening the Spirit from God in himself, unification with the Father-Spirit cannot take place, which, however, is the only purpose in earthly life..... </text:p>
      <text:p text:style-name="Standard">Amen </text:p>
      <text:p text:style-name="Standard"><text:a xlink:type="simple" xlink:href="http://www.bertha-dudde.info/english/edown.html" text:style-name="_30__20_Text" text:visited-style-name="_30__20_Text"><text:span text:style-name="_30__20_Text"/></text:a></text:p>
      <text:p text:style-name="Standard"/>
      <text:p text:style-name="Standard"><text:span text:style-name="_31__20_Text">BD 1161</text:span> 5.11.1939<text:span text:style-name="_31__20_Text"> </text:span></text:p>
      <text:p text:style-name="Para_20_1">Done.... </text:p>
      <text:p text:style-name="Para_20_1">Joy.... </text:p>
      <text:p text:style-name="Para_20_1">Tragedy.... </text:p>
      <text:p text:style-name="Standard">He who created heaven and earth is unsurpassable in His wisdom. In unchanged regularity He directs all His creations, and in wise foresight of <text:soft-page-break/>the will of mankind, He considered the time to come when His power-perfection will express itself in a visible way, only recognizable by His works of creation. Without certain time indication before, it will happen that the earth will be afflicted by enormous eruptions, and the Lord visibly directs His creatures devoted to Him at that time into the sphere of influence of this event..... </text:p>
      <text:p text:style-name="Standard">He will set a limit, that those who make His will their own will be spared, He will prove the greatness of His love to all of them by protecting them suffering from evil. He will repeatedly make them understand that they are under His care and can feel safe if they only trust Him. And countless will manifestly head for their downfall if they do not follow the inner voice that will clearly warn them to leave one place and turn to another. Those who follow the inner voice, will likewise be spared, but those who want to hear the call of the world will follow it, and the warnings of the Lord are in vain.... </text:p>
      <text:p text:style-name="Standard">The disaster will reach them and shake their conscience with all force still in the last hour. Man will hear the voice but not pay attention to it.... He will follow the enticements of the world.... he will go down in a rapture of joy and experience a horrific end.... He has lost all connection with God, and if he is in the greatest danger and even then does not find the way to Him, he is lost for eternity.... The enjoyment of life will be longed for and spiritual death will be the consequence. </text:p>
      <text:p text:style-name="Standard">Whoever avoids the world, will escape disaster - and whoever takes refuge in God, will be visibly protected. In greatest distress and danger, the Lord lets the spiritual beings rule effectively, and these command the elements of nature, where a child faithfully calls to the Father.... This child will find help in greatest distress and will be miraculously saved, because all good spiritual beings help those who remember the Father and surrender to Him. But there are truly not many.... </text:p>
      <text:p text:style-name="Standard">Mankind remains in greatest resistance, it does not want to bow before the highest Power, it blas-phemes until the end, when it recognizes its powerlessness. And the spirit of the anti-Christians will be clearly recognizable. They will mock those who call upon the Lord God, and thus place themselves in the power of him to whom they had already fallen before. And the world will experience a spectacle of tremendous tragedy, and only the believing person will recognize that the Lord wants to make Himself clearly noticeable and brings salvation to those who implore His grace. </text:p>
      <text:p text:style-name="Standard">And all the world will take part in this event, and it will be left to every man to recognize the work of a higher Power in it or not. For the working of the eternal Divinity will always be expressed in such a way that it does not limit the freedom of the human will, because no event is to force man to believe in God, but faith is to be made easily acceptable to him through the love of God, and that is why the Lord prepares this event which is unimaginable in its extent and effects.... </text:p>
      <text:p text:style-name="Standard"><text:soft-page-break/>Amen </text:p>
      <text:p text:style-name="_30__20_Block"/>
      <text:p text:style-name="Standard"><text:span text:style-name="_31__20_Text">BD 1162</text:span> 6.11.1939<text:span text:style-name="_31__20_Text"> </text:span></text:p>
      <text:p text:style-name="Para_20_1">Materialists.... </text:p>
      <text:p text:style-name="Para_20_1">Transience of earthly possessions.... </text:p>
      <text:p text:style-name="Standard"><text:span text:style-name="_32__20_Text"><text:s/></text:span><text:s/>In earthly life, nothing is more of a hindrance to the ascent to the heights than the continued attempt to increase earthly goods. Man spends so much energy uselessly, which he should only devote to the one goal of increasing spiritual goods. The more he strives only for earthly wealth, the less he can concern himself with the further development of his soul and the more distant is the thought of what will become of him after his death..... He does not allow himself to be frightened by such brief thoughts and continues to turn his attention to earthly activity, tries to derive the greatest possible benefit from it and thus remains in constant contact with matter, which he is supposed to overcome during his life on earth. </text:p>
      <text:p text:style-name="Standard">This is all the more regrettable because he now also lacks the strength for spiritual striving, because his inclination for earthly possessions attracts all dishonest forces which support him, while the good spiritual power can gain less and less influence on him and therefore the fight between good and evil power has to be waged extraordinarily persistently and the will of man is first needed to fight for a final victory. And this will has to turn away from earthly desire, otherwise it is never possible to get the upper hand in the fight against evil. </text:p>
      <text:p text:style-name="Standard">He who constantly has only his earthly advantage in mind, cannot possibly get in touch with the forces that have long since overcome all matter. Through this desire, he himself erects a barrier between himself and the spiritual forces that want to help him, and the human will must first become active to tear down these barriers, only then will the good forces have access to him and be able to exert their influence. It is therefore extraordinarily difficult for the materialist to accept the spiritual commandments.... He simply lacks any understanding for it, because only the force which is the most zealous opponent of that which is offered to man as the purest truth, has influence on him. This power will of course strengthen the will of rejection in man. </text:p>
      <text:p text:style-name="Standard">He lacks knowledge, he does nothing of his own accord to remedy this lack, and therefore it will be unspeakably difficult to preach the gospel to a materialist. The words of God will only be empty sound, and his thoughts will soon digress again to his earthly affairs, which dominate him completely and are therefore the greatest obstacle to the further development of the soul. </text:p>
      <text:p text:style-name="Standard">Therefore, man must first learn to recognize the nullity of everything earthly before he can begin his soul-work successfully; the uselessness of his earthly life must be pointed out to him; he must be made aware of the transitoriness of that which fills his whole thinking; it must be made clear to him that in the end man cannot stop the ruin of the earthly, its decay, if it is <text:soft-page-break/>Divine will that it should fall prey to destruction.... He will have to see all his possessions perish under his hands, in order to finally reflect on the values that endure and survive earthly death.... </text:p>
      <text:p text:style-name="Standard">Amen </text:p>
      <text:p text:style-name="_30__20_Block"/>
      <text:p text:style-name="Standard"><text:span text:style-name="_31__20_Text">BD 1163</text:span> 6.11.1939<text:span text:style-name="_31__20_Text"> </text:span></text:p>
      <text:p text:style-name="Para_20_1">Soaring of the spirit.... </text:p>
      <text:p text:style-name="Para_20_1">Spheres of the spirit.... </text:p>
      <text:p text:style-name="Para_20_1">Home.... </text:p>
      <text:p text:style-name="Standard">In an unbelievably short time, man achieves the ability to send his spirit to the heights at any time, if he only consciously strives for this and spares no effort and perseverance. It must first be preceded by overcoming his body and its desires, so that the body is never an obstacle to this striving.... </text:p>
      <text:p text:style-name="Standard">the spirit's soaring must be carried out frequently.... it must not encounter any resistance in the form of external distractions that keep it back on earth again and again. It takes a certain amount of self-conquest, disregarding everything corporeal and all thoughts soaring upwards. </text:p>
      <text:p text:style-name="Standard">To detach from earth will always cost some effort and must be practiced constantly, because the heaviness of the earth still holds man too tightly, but the deeper one's love for God fills the heart, the more longingly the spirit strives towards Him and the easier the detachment from the earth will be possible, because again it is the love for the world, which must be overcome.... and again the love for God, which brings fulfillment.... To surrender the one is to receive the other, but both cannot be practiced at the same time. One will always have to be neglected at the expense of the other. </text:p>
      <text:p text:style-name="Standard">And so man tries to get rid of the love for the world, so that the love for God brings him the connection with his own spirit, with the Spirit of God.... To consciously raise oneself into those spheres, where all good spiritual power works, is of unspeakable value, man does not recognize it in its whole meaning, however, the success will confirm the truth of these words to him, because man becomes knowledgeable, and that without any earthly help..... He draws from a source which is not visible to the fellow man and therefore, incomprehensible. </text:p>
      <text:p text:style-name="Standard">But the refreshing drink is offered to him, and he can now visibly prove to people what he has received spiritually, he can pass on the drink, and those who desire it, may also feast on it.... The earthly child has received spiritual power, because it consciously turned upward. He has returned from those spheres with rich gifts and tells his fellow men about what he has been offered. And if he lets the spiritually received things have an effect on him with open eyes and heart, he will also feel the power and recognize the origin of these gifts. </text:p>
      <text:p text:style-name="Standard">Man receives the gift he requests.... If his spirit is willing to take the way to the height, he will also be given accordingly from the height. The eternal Deity Himself shares all power with him and sends His Spirit to the child, so <text:soft-page-break/>that It instructs him and forms and increases his knowledge, because now the child is ready for Divine teachings and Divine wisdom, his heart and his mind is also able to receive what is offered, because everything starts from God - mind and thinking ability - and if the Lord considers His creatures worthy, He will consider them in such a way that they can rightly grasp everything that is imparted to them.... The will to reach the height, will lead them to the deepest knowledge.... For God considers those who willingly detach themselves from the earth and recognize their true home in the spheres of the spirit.... </text:p>
      <text:p text:style-name="Standard">Amen </text:p>
      <text:p text:style-name="_30__20_Block"/>
      <text:p text:style-name="Standard"><text:span text:style-name="_31__20_Text">BD 1164</text:span> 7.11.1939<text:span text:style-name="_31__20_Text"> </text:span></text:p>
      <text:p text:style-name="Para_20_1">Divine guidance.... </text:p>
      <text:p text:style-name="Standard">Unlimited trust in Divine guidance must take root deep within you, only then you can overcome everything difficult with ease. It must be the guideline of all thinking that the Divine Lord and Creator guides every individual life.... so He does not encounter resistance.... always towards perfection. Man must know that not one moment of life approaches him thoughtlessly, but that everything is only always a means to help the soul.... That man himself is often the cause when the side-effects of life appear to him to be difficult and unbearable.... That through his own will, he often puts his soul in such danger, that it can only be led back to the right path through severe suffering and strokes of fate. </text:p>
      <text:p text:style-name="Standard">So many stages of development have preceded the stay in the human body.... all of them have contributed to achieve a certain degree of maturity, and every human course of life is suitable to bring the soul inhabiting this body to perfection - provided, however, that it uses all offered possibilities. </text:p>
      <text:p text:style-name="Standard">If it does not do this, then the covers of the soul will understandably thicken instead of dissolving, and now the life conditions must occur in such a way that they can bring indirect help to the soul. </text:p>
      <text:p text:style-name="Standard">And therefore not one event in human existence is meaningless and purposeless, not a single moment admitted without the will of the Lord. If man keeps in mind that he is constantly led by the faithful Father-hand, only to reach his last goal, then his trust in this Divine guidance must grow and finally become so strong, that he willingly surrenders himself to this guiding Father-hand. He must accept everything he encounters on his earthly career in the rock-solid conviction that it is only good for the salvation of his soul. He must bear with the greatest patience all suffering or small adversities of life and only let the heavenly Father prevail.... he will recognize in every trial only the admonishing call of the Father, which he should strive to follow willingly. </text:p>
      <text:p text:style-name="Standard">And if he surrenders himself completely to the guidance of the Father, he will soon be relieved, for his soul will willingly do what serves it and no longer needs aggravating means to mature. Demon-strating faithful trust in days of need, is infinitely beneficial for the state of the soul. For man then <text:soft-page-break/>recognizes the supreme power and willingly submits to all orders.... He knows that help will come to him at the right time, he patiently awaits it and does not rebel against the Divine will. And rais-ing his prayer to the Father in deep, childlike trust, is the surest guarantee for the fulfillment of his will.... For the Father wants His child to come to Him in every need of the soul.... </text:p>
      <text:p text:style-name="Standard">He wants to help him, because the soul confesses its weakness and its faith in him.... It is on the right path, and therefore suffering can be removed again. Therefore, man should never let himself be depressed by suffering, but should commend himself to the Father in heaven with the most faithful trust.... Everything is imposed on him by the Father for his own good, and if the child recognizes this, he will also take the right path, comply with the Divine will and in all distress and hardship take refuge in the Father, Who will free him from all hardship.... </text:p>
      <text:p text:style-name="Standard">Amen </text:p>
      <text:p text:style-name="_30__20_Block"/>
      <text:p text:style-name="Standard"><text:span text:style-name="_31__20_Text">BD 1165</text:span> 7.11.1939<text:span text:style-name="_31__20_Text"> </text:span></text:p>
      <text:p text:style-name="Para_20_1">Misguided perspective of overzealous servants.... </text:p>
      <text:p text:style-name="Para_20_1">God's Word.... </text:p>
      <text:p text:style-name="Standard">Behold, not all people have the desire to serve Me and fulfill My will, and it is often immeasurably difficult, taking free will into account, to reveal My will to them. It is like a secret flight from everything that could bring clarity to people. The souls fearfully remain in self-created boundaries and do not dare to cross them. Again and again I approach such blind ones in the spirit and want to bring them light.... </text:p>
      <text:p text:style-name="Standard">I lead them to those who recognize and want to change their mind, but they are unbending and still caught in error. And that is why I strengthen the power of those who listen to Me, I kindle in their hearts the love-glow.... I draw them ever closer to Me and admonish them to faithful endurance </text:p>
      <text:p text:style-name="Standard">.... I help them to resist the enemies' temptations, I give them clarity and firmness in faith and protect them from spiritual decline. So many are still of the erroneous opinion that My Love has spent Itself with the proclamation of My Word.... </text:p>
      <text:p text:style-name="Standard">Again and again My voice may be heard by those who sacrifice their will to Me. And the eternal truth will always remain the same, My Word will always and forever be the same, unchanged Word, which I Myself gave to My disciples on earth. Yet, all human accessories will give cause for disputes.... But where I Myself separate the lie from the truth, there people shall not take offense at My Word.... Everything in heaven and on earth is subject to Me. Why should I not take care of My earthly children anew and send My messengers to them to initiate them into the purest, most Divine teaching? And how seldom do I find the devoted will of an earthly child who gives more credence to My voice than to the words of the world.... </text:p>
      <text:p text:style-name="Standard">I recognize the eagerness of My servants on earth, but warn them against all overzealousness, which can lead to alienate Mine and is truly no service <text:soft-page-break/>for Me. The world does not interpret My Word correctly, it does not separate the pure desire for truth and all kinds of cravings for knowledge, which have nothing to do with spiritual knowledge. Man can well want to take a look into the hereafter for low reasons, which do not find My approval, but if he is only driven by the desire to come closer to the pure truth, and thus to fathom the essence of the Divinity, then the desire is meant for Me, and I will also fulfill such desire at any time. </text:p>
      <text:p text:style-name="Standard">You humans do not know what tremendous responsibility you burden yourselves with if you act against My will or try to cause your fellow human beings to resist Me.... You seek power elsewhere </text:p>
      <text:p text:style-name="Standard">.... You prefer to attribute it to the adversary and don't consider that My love alone would like to create the possibility for you humans to easily establish contact with Me. You only see the effect of evil power, where I express My love.... You forget that My power is above everything and that I would truly not allow My name to be misused in such a way and to use the unfair power of the soul of him who gives Me his full will.... </text:p>
      <text:p text:style-name="Standard">A child who calls on Me for help and for protection against all evil, will truly not have to do without My help, and the adversary has lost his power over whoever wants to serve <text:span text:style-name="_31__20_Text">Me</text:span>.... But he who does not recognize his Lord when He speaks to him, his struggle on earth will still be difficult, because he did not receive the power which should make his earthly journey easier. But My blessing shall be received by those who serve Me in faithfulness and abandon themselves to Me in strong faith.... </text:p>
      <text:p text:style-name="Standard">Amen </text:p>
      <text:p text:style-name="_30__20_Block"/>
      <text:p text:style-name="Standard"><text:span text:style-name="_31__20_Text">BD 1166</text:span> 8.11.1939<text:span text:style-name="_31__20_Text"> </text:span></text:p>
      <text:p text:style-name="Para_20_1">Adversary.... </text:p>
      <text:p text:style-name="Para_20_1">(Response to warning from the clergy) </text:p>
      <text:p text:style-name="Standard">It is My will to announce to you that the Spirit-spark has come alive in you, that you have awakened the Divine in you and therefore have received a Divine gift from Me. And so then remain in My love, and pay no attention to what approaches you from the outside, but only follow the voice within you, because it guides you on the right path. Whose heart shall I consider, if not that of the believing, devoted earthly child? What power can act against My will, and what fruits does a power averted from Me produce? </text:p>
      <text:p text:style-name="Standard">Behold, if I want to assist the earthly child and hear his believing prayer, the adversary will never be able to reach this child as long as he is devoted to <text:span text:style-name="_31__20_Text">Me</text:span>.... And what should the adversary strive for? </text:p>
      <text:p text:style-name="Standard">To proclaim Divine teachings to people? Keep in mind that you are disciples of My name.... You shall fight for Me and My name and thus stand in My pay. But the teachings of darkness pursue another purpose.... that of final separation from Me. </text:p>
      <text:p text:style-name="Standard">You, My children, must be strong in faith and pass every test if you are to be able to work for Me and My name one day. For behold, many temptations will still come upon you, the world will oppose you and try to force you <text:soft-page-break/>down, and that also by virtue of the word given to them by the adversary. And then you shall be able to stand, you shall fight them with the sword of your mouth.... You shall make My Words known to them.... you shall lend Me your mouth, so that I can speak through it. </text:p>
      <text:p text:style-name="Standard">And therefore you must stand firm in faith. You must not waver and give the adversary power over you through doubt or weak faith. Come to Me, so that I strengthen your faith and receive from My hand what makes you resistant against all hostilities from outside. This is My Word, which imparts strength and grace to you. If you stand in closest union with Me, you also stand in the circuit of My love and grace, and this does not let you fall, if you only strive to fulfill My will. </text:p>
      <text:p text:style-name="Standard">Mankind's thinking still goes very wrong ways, and even those who want to serve Me have not yet become aware of the Divine Spirit in themselves, and therefore they still grope in the dark and yet reject the light which is to bring them enlightenment.... I lead and direct all of them towards My Word, but they go a different way and search and research in the distance, and I am so close to them and also want to connect My Spirit with their spirit, so that I Myself could instruct them.... </text:p>
      <text:p text:style-name="Standard">In the spiritual misery of mankind, they still do not see the urgency of My help, and therefore they also do not recognize Me where I want to control this spiritual misery. But if they want to recognize the Spirit of love in Me, it should also be comprehensible to them that I cannot let My earthly children languish and that I therefore have to help them extraordinarily so that they do not lose their faith in Me. And those I choose, are under My protection.... They are not to be touched until they have fulfilled their mission, they also do not need to suffer if they only come to Me believingly in all adversity and implore My help, because those who fulfill My will, are My children and these I do not leave in the adversity of the soul.... </text:p>
      <text:p text:style-name="Standard">And all of you who have not yet found the way to Me, let it be said to you: He who is enthroned in heaven and Whom everything must obey, He does not let Himself be mocked.... and still less does He let those who are plotting evil against Him, speak in His name.... And He will not let a child become their sacrifice, who lifts up his hands in supplication to the Father in heaven and desires the purest truth.... </text:p>
      <text:p text:style-name="Standard">Amen </text:p>
      <text:p text:style-name="_30__20_Block"/>
      <text:p text:style-name="Standard"/>
      <text:p text:style-name="Standard"><text:span text:style-name="_31__20_Text">BD 1167</text:span> 8.11.1939<text:span text:style-name="_31__20_Text"> </text:span></text:p>
      <text:p text:style-name="Para_20_1">Prayer.... </text:p>
      <text:p text:style-name="Standard">And so you should remain in prayer, because you are weak little children who always need the Father's help. And your concern should always be to prove yourselves worthy of His help, because what the Father in heaven does to you, He does out of love for you. If you want to possess His love, you have to prove to Him that you are His children by complying with His will.... And for this you need strength, which you should implore in believing <text:soft-page-break/>prayer. And therefore prayer is the first rung up; the earthly child is able to do everything if it takes its refuge in prayer, because the Father Himself has given you the promise with His words: Ask, and it will be given to you.... knock, and it will be opened to you.... </text:p>
      <text:p text:style-name="Standard">Every call coming from the heart reaches the Father and will also be heard, if it is useful for the salvation of the soul of man. The power of prayer is so great, that unimagined spiritual strength is sent to the aid of the earthly child and every request is granted, if it lies in the will of the heavenly Father. But only <text:span text:style-name="_31__20_Text">the</text:span> prayer sent in humble request and childlike trust to the Father can be heard.... prayer must reflect the right relationship to God.... </text:p>
      <text:p text:style-name="Standard">As a child presents its request to the Father, so the asking earthly child should come with every request to Him in Whose power alone it lies to fulfill every request. Prayer is the conscious connection with God.... For prayer also presupposes the belief that a higher power has all authority and that God loves His creatures. It proves that the creature recognizes its Creator.... prayer establishes the right relationship between both, and it proves the desire of the earthly child to the Father of the universe. </text:p>
      <text:p text:style-name="Standard">And so, if you ask and present your request to the Lord, you confess yourselves to the primordial Spirit - Who is your origin, and you enter the bridge which leads to reunion, because prayer is the first step to the Father.... prayer is the only possibility to reach from the depth to the height, because through prayer, power and strength are imparted to the earthly child to begin the work on itself, on its soul, and thus to bridge the gap which separates it from the Father.... And if man has to endure struggles, no matter what kind, prayer is always the refuge to Him who can put an end to everything difficult.... If you pray rightly, i.e. in spirit and in truth, your supplication will be heard, so that you may become strong in faith in His love and omnipotence.... </text:p>
      <text:p text:style-name="Standard">Amen </text:p>
      <text:p text:style-name="_30__20_Block"/>
      <text:p text:style-name="Standard"><text:span text:style-name="_31__20_Text">BD 1168</text:span> 9.11.1939<text:span text:style-name="_31__20_Text"> </text:span></text:p>
      <text:p text:style-name="Para_20_1">Divine blessing.... </text:p>
      <text:p text:style-name="Para_20_1">Strive for the higher development of the soul.... </text:p>
      <text:p text:style-name="Standard">I promise My blessing to those who follow Me, who do everything what corresponds to the commandment of Divine Love and who completely subordinate themselves to My will. And so he who unconditionally gives everything on earth to receive spiritual good, will be allowed to enjoy My constant goodwill. He will be certain of My constant blessing and need not suffer need, because if the soul is offered to Me, also the body is not to starve, so that the work on the soul is not im-paired. </text:p>
      <text:p text:style-name="Standard">There must be no end to striving on earth, for as long as man remains on earth, he is offered opportunities that serve his perfection. The end of earthly life is set for everyone in wise foresight of what is to come, and since no-one knows his end in advance, the time on earth should be used so that the recall can come every day without frightening him. And all striving <text:soft-page-break/>should apply to the higher development of the soul, but care for the body should be put in the background. To think of the welfare of one's fellow man, is incomparably more valuable for the soul than to pay constant attention to one's own welfare. </text:p>
      <text:p text:style-name="Standard">Man is only temporarily in his outer shell, which only serves to accommodate the soul - therefore the soul should also always be considered first and man should only use all opportunities which can serve the welfare of the soul. And thus man's walk on earth has a value only when the life of the soul is cared for, when every thought of man applies to his spiritual welfare.... The ailments of the body are often necessary to support the soul when it begins to become lukewarm and careless. The work for the soul's salvation must be constant and uninterrupted if the earthly path is to bring it the final maturity. The short time on earth - which seems difficult to you - will seem insignificant in view of the glory you may receive in return, if earthly life has brought you perfection. </text:p>
      <text:p text:style-name="Standard">And if you now follow Me, if you make an effort to become perfect, and fulfill all My commandments with a joyful heart, if you do nothing without Me and ask for My power for all your activities on earth, you will remain in My love, and I will bless you. And life will become easy for you since you put your spiritual welfare before everything else and live earthly life according to My will. And so always ask for My blessing, for My grace, so that the way on earth will seem easy for you and you reach your goal.... </text:p>
      <text:p text:style-name="Standard">Amen </text:p>
      <text:p text:style-name="_30__20_Block"/>
      <text:p text:style-name="Standard"><text:span text:style-name="_31__20_Text">BD 1353</text:span> 25.3.1940<text:span text:style-name="_31__20_Text"> </text:span></text:p>
      <text:p text:style-name="Para_20_1">Desiring light.... </text:p>
      <text:p text:style-name="Para_20_1">Knowledge.... </text:p>
      <text:p text:style-name="Para_20_1">Truth.... </text:p>
      <text:p text:style-name="Standard">Desire brightness of the spirit, so that it can be brought to you, so that the light from the heavens shines for you in the darkness of earthly existence. And if the light shines for you, do not avoid it, but let it work on you consciously, so that you feel its benefit and only desire more and more of this light. And then you will recognize everything around you and in you.... You will in amaze-ment see one veil after the other fall, creation will be revealed to you brightly and clearly, testifying to God's wisdom and omnipotence, and you will know.... </text:p>
      <text:p text:style-name="Standard">The majority of people still walk in the deepest spiritual darkness. They do nothing to improve this lightless state, they are content with an existence that deprives them of everything that means light and brightness. They do not desire to be flooded with light; they go without recognizing God's activity around them, they walk dark paths that proclaim nothing to them of God's glorious works of love and omnipotence. They see nothing, because no light shines for them to see the work of God. They know nothing of God's love, they know nothing of the purpose of creation, they find no connection <text:soft-page-break/>of all things that earthly life illustrates to them.... They see only the earthly life. </text:p>
      <text:p text:style-name="Standard">They only ever see the earthly purpose of all things, but not the spiritual. And so they walk in spiritual darkness.... </text:p>
      <text:p text:style-name="Standard">And that means a standstill of the spiritual development and an unimaginable deficit when earthly life is finished. You will never find the right way, you will not reach the goal, because you do not recognize the way in the darkness, and therefore your earthly life-journey will not bring you success for the soul. Therefore you must not wait idly until a ray of light reaches you, but you must long for light and pay attention to the smallest glimmer and follow it, and this glimmer of light will become stronger and stronger, it will soon illuminate a practicable way for you, and your spiritual misery will then be remedied, because now you need never fear to astray or the light to become weaker. </text:p>
      <text:p text:style-name="Standard">For those who once sent you the light, are vigilant that you now never lack it. And you will look around you liberated and always recognize God's rule and work wherever you walk. The divine light-bearers always remain around you because in their love, they want to impart to all beings the light which makes them so exceedingly happy, only it must be desired and therefore willingly received. He Who now promises you the light, it is His will that you draw from the Divine Source of grace, which His love has opened for you.... For light is knowledge.... Knowledge of the Divine truth.... And God Himself offers you this truth in unlimited abundance. </text:p>
      <text:p text:style-name="Standard">Who therefore desires to stand in the light of the Divine sun of grace, will receive Divine truth imparted unmeasured, and the truth will be full of strength and power, Divine Love will express Himself, and what is from God, must also be inherently be power and light..... And thus all knowledge of Divine truth means to walk in radiant light. The way of the earthly child is brightly and clearly marked out, if it has received the Divine truth in itself, it will be seeing and spread a radiant brightness also around itself, and whoever also wants to receive Divine truth through the earthly child, will be allowed to receive this light again. </text:p>
      <text:p text:style-name="Standard">For what God sends to his own on earth is not limited, and therefore man can distribute it to his fellow human beings - for that, the light will not shine less brightly, but will spread immeasurable brightness, if the light coming from the heavens is respected, and is to lead people back to God. </text:p>
      <text:p text:style-name="Standard">Light is synonymous with life, but darkness of spirit is indisputably the concept of the lifeless. </text:p>
      <text:p text:style-name="Standard">And he who stands in the light will live; and this life will mean the most glorious thing that is granted to a creature of God.... An incomparable eternal life is promised to the child of God who has received the truth from God and thus has covered the earthly journey with the desire for light </text:p>
      <text:p text:style-name="Standard">.... For God Himself, Who is the Light, the Truth and the Love Himself, has been effective in him </text:p>
      <text:p text:style-name="Standard">.... </text:p>
      <text:p text:style-name="Standard"><text:soft-page-break/>Amen </text:p>
      <text:p text:style-name="_30__20_Block"/>
      <text:p text:style-name="Standard"><text:span text:style-name="_31__20_Text">BD 1354 </text:span><text:s/>26.3.1940<text:span text:style-name="_31__20_Text"> </text:span></text:p>
      <text:p text:style-name="Para_20_1">Subordination of the will.... </text:p>
      <text:p text:style-name="Para_20_1">Liberation of the mind.... </text:p>
      <text:p text:style-name="Standard">If the will of man subordinates itself to the Divine will, then that transformation takes place in the soul of man, which liberates the spirit. The transformation of thoughts has now taken place; the will - which before rebelled against the Creator - has now become soft and docile; man recognizes the wisdom and love of the Creator, and he knows that only the love of God always determines every event, and thus he submits to everything that comes over him. </text:p>
      <text:p text:style-name="Standard">And now the spirit is free, which before was inhibited by the will striving against God.... Now a change of the whole man takes place. He now lives in a sphere that was previously foreign to him </text:p>
      <text:p text:style-name="Standard">.... The Spirit in him gives him knowledge of his true home, and now that the will of man is no longer an obstacle, he is also able to imagine this home vividly, because he lets himself be guided by the Spirit that announces Himself to him. </text:p>
      <text:p text:style-name="Standard">Also the weak-willed person can be easily guided, by both good and bad power, but the weakness of the will does not contribute to the complete liberation of the spirit.... For the weakness of the will is always exploited by the opposing power and strengthened in a God-rejecting sense. Man must in full consciousness subordinate his will to the Divine will.... A certain willpower to turn to God, is also necessary.... while the weakness of the will makes man fickle, but does not always decide for God. </text:p>
      <text:p text:style-name="Standard">To subordinate one's own will to God, will always cost a certain struggle, for man is far more likely to demand that which is opposed to the Divine will. So, if he wants to serve God, to fulfill His will and to submit himself unconditionally to the Divine will, he must be in constant struggle with his desires, with himself and everything that seems to be beneficial to the body. But this constant struggle with himself also leads him closer to victory.... Once he has succeeded in completely defeating his will and acknowledging only the Divine will, Divine Love gives him far more precious things than he has given up. </text:p>
      <text:p text:style-name="Standard">He slowly glides from this earth into the spheres of the spiritual.... He recognizes more and more the worthlessness of everything he gave up and the precious treasure he has now lifted.... God Himself offers him something that cannot be acquired on earth in any other way. He imparts Divine truth, deepest knowledge and highest cognitive power to him. And thus man basically begins a second life, which deviates considerably from the previous one - earthly life recedes into the back-</text:p>
      <text:p text:style-name="Standard"/>
      <text:p text:style-name="Standard"><text:soft-page-break/>ground, and before the spiritual eye of man, the love, wisdom and omnipotence of God reveals Itself.... Man gains insight into Divine activity, and the meaning and purpose of creation becomes apparent to him. </text:p>
      <text:p text:style-name="Standard">For when man has sacrificed his will, he has fulfilled the actual purpose of life. He has recognized his origin out of God and now no longer resists Him, but turns to Him with full consciousness and free will.... He has given up his resistance, which for thousands of years moved the being to flee God, and now seeks to achieve the final union with Him.... And thus the subordination of one's own will to the Divine will is absolutely necessary for the final redemption of the soul.... </text:p>
      <text:p text:style-name="Standard">Amen </text:p>
      <text:p text:style-name="_30__20_Block"/>
      <text:p text:style-name="Standard"><text:span text:style-name="_31__20_Text">BD 1355</text:span> 27.3.1940<text:span text:style-name="_31__20_Text"> </text:span></text:p>
      <text:p text:style-name="Para_20_1">Spiritual activity.... </text:p>
      <text:p text:style-name="Para_20_1">Teachings.... </text:p>
      <text:p text:style-name="Para_20_1">Light.... </text:p>
      <text:p text:style-name="Standard">In infinity, the Spirit often lingers and becomes immensely active, provided that the spiritual from that world joins Him, because the connection of spiritual power also increases the urge for activity. </text:p>
      <text:p text:style-name="Standard">There are also unimaginable forces active in unimaginable worlds.... it is like a tremendous, immeasurable workshop of industrious workers who fulfill their assigned task in the will of the eternal Creator. As the spirit of man rises to those heights, he also joins the activity of all spiritual - he joins, so to speak, the chain of countless spiritual creators. </text:p>
      <text:p text:style-name="Standard">The stay on earth remains an only purely physically existence, while the spirit is unbound and can stay where it likes. The more sensitive he is now - i.e., the easier he can establish the separation from the earth - the more intensively the spiritual current to which he turns, touches him. The state of complete detachment is difficult to achieve for an earthly person, unless the spiritual power helps him and thus imposes itself on him in such a way that he may only accept what is offered to him, provided that the will to accept, is strong. So this is a kind of spiritual activity, that gifts of knowledge are imparted from spirit to spirit. </text:p>
      <text:p text:style-name="Standard">This is particularly necessary where such knowledge is only scarcely available, because it is absolutely demanded from a being for spiritual maturity..... And this is quite particularly significant in the earth's proximity, because the earthly people standing in the higher development of soul, lack knowledge of the Divine truth in high measure, so that therefore everything perfectly spiritual cares for the people and their constant effort is to increase their knowledge. </text:p>
      <text:p text:style-name="Standard">Spiritually active people - i.e., those who take care of their inner life and put it before the earthly life of the body - will therefore often rise mentally to those heights and want to receive the knowledge which is offered to them by their caretakers. And just this constant instructing of the people needing the knowledge, is spiritual activity. It seeks to find spirit to spirit and to <text:soft-page-break/>communicate, and as far as spiritual has merged to common activity, the power of penetration is stronger, and it now also becomes understandable that the perfect beings can never remain in inactivity as long as they find objects to which their activity applies.... and that this will always be as long as the world exists. </text:p>
      <text:p text:style-name="Standard">This merging of spiritual power through the will of the giver as well as the receiver must therefore produce results, which again are only of a purely spiritual kind, however remain imperishable and therefore increase the knowledge, the spiritual in itself. For knowledge is a spiritual power which can be passed on.... it is the knowledge-light which again throws its rays to all sides.... therefore the activity of the spirit again has a light-bringing effect. And therefore it will be understandable that in earthly life, alone the knowledge about Divine truth is valuable.... For this alone is lasting insofar as it is also in the life on the other side again that which alone is to be desired and therefore is passed on.... </text:p>
      <text:p text:style-name="Standard">The flight into infinity will earn every being who desires truth, the same - exactly that Divine truth, which every perfect being carries in itself and therefore gives as light and strength to him, who desires it. And therefore the activity of all spiritual is of extraordinary importance, because without that, it would not be possible for the spirit in man to draw from the Source of truth...., because everything what is perfect is Divine, and therefore God himself opens the source, so that everyone who desires food and drink, can draw from it.... </text:p>
      <text:p text:style-name="Standard">Amen </text:p>
      <text:p text:style-name="_30__20_Block"/>
      <text:p text:style-name="Standard"><text:span text:style-name="_31__20_Text">BD 1356</text:span> 27.3.1940<text:span text:style-name="_31__20_Text"> </text:span></text:p>
      <text:p text:style-name="Para_20_1">False whisperings.... </text:p>
      <text:p text:style-name="Para_20_1">Mindfulness.... </text:p>
      <text:p text:style-name="Standard">The effort of the friends on the other side to keep foreign whispers away from you is in vain, if your will does not also resist them. He who keeps the knowledge of supernatural things hidden from you as long as you humans do not yet have the maturity of the soul, He will well recognize the time when that may be offered to you. And therefore man is only able to judge when his spirit unites with the instructing beings in the beyond. Unimaginable concepts let the human mind become thoughtful, and the desire for clarification will fill you, but the spiritual state of the human being excludes a sufficient explanation, if spiritual seeing does not introduce the human being into that kingdom.... </text:p>
      <text:p text:style-name="Standard">You have to drop all doubts when the Lord announces Himself to you.... but also exercise all caution towards explanations by incomplete spiritual beings. And you can check this and therefore leave yourselves to the judgment, trusting; if what is offered seems to you invigorating and joyful, then you know that the Lord Himself sent it to you. But inner dissatisfaction, the feeling of insecurity, a quiet defense or denial of the commanded, is always a silent warning of those who want to impart only <text:soft-page-break/>purest truth to you and watch over all your thinking so that it is not misguided. </text:p>
      <text:p text:style-name="Standard">And so you must always separate the pure truth from what was received with the best of intentions, but was offered uncontrolled from the kingdom of the beyond. You must not believe that the hereafter reveals itself to people in whom the desire for enlightenment is concentrated only on the fate of the departed. To serve the Lord in love, does not mean to reveal the reward and the horrors of the afterlife and thus to motivate man to the right walk on earth by such descriptions. If man lives in love, his spirit itself will proclaim the will of God to him, but God does not allow him to illegally gain insight into the life on the other side, who never feels the urge for truth in himself.... </text:p>
      <text:p text:style-name="Standard">Therefore will the spirit of the seeker of God's truth make everything his own what God himself wants to let him recognize as truth, and that which only triggers the slightest rejection in man, will therefore be trivial and without value.... To remain in silent reverence towards the Divine Word and to listen to the inner voice, guarantees purest truth.... But do not place in the circle of your contemplations what is offered to you from another side, so that it does not cloud the clear view and become an obstacle to the presentation of the pure truth.... </text:p>
      <text:p text:style-name="Standard">Amen </text:p>
      <text:p text:style-name="_30__20_Block"/>
      <text:p text:style-name="Standard"><text:span text:style-name="_31__20_Text">BD 1357</text:span> 27.3.1940<text:span text:style-name="_31__20_Text"> </text:span></text:p>
      <text:p text:style-name="Para_20_1">Education.... </text:p>
      <text:p text:style-name="Para_20_1">Protection against wrongful teaching.... </text:p>
      <text:p text:style-name="Para_20_1">Spirit of God </text:p>
      <text:p text:style-name="Standard">The regulated exchange of thoughts from spirit to spirit is a continuous instruction of man, whose knowledge still has gaps and who shall be enabled one day to appear likewise as a teacher in earthly circles. The world beyond is still undiscovered by man, for only a few have been able to learn the purest truth. Man has always tried to lift the veil that is spread over it by God's wisdom and to fathom things that were of interest to him, but these efforts are seldom based on the pure desire for truth, the urge to know about divine work - it was rather a certain earthly curiosity that was the impetus for such research and therefore the results were not always free of error. </text:p>
      <text:p text:style-name="Standard">Because the person whose desire for knowledge is based on earthly impulses, very easily gets into the danger to be used by the opponent's side to spread errors; because everything what is dear to the man to hear, the opponent's forces put into his mind. Therefore, the conclusions or results will always correspond to what the person has imagined.... and these imaginations again are more or less corresponding to the truth, depending whether a desire for truth around spiritual things is predominant or only minimally present in the person. </text:p>
      <text:p text:style-name="Standard"><text:soft-page-break/>However, if constant contact with spiritual power is initiated.... If a person has succeeded in awakening the Divine Spirit in himself through his way of life, so that He now teaches him, this awakening of the Spirit of God in man already presupposes the deepest desire for truth, and the invocation of good spiritual power - the prayer for God's blessing and grace - protects the now receiving earthly child from every error, and thus the results of such regular teaching are in accordance with the truth, and now it can be confidently built upon that and every train of thought can find its starting point therein. </text:p>
      <text:p text:style-name="Standard">It is true that man is very easily in danger to stumble, i.e.., However, the Spirit of God in the human being will then not express Himself or will do so with great difficulty and thus immediately lead the receiving earthly child back onto the right path, but the Spirit of God can never consciously lose Himself in error, and a person who is concerned with serving the Lord God will never, for reasons of self-love, give up his desire for truth and allow himself to record and write down untruths..... </text:p>
      <text:p text:style-name="Standard">Because a man, who is given such a task, is well aware of it; his endeavor is only meant for the spiritual welfare of fellowmen, and therefore the Spirit out of God in man refuses to bring error into the world. Therefore a pure spiritual connection from earth to the hereafter will be the safest protection against erroneous teachings, because he who stands in this connection seeks the truth, and the giver is likewise a bearer of truth, since the seeker of truth always attracts only spiritual teachers. Therefore, nothing untruthful finds entrance into this circle, because the desire for truth itself creates the limits, which an untruthful being cannot cross. </text:p>
      <text:p text:style-name="Standard">As long as the aspiration of the instructed people is to serve only God and the truth, as long as man only strives to receive the Divine grace and thereby to mature in body and soul, as long as no success causes him to exploit his received gifts on earth, but only the motive of loving God and the neighbor motivates him to establish that connection with the beyond, as long as the giver of what man receives will also be God Himself and every result will therefore be purest truth.... </text:p>
      <text:p text:style-name="Standard">Amen </text:p>
      <text:p text:style-name="_30__20_Block"/>
      <text:p text:style-name="Standard"><text:span text:style-name="_31__20_Text">BD 1358</text:span> 28.3.1940<text:span text:style-name="_31__20_Text"> </text:span></text:p>
      <text:p text:style-name="Para_20_1">Work of redemption.... </text:p>
      <text:p text:style-name="Para_20_1">Spiritual rebirth.... </text:p>
      <text:p text:style-name="Standard">A heavenly friend is staying near you and tries to communicate with you in your thoughts. All gifts of the Spirit have to be offered in love and also received in love, and his effort now goes to establish a quite intimate contact, so that he can communicate to you uninhibitedly. He is assigned to you by the Father as your companion for the days on earth and therefore looks after you always and constantly. You owe it to his care that your will turned to this task, and now he tirelessly tries to cause you to accept what your heart has not yet completely assimilated. You have the will, but you <text:soft-page-break/>still lack the understanding for one of the most important doctrines of faith, which has touched you only dimly so far, but must be recognized in all depth. The Lord now sends you information through your intimately connected teacher on the other side.... </text:p>
      <text:p text:style-name="Standard">Lightless is the state of a being that is unredeemed.... because redemption is liberation from darkness.... Redemption is liberation of the spirit from bondage, and redemption is spiritual rebirth. </text:p>
      <text:p text:style-name="Standard">Redemption is the state of the free versus the state of the bound. All guilt on earth presses man down to a burdened being, every sin ties man more and more to the earth, to the bound.... Jesus Christ, however, redeemed mankind from the guilt of sin - i.e., He lifted the banished state of mankind, He took this banishment upon Himself, and gave Himself up as a sacrifice of atonement for it through His death on the cross. </text:p>
      <text:p text:style-name="Standard">The work of redemption is therefore the greatest work of mercy. It was made possible for man to leave the banished state by his will; it was left up to him to free himself from it or to live eternally under the pressure of the burden of sin. His will alone was enough to free himself from any bondage and to be able to enter the spheres of light, whereas before man was powerless and had to carry on the immense guilt that weighed on him, until the Divine Redeemer also had mercy on these souls and gave them freedom through His death. </text:p>
      <text:p text:style-name="Standard">Now, however, Christian doctrine demands a full confession of one's own guilt before the grace of the work of redemption can redeem this guilt. Man must first have recognized his sinfulness, he must know about his desolate condition, in order to be able to appreciate the Divine mercy, which now declares itself ready to redeem this guilt of sin.... In the knowledge of his guilt of sin, man must ask for the graces of the work of redemption and thus consciously place himself in the circle of those for whom the Lord died on the cross.... </text:p>
      <text:p text:style-name="Standard">His soul must want to become free and ask the heavenly Redeemer to have also taken care of him </text:p>
      <text:p text:style-name="Standard">.... Furthermore, in the knowledge of its guilt, it must renounce all evil and strive to lead a life pleasing to God. It must ask for mercy and thus consciously make use of the Lord's work of redemption.... </text:p>
      <text:p text:style-name="Standard">Amen </text:p>
      <text:p text:style-name="_30__20_Block"/>
      <text:p text:style-name="Standard"><text:span text:style-name="_31__20_Text">BD 1359</text:span> 28.3.1940<text:span text:style-name="_31__20_Text"> </text:span></text:p>
      <text:p text:style-name="Para_20_1">Demands.... </text:p>
      <text:p text:style-name="Para_20_1">Following Jesus.... </text:p>
      <text:p text:style-name="Para_20_1">Forgiveness of sins.... </text:p>
      <text:p text:style-name="Standard">The demands that God now makes on man are the same today as they were at the time of Jesus' </text:p>
      <text:p text:style-name="Standard">walk on earth. The Lord gave His blood for all sinners, and He therefore also took upon Himself the guilt everybody's sin. Everyone was entitled to the graces of the work of redemption, if he acknowledged it as that. And the <text:soft-page-break/>Lord still demands the same today. The Divinity of Jesus and the infinite love of God for mankind must be acknowledged, that He has redeemed all sins with His blood. </text:p>
      <text:p text:style-name="Standard">The gift of God, the redemption of the guilt of sin, was an undeserved gift, which only the exceeding love of God offered to man. But this gift can never be given to <text:span text:style-name="_31__20_Text">those</text:span> people who consciously rejects it. Man must recognize his unworthiness, he must be aware of how low he has sunk through his sin and how far he has distanced himself from the eternal Godhead.... In the realization of his unworthiness, he must beg the heavenly Father for mercy, confess his unworthiness to Him and for the sake of the work of redemption, for the sake of Jesus' great love, ask for deliverance from his guilt of sin in the deepest faith in Jesus Christ, the Divine Redeemer. </text:p>
      <text:p text:style-name="Standard">If man now presents all his sins to Him, if he becomes small and lowly before the merciful love of God, if he now pleads for mercy in deepest humility and entrusts himself and his guilt of sin to the eternal Judge for judgment, the Lord will grant mercy for justice.... For the sake of His Son, He will wipe out all guilt and, full of mercy bow down to this child who has consciously asked for the grace of the work of redemption and has decided to follow Jesus..... </text:p>
      <text:p text:style-name="Standard">For whoever desires to be redeemed for the sake of Jesus, will also strive to shape his way of life according to the will of the Lord. He will take the Divine Redeemer as his model, he will strive to follow Him, and the work of redemption will not only be an act of one-time forgiveness of sins for him, but the occasion for a completely new life.... All guilt will be taken away from him and with it will also the power of the adversary be broken to ever exert great influence on such a person who consciously gave himself to the Lord and Savior as his own by entering the circle of those for whom the Lord laid down His life.... </text:p>
      <text:p text:style-name="Standard">Amen </text:p>
      <text:p text:style-name="_30__20_Block"/>
      <text:p text:style-name="Standard"><text:span text:style-name="_31__20_Text">BD 1360</text:span> 29.3.1940<text:span text:style-name="_31__20_Text"> </text:span></text:p>
      <text:p text:style-name="Para_20_1">Neighbourly love.... </text:p>
      <text:p text:style-name="Para_20_1">Earthly and spiritual distress.... </text:p>
      <text:p text:style-name="Standard">To practice the purest, most unselfish charity, is of unspeakable value for the development of the soul. This activity on earth already brings it a high degree of maturity, and the soul recognizes the blessed way which it has covered, when it dies. The human being should always be willing to serve and to give.... he should always put the welfare of his fellow human beings before his own welfare, his innermost instinct should lead him to all works which are for the welfare of his fellow human beings. He should think of the body and the soul, help him in earthly need and try to remedy his spiritual need above all. </text:p>
      <text:p text:style-name="Standard">To practice love in earthly life, is the noblest task of man and the true following of Jesus. For it includes everything that God requires of him.... The man who is lovingly active, will become gen-tle and patient, he will also <text:soft-page-break/>be peace-loving and merciful, for if he loves his fellow men, all these virtues are his own, for love is Divine and thus also ennobles man's nature. If now man considers the poor state of soul of an erring man, he will have mercy on him and let his active help become active.... he will give what the other lacks and introduce him to the truth, because his power of knowledge always lets him find the right to successfully control the misery of such an ignorant soul. </text:p>
      <text:p text:style-name="Standard">To take care of the salvation of one's fellow man, is the greatest work of mercy, because it spares him the unspeakable suffering that awaits an imperfect soul in the hereafter. And patience and love must always prevail, for this work is a laborious one, and it therefore requires the greatest love and patience if success is to be achieved. The way to the height goes only over love; love can never be eliminated, because God is love.... Seeking God without love, will be without success, because Eternal Love can only be found through active charity.... </text:p>
      <text:p text:style-name="Standard">But love is just so little respected, and the state of soul of the people is therefore so low, that the greatest misery of these souls is inevitable. And if the soul is to be spared this misery in the hereafter, the person must be visited while still on earth, so that love may develop in him, so that one may try to make the earthly misery bearable for the other and thereby reduce the misery of the soul. For the soul needs other means than the body for its well-being. Only the works of love benefit the soul; everything that the body denies itself in favor of the fellow human being, will help it to rise. And therefore people should always be anxious to suppress their self-love and to let everything, what seems desirable to them, go to the fellow human being. </text:p>
      <text:p text:style-name="Standard">And so, if man strives for the maturity of his soul, he should also not neglect to help his fellow man to the maturity of his soul by willingly and joyfully giving him his knowledge about the truth.... by instructing him about God, His infinite love and mercy and about the actual earthly task of man. </text:p>
      <text:p text:style-name="Standard">And if he succeeds in saving a soul from darkness, he has truly worked unselfishly in charity, and this earns him the most glorious reward, because the spiritual misery among mankind is far greater than the physical tribulations. And therefore, practice love - so that you may have a redeeming effect on earth.... </text:p>
      <text:p text:style-name="Standard">Amen </text:p>
      <text:p text:style-name="_30__20_Block"/>
      <text:p text:style-name="Standard"/>
      <text:p text:style-name="Standard"><text:span text:style-name="_31__20_Text">BD 1361</text:span> 29.3.1940<text:span text:style-name="_31__20_Text"> </text:span></text:p>
      <text:p text:style-name="Para_20_1">Aversion to spiritual food.... </text:p>
      <text:p text:style-name="Para_20_1">Obstacle.... </text:p>
      <text:p text:style-name="Standard">Enormous obstacles are placed before the soul when man has an aversion to spiritual food. He piles up the bulwark higher and higher, which he is supposed to remove - and this shows itself in ever greater secularization, in active interest in everything earthly, while the soul is thought of only meagerly. Such people spend by far the greater part of their lives in <text:soft-page-break/>inactivity of the spirit, for they spend all their thinking only on what is tangible to them and cling to it with extreme tenacity, not considering that everything has an end with their departure from this world. </text:p>
      <text:p text:style-name="Standard">They call the concern for the salvation of the soul useless and fruitless, or they adhere to the pseudo-faith and the pseudo-service and are convinced of their infallibility, so that they believe to need no teachings. And what could be offered to them for their souls, they let pass by unnoticed.... This depresses the soul, and it numbs itself with self-chosen pleasures to which no spiritual value can be attributed. And so the hour of death will come and with it the realization that they have rejected the greatest grace that the Lord has given to mankind. </text:p>
      <text:p text:style-name="Standard">This realization is extremely bitter, because what happened can never be undone, and therefore also the soul cannot be provided with a degree of maturity afterwards, if the time on earth was not used as much as possible. The Lord leads every man into the proximity of the Divine activity, always the man himself is the deciding factor whether he takes advantage of this opportunity and thus matures spiritually, or takes no notice of it and thus remains spiritually on the same level. And if people would consider that they enter the hereafter unprepared, and then think of the many days that could have brought them spiritual progress if they had only been willing, they would now have to summon all their willpower to make use of all opportunities. </text:p>
      <text:p text:style-name="Standard">For it is difficult to make up for what a person failed to do on earth - although in the hereafter, the soul is still given the opportunity to reach the heights. But it is never possible to reach that perfection in a short time which earthly life can bring to a willing person. Only he who strives continuously - i.e. thinks about his soul first before he does something to his body - will be able to reach a very high level already on earth, which requires an unimaginably long time in the hereafter. For life on earth is a grace for man, it has been granted to him for the complete redemption of the soul, but it is not always used in such a way that man can enter the kingdom of light, which promises undreamed-of delights, immediately after his death. </text:p>
      <text:p text:style-name="Standard">What man did not want to hear on earth, he will have to accept in the hereafter if he does not want to remain inactive in the lowest level as an unfinished spirit and depend on the mercy of the light-beings or the prayer of the people still living on earth.... And this is the fate of those who reject what is offered to them from above and make no effort whatsoever to improve the state of their soul, for they are faced with an almost insurmountable task when the realization finally comes to them.... </text:p>
      <text:p text:style-name="Standard">Amen </text:p>
      <text:p text:style-name="_30__20_Block"/>
      <text:p text:style-name="Standard"><text:span text:style-name="_31__20_Text">BD 1362</text:span> 30.3.1940<text:span text:style-name="_31__20_Text"> </text:span></text:p>
      <text:p text:style-name="Para_20_1">Jesus' death on the cross.... </text:p>
      <text:p text:style-name="Standard"><text:soft-page-break/>To imagine the death of Jesus on the cross with all inwardness is so infinitely blessed for the upward-striving soul. It was the moment of greatest bodily weakness and spiritual strength. Jesus saw His end coming, and His Spirit was already dwelling with the Father, but the body was still forced to the earth by the greatest pains, and the soul suffered excessive torments because of the darkness of those who were responsible for His death. The suffering of dying on the cross was unspeakable, and only a deeply feeling soul can imagine the humiliations that increased the suffering of His soul. </text:p>
      <text:p text:style-name="Standard">He heard from the depths of hell the most bitter insults, His body was ostracized.... the whole world was dark and lightless, and the greatness of the guilt of sin lay as a tremendous burden on His shoulders.... </text:p>
      <text:p text:style-name="Standard">He bore this burden and sent up the words: "Father, forgive them...." His soul was love, the most intense, self-sacrificing love for all those people who were to blame for His unspeakable suffering. </text:p>
      <text:p text:style-name="Standard">He drank the cup to the full, His body weakened, until at last the soul separated and ascended to the Father.... Jesus' death on the cross is of such inconceivable importance for mankind, and yet this greatest work of love and mercy is given so little attention.... Only the person who is in love, is able to measure the greatness of it - but Jesus' death is meaningless to people without love, because they lack any feeling for the sacrifice Jesus Christ made in supreme love. </text:p>
      <text:p text:style-name="Standard">For the Divinity of Jesus.... the Spirit of God, which exists in Him in all fullness, withdrew from Him at the hour of death, and the man Jesus accomplished this act for the redemption of mankind from all guilt of sin. Therefore, man suffered, He tasted the hour of death without any relief, the body and the soul suffered unimaginable pain.... because only in this way could the work of redemption be accomplished, so that the suffering of mankind became less.... only in this way all guilt of sin could be redeemed, so that great love bore the suffering, which this guilt of sin necessarily entailed. </text:p>
      <text:p text:style-name="Standard">The world has no more understanding for this greatest work of love of a human, it passes it by carelessly - yes, it tries to devalue it by attaching no more importance to it than to the deed of an idealist, whose motives were only later substantiated as the Christian teaching does today. But with it exactly man's redemption is questioned, the thought of redemption is rejected and therefore Jesus Christ is recognized only as a world-historical person, but a spiritual connection with the whole of mankind, is denied His death. And this completely wrong thinking of the people has made it necessary that the Lord again mercifully takes care of the people, that He imparts the pure truth to them, so that faith in the redemption through Jesus Christ does not get lost among the people, but becomes alive in them again.... </text:p>
      <text:p text:style-name="Standard">Amen </text:p>
      <text:p text:style-name="_30__20_Block"/>
      <text:p text:style-name="Standard"><text:soft-page-break/><text:span text:style-name="_31__20_Text">BD 1363</text:span> 31.3.1940<text:span text:style-name="_31__20_Text"> </text:span></text:p>
      <text:p text:style-name="Para_20_1">God-denier.... </text:p>
      <text:p text:style-name="Standard">The spirit of man, whose distance from God becomes so obvious, sinks into enormous depth. He has taken earthly existence upon himself in order to conclude an endless change through form, and he has regressed, because he lacks one thing - to want to find and recognize God. And his will will always deny everything that lets God be recognized and affirmed. Thus his walk on earth is only a transition to a new form of the banished state, to lifelessness in the hereafter, which is likewise used by all God-serving forces to reshape his thinking in order to prevent the unspeakably agonizing course through all matter.... the renewed way of education.... and to lead the soul to the right destiny. </text:p>
      <text:p text:style-name="Standard">But that effort will be far more difficult in the hereafter, since the lightless state entails a hardening of one's will and any attempt can fail because of this will. Only the prayer of a person on earth can save him from the last downfall, since this comes tangibly to his consciousness and can be the first and only occasion to change his mind. On earth, his soul is dwelling in a power which forces him to rebel against everything Divine and which has its origin in the kingdom of darkness. It strengthens him in the feeling of his own arrogance, it always lets his thoughts take that direction which again leads to God-rejecting results; it captivates him in such a way that all counterforce remains ineffective, since the own will resists this force and submits to that force. </text:p>
      <text:p text:style-name="Standard">Thus again the objection of why God has created the human being just in such a way and not differently, is invalid.... The human being has the right of determination over himself and his thoughts, and everyone is given the possibility to change his thoughts. But the own will must be active thereby.... if the will is however stronger and therefore not ready to examine the past thoughts, then every effort of good spiritual strength is unsuccessful. The concept of God of such a person is completely eliminated from his thoughts, because he does not like the recognition of a power to which he have to submit himself. </text:p>
      <text:p text:style-name="Standard">In his opinion, the creation is the result of a force, which arbitrarily also let the human being come into being as a product of always constant natural forces, however, not granting any deeper purpose to these living beings. He sees therefore the earth-time as haphazard, without any purpose in the worldly sense, but dependent on the intelligence of every man, to master it independently according to ability. And therefore all striving of such a man will be only for worldly improvements; he seeks to promote a certain well-being and calls this an activity in love, however, this love is only for bodily needs, and that is always motivated by the increase of one's own well-being. </text:p>
      <text:p text:style-name="Standard">For only that which makes the passage through earthly life more bearable seems valuable to him, and again he believes that man himself can bring about the improvement of earthly existence through the right attitude toward it. However, to what extent the wrong spiritual attitude is the motive <text:soft-page-break/>of an aggravated earthly life, is beyond his knowledge - i.e., he does not want to understand it, since this concession would also require from him a different way of life, which again does not correspond to his desire for the world and his thinking. </text:p>
      <text:p text:style-name="Standard">And such people remain far behind in their spiritual development, because all trials, all suffering and all other help sent to them does not bring about a change of the wrong thinking, as long as the urge for truth does not become powerful in him and the transitoriness of all earthly things comes to his consciousness..... Only then would it be possible for the will to become more docile and less rejecting. Therefore, fighting and praying for such souls should not cease, because as long as man stays on earth, help can be granted to him and it can be received and used - while in the hereafter, he lacks any strength to do so and only the prayer of man can provide him relief, if his will has no upwards desire.... </text:p>
      <text:p text:style-name="Standard">Amen </text:p>
      <text:p text:style-name="_30__20_Block"/>
      <text:p text:style-name="Standard"><text:span text:style-name="_31__20_Text">BD 1364</text:span> 31.3.1940<text:span text:style-name="_31__20_Text"> </text:span></text:p>
      <text:p text:style-name="Para_20_1">Free decision between matter and mind.... </text:p>
      <text:p text:style-name="Standard"><text:span text:style-name="_32__20_Text"><text:s/></text:span><text:s/>Choose between matter and the spirit.... decide between the state of banishment or the state of freedom.... If you are in knowledge, this decision will not be difficult for you and therefore seek to reach the right knowledge first.... And if you have the will for it, the eternal Divinity certainly does not withhold the right knowledge from you. Because you may only want that your thinking is right, you may only always strive for the true and just, then you will also recognize it and therefore also be very well able to make your choice between matter and spirit. </text:p>
      <text:p text:style-name="Standard">Everything material pulls you down, because matter is part of the evil, matter is everything distant from God.... while the spirit raises to the height, because it is from God. So if you seek spiritual things, you are raptured from all earthly heaviness, you approach your actual destiny. So matter and spirit are the opposite of each other.... One must be defeated by the other, and that means redemption, thus life.... or damnation, thus death. If spirit wins over matter, then it has completely redeemed itself from any bondage and is free.... </text:p>
      <text:p text:style-name="Standard">But if matter is victor, then the spiritual is banished for unthinkable times, it is in the power of the opponent who wants to prevent the redemption from matter and only always strives for the increase of matter. And therefore both can never be met at the same time.... it is not possible for the spirit to free itself and at the same time also to pay homage to matter, because always the life of the one means the death of the other. And therefore it is completely impossible that a man develops to spiritual maturity, who still strives for earthly goods, because the desire for matter - which holds all immature spiritual in itself - cannot possibly be fulfilled while the spiritual in man reaches maturity at the same time, because this spiritual can only unfold as soon as the fetters are shattered. </text:p>
      <text:p text:style-name="Standard"><text:soft-page-break/>All matter is bondage - therefore everything what holds undeveloped spiritual. Thus, matter is the shell which must first be demolished, so that the core becomes free. He who does not sacrifice the shell, cannot attain the inner fruit, and therefore also the envelopment of the spirit must first be blown up, i.e., all earthly desire must be sacrificed, so that the spirit can now undertake the flight to the heights unhindered. And this is the most difficult decision for man.... to consciously give up the one to be able to receive the other. </text:p>
      <text:p text:style-name="Standard">Separation from matter is often so difficult for man, that he keeps the spirit in himself mercilessly bound. He sees only the apparent value of the material and gives up infinitely precious things for it.... He does not know the advantage of spiritual awakening, he does not know about the spiritual success of a soul despising the world and its goods.... and therefore he does not strive for it. </text:p>
      <text:p text:style-name="Standard">But if his desire for truth has also brought him the right recognition, his striving will now only apply to the increase of spiritual good, because he now learns to despise matter and seeks to reach the height with all eagerness, because nothing holds him back on earth anymore, his spirit soars up, and the thus liberated spirit will also succeed in completely separating from everything what was an obstacle for him to reach the height. The human being has decided in free will.... matter means nothing to him, therefore he has completely overcome, the spirit is liberated and can enter into bright spheres.... </text:p>
      <text:p text:style-name="Standard">Amen </text:p>
      <text:p text:style-name="_30__20_Block"/>
      <text:p text:style-name="Standard"><text:span text:style-name="_31__20_Text">BD 1365</text:span> 1.4.1940<text:span text:style-name="_31__20_Text"> </text:span></text:p>
      <text:p text:style-name="Para_20_1">Abuse of free will.... </text:p>
      <text:p text:style-name="Para_20_1">Apostasy of the spiritual from God.... </text:p>
      <text:p text:style-name="Standard"><text:span text:style-name="_32__20_Text"><text:s/></text:span><text:s/>People often reject a wise and just Creator, because the unspeakable suffering on earth does not want them to believe in an primordial Origin, Who is supposed to be love Himself. And they do not think about how far the people themselves are the originators of all sufferings and tribulations. </text:p>
      <text:p text:style-name="Standard">The motive for everything should be sought in the actual cause, and here too, man must once realize that both the sufferings and their effects are the consequences of a completely wrong direction of will. </text:p>
      <text:p text:style-name="Standard">The freedom of will must always be considered first. Without this free will, the human being would not be what he should be.... a being which can become perfect out of itself in order to be able to create and work like God one day.... He would be a guided being, no longer like an animal, guided by the will of the Creator to execute his activity. It is therefore for the first time that it is not perfect beings being placed perfectly into the world.... but they must first develop themselves towards their destiny. </text:p>
      <text:p text:style-name="Standard">And therefore can also the free will not be taken away from the being. It can only be influenced to this or that action. That people misuse their free will in a way that is completely unsuitable for them, that they use it to move <text:soft-page-break/>further and further away from God instead of coming closer to Him, is decisive for all the side-effects of their life on earth. They could very easily make this a bearable, less suffering life for themselves if they use their will correctly, because their only task is to bridge the separation from God, to reduce the distance from Him, to again get closer to God, from Whom they distanced themselves when the spirit detached itself from the Primordial Spirit. </text:p>
      <text:p text:style-name="Standard">All spiritual which came out of God, had free will.... they have separated themselves from God in self-conceit in the beginning, but they should unite again with the Creator of all things, with the primordial Spirit, the primordial Power - and this is possible, because the free will must remain, by no other means than suffering.... of the banished state...., because only suffering reduces self-conceit.... Suffering is bondage, and the recognition of bondage, humbles. The being cannot reach its perfection in any other way than in deepest humility.... Therefore the being, which thought itself mighty and dominant and rebelled against God as the origin of all light, must be brought down to deepest humility, to be able to cover the way to the height with ease. </text:p>
      <text:p text:style-name="Standard">And the world is less than ever humble and desiring God's help.... It is more than ever under the control of the one who caused the apostasy of all spiritual out of God, and now all spiritual is rebelling against God to a great extent, in that people consciously deny Him and in unkindness comply with all demands of the adversary, but no longer respect the commandment of love, which again has to be fulfilled if man is to be spiritualized, which only makes the being what it is supposed to be, according to Divine destiny. </text:p>
      <text:p text:style-name="Standard">And therefore the will is wrongly guided, and this wrong will is now to be shaped rightly, and this is only possible through suffering, because all other attempts of a reshaping remained without result, but God's love and mercy does not want to leave people to their self-chosen fate. For His wisdom truly recognizes what is useful to the soul of man for the sake of his perfection.... </text:p>
      <text:p text:style-name="Standard">Amen </text:p>
      <text:p text:style-name="_30__20_Block"/>
      <text:p text:style-name="Para_20_2">BD 1366 <text:span text:style-name="_31__20_Text"><text:s/>1.4.1940</text:span> </text:p>
      <text:p text:style-name="Para_20_1">God's Consent.... </text:p>
      <text:p text:style-name="Para_20_1">God's permissions.... </text:p>
      <text:p text:style-name="Para_20_1">Satan's work.... </text:p>
      <text:p text:style-name="Standard">Man pays too little attention to the events around him, and he cannot be convinced in any way that everything fits into the Divine world order according to a wise plan, therefore everything has to happen as it does, although the will of man is often the direct cause. A distinction must be made between God's consent according to His will and God's permissions of what man's will itself has caused. It is so difficult to make people understand this, that God can never give His consent when man makes decisions that go against His will. </text:p>
      <text:p text:style-name="Standard"><text:soft-page-break/>But since He again does not hinder people's free will, those measures which are an unmistakable work or influence of evil, must now be formed by God in such a way that they can still produce success for the soul of man in a certain respect. And this again lets man come to the conclusion that it is the will of God and hence do activities which unmistakably betray evil influence, plunge whole peoples into trouble and misery. If God would not allow such things and would therefore mercilessly exterminate the authors of suffering and misery or make them harmless, then people would be deprived of any possibility to distinguish between good and evil, because then only the good would have to assert itself, while all evil would be exterminated immediately. </text:p>
      <text:p text:style-name="Standard">So God allows the evil power to run riot and only always protects His own from being at the mercy of this power, by averting all harm from them. And may the evil forces therefore work without interruption, this work will always be weakened in its consequences, man will always draw benefit for his soul from it, if he offers enough resistance to the evil forces and asks God's help for it. Because if God would not oppose it with His love, the adversary's temptations would truly be overwhelming and man could easily succumb in the fight against it. </text:p>
      <text:p text:style-name="Standard">In this way, however, every event is permitted by God, so that the work of the adversary is clearly enough recognizable and man learns to detest it. Then, however, man should also recognize his own powerlessness, if he believes that he can master everything in life by his own strength. Man needs the grace of God, and the more threatening the events from outside approach the earthly child, the sooner he will be able to ask for grace.... And therefore even the most difficult event is beneficial for the soul in the spiritual sense. </text:p>
      <text:p text:style-name="Standard">Only the human being will truly master life on earth, who sees every event as God's providence and devotedly finds his way into it, always desiring Divine help if it seems insurmountable, and thus remains in closest union with God. Satan's work will therefore not always be able to express itself as intended, but the Lord God will also intervene in a restraining way and avert or weaken the effects, because if His power would not also extend over such evil forces, everything on earth and in the universe would truly already be destroyed, because evil's destructive urge is enormous, but it is powerless against the Divine will. </text:p>
      <text:p text:style-name="Standard">However, the Lord allows his work as far as it marks the complete decline of mankind.... And if man pays attention to the events around him, he will recognize how far Satan's activity goes. And he will learn to detest it, if only a spark of Divine Spirit slumbers in him. So even the lowest deed can again cause man to find his way to God and, recognizing the contemptibility of evil, raise his hands in supplication to God for deliverance from such violence. And God will hear such a prayer, and then has exactly the work of Satan caused the return to God - thus an event devised by devilish power against God's will, has been allowed to let man find the way to God again..... </text:p>
      <text:p text:style-name="Standard"><text:soft-page-break/>Amen </text:p>
      <text:p text:style-name="_30__20_Block"/>
      <text:p text:style-name="Standard"><text:span text:style-name="_31__20_Text">BD 1367</text:span> 2.4.1940<text:span text:style-name="_31__20_Text"> </text:span></text:p>
      <text:p text:style-name="Para_20_1">Dispositions.... </text:p>
      <text:p text:style-name="Para_20_1">Morality.... </text:p>
      <text:p text:style-name="Para_20_1">Legal concept.... </text:p>
      <text:p text:style-name="Standard">It is about solving such important problems for you humans, that all things have to be discussed, because everything is related to each other in a certain way. Nothing that man does is unimportant, so the effect of it can be connected with the soul. And so can something seem to be for the good of the people, or it can be trivial, humanly speaking, and yet be extremely serious for the development of the soul. And just now all abuses degenerate in such a way that the soul is in extreme danger. The survival of the soul is unscrupulously disregarded, only the earthly existence and its improvement is always taken care of and thereby more and more damage is done to the soul. </text:p>
      <text:p text:style-name="Standard">It is a state which requires Divine intervention, and this can only happen in a way that will make people suddenly aware of the uselessness of their striving, that all success they have achieved so far with regard to earthly increase of goods, is invalid. They must realize how impermanent and worthless everything is that has been their purpose in life so far, so that they tear their hearts away from it and strive for something that has lasting value - i.e., is imperishable. Because every admonition to reduce the worldly striving and to turn all care to the soul is in vain, therefore only a powerful admonition and warning call can be successful.... and this is the only help which can still be offered to the soul. </text:p>
      <text:p text:style-name="Standard">And further also the spirit must be led to the recognition of those endeavors which inevitably lead to the complete decline of the human soul. These are the irresponsible dispositions that affect everything concerning spiritual enlightenment.... and thus prevent the spirit from striving. These decrees, which are of a quite different kind, have such an effect that man is more and more eager to comply with earthly requirements and neglects the soul in the same measure , that these decrees are directed against the requirements given to the soul for higher development.... that who follows these decrees, can never think of the soul to its benefit. </text:p>
      <text:p text:style-name="Standard">Man is brought into an extremely dangerous situation that he should comply with the worldly decrees on the one hand, on the other hand he wants to listen to the voice of God and he now has to choose between the commandment of God and the commandment of man. And this will oppress him extremely, if he still thinks of his soul at all. And only the Lord Himself can help him in this trouble, and he must not lose this trust in Divine help, otherwise he may lack all protection in this time. You will learn to understand these words when it is demanded of you, which puts you into greatest distress of heart, when you are weak in faith, but have not yet completely separated yourselves from God. </text:p>
      <text:p text:style-name="Standard"><text:soft-page-break/>The fulfilling of these commandments will go completely against the teaching of Christ, a completely new moral teaching will form man's thinking even more, and man will be allowed that which has an extremely damaging effect on the soul. And exactly the great misery of the soul causes God to make enormous changes in the present living-conditions, because then there is still hope that man may recognize the will of God and strives to fulfill it, while mankind only recognizes the will of the worldly rulers and fulfills their desire. </text:p>
      <text:p text:style-name="Standard">The danger lies especially in the fact that even those who still stand in faith, adopt legal concepts which go completely against God's sense of justice.... that even in them, the power of judgment is already weakened, that they are no longer able to recognize what is right and wrong, and they therefore positively adopt an action which the should have abhorred. Such a person is now doubly fettered.... he must first fight against completely educated thinking before he can begin his actual soul-work. And countless people are in this danger, whom God wants to help in an extraordinary way, so that they still would recognize their immature spiritual state, as long as they still stay on earth.... </text:p>
      <text:p text:style-name="Standard">Amen </text:p>
      <text:p text:style-name="_30__20_Block"/>
      <text:p text:style-name="Standard"><text:span text:style-name="_31__20_Text">BD 1368</text:span> 2.4.1940<text:span text:style-name="_31__20_Text"> </text:span></text:p>
      <text:p text:style-name="Para_20_1">"And lead us not into temptation...." </text:p>
      <text:p text:style-name="Standard"><text:span text:style-name="_32__20_Text"><text:s/></text:span><text:s/>And lead us not into temptation.... You have to fear sin at all times, because it is always and constantly lurking around you. Therefore you should be vigilant and not forget to pray; you should call upon God often so that He may protect you from every danger of the soul. The enemy's cunning and trickery is to be feared; he sidles up to the earthly child in every form to exert his influence. And he will always shape sin in such a way that it stimulates man and he forgets all good intentions. And therefore you should watch and pray.... to be vigilant that he does not trick you, and pray for strength to be able to resist him. </text:p>
      <text:p text:style-name="Standard">And if you take refuge in God Himself, He will reward your trust and declare Himself ready for protection, and He will prevent the adversary to continue to play his game of intrigue against you.... And if the will of man is strong, he [the adversary] will lose, and this will cause him to try again under another flag. And therefore the Lord says: "Ask Me for help, I will give it to you." The very thought that you send upwards in prayer, will erect a wall around you that the enemy cannot tear down, for God leaves the adversary free to use his power to stir up man's will to resist, but if the Divine Savior is also called upon to save a human child, and if you raise your hands in spirit and in truth, you can always be sure of His help, for He Himself has told you how you should pray.... </text:p>
      <text:p text:style-name="Standard">He will strengthen you and give you strength to resist, but he will also turn away the temptations of the enemy from you, because this is the will of the <text:soft-page-break/>Father that you use the prayer, which He has taught you Himself. It includes all prayers that are almost exclusively for the salvation of the soul. </text:p>
      <text:p text:style-name="Standard">If you sincerely present these requests to the Father in heaven, He will consider you according to your worthiness.... And so strive to become worthy of Divine grace, so that it will flow over you and you can receive the power from God. </text:p>
      <text:p text:style-name="Standard">And the Lord promises you His help, therefore use it and thank the Creator of heaven and earth for His infinite love and goodness, which cares for every man. And the influence of the enemy will become less and less, he will get tired of the constant fight and, if he does not notice any success, he will let go of you.... So you will be "redeemed from all evil....". </text:p>
      <text:p text:style-name="Standard">Amen </text:p>
      <text:p text:style-name="_30__20_Block"/>
      <text:p text:style-name="Standard"><text:span text:style-name="_31__20_Text">BD 1369</text:span> 3.4.1940<text:span text:style-name="_31__20_Text"> </text:span></text:p>
      <text:p text:style-name="Para_20_1">1 Thess. 2:13.... </text:p>
      <text:p text:style-name="Para_20_1">Change of the last sentence.... </text:p>
      <text:p text:style-name="Para_20_1">Discussion about it.... </text:p>
      <text:p text:style-name="Standard">Only the inner connection with the heavenly Father will introduce you to the truth and the knowledge of Divine wisdoms. If this connection is established, only this truth can always reach the people, because the working of the Spirit is not different, but must always produce the pure truth. Therefore, all who submit to God the Lord, must also be of the same spirit, because the Spirit from God directs them towards the truth and also gives them all the same knowledge. Whoever makes an effort to enter into contact with the Giver of truth, must therefore also be instructed in it, and therefore also those people will agree in their views who turned to God Himself with full devotion, in order not to err. </text:p>
      <text:p text:style-name="Standard">But often the human intellect alone tries to explain the Word which God sent to the people through visible signs of His work. The representatives of the Divine teaching then choose a form of expression that is more familiar to them and do not intend to change the Word, but the meaning can be different if they were not enlightened by the Spirit of God. What man does purely intellectually, will seldom be free from error. </text:p>
      <text:p text:style-name="Standard">But to have asked God's assistance and help, secures all plans and is also the fullest guarantee for true success. Therefore, the (not false) improvements need not be false doctrines, although they obscure the meaning; man need not be led into error by them, but he lacks the understanding for that process, which is just extremely significant for earthly life.... for the outpouring of the Holy Spirit and its visible work.... The work of the Holy Spirit is recognized much too little, and this is also the cause of that changed Word, which arose from the ignorance of this most significant process, without being a false doctrine on the other hand. </text:p>
      <text:p text:style-name="Standard">The Lord protects His Word so that it will not be distorted, and He also gives every sincerely accepting person fullest knowledge and enlightenment so that what is right, does not remain hidden, and He therefore also brings <text:soft-page-break/>together those to whom the Divine will is above everything, so that they enjoy the blessings of the Divine Word and the will of the Father is revealed to them. For those who strive to fulfill the will of God and thus do not withdraw from the work of the Divine Spirit, will grasp the Word of God in its deepest wisdom. The Spirit out of God leads him into the purest truth and also lets him recognize every error - because God, as Truth Himself, always wants to separate the lie from the truth and make the pure, unadulterated Word accessible to the people on earth, therefore He lets people approach it again and protects it from every error..... </text:p>
      <text:p text:style-name="Standard">Amen </text:p>
      <text:p text:style-name="_30__20_Block"/>
      <text:p text:style-name="Standard"><text:span text:style-name="_31__20_Text">BD 1370</text:span> 4.4.1940<text:span text:style-name="_31__20_Text"> </text:span></text:p>
      <text:p text:style-name="Para_20_1">Demonic action.... </text:p>
      <text:p text:style-name="Para_20_1">Self-determination.... </text:p>
      <text:p text:style-name="Para_20_1">Educational station.... </text:p>
      <text:p text:style-name="Standard">It is like an unbroken chain, it is an endless series of events that reveal the demonic activity and thus also the fettered state in which mankind finds itself. Every thought, every action, betrays the influence of evil, and it has a tremendous effect on the souls that are not able to free themselves from such fetters. And so this demonic activity also brings about a complete disruption of faith, because man himself offers no resistance. It is immensely bleak to see how everything that reminds of God is abandoned, how faith in the Divine Redeemer dwindles more and more and how all thoughts and aspirations of mankind are only meant for that which is part of the dark power. </text:p>
      <text:p text:style-name="Standard">The teachings of faith are already fantastical concepts for the people, and man feels superior to these teachings; he lives his earthly life, and everything spiritual is undesirable ballast for him. And so it is inevitable that the power of God has to oppose these demonic forces - that He should stop the doings of Satan. Without Divine help, the spiritual decay would progress and finally lead to complete ruin, but the heavenly Father remembers the few whose will is still undecided, who have not yet finally surrendered to Him. </text:p>
      <text:p text:style-name="Standard">And to save them, He lets that judgment come over the earth, which is unimaginable in its effect. </text:p>
      <text:p text:style-name="Standard">He wants to let mankind once again hear about His omnipotence, He wants to direct their thoughts to Himself so that they call Him and He can help them. He still wants to wrest the souls from Satan that have not yet completely fallen prey to him, so that mankind will not be completely lost.... It is a tremendous event which is to bring about all this - and it depends only on the will of man, how he lets this event affect him. It can mean his becoming free, but also his final captivity in satanic power. </text:p>
      <text:p text:style-name="Standard"/>
      <text:p text:style-name="Standard">Again it is left to man to choose between good and evil.... to choose between light and darkness. </text:p>
      <text:p text:style-name="Standard"><text:soft-page-break/>And God puts all means at his disposal, that he recognizes if he only wants. The immutable law of self-determination cannot be overturned arbitrarily, now man himself must determine his further fate, he must declare by his will which way he wants to go - up or down. Only the eternal Divinity can come to his aid in such a way that man sees the transitoriness of what he has striven for so far. </text:p>
      <text:p text:style-name="Standard">And therefore an apparent work of destruction can be of immeasurable advantage for man's soul, as soon as he turns away from earthly good at the right time and strives for spiritual good instead. </text:p>
      <text:p text:style-name="Standard">A tremendous change of the accustomed life can also bring about a change of thinking, and this is the last possibility to raise all of mankind again and to let it find faith in God again. The endeavor of the present time is to eradicate all faith.... But since life on earth was given to man only for the purpose of developing himself and his soul through faith, life must also be taken from him if he does not fulfill this actual purpose. </text:p>
      <text:p text:style-name="Standard">For an earthly life without faith only entails a regressive development of the being. And this is inevitably the consequence of such aberrations of all mankind, that God's omnipotence and rule appears in order to still save what is willing and to completely destroy what is completely in the power of Satan. Because the earth is an education station of the spirit.... but where it is not recognized as that, the beings are also not allowed to stay any longer on it, because they deprive themselves of this grace.... </text:p>
      <text:p text:style-name="Standard">Amen </text:p>
      <text:p text:style-name="_30__20_Block"/>
      <text:p text:style-name="Standard"><text:span text:style-name="_31__20_Text">BD 1371</text:span> 4.4.1940<text:span text:style-name="_31__20_Text"> </text:span></text:p>
      <text:p text:style-name="Para_20_1">Sympathy of the otherworldly beings in the fate.... </text:p>
      <text:p text:style-name="Standard"><text:span text:style-name="_32__20_Text"><text:s/></text:span><text:s/>Only those who unhesitatingly surrenders to the guidance of the spirit-beings caring for them, will feel the power of these beings in manifold ways. It is a certain sympathy for the fate of every single human being. In their love, they are anxious to make the earthly existence beautiful for the people </text:p>
      <text:p text:style-name="Standard">- however, they always have to submit to the Divine will and cannot change or improve the fate on their own authority, because they always have to consider the immature state of soul of the human being, and their excessive love would be very little suitable to deny the earth's people what they desire. </text:p>
      <text:p text:style-name="Standard">However, they always seek to offer man a substitute for what Divine wisdom denies them. This is now to be understood in such a way that the spiritual-perfect subordinates itself to the will of God, but it takes into account the will of man insofar that it gives him every possible help in earthly existence, especially when man submits devotedly to the Divine will. Because now it is no longer a disadvantage for the earthly life, if he stands in the realization that everything is Divine providence and therefore must somehow be a blessing for man. </text:p>
      <text:p text:style-name="Standard">(Interruption) </text:p>
      <text:p text:style-name="_30__20_Block"/>
      <text:p text:style-name="Standard"><text:soft-page-break/><text:span text:style-name="_31__20_Text">BD 1372</text:span> 5.4.1940<text:span text:style-name="_31__20_Text"> </text:span></text:p>
      <text:p text:style-name="Para_20_1">Earthly pleasures of the God-minded people.... </text:p>
      <text:p text:style-name="Standard"><text:span text:style-name="_32__20_Text"><text:s/></text:span><text:s/>The spirit-beings in the hereafter are in most intimate connection with people, and so they know about every stirring of the heart, and their task now is to strengthen every stirring, which is turned towards God as much as possible, as well as to intervene by hindering where the stirring of the heart could lead to a relapse from God. Only this is decisive and therefore destiny-determining. </text:p>
      <text:p text:style-name="Standard">Provided that all thoughts of the earthly man move in a way pleasing to God, also the course of life will correspond to the innermost wishes, because no longer the world is desired, but God - therefore also the calm course of earthly life can no longer be an obstacle to the higher development of the soul. It is now up to those spiritual beings to check to what extent earthly pleasures could still be an obstacle for man, and thus they direct the individual events according to the measure of desire for God. </text:p>
      <text:p text:style-name="Standard">What could reduce or limit this desire, must be withheld from the earthly child until the will to God eliminates everything else in the heart. God Himself is love, and so also must also the deepest love of man be for God. All earthly desire must have the union with God as goal; only that which promotes this union with God, must be striven for. Then all human-earthly desire has lost its meaning and can then also no longer be wrong before God. </text:p>
      <text:p text:style-name="Standard">And with a man striving for the height, the beings on the other side will know to prevent everything what could endanger the final union with God, because the desire for worldly happiness is but foam, even if it appears desirable to man for a short time. If he has now completely overcome and only desires to unite with God as a set goal, then this also brings a loosening of the earthly restrictions with itself; many things which man has eagerly striven for before - but was wisely denied </text:p>
      <text:p text:style-name="Standard">.... now there is however no more danger for the earthly child to be separated from the Father as a result. </text:p>
      <text:p text:style-name="Standard">And so the earthly life of the God-minded man need not be joyless at all, provided that these joys no longer endanger the striving upwards, therefore are not sought for their own sake. If, however, the danger is not yet completely overcome, the beings on the other side see to it that man's desire is first clarified and all earthly desire is killed, so that the soul does not run the risk of becoming shallow. Whoever earnestly seeks God, however, need not fear any danger, if he entrusts all his ways to God and asks Him for His guidance.... Then he will be guided rightly and reach his goal.... </text:p>
      <text:p text:style-name="Standard">Amen </text:p>
      <text:p text:style-name="_30__20_Block"/>
      <text:p text:style-name="Standard"><text:span text:style-name="_31__20_Text">BD 1373</text:span> 6 &amp; 7.4.1940<text:span text:style-name="_31__20_Text"> </text:span></text:p>
      <text:p text:style-name="Para_20_1">Spiritual and physical nourishment.... </text:p>
      <text:p text:style-name="Standard"><text:soft-page-break/>The needs of the body and the soul are completely different from each other. The body needs for its preservation those supplies taken again from the earthly realm.... it must be nourished therefore earthly with earthly, in order to exist - i.e., it lies in the Divine will that the earthly body of humans is also so to speak dependent on God's creations available to it, which fulfill again their earth task with the fact that they serve the human body for preservation. Man can therefore never free himself from these otherwise seemingly insignificant works of creation, he inevitably needs them and is therefore in a certain way dependent on everything that contributes to the preservation of his earthly life. </text:p>
      <text:p text:style-name="Standard">And this is wisely arranged by the eternal Creator. He has established the connection between all spiritual with it, everything in creation is needed, and consequently is nothing without purpose.... </text:p>
      <text:p text:style-name="Standard">The spiritual in every work of creation, always pushes towards the spiritual of Him whom it is to serve. And the connection of everything spiritual is always connected with the release from the old form. Therefore serving the spiritual, also means its redemption.... </text:p>
      <text:p text:style-name="Standard">The merging of the spiritual with the one and the other form, also means an increased work, that is to be of service to the man who needs this work of creation. The body of man needs very many things in his life, and all these must be supplied to him, in order either to aim at the inner structure or also to serve the outer shell for its protection. Everything the human being needs in the earthly existence is provided in God's creation.... </text:p>
      <text:p text:style-name="Standard">In particular, every spiritual substance is withdrawn from matter as soon as it is consumed by living beings as food - that is, for the preservation of the outer form. This spiritual substance now joins the spiritual of the living being, so that in a certain period of time again the spiritual attains the maturity to pass over into another form, which again presents greater tasks to the being. Increase of the spiritual by fusion of individual entities and maturation of these by serving in a God-willed sense, is always and constantly the purpose of the change through all works of creation. </text:p>
      <text:p text:style-name="Standard">And in the last stage as man, the body - the outer form - and the soul.... the spiritual in man, must now likewise be provided for, with supply of spiritual substance for the purpose of perfection, and indeed now the food received by the body as nourishment no longer benefits both.... the body and the soul...., but it is again up to the will of man whether at the same time the soul also receives spiritual nourishment. And indeed this food must be offered to it apart from the purely bodily food and must also be thought of while receiving the latter, so that it also serves the increase of spiritual substance apart from the preservation of the body. </text:p>
      <text:p text:style-name="Standard">The soul of man can therefore be considered in two ways.... the spiritual in the form can be increased extraordinarily by <text:span text:style-name="_31__20_Text">right</text:span> reception of natural food and drink, and this increased spiritual can again reach an extraordinarily high degree of maturity by supply of spiritual food.... by the word of God.... The outer form has now fulfilled its last purpose, so that the spiritual being <text:soft-page-break/>no longer needs it for higher development, but has reached the goal that was set for its earthly career and thus soars up into bright heights without any external fetters. In the last stage of development, an extraordinary amount can be achieved, but the free will is always the reason, since it is now up to man himself to form his soul - everything spiritual in him, but also the success of the striving - is an extraordinarily valuable one, because it is complete liberation from the form.... </text:p>
      <text:p text:style-name="Standard">Amen </text:p>
      <text:p text:style-name="_30__20_Block"/>
      <text:p text:style-name="Standard"><text:span text:style-name="_31__20_Text">BD 1374</text:span> 7.4.1940<text:span text:style-name="_31__20_Text"> </text:span></text:p>
      <text:p text:style-name="Para_20_1">Right Ways.... </text:p>
      <text:p text:style-name="Para_20_1">Roman Catholic.... </text:p>
      <text:p text:style-name="Standard">You should not argue about which ways are right before God, if you only have the will to reach God. The Divine will lets the bread of heaven come to you wherever you desire it. And whoever takes it into his heart as the bread of heaven, his soul will also be fed - and this spiritual nourishment will bring him eternal salvation. To establish intimate contact with the Divine Savior and Redeemer, is the sole emblem of the Church of Christ, and thus everyone will be a disciple of Christ and follower of His teachings, who only recognizes the Savior, loves Him and unites with Him eternally. And he can now reach it by different ways, where the light of recognition shines for him.... </text:p>
      <text:p text:style-name="Standard">Only he has to establish the connection with God first, because the only purpose of his life on earth is to unite with the Father-Spirit from eternity. Therefore, those people who earnestly seek God will also reach Him, although they go different ways, because they always see the Divine Lord and Savior at the end of their way, and they strive towards His light-form.... On the other hand, no certain way is a guarantee leading to the goal, if it is only followed because of tradition, but the figure of light is not consciously longed for. Because this way will stretch out endlessly, it will always appear as if it always leads back to the starting point, because the right goal is not yet recognized.... </text:p>
      <text:p text:style-name="Standard">Everyone considers the way he walks to be the only right one, and it can also be the right way for the individual, if it is only followed in order to finally come closer to the eternal Godhead. Every path becomes practicable through this desire, and every path leads to the goal. However, it must not be misjudged that often great strength is wasted on completely unimportant fulfillment of requirements which are in no way useful for the connection with God and which could therefore be better utilized; i.e., that the actual purpose of life is not served by this desire - i.e., that the actual purpose of earthly life, precisely the union with God, is thought of too little. On the other hand, completely irrelevant commandments issued by humans, are obeyed with utmost priority and the actual task - union with God - is not always put before all striving, but more often such a deepening into the greatest love and grace of God, is out of the question. </text:p>
      <text:p text:style-name="Standard"><text:soft-page-break/>And so the desire for the Lord alone, always remains decisive whether the earthly child is on the right track, but not the different spiritual directions, which all need not exclude this desire for God. </text:p>
      <text:p text:style-name="Standard">But if a clear instruction is given to you from above, you do well to accept it, because it leads you on the most practicable way towards the eternal home, and you see the light-figure of the Saviour clearly in front of you, so that you courageously and undauntedly walk that way which corresponds to Divine will, and you do not run the risk of going astray, because the Lord and Saviour Himself comes to meet you, and guided by His hand, you safely reach your goal.... </text:p>
      <text:p text:style-name="Standard">Amen </text:p>
      <text:p text:style-name="_30__20_Block"/>
      <text:p text:style-name="Standard"><text:span text:style-name="_31__20_Text">BD 1378</text:span> 9.1.1940<text:span text:style-name="_31__20_Text"> </text:span></text:p>
      <text:p text:style-name="Para_20_1">Consolations.... Gestapo </text:p>
      <text:p text:style-name="Standard"><text:span text:style-name="_32__20_Text"><text:s/></text:span><text:s/>The heavenly Father will not leave you in the distress of your soul if your prayer reaches Him believingly and trustingly, because it is His will that your faith becomes strong and that you fearlessly face every danger. And so God's Spirit imparts to you the following: Let everything come to you and do not be afraid, nothing will happen that goes against the Divine will, because the Lord always protects His Word and does not abandon it to destruction. </text:p>
      <text:p text:style-name="Standard">Everything will certainly be attempted to deny Divine activity, but a natural explanation will not be found, and therefore every effort from the opposing side is without success - the key to the solution and the inner conviction for final rejection is missing. The seer's gift will be recognized and also the content will unhesitatingly be accepted as truth by those who seriously launch an examination. </text:p>
      <text:p text:style-name="Standard">And so you rely confidently on God's wise guidance, and give yourself into His protection, there are resistances which must be overcome to allow again other souls insight into God's work. Amen <text:span text:style-name="_31__20_Text">BD 1379</text:span> 10.4.1940<text:span text:style-name="_31__20_Text"> </text:span></text:p>
      <text:p text:style-name="Para_20_1">Consolations.... </text:p>
      <text:p text:style-name="Standard"><text:span text:style-name="_32__20_Text"><text:s/></text:span><text:s/>Consider everything that comes over you as Divine providence, and do not attach special importance to it, because it is again only a means to an end. A test of it has already taken place, which is significant, and unspeakably much is gained with it. You will encounter undeserved suffering, but bearable proportionate to courage and strength that will be given to you from above. And those days will mean a spiritual progress for you and therefore will not be without success. </text:p>
      <text:p text:style-name="Standard">And signs and wonders will happen.... Divine guidance will be visible to all of you if you take note of His Word. What is written, will be fulfilled - that the Lord Himself will dwell among you who believe. And your heart will rejoice and exult, and you will endure everything for His sake. The day is not far off when you will see His face full of goodness and mercy. And the image of the Lord will be deeply engraved in your heart, and this is your strength.... From now on, you will be immune to all weak faith, and you will only desire to serve the Lord and to win His love. </text:p>
      <text:p text:style-name="Standard"><text:soft-page-break/>And so you will be willing fighters of the Lord and take upon yourselves all adversity you encounter. And the Lord will bless you with great power, and you will be able to work in His name.... </text:p>
      <text:p text:style-name="Standard">And this will also strengthen you against the world, and it will pay attention to the signs from above. Some, who laughed at everything extraordinary until then, will become thoughtful. And this will be the beginning of the manifest work of the Lord on earth. And still many signs and miracles will follow.... </text:p>
      <text:p text:style-name="Standard">Amen </text:p>
      <text:p text:style-name="_30__20_Block"/>
      <text:p text:style-name="Standard"/>
      <text:p text:style-name="Standard"><text:span text:style-name="_31__20_Text">BD 1380</text:span> 10.4.1940<text:span text:style-name="_31__20_Text"> </text:span></text:p>
      <text:p text:style-name="Para_20_1">Unbearable misery.... </text:p>
      <text:p text:style-name="Standard">A considerable time still, and an almost unbearable misery will go over the earth. This is the beginning of an epoch in which man again becomes more aware of his actual destiny, because this misery lets him find God, but also lets him remain with Him in more distant times. And this misery will express itself in quite different forms, but higher powers will always be the cause, thus will man never be able to avert or reduce the misery by his own strength. And therefore people will find the way to God sooner than before, and that is why the Lord imparts His Word to man, so that he has a support in this time of trouble, so that he is strengthened by this Word and gets strength from it for the time of difficult trials. </text:p>
      <text:p text:style-name="Standard">And again it must be said that only there where the Divine Word is received.... where the light from the heavens shines.... also a noticeable relief of the earthly misery comes to light. Man will be able to reduce his state of suffering, if his will is directed to God. This is the first and last reason why God lets such misery pass over the earth. And no country will be spared from it, all people will have to endure suffering, because the meaning and purpose of suffering is the return to God, because the thoughts which have separated from God, are to turn to Him again. </text:p>
      <text:p text:style-name="Standard">But the Lord promises His protection to those who love Him.... And if faith in this promise is strong, man will emerge from all tribulations unharmed in body and soul. The Father in heaven takes care of this child Himself, and He guides it through all dangers. It is now clear that only turning to God brings salvation from the most severe hardship, but not all people bow to the Divine will, not all people draw the consequences and reduce their distance from God.... </text:p>
      <text:p text:style-name="Standard">Their will is rather directed mostly towards recovery of earthly goods and the restoration of the old state of life. And so the great misery has not brought those people any change in their thinking; the will to matter, to evil, has become considerably stronger, but thoughts of God has been minimal, or completely eliminated. Trying to bring the Word of God to such people, is unsuccessful. They cannot be convinced of the transitoriness of earthly possessions in any other way, and if the complete decay of whole <text:soft-page-break/>stretches of land did not make them aware of this clearly enough, any hint is in vain.... </text:p>
      <text:p text:style-name="Standard">The inclination to matter is greater and will hardly be overcome on earth. Again, however, the desire for this cannot simultaneously trigger a desire for God and His Word. Consequently, man will be opposed to the latter. And this condition is far more desolate than before, because also the last aid has failed and man cannot be hindered in his free will. These are the souls which Satan has completely in his power, only the prayer for such people can have a changing influence, as far as deep love for those unfortunates wants to free them from the misery of the soul.... </text:p>
      <text:p text:style-name="Standard">Amen </text:p>
      <text:p text:style-name="_30__20_Block"/>
      <text:p text:style-name="Standard"><text:span text:style-name="_31__20_Text">BD 1381</text:span> 11.4.1940<text:span text:style-name="_31__20_Text"> </text:span></text:p>
      <text:p text:style-name="Para_20_1">Cast all your cares on the Lord.... </text:p>
      <text:p text:style-name="Standard">Cast all your cares on the Lord.... And if you are troubled, remember His death on the cross. In His great love, He took your suffering upon Himself, He died for your suffering so that it would be less, because His love for you moved Him to give Himself to redeem you. And this love also now wants to protect you again from suffering and pain, if you remember Him and ask Him to take care of you. And so look up full of trust and present all your worries to His heart, because His power is great and His love even greater, and if His love seizes you, His will is enough to redeem you. </text:p>
      <text:p text:style-name="Standard">Therefore do not fear and doubt, be faithful and courageous; know that the Lord Himself is with you, if you call Him through your thoughts; know that He hears your prayer and spreads His hand protectively over you, if hostile power wants to harm you. And your faith will banish all danger, your faith will make you victorious, and your faith will give you strength.... For God <text:span text:style-name="_31__20_Text">is</text:span>.... and God is love.... Love helps you, for it is stronger than the opposing power. And where you have to suffer, you do it for the Lord, you place yourselves at His disposal, and He chooses you as His instrument.... </text:p>
      <text:p text:style-name="Standard">Your suffering is to give birth to love and faith again, it is to awaken dead souls, your suffering is to be the cause for the enlightenment of the misguided and ignorant. But if you present your suffering to the Lord, He stands by you and transforms your suffering into deep love, and you patiently and joyfully take the cross of Christ upon yourselves, you carry the cross for the Lord and help redeem.... you have become pathfinders and lead souls out of darkness to light; you increase the number of those who know and make your sacrifice for this through suffering for the sake of Jesus. </text:p>
      <text:p text:style-name="Standard">And this will be a blessing for you, because innumerable people are suffering in spiritual misery. </text:p>
      <text:p text:style-name="Standard">To help them is a work of love, and if it can only be achieved through suffering and you take this suffering upon yourselves, then this is a work of love for the erring people. And the Lord allows all graces to come to you, He <text:soft-page-break/>gives you strength, strengthens your faith and makes you zealous representatives of the Divine truth.... </text:p>
      <text:p text:style-name="Standard">Amen </text:p>
      <text:p text:style-name="_30__20_Block"/>
      <text:p text:style-name="Standard"><text:span text:style-name="_31__20_Text">BD 1382</text:span> 12.4.1940<text:span text:style-name="_31__20_Text"> </text:span></text:p>
      <text:p text:style-name="Para_20_1">The will of man is valued, not the deed.... </text:p>
      <text:p text:style-name="Para_20_1">Soul-work.... </text:p>
      <text:p text:style-name="Standard">The heart's urge is decisive for man's actions, and every deed will therefore mark man's inherent attitude. It is important, however, that man can carry out what he intends to do.... Often, however, he is somehow prevented from doing so. Then his will always remains the standard of his attitude, to not do what does not correspond to his will. Therefore, a person can perform a compul-sorily good deed under some influence, which, however, cannot be credited to him, because it was not born from his inner feeling and because he would never have done it without this compulsion </text:p>
      <text:p text:style-name="Standard">.... as, conversely, the will for a good deed, which cannot be performed, is credited as the good deed. </text:p>
      <text:p text:style-name="Standard">And so the Lord also judges here again in strictest justice, He recognizes people's hearts, He knows every movement, every thought, and nothing can remain hidden from His eye.... If you people now devote yourselves to the belief that all good thoughts will be evaluated as accomplished deeds, this will ennoble your thinking, you will begin to always give an account of your innermost feelings, of all words and thoughts.... you will even look at every good deed with critical eyes and always ask yourselves whether it has completely corresponded to your thinking. </text:p>
      <text:p text:style-name="Standard">And that is work on the soul - constant observation of oneself, constant striving for higher things and an extremely strongly developed sense of truth..... All this is conscious work on the soul. The human being must first educate himself to love, by striving to help his fellow human being from time to time..... He must have a certain spiritual superiority over everything that could trick him into doing something that does not correspond to his innermost heart's urge..... He must therefore, if a bad influence wants to push him toward the apparent fulfillment of his life's path, oppose it with all his will and listen to the inner voice that dictates his right way of life. </text:p>
      <text:p text:style-name="Standard">He must therefore be prompted by his will to every good deed to serve God, he must make it his business that will and action always coincide, that therefore the deed never deviates from the will, but that will and deed always move in the same direction and now his inner being is always and constantly formed until the will has become completely one with the Divine will and the deed is valuable before God.... </text:p>
      <text:p text:style-name="Standard">Amen </text:p>
      <text:p text:style-name="_30__20_Block"/>
      <text:p text:style-name="Standard"/>
      <text:p text:style-name="Standard"><text:span text:style-name="_31__20_Text">BD 1383</text:span> 15 &amp; 16.4.1940<text:span text:style-name="_31__20_Text"> </text:span></text:p>
      <text:p text:style-name="Para_20_1">Concept of the supernatural.... </text:p>
      <text:p text:style-name="Standard"><text:soft-page-break/><text:span text:style-name="_32__20_Text"><text:s/></text:span><text:s/>The unconscious state of prejudice against everything supersensible is often the cause of a blind journey through the earthly life, because understandably always only a certain knowledge can illuminate the way, but this knowledge again can only be gained through research.... but everything lying outside the earth again can only be researched with recourse to the so-called supersensible forces, therefore these must not be switched off, but the working of such forces must be recognized. </text:p>
      <text:p text:style-name="Standard">The connection with them must be consciously striven for in order to become clairvoyant for life on earth. And this requires a certain devotion, but at the same time it also requires the will of man to connect with the spiritual. For that striving has nothing in common with earthly desire for possessions. Whoever seeks to fathom supersensible things will not expect or aim at any earthly advantage, but will only think of his soul; furthermore, he will abandon himself to those powers and thereby acknowledge that they are knowing, and thus want to accept any teaching from them. </text:p>
      <text:p text:style-name="Standard">He will feel the superiority of these forces and subordinate himself to them, and now the otherworldly forces can also exert their whole influence on such a willing earthly child. A person who surrenders to these forces must therefore have a great advantage in spiritual matters, for he is basically at the source of all knowledge, and even if many things still seem inexplicable to him, he still accepts everything supersensible and has the deepest understanding for spiritual truths..... </text:p>
      <text:p text:style-name="Standard">All too often wrong and right concepts of the supersensible are mixed, and that is the cause that one can only find the right understanding where one has the will to let what is right, be valid. </text:p>
      <text:p text:style-name="Standard">There the will for truth is present and man's spirit is also accordingly active, and if this spirit now points out to him that which exists outside of the earthbound, then man also recognizes such indications as truth and now understands much sooner also the working of spiritual forces in the beyond, and it now appears to him no longer supernatural, but natural..... </text:p>
      <text:p text:style-name="Standard">Only now the supersensible is an explanation for everything that was incomprehensible until then, and he feels that only now he stands in the truth, because he surrenders himself to those forces. </text:p>
      <text:p text:style-name="Standard">Only now everything seems to make sense to him, and the state of prejudice against the supersensible gives way to the state of the fullest affirmation of it. He has now crossed a boundary which he did not believe himself entitled to cross, or which he simply did not want to admit as existing.... </text:p>
      <text:p text:style-name="Standard">He has therefore crossed over into another realm, which his thinking faculty did not want to accept before.... He now roams through this realm in all directions, he comes across new areas again and again, which are foreign to him and whose exploration excites him and makes him glad about life on earth. </text:p>
      <text:p text:style-name="Standard">For only now the meaning of life on earth is comprehensible to him, only now he knows about his task, and all this gives him increased joy of life, while now the supersensible is no longer separated from what his senses <text:soft-page-break/>grasp. But the spiritual connection with life outside of the earth.... the acknowledgment thereof.... lets the human being sink consciously into the most manifold problems - while before, all these problems remained unresolved or were dismissed as unsolvable, if they really appear in the heart of the human being.... but mostly do not touch the human being at all, because he does not waste his thoughts on what seems unimportant to him. </text:p>
      <text:p text:style-name="Standard">And he who is prejudiced against what is not tangible or apparent to him, will therefore remain completely unimpressed and ignorant,.... He blocks himself the way to any knowledge, because the latter is not to be found without spiritual power.... Spiritual power, however, is something invisible and intangible to man.... Spiritual power is independent of the earth and its laws, spiritual power cannot be felt with human senses, but can be received with the heart at any time. It is therefore never to be fathomed sensorially.... it is supersensible. It belongs to that kingdom which is infinite, which is more than the earth. </text:p>
      <text:p text:style-name="Standard">It is the spiritual power the stream of life which flows through everything that is.... which goes out from God and is supplied to everything what is God's creation.... And the earth is only a particle of the total creation; it must therefore be understandable to man that this earth cannot be the purpose and goal at the same time, that rather the goal of the beings inhabiting the earth must be another world.... a world which their senses cannot grasp yet, which is therefore supersensible.... </text:p>
      <text:p text:style-name="Standard">Amen </text:p>
      <text:p text:style-name="_30__20_Block"/>
      <text:p text:style-name="Standard"><text:span text:style-name="_31__20_Text">BD 1384</text:span> 16 &amp; 17.1940<text:span text:style-name="_31__20_Text"> </text:span></text:p>
      <text:p text:style-name="Para_20_1">Desiring God's Spirit.... </text:p>
      <text:p text:style-name="Para_20_1">Love.... </text:p>
      <text:p text:style-name="Para_20_1">Light and Wisdom.... </text:p>
      <text:p text:style-name="Standard">Desire the Spirit of God in all simplicity and listen to what He announces to you.... and take this into your heart. Willingly obey everything He tells you to do, and thank the Lord God for His great grace that He makes you worthy of His Word.... so you should spend your life on earth, and it will be pleasing before God. Only who always pays attention to the instructions from above and does not take a step alone without having asked for Divine protection, knows how to really live. </text:p>
      <text:p text:style-name="Standard">For the Lord leads him truly and safely and on the right path towards the eternal home. And if you desire the Divine Spirit, your earthly existence is light and bright, because you know about it.s purpose..... </text:p>
      <text:p text:style-name="Standard">Your thinking will be an orderly one, you will strive towards the good, you will start and finish everything with God, because you know God and live to please Him.... therefore your will is the will of God.... you have subordinated it to the Divine will.... And so you approach the eternal Godhead, and earthly life brings you final redemption. But you will not become free if you revile God's Spirit, if you do not loosen the fetters and bring liberation to the Spirit in you. For the Divine Spirit can never express Itself without man <text:soft-page-break/>giving his spirit freedom; the light can only shine when it is ignited, and the Divine Spirit can speak to man when His voice is heeded, so that the spiritual in him is awakened. </text:p>
      <text:p text:style-name="Standard">Spirit must strive for spirit, i.e., man must commit himself to the teaching of Christ and follow it, he must be active in love, then his spirit unites with the Divine Spirit of Love. And out of this comes an eternal union, because the love now working in man, loosens all fetters of the Divine Spirit-spark hiding in him, and this now pushes towards his origin, the eternal Love-Spirit. And so all beginnings from now on can have a redeeming effect - that is, the awakened Spirit of God urges man to follow the Christian teachings, and since these teachings place the commandment of love for God and neighbor above all else, and since love always has a redeeming effect, this must make itself felt in spiritual life, namely in such a way that the union of spiritual power expresses itself in mediations.... in wise teachings, where Giver and receiver strive towards each other.... where both the Giver and the receiver are willing to exchange spiritual power, where the receiver gives love and thereby receives love again in increased measure, namely in the form of knowledge.... </text:p>
      <text:p text:style-name="Standard">This striving from spirit to Spirit is so exceedingly profitable for man. Because only by this he can receive something which cannot be offered to him otherwise. Everything spiritual is accessible to man, if he desires it.... But always only by the way of love. Without love, however, access is blocked, and if man wants to acquire wisdom, he will always reject the right and accept the wrong without hesitation, because his senses are still directed by the spirit of unkindness, which is inherent in him. </text:p>
      <text:p text:style-name="Standard">Love, light and wisdom are inseparably connected with each other, and if man is active in love according to the will of God, light and wisdom will likewise be in him, because one is not conceivable without the other. And the one whose activity is full of love, will always increase in wisdom, because in the practice of unselfish works of love, he gets in touch more and more with the spiritual, which stands in knowledge and whose love is again exceedingly great.... so that it therefore hands out unlimited wisdom to a willing earthly child.... If man wants to stand in the brightest light and the right knowledge, if he wants to be taught Divine truth, he only has to practice love and send his spirit upwards, and all who are also full of love and full of wisdom, will communicate themselves to the desiring earthly child. </text:p>
      <text:p text:style-name="Standard">The fountain of life will open and be refreshment for those who need strength and nourishment. </text:p>
      <text:p text:style-name="Standard">And so the spiritual in man must try to increase.... one must flee from the earthly environment and join the spiritual, which has already entered the eternal home.... One must seek to reach where one's actual home is.... man must recognize that the actual purpose is not to live earthly life, and therefore fulfill the <text:span text:style-name="_31__20_Text">right</text:span> purpose.... strive for the union with spiritual <text:soft-page-break/>perfection, in order to finally be able to unite with the Father-Spirit from eternity.... </text:p>
      <text:p text:style-name="Standard">Amen </text:p>
      <text:p text:style-name="_30__20_Block"/>
      <text:p text:style-name="Standard"><text:span text:style-name="_31__20_Text">BD 1385</text:span> 18, 19, 20.4.1940<text:span text:style-name="_31__20_Text"> </text:span></text:p>
      <text:p text:style-name="Para_20_1">Stage of free will is of highest importance.... </text:p>
      <text:p text:style-name="Standard"><text:span text:style-name="_32__20_Text"><text:s/></text:span><text:s/>Infinite space needs infinite creations, and every creation testifies to the activity of God, it testifies to His omnipotence and wisdom and His incessant love-will. And all creations are animated, i.e. in constant change.... thus in certain activity, which never permits the remaining in the same stage. </text:p>
      <text:p text:style-name="Standard">Nothing in God's creation-work, is not in constant higher development, as long as it is subjected to the Divine will. This must first be recognized, to grasp the meaning of the stage where free will enables the being to promote its higher development, or also to form regressively.... </text:p>
      <text:p text:style-name="Standard">It must be considered that through incomprehensible times, the path lead always upwards.... that the permanent change of the works of creation, guaranteed progressive development.... and that now after an unthinkably long time, the free will of man can be cause for the highest perfection as well as for the standstill or decline of spiritual development. God gives the freedom of his will to the being for only a short span of time, after an endlessly long earthly process in bound will.... and this short time is decisive for eternity.... </text:p>
      <text:p text:style-name="Standard">Because whether also the being after the earthly course in the hereafter still has the possibility to attain the degree of maturity which the entrance into light-spheres presupposes.... it will never reach the degree of perfection which a rightly used will on earth earns. It is so extraordinarily significant how the will is used on earth.... whether the freedom of the will, which God gives to the being, is used to draw fully near to God, or to again strive towards matter and desiring everything it has already overcome to a certain extent during the process through all works of creation. This is tremendously significant, because the life on earth as a human being, is the conclusion of the being's stay on earth, which lasted for unimaginable times..... </text:p>
      <text:p text:style-name="Standard">Every stage of development was a step closer to perfection, the being served in every form and thereby always attained that degree of maturity which was the precondition for the revival of the next form. Now, however, with the last outer form as man a certain freedom is given to him, that he can use this form according to his own will.... Man can continue to strive upward as well as to nourish the drive downward in himself; he will not be hindered in his intention. </text:p>
      <text:p text:style-name="Standard">However, the success of the right as well as the wrong striving, is so far apart.... The right use of the will brings the highest happiness - but a wrong will, also the deepest decline; and each condition must be taken upon oneself after death on earth..... The possibilities of formation of the spiritual being are also available in the hereafter, but such a state of happiness can <text:soft-page-break/>never be reached as it is granted to the human being striving on earth, at his death. For the earth has been chosen by the eternal Creator to enable the final perfection to willing beings - the earth is undeniably the place where the soul of man can be purified and rid of all its slags.... </text:p>
      <text:p text:style-name="Standard">The stay on earth has therefore the highest meaning for the being, because it once stood completely distanced from God and can be, after completion of the earthly career, in closest nearness to God.... if the being on earth does not willfully increase the distance from God again. The long way has thus brought a certain perfection of the spiritual state, which can still be increased in the last stage, but can also be decreased. The perfection of the spiritual in the earthly life, however, earns the being the right to the inheritance of the Father in heaven..... </text:p>
      <text:p text:style-name="Standard">Whoever attains the childship of God in earthly life, is therefore a true child of God - i.e., highest bliss is his inheritance, can create and form his highest pleasure and stay in God's nearness in an unceasing state of happiness.... while the beings whom did not seriously strive to come near to God on earth, can certainly perfect themselves in the hereafter and likewise still become blessed, but never reach this degree which forms the being into the child of God. </text:p>
      <text:p text:style-name="Standard">There is always the great, imminent danger that also the hereafter does not bring redemption to the being, provided that its will opposes exactly as on earth, all those forces who want to help.... the danger looms that it would regress and that the distance from God becomes greater and greater.... </text:p>
      <text:p text:style-name="Standard">and finally the being approaches the banished state more and more, therefore the earthly journey which lasts for unthinkable times, was in vain and therefore the being has cover it again and causes him again the unspeakable agonies of being unredeemed. </text:p>
      <text:p text:style-name="Standard">These are unimaginable sufferings, which the being cannot be spared, that it may reach again that degree which earns it again the grace of an incarnation as human. Because the last perfection is to be reached only through the conscious striving for God.... In free will it must turn to God, and it can never be forcibly directed, otherwise it could not reach the degree of childship of God - which has most devoted love and deepest desire for God as prerequisite - and this again is only the result of a completely free will. </text:p>
      <text:p text:style-name="Standard">Highest granting of heavenly bliss is entitled to the being on the one hand - and on the other hand, the possibility of sinking into deepest night.... And both is left to itself.... it can make its own choices and therefore its will can decide how life in the eternity is formed.... For these are always concepts of eternity.... both the life in bliss and the state of being banned in the form. Because the latter is also not to be called limited in time for humans.... the stay in the form is also eternal for human terms, even though everything being is moving towards final redemption.... </text:p>
      <text:p text:style-name="Standard">Amen </text:p>
      <text:p text:style-name="_30__20_Block"/>
      <text:p text:style-name="Standard"><text:soft-page-break/><text:span text:style-name="_31__20_Text">BD 1387</text:span> 21.4.1940<text:span text:style-name="_31__20_Text"> </text:span></text:p>
      <text:p text:style-name="Para_20_1">Entrance to eternity.... </text:p>
      <text:p text:style-name="Para_20_1">Many levels.... </text:p>
      <text:p text:style-name="Para_20_1">Kingdom of light - darkness.... </text:p>
      <text:p text:style-name="Standard">Every human being must pass the gate to eternity.... and likewise every being, which has once started the walk on earth, must also go through the embodiment as a human being, thus are all existence destined to discard the earthly cover and to pass without a physical body into the kingdom on the other side. But how diverse can this transition from the earthly realm into the eternal realm be. This transition does not always mean redemption for the being, i.e. liberation from all fetters, although all earthly bodily heaviness falls off him. However, the fetters he now feels, can be far more burdensome than the earthly shell ever was.... </text:p>
      <text:p text:style-name="Standard">But also a tremendously free, happiness-inducing state can replace the previous earthly life and the being can be relieved of all torments, all fetters and all sufferings. For example, a person living in poverty on earth, can expect the most glorious fate in the hereafter, and nothing reminds him of his earthly condition, because his life now is light, freedom and unspeakable happiness. Again, many a person exchanges an earthly life of comfort, pleasures and physical enjoyment, for a miserable existence in the hereafter, where he lacks everything that could make his present life bearable. </text:p>
      <text:p text:style-name="Standard">And this exchange is unspeakably bitter for the being, provided that it realizes its own guilt and recognizes its unused earthly life as well as the previous, endlessly long walk on earth. For now the memories of the many previous stages which it has lived through, emerge in him, and the more he becomes aware of this, the more agonizing is its state - while the liberated being likewise sees this spiritual development and praises and glorifies God above all, because of His goodness and care, which made its final liberation possible. Thus, the transition into the kingdom of the other world, will make many spiritual stages recognizable. </text:p>
      <text:p text:style-name="Standard">The beings who awaken in radiant fullness of light will be only few, but the dark figures indescribably many and their awakening will be terrible for them. Because their stay is just as dark and lightless as their state of soul, they go into those spheres which correspond to their state of maturity </text:p>
      <text:p text:style-name="Standard">.... They have never desired light during their walk on earth, and they have now been granted the fate which they aspired to on earth. They are not unjustly considered, but receive what they asked for.... </text:p>
      <text:p text:style-name="Standard">They are in an environment that fully fulfills what their spiritual state claims. Accordingly, blessed are those who already desired the light on earth, because it shines for them in all fullness and power. The spirit's striving on earth now has an effect in the hereafter, for man has previously accumu-lated wealth, which now brings about his blissful state. Now there is no difference any more between the beings, but light-intensity.... </text:p>
      <text:p text:style-name="Standard"><text:soft-page-break/>But woe to the beings who lack the light, who have never desired it and also now still flee.... Oppression, sadness, indignation and darkness is their lot, and this can also not be changed at will, as long as the desire for light does not become active in the being. The being must suffer - i.e., it lacks something, although its will does not desire it.... it feels the agonies of the darkness and yet does not seek to escape from it, because this darkness inhibits at the same time also the will, and this from own guilt. Only the desire for light lets the will become active, but it is rare for a being in the hereafter to ask for the light it has rejected on earth. </text:p>
      <text:p text:style-name="Standard">It is a regrettable thing that the attitude of the human being on earth rarely changes in the hereafter, that the being often remains in the same rejection for an unimaginably long time.... and that it cannot be led to cognition with force.... but that the beings now also do not have the possibility to see spiritually maturely, because they can not bear its fullness of light in their imperfect state.... that therefore they can again be given no visible proof which could change their wrong attitude. </text:p>
      <text:p text:style-name="Standard">Because such a proof would again only judge them, i.e. lead them to realization with compulsion. </text:p>
      <text:p text:style-name="Standard">In every state, no matter how lightless it is, the being must try to free itself, it must <text:span text:style-name="_31__20_Text">want</text:span> to become free, and only then he will feel light around himself. </text:p>
      <text:p text:style-name="Standard">But all light-filled ones see and recognize the glory of God.... They see things which they did not know before, they see the connection of all creation, they stand in knowledge and is therefore also close to God.... because God is the Light which enlightens all these beings. And so the entrance to life on the other side is always a separation of light and darkness.... a separation of the beings who desired God and those who only knew the world and its goods.... The former consciously desired the light, the latter the prince of darkness - and thus to each will be given during his walk on earth, what he desires.... </text:p>
      <text:p text:style-name="Standard">Amen </text:p>
      <text:p text:style-name="_30__20_Block"/>
      <text:p text:style-name="Standard"><text:span text:style-name="_31__20_Text">BD 1388</text:span> 22.4.1940<text:span text:style-name="_31__20_Text"> </text:span></text:p>
      <text:p text:style-name="Para_20_1">New worldview.... </text:p>
      <text:p text:style-name="Para_20_1">Foundation Wall.... </text:p>
      <text:p text:style-name="Para_20_1">Foundation.... </text:p>
      <text:p text:style-name="Standard">The consequences of a deluded worldview will become apparent in a very short time. The devia-tion from the normal way of life, the rejection of Divine legislation, the unnatural behavior of those who profess the new worldview, all this indicates a new spiritual direction, which will have serious consequences. For it cannot be denied that a new time has dawned, which is essentially different from the past. A planned rethinking is aspired to, which, however, aims at a completely reversed world order, for that which until now still served the spiritual welfare of man, is now to be eliminated as far as possible - i.e. to be made as inaccessible to man as possible. </text:p>
      <text:p text:style-name="Standard"><text:soft-page-break/>On the other hand, every material question will be subjected to a thorough answer (consideration?) and therefore the earthly in the human life will be regarded as that what should stimulate to the highest energy and be striven for as solely valuable. From time immemorial, man has thought too little of his spirit, and always the earthly life and everything beneficial to the body, dominated his whole thinking - however, God and His work were still recognized by mankind.... </text:p>
      <text:p text:style-name="Standard">Now, however, the spirit detaches itself more and more from the eternal Deity.... Man has become familiar with the thought that a Deity does not necessarily have to be affirmed.... that a rejection of the eternal Deity does not mean the cessation of existence.... Man believes that he can walk the earthly path without this Deity, and so he seeks to free himself from what he has hitherto regarded as a lack of freedom, as an inhibition of his sentiments. He seeks to tear the strings, which so far still chained him to a Being which should direct his fate.... He seeks to free himself from that which in his deepest inner being makes him believe in his Creator. </text:p>
      <text:p text:style-name="Standard">The state of being completely independent in earthly life, seems more desirable to him.... he neither seeks help from a higher being nor to approach it, he wants to be completely free from everything what could govern him.... So he erects for himself a building which lacks the previously existing foundation walls.... and this building will collapse like a house of cards.... He tries himself alone on a work which cannot stand without Divine help.... Because all trains of thought of a man standing in such a wrong direction of mind, are erroneous.... What people try to remove, are the very foundation walls that secure the solid building.... It is the foundation, which must inevitably be there, if the whole building is to be able to exist. </text:p>
      <text:p text:style-name="Standard">And no stone of this foundation will be allowed to be missing, therefore also a world-view which does not want to accept the eternal Creator for what He is.... as an Entity which guides and directs the fate of every single human being.... Who embodied Himself in Jesus Christ in order to redeem His creatures.... but will never be a blessing for mankind, because the building which the world now wants to erect, will collapse without support, because the Master Builder from eternity will not let Him be mocked and will not let Himself be ignored. And so people may want to free themselves from God and Christ.... in greatest instability, they will call for Him and, if God will show Himself to them, they will recognize their error.... </text:p>
      <text:p text:style-name="Standard">Amen </text:p>
      <text:p text:style-name="_30__20_Block"/>
      <text:p text:style-name="Standard"><text:span text:style-name="_31__20_Text">BD 1389</text:span> 23 &amp; 24.4.1940<text:span text:style-name="_31__20_Text"> </text:span></text:p>
      <text:p text:style-name="Para_20_1">Understanding spiritual teaching.... </text:p>
      <text:p text:style-name="Para_20_1">Blessing of spiritual work.... </text:p>
      <text:p text:style-name="Para_20_1">Earthly needs.... </text:p>
      <text:p text:style-name="Standard">Only the deepest understanding of spiritual teaching can be expected where also the will is to be enlightened. For if a man desires to know, then he opens his heart to the one who gives out knowledge; he takes the trouble to <text:soft-page-break/>think through what he has received and will now also be able to distinguish truth from error, for the one who sends truth to man, wants it to find its way in. </text:p>
      <text:p text:style-name="Standard">Therefore, He will also give the person asking for truth the power of knowledge to see truth for what it is, and to deny everything that is untrue. If man now seeks to penetrate into the spiritual realm, he thereby expresses the will to cultivate his inner life.... The separation from matter sets in; it no longer holds him exclusively captive, even though it has not yet been completely overcome. </text:p>
      <text:p text:style-name="Standard">To form the soul is the only task of earthly life; so man pays attention to everything beneficial to the soul, he begins to take the task seriously. It is now also understandable that such a soul is offered help from all sides, that all mature spirits takes care of such souls and gives enlightenment where it is desired. He who is careless and superficial in the work on his soul, cannot be considered by spiritual power as a person who strives for perfection with all his senses. Once man has realized that his stay on earth is not of eternal duration, but he also has the inner certainty that the life of the soul is not ended with the bodily death, then the urge in man will also become stronger to reach a higher spiritual degree of maturity, and he then seeks to penetrate into spiritual knowledge. </text:p>
      <text:p text:style-name="Standard"/>
      <text:p text:style-name="Standard">The recognition of his purpose of life on earth, involuntarily triggers an increased urge to act.... </text:p>
      <text:p text:style-name="Standard">For the knowing man consciously proceeds to his completion.... The knowing one no longer gropes his way through the darkness, but he walks firmly on a brightly illuminated path. He desires only the light.... the truth.... the knowledge. And since he desires, he will also have fullest understanding for everything spiritual, nothing will be incomprehensible to him, nothing inexplicable, but everything only a single solution of the hitherto incomprehensible to him. It is spiritual hunger which drives such people to penetrate deeper and deeper into spiritual things.... and which is nevertheless satisfied again and again because it is the Divine will that food and drink is offered to him who desires spiritual food. And therefore no being, on earth as well as in the hereafter who desires to be led into spiritual truth, goes empty-handed, because this is pleasing to God..... </text:p>
      <text:p text:style-name="Standard">Seek and ye shall find.... Knock and it shall be opened unto you.... Again and again, the Lord admonishes His own to seek contact with Him.... He wants to point out to them that they do not strive in vain and that their requests are always fulfilled. For spiritual good He hands out unmeasured, and it will never be a wrong request for the one who begs the heavenly Father for enlightenment - for enlightenment of his spirit. The desire for what is God's.... for spiritual knowledge.... </text:p>
      <text:p text:style-name="Standard">will be fulfilled at any time, but the desire for matter will barely be met by the divine side, unless the latter is not a hindrance to the former. Do not care for the body's necessities.... says the Lord.... And again this is an <text:soft-page-break/>indication that only what the spirit desires, is of value.... because the bodily needs are given to everyone, who only thinks of his soul. </text:p>
      <text:p text:style-name="Standard">The blessing of spiritual work also extends to earthly life and its demands, and there will be less struggle for the one who seeks to perfect himself spiritually. Because the latter recognizes his task, and it is precisely the attainment of this knowledge, that so often requires a difficult earthly struggle for life. So man can now be spared it, if he has gained the knowledge. If man takes care of his soul by his own initiative, God takes care of his life.... He provides him with everything necessary and keeps earthly worries away from him, as far as this is useful for the advancement of his soul.... </text:p>
      <text:p text:style-name="Standard">Amen </text:p>
      <text:p text:style-name="_30__20_Block"/>
      <text:p text:style-name="Standard"><text:span text:style-name="_31__20_Text">BD 1390</text:span> 24.4.1940<text:span text:style-name="_31__20_Text"> </text:span></text:p>
      <text:p text:style-name="Para_20_1">Knowledge of the spiritual is necessary.... </text:p>
      <text:p text:style-name="Para_20_1">Conscious work towards completion.... </text:p>
      <text:p text:style-name="Standard">The journey on earth requires a certain knowledge of the spiritual, because this stimulates striving, without compelling man to ennoble himself. Being ignorant of this does not exclude man to develop spiritually higher - the being must only have an extraordinary desire for God and must be extraordinarily active in love. Both must lie dormant deep within him - i.e., the being in him must already be aware of his origin out of God and without any knowledge of the Divine essence, unconsciously connect with God through deepest love and thus cannot be other than good. </text:p>
      <text:p text:style-name="Standard">But this presupposes already a rather high degree of maturity, which is extremely rare with an earthly being. Therefore, people who lack any knowledge of the spiritual, will mostly be on a low level; they will always consider their existence on earth as an end, but not as a means to an end. </text:p>
      <text:p text:style-name="Standard">Only knowledge of the spiritual changes their perspective, and only now they live consciously on earth.... conscious of their task and also conscious of the consequences of a right or wrong earthly life. He differentiates between a right and wrong earthly life and that is the beginning of the striving towards the height.... </text:p>
      <text:p text:style-name="Standard">These are often heavy thoughts, which can make an earnestly striving earthly child waver, if they are not dispersed from the spiritual side and a clear answer is given to the people. On the one hand, man believes to be free from guilt, and on the other hand, the feeling of unworthiness weighs him down, so he also acknowledges a certain guilt. The first as well as the last is now an obstacle for him to the right knowledge.... For he who feels himself guiltless, does not use the possibilities which are offered to his soul.... he does not feel needy, therefore he does not accept what is offered to him.... </text:p>
      <text:p text:style-name="Standard"><text:a xlink:type="simple" xlink:href="http://www.bertha-dudde.info/english/edown.html" text:style-name="_30__20_Text" text:visited-style-name="_30__20_Text"><text:span text:style-name="_30__20_Text"/></text:a></text:p>
      <text:p text:style-name="Standard"/>
      <text:p text:style-name="Standard"><text:soft-page-break/>And the feeling of unworthiness again makes him sometimes despondent and timid.... He does not dare to desire what is available to him in all abundance. And so those doubts must first be dis-pelled. The earthly child must certainly recognize his still low spiritual state - however, the spiritual work, which is made clear to him through spiritual teachings, must also take away his own despondency, he must now also make use of the spiritual power and do everything to become worthy of this grace, which is the work of otherworldly spiritual powers for him. If he opens his heart to those teachings which give him information about spiritual work, he immediately feels the power and the help of those beings, and he consciously accepts them.... </text:p>
      <text:p text:style-name="Standard">But this power can hardly be supplied to a person standing in fullest ignorance, because he does not open himself - that is, he does not want to receive. Everything Divine must be desired, because to give it without it being desired, would judge the being and lead it to a state of maturity, which is not the result of its free will..... But in order to desire something, man must have knowledge of it and then be free to ask for it or to spurn it. That is why the concern of all beings on the other side is to initiate the completely ignorant man into everything spiritual - and only then he can consciously work on himself and his perfection..... </text:p>
      <text:p text:style-name="Standard">Amen </text:p>
      <text:p text:style-name="_30__20_Block"/>
      <text:p text:style-name="Standard"><text:span text:style-name="_31__20_Text">BD 1391</text:span> 25.4.1940<text:span text:style-name="_31__20_Text"> </text:span></text:p>
      <text:p text:style-name="Para_20_1">Secret of an easy life on earth.... </text:p>
      <text:p text:style-name="Standard">Pay attention to the most subtle voice within you, it will instruct you correctly, and thus you will hear the will of the Lord, and if you obey it, power will also come to you from God..... This is the secret of an easy earthly life.... Wherever you strive to do justice to the Divine will, no earthly burden will weigh you down, and therefore you must seriously examine yourselves to what extent you have complied with the will of the Lord, if earthly life brings you hardship and worry. You must subject your thoughts, your actions to a serious examination to what extent they correspond to the Divine will, His commandments imparted to you, and you will discover many a deficiency in yourselves, which you must now make an effort to remedy. </text:p>
      <text:p text:style-name="Standard">And it will be easier to bear earthly life, because God blesses everyone who is willing and respects His commandments. And He must let you feel this pressure again and again, so that you do not become tired and careless to shape yourselves according to His will. He knows your state of soul, He knows about your shortcomings, He cannot hinder your free will, and His concern is for your spiritual progress.... therefore He cannot leave you in spiritual hardship and has to draw your attention that you are in danger, through earthly hardship . </text:p>
      <text:p text:style-name="Standard">All these warnings are only love towards you, and his will is that you completely devote yourselves to him, that you call on him for help and he can send this to you through his messengers.... that you only desire him.... <text:soft-page-break/>then you are already helped, and you will resist evil and submit yourselves to the Divine will, and this directs and guides you, if it finds no resistance. As easy as the days on earth are for man, he is also in danger of not respecting his task, and God recognizes this danger and wants to counter it effectively, and so is Divine Love then also striving for you when it seems to you that it has left you. For God wants to increase the desire in you, He wants you to send your thoughts to Him, that you call upon Him in heartfelt prayer for His help.... and your prayer will be heard.... </text:p>
      <text:p text:style-name="Standard">Amen </text:p>
      <text:p text:style-name="_30__20_Block"/>
      <text:p text:style-name="Standard"/>
      <text:p text:style-name="_30__20_Block"/>
      <text:p text:style-name="Standard"><text:span text:style-name="_31__20_Text">BD 1392</text:span> 25.4.1940<text:span text:style-name="_31__20_Text"> </text:span></text:p>
      <text:p text:style-name="Para_20_1">The grace of embodiment as a human being.... </text:p>
      <text:p text:style-name="Standard"><text:span text:style-name="_32__20_Text"><text:s/></text:span><text:s/>The embodiment of the beings is a grace and of such unheard-of importance and yet is recognized far too little as that. And exactly ignorance about this, is the cause that the time of the embodiment is not used correctly in this last stage where reason and intellect is given to man to think about it and therefore to draw benefit from correct thinking. It is not the being's own merit to have reached that degree of maturity which now allows the embodiment as a human being. Rather, this degree of maturity is also a grace granted by the Divine Creator, Whose love for His creatures wants to draw them to Himself again. </text:p>
      <text:p text:style-name="Standard">It is this overly great love which let the work of creation come into being, exactly because of the many entities which can develop through the creation up to a certain stage. Without Divine help however, this would not be possible, therefore God turns all His love towards the being by enabling it to develop to the highest maturity, and the being is allowed to embody itself as a human for this purpose, in order to now receive and be able to use all means and grants given by the eternal Divinity. </text:p>
      <text:p text:style-name="Standard">God gives everything unlimitedly, which is helpful to man to lift him up.... as human, the being can receive all help and for that, the Divine grant of grace will never stop or be given to the being in a limited measure as long as it stays on earth. Indeed, the love of God has cared for the being already before the time of embodiment as a human, but it had neither reason nor intellect to recognize the Divine Love, while man is able to recognize the infinite love of God through God's grace and therefore also grasps the obvious grace, which is given to the being through embodiment. To grasp God's love in its entire depth, is indeed not possible for people on earth, but that man is able to think at all, is one of the greatest proofs of the Lord's love. For even the ability to think is a sign of Divine power.... </text:p>
      <text:p text:style-name="Standard">If the being is able to think, it can enter into connection with its Creator, and if it strives for this connection, thus takes up contact with the highest Entity, it can form itself to the highest light-being already on earth. God Himself gives him the possibility to form himself according to His will. And <text:soft-page-break/>that is a gift of grace of unheard-of importance, that God offers the highest to the being.... the possibility to become a child of God..... And that He gives all means for it in his hand, thus again and again gives graces to the being, only to win it back and to call it His child for all eternity. </text:p>
      <text:p text:style-name="Standard">He even goes so far in His love that He offers the graces even to those who do not consciously desire them - by commissioning His messengers to bring light, although it is not desired.... It is impossible to measure this grace, because He imparts to mankind something that presupposes the greatest desire.... He instructs His messengers to awaken this desire in people, and to evidently work to bring knowledge of His infinite love to the ignorant.... And this working is grace.... Grace that comes to all those who use their intellect and reason to want to fathom their purpose of existence. God is close to them with His grace, so that the embodiment as a human being, brings them the last redemption.... so that the embodiment on earth leads to the last goal, to complete liberation from the form.... </text:p>
      <text:p text:style-name="Standard">Amen </text:p>
      <text:p text:style-name="_30__20_Block"/>
      <text:p text:style-name="Standard"><text:span text:style-name="_31__20_Text">BD 1393 </text:span><text:s/>26.4.1940<text:span text:style-name="_31__20_Text"> </text:span></text:p>
      <text:p text:style-name="Para_20_1">Lack of trust in God.... </text:p>
      <text:p text:style-name="Para_20_1">Lack of faith.... </text:p>
      <text:p text:style-name="Standard">Only in the always constant mind which is turned to God, lies firmness of faith.... It is inevitable that man will waver as his thoughts would move away from God. Faith is always the result of a deep connection with Him, because the feeling of belonging together makes it impossible to waver. </text:p>
      <text:p text:style-name="Standard">The more intimately the heart beats towards the Divine Father, the stronger and more unshakable is the faith. Therefore, the intimate relationship of the child to the Father, must never be disturbed. For then Divine power can also reach man uninterruptedly, and this power expresses itself first in a strong faith and a joyful confession of faith to the fellow world and in a joyful affirmation of life. His view is clarified, his train of thought is in accordance with the Divine will and all actions and omissions are likewise willed by God. </text:p>
      <text:p text:style-name="Standard">The child seeks the nearness of the Father, and this also earns him fullest rest and security, because all his thoughts are then rightly guided. And every separation from Him will be noticeable to a person longing for God.... because once he was allowed to enjoy the security of the Father's heart, every state of separation from Him, will be felt as agony.... He lacks security, persuasion and trust.... he lacks faith.... he is weak and without inner peace, because he lacks the closeness of the Father.... </text:p>
      <text:p text:style-name="Standard">And it is often the result of a lack of trust in God in earthly distress. Every earthly need should be trustingly presented to the heavenly Father. However, if man allows himself to be overwhelmed and, instead of joining God all the more intimately, loosens the bond that connects him to the Father in heaven, the strength will also become less and this will result in a <text:soft-page-break/>weakness of faith. You can achieve nothing without God.... With God, you survive every battle - without God, you will be defeated. </text:p>
      <text:p text:style-name="Standard">Earthly things separate you from God again and again, and yet this is your own fault, for God does not command your thoughts, therefore do not let them digress from Him and turn to other things, for this will not satisfy you - you will go along in constant restlessness until you have found your way back again.... Trust in God, is faith.... and a believing earthly child should not let itself be shaken by anything, it should unconditionally hand itself over to the heavenly Father, only then it will feel the power of deep faith in itself and accept all difficulties in life without worry, because they are always touchstones of faith, which must not bring the person to fall. </text:p>
      <text:p text:style-name="Standard">Amen </text:p>
      <text:p text:style-name="_30__20_Block"/>
      <text:p text:style-name="Standard"><text:span text:style-name="_31__20_Text">BD 1394</text:span> 27.4.1940<text:span text:style-name="_31__20_Text"> </text:span></text:p>
      <text:p text:style-name="Para_20_1">Final destiny creates and animates.... </text:p>
      <text:p text:style-name="Para_20_1">Union with God.... </text:p>
      <text:p text:style-name="Standard">This is your final destiny, to animate everything that is in creation, to constantly create and form new things according to the will of God. And this will mean bliss for you, you will revel in highest delights and radiant light will be your lot. For only now you will be able to grasp the eternal Godhead in its greatness, only now you will be as it is the Father's will.... Become perfect as your Father in heaven is perfect.... What now presents itself to you is highest bliss, because the Father withholds nothing from His true children. You will therefore be in a state that includes everything in itself.... purest love and therefore light and power in the highest degree - i.e. knowledge and power in a degree that nothing can be impossible or unrealizable for you anymore. </text:p>
      <text:p text:style-name="Standard">And now consider the Divine Creator's will and that you likewise carry this will in you and that you therefore can create and form completely according to your own discretion.... Thus the being is in a God-like state, it has completely united with God, union has happened, it is no longer a single being, but completely merged with God - however the consciousness, the thinking of a single being remains and exactly this, increases the bliss. The union of infinitely many beings in the state of maturity, is an increase of spiritual power, and the individual being is able to achieve unbelievable things by it.... </text:p>
      <text:p text:style-name="Standard">It can therefore use the power from God at any time without limitation and will always work in the will of God, however, always according to own thinking and discretion. It is the union with God </text:p>
      <text:p text:style-name="Standard">.... the union with spiritual power is no restriction of the own freedom of will - but a perfect being's will is no different than the Divine will. Because everything has its origin in love.... every work of creation has come into being in purest love, because the being can only be creatively active when it has formed itself completely to love. Therefore all creations have come out <text:soft-page-break/>of Love, and everything that has its origin in Love, must carry the Divine will in itself, because God is love Himself. </text:p>
      <text:p text:style-name="Standard">So everything that is united in God, must also stand in the same will, because Divine Love is the basic element of everything that is created. </text:p>
      <text:p text:style-name="Standard">Unimaginable delights must therefore trigger the creation of new beings and the creations beneficial to these beings, because Love gives birth to everything, and love is the epitome of bliss. And Divine wisdom is necessary for it to form all creations according to plan.... Light and knowledge, however, also belong to the perfect beings, because otherwise the being could not be perfect. Union with God has therefore brought perfection to the being, and it now works by its own authority - i.e. according to its thoughts and feelings, but receives light and power - i.e. wisdom and power - continuously from the Divine Creator.... it therefore executes the will of God for its own happiness, because this is its actual purpose.... </text:p>
      <text:p text:style-name="Standard">Amen </text:p>
      <text:p text:style-name="_30__20_Block"/>
      <text:p text:style-name="Standard"><text:span text:style-name="_31__20_Text">BD 1395 </text:span><text:s/>27.4.1940<text:span text:style-name="_31__20_Text"> </text:span></text:p>
      <text:p text:style-name="Para_20_1">Sounding Word.... </text:p>
      <text:p text:style-name="Para_20_1">Soundboard.... </text:p>
      <text:p text:style-name="Para_20_1">Instrument.... </text:p>
      <text:p text:style-name="Standard">There must be a sounding board, if the tone is to sound audibly, and it is the same with the inner voice, which is always audible only when man is receptive to the fine sound of the Divine voice. </text:p>
      <text:p text:style-name="Standard">Likewise must the instrument.... first be reproduced in the human heart.... the sound which the Divine Master Himself lets resound and which touches the human heart full of intimacy and eu-phony. And the more the instrument is cared for, the sweeter is the sound produced, and thus every earthly child can hear the sound of the Divine Word, if only he willingly opens his heart and desires to hear the Divine voice. </text:p>
      <text:p text:style-name="Standard">And yet it will only be very rarely that God can speak to a person in this way. Because nobody seriously desires to make use of the Divine offer, because man does not have the desire to hear what the eternal Creator wants to impart to him. And without desire, it is again impossible to make the Divine truth accessible to him. And almost all people today are in this situation. They could hear the Word of God, and it can be directly received by them, or also by transmission, if man himself is not able to make his heart receptive. </text:p>
      <text:p text:style-name="Standard">And man is not able <text:span text:style-name="_31__20_Text">when</text:span> his will does not cause the heart to serve as a sounding board.... i.e., to listen willingly and joyfully until the voice sounds in his heart to the indescribable joy of the listener. For God will speak with everyone who wants to hear His voice; He will put the gift into every human heart to receive thought-transmissions as well as sounding words and to deliver them to the brain, where it is now first processed intellectually and therefore now reaches man either as clear thoughts or deeply felt words, <text:soft-page-break/>which have no other purpose than to bring light and truth to the people on earth, if this is requested.... </text:p>
      <text:p text:style-name="Standard">Amen </text:p>
      <text:p text:style-name="_30__20_Block"/>
      <text:p text:style-name="Standard"><text:span text:style-name="_31__20_Text">BD 1396</text:span> 28.4.1940<text:span text:style-name="_31__20_Text"> </text:span></text:p>
      <text:p text:style-name="Para_20_1">Insight into the realm beyond.... </text:p>
      <text:p text:style-name="Para_20_1">Spiritual seeing and rendering.... </text:p>
      <text:p text:style-name="Standard">It is up to the will of man to gain insight into the kingdom which is otherwise closed to him, because it exists outside of everything earthly. He must only set himself likewise outside of the earth </text:p>
      <text:p text:style-name="Standard">.... that what is supernatural in him.... the Spirit-spark which God has put into his heart as a particle of Himself.... where his actual home is. The spiritual in him strives towards the spiritual outside the earth, and this spiritual guides it and leads it into the eternal glory. </text:p>
      <text:p text:style-name="Standard">So the spirit can see everything in man, and nothing remains hidden to him - however, it is not always possible to make what is seen by the spirit, accessible to the soul of man..... The soul must first have developed its senses in such a way that it is able to receive what is offered to it. It must first desire the spiritual before it pays attention to the earthly. And this requires man's strong will and a deep desire for spiritual impressions: But if both are present, then there are no limits for man. He can let his gaze wander into that land which is unimaginable in its glory. </text:p>
      <text:p text:style-name="Standard">All earthly concepts such as constraint, limitation and imperfection, are eliminated. What presents itself to the eyes of the spiritually observant, is fullest harmony, the most noble line formations, indescribable in its color-tint, light and buoyant and not bound to the narrow limits of earthly life. </text:p>
      <text:p text:style-name="Standard">It is all light and bright, and nothing inharmonious disturbs the graceful picture.... It is a harmonious peace and yet nothing dead.... it breathes all life and love, it is incomparable beauty, and it is the most changing impressions that God's Spirit wants to convey to his soul, but which cannot be grasped with human senses. </text:p>
      <text:p text:style-name="Standard">It is therefore exceedingly difficult to reproduce what has been seen, for man's imagination is too limited to be able to form a true picture; but what the spirit has once seen remains in it, and it seeks out those realms again and again in order to gather new impressions. At times it succeeds in imparting such impressions to the soul, and this always happens when the desire for them has become so strong in man that he completely forgets the earth. Then the separation from the bodily fetters is easier and the receptivity for spiritual images is greater. There are unimaginable glories, which the human eye could never behold, because splendor and magnificence want to blind it, and only a very high degree of maturity allows man to endure a conscious viewing. </text:p>
      <text:p text:style-name="Standard">Man must have lost all connection with the earth, then it is possible for him to have a look into those spheres already in his earthly existence. But in order to give people a small insight into those glories, God instructs His <text:soft-page-break/>messengers to awaken the gift of imagination in some people, in order to be able to reproduce approximately pictorially what they have seen spiritually and conveyed to the soul, so that the desire for those glories will be awakened and increased. </text:p>
      <text:p text:style-name="Standard">The beauty of the forms, the bright color-splendor, the versatility of the creation's miracles is not to be reproduced - however, because the boldest fantasies do not reach in the remotest to those glories. And so it is only limitedly possible to give the earthly children information, and only the most heartfelt desire for this removes the veil which is spread over everything as long as the being still belongs to the earth.... But it is possible for the sincere striver to lift this veil and to look consciously into the kingdom beyond, but then his departure from this world is not far away..... Amen <text:span text:style-name="_31__20_Text">BD 1397</text:span> 28.4.1940<text:span text:style-name="_31__20_Text"> </text:span></text:p>
      <text:p text:style-name="Para_20_1">Intimate Fatherly love.... </text:p>
      <text:p text:style-name="Para_20_1">Concern for the lukewarm.... </text:p>
      <text:p text:style-name="Para_20_1">Means.... </text:p>
      <text:p text:style-name="Standard">Words cannot express the love with which the Father in heaven cares for His children. He is always and constantly concerned about His creatures and only always wants to win their love, so that they come to Him and remain with Him until all eternity. And His concern is especially for those who let themselves drift unhesitatingly with the current of time, who join these currents regardless of the great danger and lose the solid ground under their feet.... faith in God Who is his support in earthly life. Their will is turned neither toward good nor evil, they do not seek evil, but they also offer no resistance if it approaches them.... </text:p>
      <text:p text:style-name="Standard">They are also not obviously turned away from the good, but they also don't engage themselves in works of love; they are neither hot nor cold, but without any own urge to activity. And so they have no goal in mind, and their life is empty and would be lived uselessly, if the heavenly Father would not disturb them from their idle rest.... These people often have to be affected very hard before they lose their equanimity and make an effort to think differently. Only deepest loneliness and most painful suffering are able to leave an impression on these souls, and often the result is only indignation or bitterness. </text:p>
      <text:p text:style-name="Standard">For they close their eyes and ears to the suffering of their fellow human beings, and nothing arouses their compassion that concerns them.... Therefore, God must make Himself known in a way that means hardship and sorrow for man. Because His most intimate love is not recognized, and man in his carelessness no longer finds the way to Him. And the way he walks, leads astray. </text:p>
      <text:p text:style-name="Standard">Nameless misery will therefore hit the people who do not yet recognize the hand of God in the misery of the time.... nameless misery they feel in themselves. </text:p>
      <text:p text:style-name="Standard">And the Lord will wait until the call from the heart of man reaches Him, and that hour will be blessed and spiritual awakening will be the result of such <text:soft-page-break/>suffering, in which man found the way to God. For only now he begins to strive and to think about his soul. He no longer drifts randomly in the whirlpool of life, but has solid ground under his feet.... he has become a believer and now seeks God always and everywhere.... </text:p>
      <text:p text:style-name="Standard">Amen </text:p>
      <text:p text:style-name="_30__20_Block"/>
      <text:p text:style-name="Standard"><text:span text:style-name="_31__20_Text">BD 1399</text:span> 29.4.1940<text:span text:style-name="_31__20_Text"> </text:span></text:p>
      <text:p text:style-name="Para_20_1">Love and mercy of God on the souls of darkness.... </text:p>
      <text:p text:style-name="Standard"><text:span text:style-name="_32__20_Text"><text:s/></text:span>"Oh that I had a thousand witnesses to praise and extol the goodness of the Lord...." Thus it resounds in the ranks of the heavenly hosts, for the love and goodness of God is infinite. And thus He inclines Himself full of mercy to all beings, and He descends into the kingdom of darkness and seeks to bring salvation to the souls languishing there. And His love shows them the way upward, He constantly gives them His grace and sends them His messengers, the bearers of light, so that also in them, the desire for light is awakened.... He meets them with all love and grace and preaches the gospel to them.... He demands nothing more from them than love.... they should only make up in eternity for what they have neglected to give so far: love.... and they will be redeemed from all torment. </text:p>
      <text:p text:style-name="Standard">And in the deepest depths are souls, which still carry love in themselves, which was only valid so far for the opposite pole of God. To turn this love around, to move the beings to active help, is a continuous effort of all light-beings who stand in the will of God.... And God's will is redemption, not damnation.... And thus His ray of grace also shines into the utmost darkness, and His love's strength seeks to revive souls willing to receive - and if these souls offer no resistance, they feel the benefit of love and become soft and yielding.... and they desire the light.... their will becomes active.... </text:p>
      <text:p text:style-name="Standard">And so, after a long struggle, they break away from darkness and strive towards the light. The light-bearers know every movement of such a soul and try to take it into account, partly promoting, partly hindering. For such a soul cannot be left to itself. It is still powerless and often wavering; it must be led quietly and carefully to where it will become strong and willing in itself. And God's overly great love considers each soul according to its feeling.... because He seeks to prevent any relapse. He wants that this soul also experiences His great love and mercy in itself and also joins the number of those who praise and glorify Him. </text:p>
      <text:p text:style-name="Standard">He takes perpetual care of every single soul, that it may reach the heights, that it may receive light and recognize its Creator in ever brighter surroundings.... They shall love Him, not fear Him.... </text:p>
      <text:p text:style-name="Standard">They shall desire His grace and serve Him willingly.... They shall likewise become love-receiving and love-giving beings who participate in the great work of redemption in the hereafter and again raise souls up from darkness to light. This is a work of love and can never be accomplished in any other way than through the deepest, most unselfish love.... because only love <text:soft-page-break/>redeems, and God in His infinite love does not let any being fall into <text:span text:style-name="_31__20_Text">eternal</text:span> darkness.... </text:p>
      <text:p text:style-name="Standard">And therefore everything that serves Him, should be active in a redeeming way - i.e. give love to all those who are of a dark spirit, because every spark of love enlightens their spirits, and only love is able to banish darkness, only love is the light that points upwards.... And only love imparts the power to enter the way up. And therefore you who are willing to love, descend into the darkness and seek to redeem souls there.... Bring the light to those who walk in darkness, and always remain in love, because love is strength, and the beings lack such, and therefore you should supply this to the beings, so that they also can reach the height.... </text:p>
      <text:p text:style-name="Standard">Amen </text:p>
      <text:p text:style-name="_30__20_Block"/>
      <text:p text:style-name="Standard"><text:span text:style-name="_31__20_Text">BD 1402</text:span> 30.4.1940<text:span text:style-name="_31__20_Text"> </text:span></text:p>
      <text:p text:style-name="Para_20_1">Mourning the Departing.... </text:p>
      <text:p text:style-name="Standard">You should be concerned about the living, but not weep for those whom the Lord will call away when the time comes. And so you must submit to the Divine will and take comfort in the Lord. </text:p>
      <text:p text:style-name="Standard">For God is love.... He does not send you sorrow and affliction to make you suffer, but for the sake of your souls, which are to mature through suffering. And if you lose someone dear to you, your pain will be relieved, remember the suffering and death of Jesus on the cross. You also take the suffering on your shoulders, if you carry it for the Lord.... </text:p>
      <text:p text:style-name="Standard">And for the sake of mankind the Lord endured the suffering, but you bear it for those whom your love is meant for, if you bear it devotedly and for the sake of the Lord. Therefore do not complain, and do not call the soul back to earth, if it has left the earth-valley, because the hour of freedom has struck for it, and all earth heaviness has fallen from it. And this shall be your consolation, that the love of God is infinite, that His love concludes the life when the time has come, when He calls it to Himself into His kingdom.... The way on earth was not easy - and now when the soul detaches itself from earth, you must not be sad, because it exchanges life on earth for a peaceful life in eternity.... </text:p>
      <text:p text:style-name="Standard">Amen </text:p>
      <text:p text:style-name="_30__20_Block"/>
      <text:p text:style-name="Standard"><text:span text:style-name="_31__20_Text">BD 1403</text:span> 1.5.1940<text:span text:style-name="_31__20_Text"> </text:span></text:p>
      <text:p text:style-name="Para_20_1">The will bound by the adversary.... </text:p>
      <text:p text:style-name="Standard"><text:span text:style-name="_32__20_Text"><text:s/></text:span><text:s/>The chained being always has the will to free itself, as long as it feels its fetters as compulsion, because then it is still conscious that it is in a situation which does not correspond to its actual purpose. It longs for something else than the present state, it therefore still recognizes itself as a bound being and strives towards freedom. It will now only have the urge to improve its situation and therefore also use its will to make itself free. While a being is completely in the power of evil, it does not have the desire to free itself from it. It takes its condition for granted, is not aware of its actual <text:soft-page-break/>destiny, its will is unfree and only always carries out what the dark power orders it to do. </text:p>
      <text:p text:style-name="Standard">This state is therefore so bleak, that it keeps the will tied up and makes it difficult, if not impossible, to recognize the situation. </text:p>
      <text:p text:style-name="Standard">In this state, man is completely satisfied, he lives his earthly aims, he feels neither compulsion nor lack of freedom, he is not inspired by the feeling to have to rebel against the power compelling him, because this leaves him the fullest freedom in earthly life, fulfills his earthly desires and thus puts him into a contented state, which makes no change appear worthwhile. Thus the will is bound, the adversary has completely taken possession of it.... And therefore the struggle for such souls is extraordinarily difficult. Because the <text:span text:style-name="_31__20_Text">will</text:span> of man must turn to God, only then help can be sent to him by God. And man always desires what he considers<text:span text:style-name="_31__20_Text"> worthy</text:span> of his<text:span text:style-name="_31__20_Text"> </text:span>desire.... what he can earthly attain.... </text:p>
      <text:p text:style-name="Standard">To deny God, however, is something purely spiritual and can only be felt when earthly possessions are no longer striven for. The latter, however, can only be achieved in such a way that the power of the adversary is visibly shaken.... thus matter - possession - is proven to man as destructible.... </text:p>
      <text:p text:style-name="Standard">that he may recognize that the desire of his heart can fall prey to destruction, if it pleases a higher power. A higher power must be proven to him, a power which is opposed to his desire.... a power, which can destroy what he has built up. </text:p>
      <text:p text:style-name="Standard">And he must want to subordinate himself to this higher power, realizing that this is the true goal which has been set for man from the beginning. Only then the will of man begins to escape from the power of the adversary, and now help will come to him from above.... </text:p>
      <text:p text:style-name="Standard">Amen </text:p>
      <text:p text:style-name="_30__20_Block"/>
      <text:p text:style-name="Standard"><text:span text:style-name="_31__20_Text">BD 1404</text:span> 1.5.1940<text:span text:style-name="_31__20_Text"> </text:span></text:p>
      <text:p text:style-name="Para_20_1">Ignorance about the work of the Holy Spirit.... </text:p>
      <text:p text:style-name="Standard">The work of the Divine Spirit remains incomprehensible to people as long as they themselves do nothing to awaken the Spirit in themselves. They cannot imagine that an ability is hidden in man, which only needs to be trained.... in order to produce successes, which cannot be achieved in a natural way. And yet, everyone could easily create the proof for himself, if the serious will would be awakened in him to test this work of the Spirit. The success is so unusually valuable, that no effort would be too great and the attempt should not be spared, which would bring the proof to man. </text:p>
      <text:p text:style-name="Standard">But seldom man will put all his will to fathom such things, because the desire for truth is too little predominant, and therefore man also does not desire to know and pays too little attention to extraordinary things. He is also too far away from love, because love and desire for truth cannot be thought of separately. He who stands in love, is seized by the Divine Spirit and must therefore also seek the truth.... while the man whose heart is untouched by love, also carries no desire to fathom inexplicable things. He <text:soft-page-break/>rather flees the truth and everything which could lead to it, for since he himself does not feel anything Divine, if he is not active in love, he also does not seek God, he does not seek the light.... he does not desire to know, he does not want either enlightenment or truth.... And Divine activity is therefore something completely incomprehensible to him. </text:p>
      <text:p text:style-name="Standard">And therefore only a few will be informed about it, and indeed these must have already awakened their spirit, otherwise also the working of the Divine Spirit in man would be an empty concept to them. And again, this shows how little this precious gift is requested and how rarely it can be distributed, because the power of the Holy Spirit will only be poured out on those who give themselves to God, because their nature will be love.... They will stand in the desire for truth and request the power from God, and their thinking will now be well ordered, because the Spirit of God pours out over that earthly child and therefore God's Spirit works in a visible way. </text:p>
      <text:p text:style-name="Standard">And the visible success is a knowledge that goes far beyond human abilities, an absorption in the spiritual and the gift of foresight in the Divine will. Whoever does not acknowledge the working of the Divine Spirit, will also doubt those predictions, since it is unknown to him that the power of the Spirit protects the thinking of man from error and therefore the earthly child, Who abandons himself to the working of the Divine Spirit, cannot accept anything that goes against the Divine will </text:p>
      <text:p text:style-name="Standard">.... that therefore, fullest faith can be placed in those predictions as long as man desires Divine power and does not deny the working of the Divine Spirit.... </text:p>
      <text:p text:style-name="Standard">Amen </text:p>
      <text:p text:style-name="_30__20_Block"/>
      <text:p text:style-name="Standard"><text:a xlink:type="simple" xlink:href="http://www.bertha-dudde.info/english/edown.html" text:style-name="_30__20_Text" text:visited-style-name="_30__20_Text"><text:span text:style-name="_30__20_Text"/></text:a></text:p>
      <text:p text:style-name="Standard"/>
      <text:p text:style-name="Standard"><text:span text:style-name="_31__20_Text">BD 1405</text:span> 2.5.1940<text:span text:style-name="_31__20_Text"> </text:span></text:p>
      <text:p text:style-name="Para_20_1">Receiving the Divine Word is an unusual grace.... </text:p>
      <text:p text:style-name="Standard"><text:span text:style-name="_32__20_Text"><text:s/></text:span><text:s/>It is an unusual grace to be allowed to receive the Word of the Lord, it also gives man on earth extraordinary strength to strive upwards. The smallest hint, if it is followed, promotes the soul in its development, and it is spared so many hours of doubt and weakness of faith, which a man must overcome, if he does not truly find the inner connection with God. For the reception of the Word is always only the effect of the most intimate connection with the heavenly Father. And the Father will always consider those children accordingly, who come to Him in all intimacy and who need to communicate with Him in the most childlike way. </text:p>
      <text:p text:style-name="Standard">The strength of the desire for God is always the standard with which also the power from God is measured out to him. And man can achieve unbelievable things, the more intimately he gets in touch with God, because unbelievable power also goes to him. The complete "surrender to the Lord" will result in being completely permeated with Divine power, and then it will be possible for the earthly child what is incomprehensible for the fellow <text:soft-page-break/>human beings. It only requires the will to serve God and to help the fellow men to be worthy of the extraordinary grace of receiving Divine words. For this will testifies that man strives to fulfill the commandments of God.... To love the Lord God above all things and his neighbor as himself. He desires, as it were, the Word for the salvation of the souls of his fellow men, he recognizes the spiritual need and wants to remedy it by enlightening his fellow men. </text:p>
      <text:p text:style-name="Standard">And this will earns him the Divine gift of grace, because everything that wants to serve God is welcome to the Lord on earth as in the hereafter. Only serving in love brings salvation, although the struggle on earth for the salvation of erring souls, is often a difficult one and the good will of man usually meets with hard resistance. God's love is unceasingly directed at these erring souls, and if the person also stands in love and only makes himself available to the Lord as a mediator, God's love can work through this person without appearing to the person as a compulsion to believe. For it would be easy for God to make His will audibly known to man, but the consequence of this would not be creatures who voluntarily desire Him, but creatures fulfilling His commandments in fear and blind obedience, who could never attain the childship of God, as controlled beings. </text:p>
      <text:p text:style-name="Standard">But if God makes use of a mediator to whom He reveals His will.... these revelations now make the fellow human being suspicious on the one hand, but on the other hand do not force him to accept them as Divine revelations, so the freedom of will is left to man; no compulsion makes man unfree, and this is of greatest importance. Every man must come to the Father of his own will.... he must seek God, then God will also let Himself be found, and indications of God's eternal glory are sufficiently offered to man, so that he can send his thoughts to the Creator and also desire Him </text:p>
      <text:p text:style-name="Standard">.... The consciousness of being able to receive power from God, is something exceedingly glorious, it lifts man above the heaviness of earth, and his earthly life is truly an easier one than without the recourse to this Divine power. So many are called.... </text:p>
      <text:p text:style-name="Standard">Everyone has the possibility to use the power from God, to get in touch with Him and thus to be a carrier of the Divine power..... But only a few are chosen.... Only a few take advantage of the Divine offer and willingly receive the power through their desire for the Lord. And thus God can only consider a few who intimately unite with Him and, declare their consent by wanting to work with Him and for Him. Serving.... God and your neighbor.... is your life's task, which you can accomplish easily and effortlessly, if you use the strength from God. And God shares it with everyone who wants to receive it.... </text:p>
      <text:p text:style-name="Standard">You cannot measure the grace which is due to all of you, which you only have to use and which earns you unbelievable blessings.... which guarantees your higher development and can form you still on earth into a being of light if you recognize it as that and desire it.... And if you receive the Word which informs you of the Divine will, you also receive the power to <text:soft-page-break/>fulfil this will at the same time. You must not worry that you cannot carry out what God asks of you, because He Himself is with you in the Word, He strengthens and invigorates you and enables you to do everything that corresponds to His will. And that is why you are to submit to everything what He demands of you, without hesitation. Because if you only <text:span text:style-name="_31__20_Text">want</text:span>, you will succeed in everything that corresponds to Divine will. </text:p>
      <text:p text:style-name="Standard">Unbelievable things can be achieved by the person whose will is only meant for God.... who only strives towards Him, because God's wisdom and love recognizes his will and gives him strength for his intention. And the received Word will always be the greatest strength-giver.... Whoever takes this into himself, will become tangibly aware of the power; his faith will grow stronger, his energy will be stimulated and his will will always and constantly submit to the Divine will, and thus man will be able to have a redeeming effect on himself and his fellow human beings already on earth.... </text:p>
      <text:p text:style-name="Standard">Amen </text:p>
      <text:p text:style-name="_30__20_Block"/>
      <text:p text:style-name="Standard"><text:span text:style-name="_31__20_Text">BD 1406</text:span> 2.5.1940<text:span text:style-name="_31__20_Text"> </text:span></text:p>
      <text:p text:style-name="Para_20_1">Lack of humility.... </text:p>
      <text:p text:style-name="Para_20_1">Erroneous thinking.... </text:p>
      <text:p text:style-name="Standard">It is unspeakably difficult to make people understand the error of their thinking if they lack inner humility. Nothing can be explained to them, because they are convinced that they understand everything and therefore do not want to be taught. And yet they are far away from right thinking. </text:p>
      <text:p text:style-name="Standard">And even if unusual proofs are given to them, they ignore them with frivolity, because it seems uncomfortable to them to delve deeper. For they must admit to themselves that their way of life is not as required by God, and any confirmation of what they fear, is unpleasant for them to hear. </text:p>
      <text:p text:style-name="Standard">These are the people who lack the serious will to reach the heights. They consider the earthly life and its fulfillment as their first duty and think of their Creator only in times of need. But they do not know the right worship of God in their hearts, and therefore they do not recognize the Word of God as what it is.... as a mission from heaven, offered to people in love, which imparts strength and grace to them without measure, which can never rob them of time and strength, but always supplies them with them. </text:p>
      <text:p text:style-name="Standard">It is well-understandable that doubts about the truthfulness of these words can make people unbelieving and they look at such transmissions with a certain caution, but they also refuse to subject them to serious examination and therefore they cannot judge correctly and stay away from the Divine Word where it is brought so close to them. And only the greatest love and patience can bring it about that also those take note of the content of the transmissions from above. They will continue to meet with rejection, but if they can be presented, a change of thinking can be successful. It is just with such people that a long time passes before the extraordinary grace grips them, and this time is unfortunately lost for eternity..... </text:p>
      <text:p text:style-name="Standard"><text:soft-page-break/>Amen </text:p>
      <text:p text:style-name="_30__20_Block"/>
      <text:p text:style-name="Standard"><text:span text:style-name="_31__20_Text">BD 1407</text:span> 3.5.1940<text:span text:style-name="_31__20_Text"> </text:span></text:p>
      <text:p text:style-name="Para_20_1">Work of destruction by human hand.... </text:p>
      <text:p text:style-name="Standard"><text:span text:style-name="_32__20_Text"><text:s/></text:span><text:s/>Nothing in the universe is hidden from the Lord. No work of creation would not be recognized and wanted by the eternal Creator in its finest components; there is nothing which is beyond His will. There is nothing arbitrary, nothing that would have come into being without the will and the knowledge of the Lord. Consequently, nothing can go its way of development without being constantly looked after by the eternal Creator, since without His will, nothing happens and also nothing can violate the Divine order. Because the whole work of creation is determined by the will of the Creator and no power has power over the least of what God has created. It is to be understood now that every process on earth as well as also outside of the earth, takes place according to the will of God, as can be recognized in nature.... therefore processes which have nothing to do with the human way of acting - which have the free will of the human being as prerequisite. </text:p>
      <text:p text:style-name="Standard">God's will expresses itself everywhere - in every plant and every flower, in every living being, in every natural process, in everything what happens in, on and above the earth, in which the human will is uninvolved. However, the counter-power cannot test itself at the works of creation, it is completely uninvolved in it, although it may seem as if bad forces are active, as works of destruction or natural catastrophes show the rule of a great power. This counter-power can only influence the will of man to create means for himself and to make use of these to work likewise disruptively and destructively. </text:p>
      <text:p text:style-name="Standard">But these works of creation come into being through the free will of human hands, therefore they are neither wanted by God nor blessed by God, because they are always only to be ascribed to the influence of evil power on the human will. For God does not use such means to destroy. His will is enough, and all elements are subject to Him.... But nothing directed against His commandments can ever correspond to His will.... to harm or destroy the life or possessions of the neighbor..... </text:p>
      <text:p text:style-name="Standard">Everything is created by God, and human hands shall not interfere with His will of creation. It is all given by God, and man's will shall not destroy or take possession of his fellow man.... However, where the act of destruction is necessary, God's power and might is truly great enough and able to meet the need.... </text:p>
      <text:p text:style-name="Standard">And so He will turn His face away from every work of destruction carried out by human hands, aimed to harm the fellow human being. It is His will that you love one another and one strives to practice love to the other. You are to avert all harm from each other, but not to inflict it on each other. And if one breaks the right of the other, if he forces him to defend himself, he commits the greatest sin, because he does not respect that commandment <text:soft-page-break/>which the Lord has given to man as the first and only one.... He loves neither God nor his neighbor and uses his will to serve the adversary who sows hatred and unkindness to poison the souls. He has entered his service and sows likewise hate and unkindness among the people. The love of the Creator let everything come into being, the adversary himself has no power over God's creative works, therefore he uses the free will of man to destroy Divine creations. And God does not command man's free will until the time of maturity has come.... until the hour has come when the Lord puts a stop to the adversary's activities.... </text:p>
      <text:p text:style-name="Standard">Amen </text:p>
      <text:p text:style-name="_30__20_Block"/>
      <text:p text:style-name="Standard"><text:span text:style-name="_31__20_Text">BD 1408</text:span> 3.5.1940<text:span text:style-name="_31__20_Text"> </text:span></text:p>
      <text:p text:style-name="Para_20_1">Premature destruction.... </text:p>
      <text:p text:style-name="Para_20_1">Freeing the Spiritual.... </text:p>
      <text:p text:style-name="Standard">A boundless confusion of thought lets the evils prevail, which are based on greed and lust for power. And the commandment of love is completely disregarded. The demon has taken hold of the world, everything is greedy for possessions and does not shy away from cunning and trickery in order to obtain them. These are not honest endeavors that man pursues.... There is nothing righteous before God, and God can never give His blessing to what the world strives for. For the world only strives for earthly power, prosperity and possessions. And all this is part of the evil, and therefore man also only uses the evil means of violence, lies, hypocrisy and deception.... </text:p>
      <text:p text:style-name="Standard">But God's will is to serve one another in love, not to demand anything, not to force anything, but to ask and to give.... People should live in peace alongside each other and use their earthly existence to care for their souls. But how can the soul be thought of, if man lives only to gain earthly goods. He uses all his strength to increase the matter which he is supposed to overcome, and deprives the soul of this strength, which it needs for higher development. </text:p>
      <text:p text:style-name="Standard">The enormous misery of the soul is still increased by illegal possession of earthly property, if it is acquired in an unlawful way. For the spiritual in such matter rebels against the souls which unlawfully take possession of it. For the spiritual feels all injustice, and its indignation oppresses man's soul, although it does not become clearly conscious thereof. Moreover, also the immature spiritual, which was set free during violent destructions, which are not wanted by God, will join this indig-</text:p>
      <text:p text:style-name="Standard"/>
      <text:p text:style-name="Standard">nant spiritual in matter and therefore likewise burden the soul. </text:p>
      <text:p text:style-name="Standard">Therefore, unlawfully appropriated goods will never bring blessings to those who disregarded the Divine commandment of love and sinned against it out of self-interest and greed. God has given to every work of creation his time to bring to maturity the spiritual which is hidden in it. All human measures aiming at a violent premature destruction of it for selfish reasons are to be <text:soft-page-break/>condemned, because they result in a release of the spiritual in an immature state, which has a damaging effect on man, if God does not protect His own from its influence. </text:p>
      <text:p text:style-name="Standard">In a certain period of time, this influence will make itself felt until the immature spiritual is banished again into a new outer form and this again be offered the possibility of maturing. But the soul of the one who has caused such an interruption through unkindness, will have to pay hard for it one day, because its development is inhibited and often even completely questioned. It does not use its earthly time for higher development, but only to increase the earthly.... to the increase of that what has held him spellbound through endless times.... The soul does not redeem itself from it, but it desires it anew, and this is its spiritual decline.... </text:p>
      <text:p text:style-name="Standard">Amen </text:p>
      <text:p text:style-name="_30__20_Block"/>
      <text:p text:style-name="Standard"><text:span text:style-name="_31__20_Text">BD 1409</text:span> 6.5.1940<text:span text:style-name="_31__20_Text"> </text:span></text:p>
      <text:p text:style-name="Para_20_1">Thought process of the Unawakened.... </text:p>
      <text:p text:style-name="Para_20_1">And orderly thoughts.... </text:p>
      <text:p text:style-name="Standard">The thought processes of a man whose spirit is still unawakened, moves mostly in areas without any spiritual value. He will only be occupied with investigative questions for the sakee of improved earthly well-being, because only that which promises some earthly advantage, will always be drawn into the circle of his thought-activity - and things concerning spiritual experience, will never touch the thoughts of a man who stands centered in earthly life. </text:p>
      <text:p text:style-name="Standard">And therefore those thoughts are exclusively the results of a bodily function, these thoughts are the proof that thousands and thousands of people can use a gift naturally, which was given to them by the Creator, but that the results are according to the free will of the human being.... that he can use the gift purely physically and then also produces purely earthly results, while a human being, whose will desires God, works with spiritual support - i.e., whose thinking ability connects itself with spiritual power and the results understandably must also be spiritual. </text:p>
      <text:p text:style-name="Standard">The thoughts are now ordered from the spiritual side, they no longer go arbitrarily, but they are completely adapted to the desire of man, into which area he desires to gain insight. It will be possible to accept without hesitation the thoughts that arise in man, when he is concerned with spiritual questions. The conscious striving for and demand of spiritual power, is the surest guarantee for the now rightly guided thoughts, for truth and deepest knowledge. And it can be assumed conversely with fullest conviction, that all thoughts in a worldly direction, originate from man himself and are therefore also passed on as a human error. </text:p>
      <text:p text:style-name="Standard">Again, it takes a Divine Spirit to be able to separate the truth from the lie. Every worldly thought is like an obstacle to reach the truth, and therefore the Divine spirit must absolutely be at work, if a clear separation of good and evil, of truth and lie, is to occur. And on the other hand, the Divine <text:soft-page-break/>Spirit assures the earthly child of correct thoughts, and he need not anxiously ask himself as to how far his thoughts are right..... </text:p>
      <text:p text:style-name="Standard">Amen </text:p>
      <text:p text:style-name="_30__20_Block"/>
      <text:p text:style-name="Standard"><text:a xlink:type="simple" xlink:href="http://www.bertha-dudde.info/english/edown.html" text:style-name="_30__20_Text" text:visited-style-name="_30__20_Text"><text:span text:style-name="_30__20_Text"/></text:a></text:p>
      <text:p text:style-name="Standard"/>
      <text:p text:style-name="Standard"><text:span text:style-name="_31__20_Text">BD 1410</text:span> 7.5.1940<text:span text:style-name="_31__20_Text"> </text:span></text:p>
      <text:p text:style-name="Para_20_1">Rebellion against the Divine will is the cause of the bound state.... </text:p>
      <text:p text:style-name="Standard"><text:span text:style-name="_32__20_Text"><text:s/></text:span><text:s/>The complete liberation of the spiritual from the form must be preceded by a complete submission of the will, because the rebellion of the will against the Divine will, has brought about the spiritual the banished state - consequently, this state must be lifted by submission - thus the spiritual must be redeemed from the form which has held it captive for immemorial times. Therefore, rebellion against the Divine will has been the cause of the banished state, the spiritual that came out of God, has sinned against its Creator by not recognizing the Divine will and by setting its own will against it.... and it has had to atone for this sin through endless times of complete bondage.... </text:p>
      <text:p text:style-name="Standard">It was allowed to go the way up in a certain lack of freedom of the will, until Divine Love gave it again free will and left it to the being to decide again for or against God.... And with this, the possibility is given to the being to free itself from the banished state, which was consequence of its abused free will, if it now uses its will correctly. And this "correct use" consists in the complete subordination of the own will under the Divine will.... </text:p>
      <text:p text:style-name="Standard">And therefore Divine Love seeks to make Himself known to all His beings, so that the unredeemed spiritual, would have a desire for this love.... and feels the urge in itself to be connected with Him.... and now in surrender submit to the Divine will and relinquish all resistance against God. The being will therefore remain in the form as long as its will does not completely confess God.... and be free from the moment of submission of the will. For even if the life on earth would not be finished yet, the spirit is free from this moment on and can escape from the form as often as it pleases. </text:p>
      <text:p text:style-name="Standard">The spirit is no longer banished from God in the form, it can strive upwards where and when it wants, because its will has sought and found God, because there is no longer any danger that the being could not respect the Divine will and rebel against God again. Therefore, the moment of liberation occurs when the being has sacrificed its will, when all will is directed to connect with God, and when its own will unconditionally subordinates itself to the Divine will. The subordination to the Divine will, is therefore the only thing that the being should strive for.... </text:p>
      <text:p text:style-name="Standard">(interruption) </text:p>
      <text:p text:style-name="_30__20_Block"/>
      <text:p text:style-name="Standard"><text:span text:style-name="_31__20_Text">BD 1411</text:span> 9.5.1940<text:span text:style-name="_31__20_Text"> </text:span></text:p>
      <text:p text:style-name="Para_20_1">Cult.... </text:p>
      <text:p text:style-name="Para_20_1"><text:soft-page-break/>Communties.... ? </text:p>
      <text:p text:style-name="Standard">Without external coercion, no congregation can be formed whose only endeavor is to gain recognition before the people. For where this intention is the basic thought, the simple striving to serve God, will have little effect - for this will remain without impression on fellow men, whereas everything outwardly recognizable is effective towards fellow men and is therefore regarded as solely valuable and successful. The more, however, man gives to outward appearances, the more he submits to the demands of those who want to be leaders and have made it their business to find followers for their cult.... for their external worship. </text:p>
      <text:p text:style-name="Standard">And this is of greatest disadvantage for the human soul. External service has no value for it; the human being can comply with every regulation issued by man, this will not be beneficial for the maturity of his soul in the least, because there is a certain compulsion underlying every fulfillment. </text:p>
      <text:p text:style-name="Standard">But what is demanded of people, only makes the way to God more difficult.... Human commandments are fulfilled first, but God is sought too little. </text:p>
      <text:p text:style-name="Standard">And therefore a circle whose association is externally recognizable, will never quite reach the goal.... It will need a long time before it understands the essence of the Godhead, because it will always be anxious to appear publicly. It will not seek connection with those who remain far away from their community, but avoid them or always emphasize its external efforts. For it seeks to gain recognition and to show off to those who do not agree with him. </text:p>
      <text:p text:style-name="Standard">He who believes himself to be knowledgeable, must also stand among his fellow men; he must not want to limit his knowledge by the close association of individuals and separate himself, thus wanting to found a community which encloses only those who join in the same knowledge. Rather, he must willingly pass on what he believes he possesses, he must seek to enlarge this community, but quietly and without ostentation, without external forms and without coercion.... he must only serve.... but only his fellow man, and not consider symbolic activities as valuable and ultimately consider these activities as a sign of belonging to that community. </text:p>
      <text:p text:style-name="Standard">Everything external is only a shell, but the core should be desired - people should unite to serve God and their neighbor.... then they will also have the right knowledge and work beneficially, even though no outwardly recognizable bond binds them together. They only have to be of the same spirit, recognize themselves and their unworthiness, try to ennoble their nature and help their fellow man to the best of their ability. Then it is in truth a congregation that serves the Lord and lives and acts according to His will.... </text:p>
      <text:p text:style-name="Standard">Amen </text:p>
      <text:p text:style-name="_30__20_Block"/>
      <text:p text:style-name="Standard"><text:span text:style-name="_31__20_Text">BD 1412</text:span> 10.5.1940<text:span text:style-name="_31__20_Text"> </text:span></text:p>
      <text:p text:style-name="Para_20_1">World-events is caused by and is a means to remedy spiritual need.... </text:p>
      <text:p text:style-name="Standard"><text:soft-page-break/><text:span text:style-name="_32__20_Text"><text:s/></text:span><text:s/>In the realization of the plight of a spiritually sunken mankind, also the world-events will be understandable to you, which are both cause and means for the removal of this plight. There is an extraordinary low insofar as no efforts are made by people to prepare themselves for a spiritual life after earthly death. And the consequences of this indifference are not to be foreseen. It is irresponsible for man to not take care of his salvation. Because his carelessness causes his spiritual abilities to remain undeveloped and therefore man lives without being able to register the slightest spiritual progress, and his life is not lived according to purpose. </text:p>
      <text:p text:style-name="Standard">In contrast, a natural balance is offered to the spiritually striving man; he lives his life consciously, and therefore it will also not be without joy, only these joys are shaped differently than those of the earthly striving man. He finds consolation and edification in the Divine Word, he only now finds the right purpose in life, and he does not lack anything externally, because he does not strive for it.... He has inner contentment, he is not frightened by earthly hardship, because he desires other things than earthly goods. Therefore, world-events will not affect him to the extent that they disturb his inner peace; rather, these world-events will contribute to strengthen his faith. </text:p>
      <text:p text:style-name="Standard">But where there is no such attitude, world-events are the cause of complete spiritual decline. Man never wants to acknowledge the spiritual; he sometimes gets in touch with people who know, but only out of self-interest. He only hopes to gain knowledge that he can make good use of on earth, but never considers his soul. He believes to be able to penetrate without previous knowledge and spiritual attitude into an area, which however requires work on oneself and love-activity, and this view is erroneous. Because what he now collects in experiences, will never let him reach the goal. </text:p>
      <text:p text:style-name="Standard">He cannot use this good, he lacks the key that unlocks the spiritual realm for him; he receives something he cannot understand and is therefore completely unimpressed by it. </text:p>
      <text:p text:style-name="Standard">But now he will not be able to use what is received, because spiritual good is only understandable if it is striven for by the heart - i.e., man makes himself worthy of receiving. Now the misery on earth should awaken in man that urge which strives only for the spiritual.... The misery should educate people in such a way that spiritual interest awakens in them and the desire is awakened to educate themselves in spiritual knowledge for the sake of truth.... Then this adversity will also be a blessing for people and the spiritual low level will be remedied, because God's only purpose is that man will recognize his earthly task and fulfill it.... </text:p>
      <text:p text:style-name="Standard">Amen </text:p>
      <text:p text:style-name="_30__20_Block"/>
      <text:p text:style-name="Standard"><text:a xlink:type="simple" xlink:href="http://www.bertha-dudde.info/english/edown.html" text:style-name="_30__20_Text" text:visited-style-name="_30__20_Text"><text:span text:style-name="_30__20_Text"/></text:a></text:p>
      <text:p text:style-name="Standard"/>
      <text:p text:style-name="Standard"><text:span text:style-name="_31__20_Text">BD 1413</text:span> 11.5.1940<text:span text:style-name="_31__20_Text"> </text:span></text:p>
      <text:p text:style-name="Para_20_1"><text:soft-page-break/>God is love.... </text:p>
      <text:p text:style-name="Para_20_1">Divine care in earthly life.... </text:p>
      <text:p text:style-name="Standard">God is love.... and Love often leads you wonderful ways so that you reach Him. And one day you will recognize His love and His wise guidance, and you will praise Him and thank Him without ceasing, and you will pronounce His name in most blessed admiration and remember the time on earth in exceedingly great gratitude. And the heavenly hosts will join in the hymn of praise that resounds to the constant glory of God.... This Divine Love takes care of you and gives to each one what is conducive to his salvation. And now you will understand that you are never without Divine care. His will directs you, and His care is only for you, who are His creatures. </text:p>
      <text:p text:style-name="Standard">In this certainty you can go through earthly life carefree, because every step is marked out for you and determined by His infinite love for you. And if you only raise your eyes to Him, every step must also be a blessing for you, it must bring progress to the soul, it must be done, to become what is your last destiny. Because your earthly life is only a phase in eternity.... It is the necessary course that leads from one stage to another.... The earthly life cannot be passed over, how everything must be as it is.... because the Divine Creator recognizes it in His wisdom as the means to the end, as the only way to the height, which means unimaginable glories. </text:p>
      <text:p text:style-name="Standard">And this walk through the earth-valley, is an act of greatest love and mercy.... by offering all possibilities to the beings which are tremendously far away from God, to approach Him until the final unification. No being can arbitrarily reach the highest maturity from the greatest low - i.e., even the infinite love of God cannot reduce this distance of His creatures, because this would completely contradict Divine wisdom, Divine laws and Divine order and therefore could not produce anything perfect.... </text:p>
      <text:p text:style-name="Standard">Every being must develop itself to the height, and for this, the love of God gives it every conceivable opportunity. It wants to make the highest happiness accessible to the being and is therefore constantly endeavored to form the being in such a way, that it can become partaker of this happiness. And everything that serves the being for its higher development, is assigned to it by the love of God. Only Divine Love lets the being suffer, because every suffering reduces the distance from God.... And every approach to God is a state of happiness.... </text:p>
      <text:p text:style-name="Standard">So the being must take suffering upon itself in order to reach happiness. It must go through a limited time of being under the spell in order to be able to live unlimited times in freedom. It must have gone through the work of creation in order to receive Divine power and to increase itself.... </text:p>
      <text:p text:style-name="Standard">It must have striven for the union with spiritual power, to be made happy by the fulfillment one day. It must have recognized the being's origin out of God, desire to go back to Him and fulfill the conditions which result in unification with the eternal Godhead.... And thus is Divine Love constantly endeavoring to bring redemption to everything that has come forth from Him.... </text:p>
      <text:p text:style-name="Standard"><text:soft-page-break/>Amen </text:p>
      <text:p text:style-name="_30__20_Block"/>
      <text:p text:style-name="Standard"><text:span text:style-name="_31__20_Text">BD 1414</text:span> 11.5.1940<text:span text:style-name="_31__20_Text"> </text:span></text:p>
      <text:p text:style-name="Para_20_1">Purification process.... </text:p>
      <text:p text:style-name="Standard">The purification process to which every soul is exposed, will last until the earthly walk has been completed, because not before this is finished, is the soul free of dross and consequently also not yet worthy of the approach to the highest and purest Being, to the eternal Godhead. For every imperfection separates the being from God, who is perfection Himself. </text:p>
      <text:p text:style-name="Standard">And therefore the state of perfection must first be reached before union with the eternal Divinity can take place, the being must have dismissed every impurity, it must be without fault, it must have purified itself completely, and for this the walk on earth was indispensable.... It was the only possibility to shape the being as it has been destined to be since eternity.... into a God-like being, into a being which is absorbed in love, which serves in love and now in turn carries out the same mission again, to lead imperfect beings to perfection. Before this process is not completely accomplished, union with God cannot take place..... </text:p>
      <text:p text:style-name="Standard">But God longs for His creatures, the Father wants to win His children over, and therefore His infinite love seeks to shorten the way for them. He provides them with all possibilities to get rid of the dross, He gives them tasks which solution earns them progress, He offers them help which also accomplish purification in a shorter time - and in the last stage, He leaves it up to the being to redeem itself from the bound state.... He gives him power of cognition, He grants the being all help and only requires from him only his free will.... but assures him for this, the most light-full state in the hereafter. And therefore just the love of God Himself has also imposed those states on man, which would have to cause the being to highest striving, if it is also his will to escape from the banished state. </text:p>
      <text:p text:style-name="Standard">And again God must send suffering to man to steel the will to become free from it [matter]. All suffering has the sole purpose making the being long for God, because only then the Divine grace can come into action - and without grace, the strength of man would again be too small to free himself, and the will becomes active only then when it recognizes the meaning and purpose of what it strives for. Since the will of man is required, it must be influenced by suffering and distress in such a way that it turns to where final redemption beckons.... to the eternal Godhead, Who in His love, always seeks to shorten the suffering state of the being.... </text:p>
      <text:p text:style-name="Standard">Amen </text:p>
      <text:p text:style-name="_30__20_Block"/>
      <text:p text:style-name="Standard"><text:span text:style-name="_31__20_Text">BD 1415</text:span> 12.5.1940<text:span text:style-name="_31__20_Text"> </text:span></text:p>
      <text:p text:style-name="Para_20_1">Divine Exhortation.... </text:p>
      <text:p text:style-name="Para_20_1">Pentecost.... </text:p>
      <text:p text:style-name="Standard">My Spirit shall announce this to you that you who do not believe My Words, are in grave danger to lose your life. My love offers you help, and you reject <text:soft-page-break/>it.... My love sends you the bread of heaven to strengthen you in the fight against all evil.... My love warns you and wants to direct you to the good.... My love gives you enlightenment that you go astray, and My love wants to bring you light.... And you don't pay attention to this love, you reject it, you don't take note of My Word, you don't change your life and continue to walk the way which leads astray. </text:p>
      <text:p text:style-name="Standard">And you put (bring?) your life in danger by it, you do not consider that you go towards eternal ruin. Because I cannot protect you from it <text:span text:style-name="_31__20_Text">when</text:span> you yourselves desire it. And your actions <text:span text:style-name="_31__20_Text">prove</text:span> that you desire it. And all My messengers try in vain to teach you right thinking; your resistance becomes stronger and stronger, you close your eyes and your ears not to hear the call from above. </text:p>
      <text:p text:style-name="Standard">You bind your spirit and do not give it the freedom, and you will therefore never become knowledgeable, because I can only give My Spirit to those people who open their heart and desire My Spirit. Only to these can I give the power, and never can the world hear My voice. </text:p>
      <text:p text:style-name="Standard">But to you, who close your heart to My voice, it will have to sound loud and threatening, and ter-ror and horror will be caused by this voice if you don't want to listen to the voice of love. So My loving admonitions go unheard, My call must sound loud and audible to you, but to your horror.... I only wait a short time and still try to win over all who do not oppose Me. But the hour is no longer far, and all My angels are instructed to serve Me.... </text:p>
      <text:p text:style-name="Standard">Everything that stands in love is active and seeks to bring help to people, and everywhere where there is need, they knock and seek to direct the thoughts to Me.... And those who remain with Me I help with My strength and My love.... And their lot is truly better, although it seems earthly unbearable, because they have found their way to Me, and I do not let them leave Me.... For My love seeks to save all souls, which are not yet completely against Me, from the power of evil. And I bless those who find their way to Me in their trouble, for they will gain eternal life if they lose earthly life, they will enter the land of peace where all trouble is taken away from them.... </text:p>
      <text:p text:style-name="Standard"><text:a xlink:type="simple" xlink:href="http://www.bertha-dudde.info/english/edown.html" text:style-name="_30__20_Text" text:visited-style-name="_30__20_Text"><text:span text:style-name="_30__20_Text"/></text:a></text:p>
      <text:p text:style-name="Standard"/>
      <text:p text:style-name="Standard">Amen </text:p>
      <text:p text:style-name="_30__20_Block"/>
      <text:p text:style-name="Standard"><text:span text:style-name="_31__20_Text">BD 1416</text:span> 12.5.1940<text:span text:style-name="_31__20_Text"> </text:span></text:p>
      <text:p text:style-name="Para_20_1">Outpouring of the Holy Spirit.... </text:p>
      <text:p text:style-name="Para_20_1">John 14:13-26.... </text:p>
      <text:p text:style-name="Para_20_1">Pentecost.... </text:p>
      <text:p text:style-name="Standard">He who fulfills My will is the one whom I love, because his love belongs to Me.... And so I send My Spirit to him and thus I am constantly with him. For My Spirit is the emanation of My love, My Spirit is will and power at the same time, My Spirit is always and forever the outflow of Myself, and therefore I am with him who desires Me and My Spirit.... And I never leave <text:soft-page-break/>him, because he gave himself to Me with his love and so I give Myself to him through My Word. Who now desires My Word quite intimately, his heart desires Me, and this desire testifies his love, therefore I Myself can come to him, because he loves Me intimately. For I do not want him to remain lonely, I want to be with him and he shall feel My closeness; I want that no suffering oppresses him anymore, I want to be his support in every adversity, and My comfort shall refresh him if he needs it..... </text:p>
      <text:p text:style-name="Standard">And thus My Word shall be a comforter to him, for I Myself speak to him and am with him in Spirit.... And you who walk on earth, shall desire this My Spirit. For if you have My Spirit, you have overcome. If you desire My Word, you seek the connection with Me.... and to stand with Me in intimate union, earns you My fullest love, and in My love, you are safe. You are not lonely and abandoned, you are also not helpless and weak, but you are strong, if you have My Spirit. </text:p>
      <text:p text:style-name="Standard">The outpouring of the Holy Spirit is My visible sign that I will not leave you defenceless if you request Me and My protection. I have assured you of My protection, I have told you that the Father.... the Love.... will not abandon you to your fate if you love Him - i.e., keep His commandments.... And if you believe My Words and desire My love, I will send you My Spirit, which will guide you into truth.... For your faith and your love form you in such a way, that I can take up residence with you in the spirit, that I can shower you with My grace in excess, that I can be with you in the Word and bring you strength, comfort and light without measure.... </text:p>
      <text:p text:style-name="Standard">And so My Spirit will enlighten you, and you will be provided with all gifts of heaven.... you will become knowledgeable, you will stand in fullest truth, and your earthly way will truly be a journey completely according to My will.... You will keep My commandments, because you love Me.... </text:p>
      <text:p text:style-name="Standard">Amen </text:p>
      <text:p text:style-name="_30__20_Block"/>
      <text:p text:style-name="Standard"><text:span text:style-name="_31__20_Text">BD 1419</text:span> 15.5.1940<text:span text:style-name="_31__20_Text"> </text:span></text:p>
      <text:p text:style-name="Para_20_1">Power of the Holy Spirit.... </text:p>
      <text:p text:style-name="Para_20_1">Radiation of Divine Love.... </text:p>
      <text:p text:style-name="Standard">Without having previous knowledge, the person whose spirit is well-ordered, receives amazing knowledge as spiritual property, and this is a proof of the activity of external spiritual forces. </text:p>
      <text:p text:style-name="Standard">However, this treasure cannot be collected, unless the will to receive is strong; thus is complete opening of the heart, the first condition. And into an opened vessel, the power from God will now pour. It is at the disposal of the earthly child, if it is asked for and received. The power of the Ho-ly Spirit is not an illusion, but it is something really perceptible, which man can acquire, if his will is directed to it and his heart desires it. </text:p>
      <text:p text:style-name="Standard">Because the thoughts of the human being are then arranged in such a way that they can be written down, in order to simultaneously be conveyed to mankind. All spiritual works are penetrating.... </text:p>
      <text:p text:style-name="Standard"><text:soft-page-break/>It does not end somewhere, but constantly reproduces itself, a power is passed on, which goes out from God and always and constantly has an invigorating effect. Every human work has an end, but what goes out from God, can never have an end.... It goes its way over innumerable entities, can be received always and everywhere and must always have an invigorating effect. </text:p>
      <text:p text:style-name="Standard">The power of the Holy Spirit conveys the Word of God to people.... Therefore the Word of God must have eternal duration, it can never ever pass away, because it remains eternally what it is.... </text:p>
      <text:p text:style-name="P4">Divine power, the radiation of Divine Love, which can just only be conveyed if it is consciously desired. And therefore the power of the Holy Spirit cannot be denied, because it is the visible and everlasting proof of the work.... All that the Spirit has taught from God is written down, and it continues to work again as power.... It revives the human being, who in turn again desires the Divine gift, who opens his heart and lets the radiation of Divine Love penetrate into himself.... </text:p>
      <text:p text:style-name="P4">He will feel the same power, his thoughts will also be well-structured, if he is ready to receive and stands in love.... He will now also be able to draw from the Well of life and receive wisdom and grace. And therefore the Word of God.... which is received by an earthly child willing to receive and standing in love.... always works in the same way.... It imparts the power from God to the listener, if he receives it with a hungry heart. But it will leave no impression on the people who are unawakened in spirit, who request neither Divine power nor grace, because in them, the Spirit of God cannot be effective yet; they accept the words as empty sound and remain completely unimpressed.... </text:p>
      <text:p text:style-name="Standard">Amen </text:p>
      <text:p text:style-name="_30__20_Block"/>
      <text:p text:style-name="Standard"><text:span text:style-name="_31__20_Text">BD 1420</text:span> 15.5.1940<text:span text:style-name="_31__20_Text"> </text:span></text:p>
      <text:p text:style-name="Para_20_1">New generation.... </text:p>
      <text:p text:style-name="Para_20_1">Spiritual Old Age.... </text:p>
      <text:p text:style-name="Standard">A new generation will feel the effects of the present deprived time, and this generation will be aware of it' task and realize the consequences of its actions and thoughts. It will experience the beginning of a spiritual age and will have to assert itself in a world of cynics and scoffers.... The latter still keeps the upper hand, because before the Divine truth breaks [open] its way and is accepted by mankind without hesitation, first the fight against everything spiritual begins. This struggle results in a clear separation of those who have recognized their purpose of life on earth and those who see it only in the acquisition of earthly goods. The earth will no longer harbor exclusively materialists, but the spiritual will be cultivated, because the power of knowledge expresses itself in people, thus also the desire for truth is predominant. </text:p>
      <text:p text:style-name="Standard">People have become thoughtful because of the phenomena of the time; the purpose of earthly life is not clear to them, so only man's earthly striving <text:soft-page-break/>they supposed to be man's life-task. They are not satisfied with it and research.... And since they consciously or unconsciously leave themselves to a higher being...., they do not seek enlightenment from humans, but from God, from their Creator Himself - and they will also receive the right enlightenment. And they will strive.... to live the spiritual, to recognize the truth and to be ready to serve. They will despise earthly goods, try to redeem themselves and their surroundings; they will live their earthly life consciously and recognize in fullest clarity the erroneous way of those who work against them. </text:p>
      <text:p text:style-name="Standard">And the activity of the beings on the other side will produce great successes, the spiritual state of maturity will be higher, because the grace of God is used and people request the power out of God in prayer so that it can reach them unmeasured. And there will be peace where there is love.... a peace of heart that cannot be shaken by discord in the world. Trust in Divine help will keep people away from every worry and fear, faith will be strong and love for God will even be willing to endure hardship and sorrow if it is conducive to the salvation of the soul.... </text:p>
      <text:p text:style-name="Standard">For people have seen the dreadful consequences of a degenerate life and have recognized its causes.... They now strive for a higher development of their spirit.... They recognize the consequences of distance from God and seek to reduce them.... They no longer walk in the darkness of the spirit, but walk paths of light, in intimate union with God.... </text:p>
      <text:p text:style-name="Standard"><text:a xlink:type="simple" xlink:href="http://www.bertha-dudde.info/english/edown.html" text:style-name="_30__20_Text" text:visited-style-name="_30__20_Text"><text:span text:style-name="_30__20_Text"/></text:a></text:p>
      <text:p text:style-name="Standard"/>
      <text:p text:style-name="Standard">Amen </text:p>
      <text:p text:style-name="_30__20_Block"/>
      <text:p text:style-name="Standard"><text:span text:style-name="_31__20_Text">BD 1421</text:span> 16.5.1940<text:span text:style-name="_31__20_Text"> </text:span></text:p>
      <text:p text:style-name="Para_20_1">Humility.... </text:p>
      <text:p text:style-name="Para_20_1">God's warriors.... </text:p>
      <text:p text:style-name="Para_20_1">God's ways.... </text:p>
      <text:p text:style-name="Para_20_1">Reaper.... </text:p>
      <text:p text:style-name="Standard">Those who bow before the Lord in humility, are accepted by Him - for He extends His grace to those who submit to Him. And He affectionately inclines Himself to them. He hears the prayer of the afflicted, He hears the sighs of the aggrieved, and He wants to free them from their distress. </text:p>
      <text:p text:style-name="Standard">For a believing, humble heart arouses His pleasure, and thus He hears his plea.... </text:p>
      <text:p text:style-name="Standard">Amen </text:p>
      <text:p text:style-name="Standard">The Lord's ways are wonderful. He directs the hearts that beat for Him towards each other, and as they are united in intimate love, He enlightens their spirit and is in their midst. They will stand in the truth, they will recognize the light that shines for them.... They will feel the Lord near them, and their hearts will rejoice and exult over the visible proof of grace of Divine Love.... because they recognize Him as that and are filled with Divine power. And what they do and speak, carries Divine will. The soul <text:soft-page-break/>recognizes God's guidance and willingly gives itself into His protection. And now it must never fear not to be able to do justice to the will of God, because with the knowledge, it also receives the power, and this easily overcomes all obstacles..... </text:p>
      <text:p text:style-name="Standard">And the Lord wants this, so that you who are of the same spirit, find each other.... He wants you to support one another, to unite in faith, He wants you to stand together against the enemy and fight in the Spirit of the Lord. For He needs willing fighters, He needs people devoted to Him, to whom the teachings of Christ are not only a form, but an inner experience.... He needs children of the earth who are willing to love and serve, who will stand by each other in the difficult struggle that the world will still present to you. And He will assemble His army Himself, and His small flock will fight successfully for the Lord, because they fight with God and for God.... </text:p>
      <text:p text:style-name="Standard">The power of God is truly great enough to defeat the enemy, but the time of maturity must have come before the reapers can go to work.... And so you should prepare yourselves for the time when the Lord will need you.... so that at the time of harvest, everyone who wants to serve Him, will be ready for Him. For truly - many reapers are needed, but if God Himself directs and guides the work, it will be mastered by the service-willing earthly child for the glory of God.... </text:p>
      <text:p text:style-name="Standard">Amen </text:p>
      <text:p text:style-name="_30__20_Block"/>
      <text:p text:style-name="Standard"><text:span text:style-name="_31__20_Text">BD 1422</text:span> 17.5.1940<text:span text:style-name="_31__20_Text"> </text:span></text:p>
      <text:p text:style-name="Para_20_1">Not one stone will remain on another.... </text:p>
      <text:p text:style-name="Para_20_1">Wrong will.... </text:p>
      <text:p text:style-name="Standard">Reception will not be without disturbance as long as the earthly child does not oppose it with all its will.... A little while longer and the Word of the Lord will be fulfilled, which says: Not one stone will be left upon another.... Everything will be drawn into the chaos of desolation, both spiritually and earthly. It will be a time of horror for all who desire an orderly life, for everything will tumble out of its familiar course. And whoever is still unawakened in spirit, whoever has not recognized that only the peace that comes from above can bring true peace, will be burdened by the hustle and bustle of the world, it will inhibit him and depress him. </text:p>
      <text:p text:style-name="Standard">And yet this time of suffering and mental pressure is determined since eternity, it is the only possibility for the transformation of wrong thinking. And therefore the human will alone is the cause that this plight is alleviated, or comes to an end. He only needs to give himself away, and the op-</text:p>
      <text:p text:style-name="Standard"/>
      <text:p text:style-name="Standard">pressive misery will be removed, because what man has conjured up by his wrong will, will change immediately, if this wrong will is recognized and changed to the best of his ability. Man's soul will certainly not thank his will one day that it first considered the body and let the soul starve. </text:p>
      <text:p text:style-name="Standard">And this was the <text:span text:style-name="_31__20_Text">wrongful</text:span> will of man, who did not recognize that the soul should first be thought of, before the body comes to its right. And this <text:soft-page-break/>wrong will is now the cause of all the tribulations of the time.... Therefore, the cause must be recognized and then the will must become active to remedy the spiritual distress. It must try to make up for what it has caused up to now.... He must enter into Divine union through conscious striving for God. He must transform himself - i.e., try to bring all his thoughts and actions into harmony with the Divine will, which demands that he love God above all else and his neighbor as himself. If he observes this commandment, his spirit will also be awakened, and he will clearly recognize the purpose and also the blessing of the suffering that has affected the world and also himself. </text:p>
      <text:p text:style-name="Standard">It is a pitiful state which keeps the world bound today.... the wrong will appears so strongly, and still only few recognize its cause, and therefore the misery also cannot leave them until the actual purpose is reached of bringing the people to a different mindset. And therefore the coming time will still bring much misery over mankind, because the eternal Divinity does not want to leave it to its self-chosen fate. And the efforts of all helpers willing to serve, are exceedingly great to shorten this dreadful time by trying to influence man's thinking. </text:p>
      <text:p text:style-name="Standard">Because the Lord of heaven and earth sets all spiritual powers in motion to initiate an action which inevitably has to lead to the right recognition if man does not offer open resistance and rejects God's help and grace. For He wants to help mankind to bend its will of its own accord and surrender to the Divine will. Then the time of need is over, because trust in Divine help gives Him the right to intervene, and the human soul is saved from the terrible danger of destruction..... </text:p>
      <text:p text:style-name="Standard">Amen </text:p>
      <text:p text:style-name="_30__20_Block"/>
      <text:p text:style-name="Standard"><text:span text:style-name="_31__20_Text">BD 1423</text:span> 18.5.1940<text:span text:style-name="_31__20_Text"> </text:span></text:p>
      <text:p text:style-name="Para_20_1">Right thinking.... </text:p>
      <text:p text:style-name="Para_20_1">Reducing the distance from God.... </text:p>
      <text:p text:style-name="Standard">Do not resist the thoughts which play around you. Know that spiritual beings constantly look after you, that they try to supply you with spiritual power, that they want to impart to you what is right, what is truth...., that they want to direct your thoughts in such a way that they are a blessing for you, because if you think right, you are seized by Divine Love. Now Divine Love has power over you, while the power of the adversary over you is broken.... And this is unspeakably important for life on earth. To think correctly, reduces your distance from God.... To think correctly, has the consequence that the human being ennobles itself and God Himself can therefore take more and more possession of the being, because it surrenders itself to Him. </text:p>
      <text:p text:style-name="Standard">For man desires God, if he thinks correctly.... He is seized by the love of God, and this inevitably draws the being to himself, while distance from God, means lack of Divine Love. If now man's thinking is influenced in such a way that he cannot help but long for God, then this is a sign that those <text:soft-page-break/>beings who try to impart thoughts to him, are likewise connected to God, that they therefore try to have an effect on man in a good sense and that therefore those thoughts can be willingly yielded to, because they will have an effect on man in no other way than good. </text:p>
      <text:p text:style-name="Standard">On the other hand, man is always in danger of wrong thinking if the object of his thoughts is not God, but the world. For the world is the kingdom of evil, the world is the kingdom of him who tries to separate humans from God, who seeks to increase <text:span text:style-name="_31__20_Text">his</text:span> power and wants to direct the will of man in such a way that he turns fully to him only - i.e., desires everything worldly from the bottom of his heart. And this desire is the admission that the distance from God is right for man, that he does not suffer from it, but feels well and strives for the approach to the opposite pole of God. </text:p>
      <text:p text:style-name="Standard">And man then stands in the wrong thinking, he does not yield to the influence of the good forces, but willingly accepts the whisperings of the forces standing in the service of the adversary, which are therefore likewise distant from God and lack Divine Love. </text:p>
      <text:p text:style-name="Standard">How unspeakably important it is to stand in the correct thinking, can be seen in that the activity of the light-beings constantly consists of directing people's thoughts into the right direction, because to think correctly, also means to know.... To think correctly, means to stand in truth, and correct thinking therefore also assures man the knowledge of everything Divine. And whoever knows God correctly, also desires Him.... whoever desires Him, reduces the distance from God through his desire, because his will consciously turns to God.... </text:p>
      <text:p text:style-name="Standard">And so the will of man is meant for God, the spell - which has weighed on the being through eternities - is broken. Man has passed the life-test on earth, he has returned to God of his own free will </text:p>
      <text:p text:style-name="Standard">.... he has broken the connection with the opposite pole of God and has entered the intimate connection with God. His thinking has been right, he has willingly yielded to those forces which are active for his redemption by accepting their thoughts and letting them have an effect on him and thus made those thoughts his own. </text:p>
      <text:p text:style-name="Standard">For what man thinks, determines his actions.... Correct thinking will also let him act correctly, and correct acting is the fulfillment of the Divine commandments. Man will therefore always fulfill the Divine commandments, if his thinking is correct, because he uses the spiritual power offered to him in the right sense - he uses it to serve God and his neighbor.... </text:p>
      <text:p text:style-name="Standard">Amen </text:p>
      <text:p text:style-name="_30__20_Block"/>
      <text:p text:style-name="_30__20_Block"/>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Cambria" svg:font-family="Cambria" style:font-family-generic="roman" style:font-pitch="variable"/>
    <style:font-face style:name="Cambria1" svg:font-family="Cambria" style:font-family-generic="system" style:font-pitch="variable"/>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1pt" fo:language="en" fo:country="US" style:letter-kerning="false" style:font-name-asian="DejaVu Sans" style:font-size-asian="11pt" style:language-asian="en" style:country-asian="US" style:font-name-complex="DejaVu Sans" style:font-size-complex="11pt" style:language-complex="en" style:country-complex="US"/>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1pt" fo:language="en" fo:country="US" style:letter-kerning="false" style:font-name-asian="DejaVu Sans" style:font-size-asian="11pt" style:language-asian="en" style:country-asian="US" style:font-name-complex="DejaVu Sans" style:font-size-complex="11pt" style:language-complex="en" style:country-complex="US"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in" style:contextual-spacing="false" style:line-height-at-least="0.2in" fo:text-align="start" style:justify-single-word="false" fo:orphans="2" fo:widows="2" style:writing-mode="lr-tb"/>
      <style:text-properties fo:font-variant="normal" fo:text-transform="none" fo:color="#000000" loext:opacity="100%" style:text-line-through-style="none" style:text-line-through-type="none" style:text-position="0% 100%" style:font-name="Cambria" fo:font-family="Cambria" style:font-family-generic="roman" style:font-pitch="variable" fo:font-size="12pt" fo:letter-spacing="normal" fo:font-style="normal" fo:text-shadow="none" style:text-underline-style="none" fo:font-weight="normal" fo:background-color="transparent" style:font-name-asian="Cambria1" style:font-family-asian="Cambria" style:font-family-generic-asian="system" style:font-pitch-asian="variable" style:font-size-asian="12pt" style:font-style-asian="normal" style:font-weight-asian="normal" style:font-name-complex="Cambria1" style:font-family-complex="Cambria" style:font-family-generic-complex="system" style:font-pitch-complex="variable" style:font-size-complex="12pt" style:font-style-complex="normal" style:font-weight-complex="normal" loext:padding="0in" loext:border="none" loext:shadow="none"/>
    </style:style>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Lohit Devanagari" style:font-family-complex="'Lohit Devanagari'"/>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ohit Devanagari"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 style:font-family-complex="'Lohit Devanagari'"/>
    </style:style>
    <style:style style:name="Para_20_1" style:display-name="Para 1" style:family="paragraph" style:parent-style-name="Standard">
      <style:paragraph-properties style:line-height-at-least="0.2in" fo:text-align="start" style:justify-single-word="false"/>
      <style:text-properties fo:font-style="italic" style:font-style-asian="italic" style:font-style-complex="italic"/>
    </style:style>
    <style:style style:name="Para_20_2" style:display-name="Para 2" style:family="paragraph" style:parent-style-name="Standard">
      <style:paragraph-properties style:line-height-at-least="0.2in" fo:text-align="start" style:justify-single-word="false"/>
      <style:text-properties fo:font-weight="bold" style:font-weight-asian="bold" style:font-weight-complex="bold"/>
    </style:style>
    <style:style style:name="_30__20_Block" style:display-name="0 Block" style:family="paragraph">
      <style:paragraph-properties fo:margin-top="0in" fo:margin-bottom="0in" style:contextual-spacing="false" style:line-height-at-least="0.2in" fo:text-align="start" style:justify-single-word="false" fo:orphans="2" fo:widows="2" style:writing-mode="lr-tb"/>
    </style:style>
    <style:style style:name="_30__20_Text" style:display-name="0 Text" style:family="text">
      <style:text-properties fo:color="#0000ff" loext:opacity="100%" style:text-underline-style="none"/>
    </style:style>
    <style:style style:name="_31__20_Text" style:display-name="1 Text" style:family="text">
      <style:text-properties fo:font-weight="bold" style:font-weight-asian="bold" style:font-weight-complex="bold"/>
    </style:style>
    <style:style style:name="_32__20_Text" style:display-name="2 Text" style:family="text">
      <style:text-properties fo:font-style="italic" style:font-style-asian="italic" style:font-style-complex="italic"/>
    </style:style>
    <style:style style:name="Internet_20_link" style:display-name="Internet link" style:family="text">
      <style:text-properties fo:color="#000080" loext:opacity="100%" style:text-underline-style="solid" style:text-underline-width="auto" style:text-underline-color="font-color"/>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1in" fo:margin-bottom="1in" fo:margin-left="1in" fo:margin-right="1in" style:writing-mode="lr-tb" style:layout-grid-color="#c0c0c0" style:layout-grid-lines="36" style:layout-grid-base-height="0.25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editing-cycles>8</meta:editing-cycles>
    <meta:creation-date>2026-02-08T16:47:23</meta:creation-date>
    <dc:date>2026-08-28T14:22:34.618130220</dc:date>
    <dc:title>1129</dc:title>
    <meta:initial-creator>FJD</meta:initial-creator>
    <dc:language>en</dc:language>
    <meta:generator>LibreOffice/7.3.7.2$Linux_X86_64 LibreOffice_project/30$Build-2</meta:generator>
    <meta:editing-duration>PT25M56S</meta:editing-duration>
    <meta:document-statistic meta:table-count="0" meta:image-count="0" meta:object-count="0" meta:page-count="106" meta:paragraph-count="959" meta:word-count="53484" meta:character-count="302464" meta:non-whitespace-character-count="248940"/>
    <meta:user-defined meta:name="AppVersion">06.0029</meta:user-defined>
    <meta:user-defined meta:name="LinksUpToDate" meta:value-type="boolean">true</meta:user-defined>
  </office:meta>
</office:document-meta>
</file>