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Cambria" svg:font-family="Cambria" style:font-family-generic="roman" style:font-pitch="variable"/>
    <style:font-face style:name="Cambria1" svg:font-family="Cambria" style:font-family-generic="system"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office:font-face-decls>
  <office:automatic-styles>
    <style:style style:name="P1" style:family="paragraph" style:parent-style-name="Standard">
      <style:text-properties officeooo:paragraph-rsid="0021a801"/>
    </style:style>
    <style:style style:name="P2" style:family="paragraph" style:parent-style-name="Para_20_2">
      <style:text-properties fo:font-weight="normal" style:font-weight-asian="normal" style:font-weight-complex="normal"/>
    </style:style>
    <style:style style:name="P3" style:family="paragraph" style:parent-style-name="Standard">
      <style:text-properties style:use-window-font-color="true" loext:opacity="0%" fo:font-style="normal" officeooo:paragraph-rsid="0026a419" style:font-style-asian="normal" style:font-style-complex="normal"/>
    </style:style>
    <style:style style:name="P4" style:family="paragraph" style:parent-style-name="Standard">
      <style:text-properties officeooo:paragraph-rsid="0026a419"/>
    </style:style>
    <style:style style:name="P5" style:family="paragraph" style:parent-style-name="Standard">
      <style:text-properties officeooo:paragraph-rsid="0027e881"/>
    </style:style>
    <style:style style:name="P6" style:family="paragraph" style:parent-style-name="Text_20_body">
      <style:text-properties fo:font-style="normal" officeooo:paragraph-rsid="0026a419" style:font-style-asian="normal" style:font-style-complex="normal"/>
    </style:style>
    <style:style style:name="T1" style:family="text">
      <style:text-properties style:use-window-font-color="true" loext:opacity="0%" fo:font-style="italic" fo:font-weight="normal" officeooo:rsid="00095d3d" style:font-style-asian="italic" style:font-weight-asian="normal" style:font-style-complex="italic" style:font-weight-complex="normal"/>
    </style:style>
    <style:style style:name="T2" style:family="text">
      <style:text-properties style:use-window-font-color="true" loext:opacity="0%" fo:font-style="italic" fo:font-weight="normal" officeooo:rsid="0021c5db" style:font-style-asian="italic" style:font-weight-asian="normal" style:font-style-complex="italic" style:font-weight-complex="normal"/>
    </style:style>
    <style:style style:name="T3" style:family="text">
      <style:text-properties style:use-window-font-color="true" loext:opacity="0%" fo:font-style="normal" style:font-style-asian="normal" style:font-style-complex="normal"/>
    </style:style>
    <style:style style:name="T4" style:family="text">
      <style:text-properties officeooo:rsid="00095d3d"/>
    </style:style>
    <style:style style:name="T5" style:family="text">
      <style:text-properties officeooo:rsid="0027e88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span text:style-name="T4">Original t</text:span>ranslat<text:span text:style-name="T4">ion</text:span> from German to English <text:span text:style-name="T4">found at</text:span></text:p>
      <text:p text:style-name="P4"><text:a xlink:type="simple" xlink:href="http://www.bertha-dudde.info/english/edown.html" text:style-name="Internet_20_link" text:visited-style-name="Visited_20_Internet_20_Link"><text:span text:style-name="_30__20_Text"><text:span text:style-name="T3">http://www.bertha-dudde.info/english/edown.html</text:span></text:span></text:a></text:p>
      <text:p text:style-name="P6">Ver-1 (01.01.2021)</text:p>
      <text:p text:style-name="P4"><text:span text:style-name="_31__20_Text"><text:span text:style-name="T1">Minor edits made </text:span></text:span><text:span text:style-name="_31__20_Text"><text:span text:style-name="T2">here on this</text:span></text:span><text:span text:style-name="_31__20_Text"><text:span text:style-name="T1"> English version in 2026.</text:span></text:span></text:p>
      <text:p text:style-name="P1"><text:span text:style-name="_31__20_Text"><text:span text:style-name="T1"/></text:span></text:p>
      <text:p text:style-name="P1"><text:span text:style-name="_31__20_Text"><text:span text:style-name="T1"/></text:span></text:p>
      <text:p text:style-name="P1"><text:span text:style-name="_31__20_Text"><text:span text:style-name="T1"/></text:span></text:p>
      <text:p text:style-name="P1"><text:span text:style-name="_31__20_Text">BD 1424</text:span> 18.5.1940<text:span text:style-name="_31__20_Text"> </text:span></text:p>
      <text:p text:style-name="Para_20_1">Spiritual connections are dependent on the will of man.... </text:p>
      <text:p text:style-name="Standard"><text:span text:style-name="_32__20_Text"><text:s/></text:span><text:s/>It is obvious that spiritual forces can only be active where a direct connection with them is established. The will of both sides must always meet; in this case, the will to give and the will to receive </text:p>
      <text:p text:style-name="Standard">.... A gift that is not received, can never fulfill its purpose. Spiritual mediations therefore, which are neither desired nor accepted, cannot penetrate into the heart of a human being and thus remain without effect. Contact must be established, without which the transmission of spiritual power is inconceivable. </text:p>
      <text:p text:style-name="Standard">Since now both the spiritual giving being as well as the earthly being must agree in their will, but the giving being is always ready to hand out spiritual gifts; the imparting of these is therefore only dependent on the will of the earthly being. And again this will cannot be forced to receive spiritual gifts. And so this is the explanation why so few people are mentally taught by spiritual beings.... that the working of the spiritual power emerges so rarely visibly, and that therefore this working is always doubted despite the obvious proof consisting of the fact that man has acquired knowledge without any other aids than the inner connection with a good spiritual power. </text:p>
      <text:p text:style-name="Standard">Only the man who wants to receive, can acquire such knowledge, provided that he also fulfills the conditions which result in Divine spiritual work. However, the preconditions alone are not sufficient to acquire knowledge, so the will to receive is missing.... because the will first establishes the connection, the will makes the earthly being able to listen to the instructing voice.... the will opens the heart, it declares itself ready, and only now the gifts of the Spirit flow to it. Only now the Spirit of God connects in man.... the Divine Spirit-spark.... with spiritually perfect beings.... </text:p>
      <text:p text:style-name="Standard">Spirit reaches out to spirit.... The spiritual in man seeks to increase itself through the union with the likewise spiritual. Therefore knowledge and cognition will be the result of this union of the spiritual, because the spiritual will try to impart knowledge to the soul. The soul of the one who has formed his will in such a way that he declares himself ready to receive the teachings from above, will recognize its aim in the union with the spiritual, and it will now not oppose the striving of the spirits towards each other by determining the will to listen inwardly. </text:p>
      <text:p text:style-name="Standard"><text:soft-page-break/>This is by no means a mechanical activity, but the will must again and again give its consent, if the spirit in man wants to unite with the spiritual light- and power-bearers. A single will is not enough, but every acceptance of spiritual power from the will of man must be striven for, and this again requires power, which man can only request in prayer and which now comes to him in abundance. </text:p>
      <text:p text:style-name="Standard">The prayer for steeling of the will, for strength to fulfill the Divine will, will always be heard, because God Himself wants to supply the truth to the people, therefore He will also give every possible help to man, so that he increases in knowledge and the right cognition..... </text:p>
      <text:p text:style-name="Standard">No earthly child will need to fear that it is too weak to receive the Divine Word - for what it lacks, will be supplied to it through God's love if it only sincerely asks for it.... and likewise the willpower will also be increased if man uses it to do justice to the Divine will.... </text:p>
      <text:p text:style-name="Standard">Amen </text:p>
      <text:p text:style-name="_30__20_Block"/>
      <text:p text:style-name="Standard"><text:span text:style-name="_31__20_Text">BD 1425</text:span> 19.5.1940<text:span text:style-name="_31__20_Text"> </text:span></text:p>
      <text:p text:style-name="Para_20_1">Hardened hearts.... </text:p>
      <text:p text:style-name="Standard">Do not harden your hearts and be willing to help everyone. And if you are asked, do not think about whether you want to fulfill the request, but grant it, if it is in your power. You must always put yourselves in the other person's place and always be mindful to alleviate this to the best of your ability, then you practice love, and this love will one day be repaid to you, because "as you measure out, it will be measured out to you again" - says the Lord.... The person who is active in love is close to God, and his spirit brightens up according to his love-activity. Because love is redeeming, it also cancels the state of darkness, which is the consequence of the banished, unredeemed state. Everything that walks in sin, shall be redeemed.... and sin is everything that arises from unkindness. </text:p>
      <text:p text:style-name="Standard">Consequently, works of love must purify man from the guilt of sin, since God Himself cancels the sins of those who recognize them and ask for forgiveness. But the recognition of sin and the request for forgiveness will not be conceivable without active love, because the soul of a hardened person does not recognize its guilt.... it pays homage to self-love, and this is the greatest obstacle to the recognition of truth. Man is strengthened in his self-love by the power of evil and thus becomes callous towards the suffering of his fellow man. </text:p>
      <text:p text:style-name="Standard">And there is no other way of salvation for such a soul, both on earth and in the hereafter. Without love, it cannot become free from the compulsion tormenting it. It must itself lend a hand to make the situation bearable for other beings, only then its [own] fetters loosen, and the first step to the self-redemption is done. If only people would consider that their state of suffering must be increased if they do not prove themselves in the trials of life that the Lord imposes on everyone. If only they would realize that the soul must first give before it can receive. It will feel the benefit of love itself, <text:soft-page-break/>so it should also contribute to bring help to other unredeemed beings, and that earthly as well as spiritually.... </text:p>
      <text:p text:style-name="Standard">Man should not believe that he himself can draw from the source of mercy, while he denies the same refreshment to his fellow man. The spiritual misery is very great, and therefore the bodily misery must also be felt, so that man may feel the bitterness of it in himself and be anxious to alleviate the suffering as much as possible. But to be able to see suffering without sympathy, testifies to a hardened state of soul, which is still very far away from redemption. </text:p>
      <text:p text:style-name="Standard">In order to save such a soul, God must use violent means and increase the suffering, so that the heart in it awakens and the will in it becomes active, to intervene helpfully in order to alleviate this great suffering. Only then will the spark of Divine Love have been kindled in him and can become a flame that has a purifying and redeeming effect and smothers all bad feelings in the heart. Love must become active in man, so that he may receive final redemption.... </text:p>
      <text:p text:style-name="Standard">Amen </text:p>
      <text:p text:style-name="_30__20_Block"/>
      <text:p text:style-name="Standard"><text:span text:style-name="_31__20_Text">BD 1426</text:span> 19.5.1940<text:span text:style-name="_31__20_Text"> </text:span></text:p>
      <text:p text:style-name="Para_20_1">Effort of the adversary to disrupt spiritual connections.... </text:p>
      <text:p text:style-name="Standard"><text:span text:style-name="_32__20_Text"><text:s/></text:span><text:s/>Where the Spirit of God is at work, beings turned away from God, are understandably also active by trying to destroy something which could lead souls to God. And therefore the demonic forces will make use of all means at their disposal. They will first try to prevent the spiritual material imparted to people, to be made accessible to others. They will first awaken in them a feeling of aver-sion or a certain resistance, which, however, will very soon be overcome by the power of the Divine Word, if a person is serious about his soul-life. Furthermore, the adversary will succeed in plunging the doubters into ever greater doubts, and if the prayer for enlightenment does not then come from the heart, man will never master these doubts, and thus the adversary has succeeded in his intrigue. </text:p>
      <text:p text:style-name="Standard">Now, however, Divine powers are just as eagerly at work to nullify the misgivings which are known to them, and therefore fight the activities of the adversary in the sharpest way. The power of the Holy Spirit works so obviously, and it equips the earthly child with the gift of spiritual sight, if it would be hindered to receive and write down thought-transmissions. God's Spirit teaches man only to make the way to God easier for them - i.e. more passable, and therefore the Word is also to be spread. Those beings, however, are prevented in which the desire arises to destroy the received on their own authority, or to prevent the recipient from receiving it. </text:p>
      <text:p text:style-name="Standard">To these God Himself puts obstacles in the way to hinder them from the work of destruction, because every gift from heaven is imperishable.... It would therefore never be able to be destroyed - </text:p>
      <text:p text:style-name="Standard">however, destruction-inclined spirit-beings can easily exert their influence on people whose will is </text:p>
      <text:p text:style-name="Standard"><text:soft-page-break/></text:p>
      <text:p text:style-name="Standard">strong and whose arrogance does not allow them to accept as truth something they cannot and do not want to affirm. So the evil power will influence them in such a way that they offer resistance to the Divine Word imparted through the mouth of man. </text:p>
      <text:p text:style-name="Standard">But this will be without success. For the good spiritual power is stronger, and thus good and evil beings wrestle with each other, and the endeavor of the latter is only to weaken the effect of the Divine Word and to sever connections which exist between the earthly child and the heavenly Father, so that man becomes incapable of recognizing the Divine truth, and thus also rejects the received Word.... </text:p>
      <text:p text:style-name="Standard">Amen </text:p>
      <text:p text:style-name="_30__20_Block"/>
      <text:p text:style-name="Standard"><text:span text:style-name="_31__20_Text">BD 1427</text:span> 20.5.1940<text:span text:style-name="_31__20_Text"> </text:span></text:p>
      <text:p text:style-name="Para_20_1">Fulfillment of duty.... </text:p>
      <text:p text:style-name="Para_20_1">Voluntary or compulsory.... </text:p>
      <text:p text:style-name="Standard">Only that is of value for the higher development of the soul, which is striven for and done out of free will. People can be urged to a life which in itself corresponds to the will of God. But these act only under a certain compulsion. If their own will is not involved, the deeds are invalid - i.e. </text:p>
      <text:p text:style-name="Standard">worthless - before God. Every fulfillment of duty indeed means a correct earthly life, but no special merit for eternity. For what is valued in eternity, must have come from free will. It is not enough that certain commandments are fulfilled, to which great importance is attached on earth, but which have little or no Divine will in them. </text:p>
      <text:p text:style-name="Standard">To fulfill the Divine commandment of love out of innermost impulse.... includes everything which is beneficial for the development of the soul. You are often required to fulfil the commandment of love by force.... You will be prompted to do deeds which in themselves correspond to God's will if they are done of your own free will. However, a person should not give himself over to the belief that through these, he has fulfilled the will of the Lord and is absorbed in active love for his neighbor.... Only his own will is decisive, and only the extent to which he feels lovingly urged to his actions, is evaluated. </text:p>
      <text:p text:style-name="Standard">And therefore very often a person whose inner thinking does not correspond to his outer actions at all, is honored by his fellow men because of his way of acting - or is regarded as pious. A person can only ever do what is demanded of him according to human laws, but without being in contact with God. It is a particular ambition and the addiction for recognition, drive to the greatest fulfillment of duty, but the spiritual development is questioned, because the innermost heart impulse is the only decisive factor. </text:p>
      <text:p text:style-name="Standard">What the world demands, must always serve the preservation of worldly power to a certain extent; however, if it is left to the people, the purpose is also a noble one. For then one's own will can become active. Hence all coercive measures - having the appearance of charity - as well as the <text:soft-page-break/>compulsory fulfillment of ecclesiastical commandments, have only the slightest value before God - any voluntary compliance with these, however, increases the value.... </text:p>
      <text:p text:style-name="Standard">Amen </text:p>
      <text:p text:style-name="_30__20_Block"/>
      <text:p text:style-name="Standard"><text:span text:style-name="_31__20_Text">BD 1428</text:span> 20.5.1940<text:span text:style-name="_31__20_Text"> </text:span></text:p>
      <text:p text:style-name="Para_20_1">Use of the spiritual currents.... </text:p>
      <text:p text:style-name="Para_20_1">Repetitions.... </text:p>
      <text:p text:style-name="Standard">There are relatively great difficulties under which a connection from the beyond to earth comes about, if the receiving part does not use the spiritual currents which favor easy communication. </text:p>
      <text:p text:style-name="Standard">The currents are unfavorable when all spiritual forces turn to God and receive in exceeding love and power from God.... when the connection with the most perfect being takes place and therefore nothing imperfect is allowed to approach the beings standing in the light, because the power-supply from God would extinguish everything imperfect by the unimaginable fullness of light. </text:p>
      <text:p text:style-name="Standard">The process of imparting Divine power to the imperfect beings, however, requires an envelopment of the light-being, for it is the not yet mature spiritual in man that is taught, and it cannot bear the shining light of the spiritual teacher without danger. But every teaching being in the hereafter stands in the light.... Imperfect beings are not given the office of a teacher in the hereafter. So, if the Divine light-bearers instruct the earthly child, they have to approach him veiled.... </text:p>
      <text:p text:style-name="Standard">But the receiving of Divine power lets the light-being shine in highest fullness of light. And the light penetrates every envelopment.... So the beings have to move infinitely far away from the earthbound being. The term "far" is not to be understood as a spatial distance, but the distance must be increased.... the spiritual power going to the earthly child, must be decreased.... And this is now expressed in the difficult reception of the messages, which is even heightened if the receiving person does not ask for it with all of his senses. </text:p>
      <text:p text:style-name="Standard">Conversely, however, the light-beings can work extraordinarily successfully, if they are allowed to reduce their distance. A child hungry for reception can stand closer to the light, the desire for the light lets a stronger fullness of light be harmless, and if the light-bearer has again put on a corresponding spiritual cover, he can more easily get in touch with the spiritual in man, and this makes itself felt in unhindered reception of the Divine Word. </text:p>
      <text:p text:style-name="Standard">And so the power from God is able to work in varying strengths. Certain currents are always to be observed, which are also often recognizable by an increased will to receive and effortless absorp-tion. But in order to be worthy of Divine grace even in bright currents, man must expend all his will to ennoble himself. He must avoid everything that could hinder the spirit in <text:soft-page-break/>its high-altitude flight.... He must escape from earth without hesitation and thus be able to receive the strength from God in increased measure. </text:p>
      <text:p text:style-name="Standard">Now Divine Love seeks to guide the spiritual upwards, and therefore the light-bearers are eager to continuously impart light and power to people, so that the receiving earthly child is not discouraged by vain listening to the Word from above. Therefore the beings on the other side, which are willing to serve and love, are instructed to repeat messages.... These beings can only convey what is given to them as an order. They cannot therefore give something to the people on their own authority, which would be against the will of the light-bearers and therefore against the Divine will. </text:p>
      <text:p text:style-name="Standard">And such repetitions are always offered when Divine Love's Spirit unites with His beings.... or the will to receive or the desire for the transmissions from above is not exceptionally great. But an earthly child standing in most intimate love, whose heart only longs for the Divine gift, is taken up into the circle of light, but lovingly protected from excessive fullness of light, which would harm him.... </text:p>
      <text:p text:style-name="Standard">Amen </text:p>
      <text:p text:style-name="_30__20_Block"/>
      <text:p text:style-name="Standard"><text:span text:style-name="_31__20_Text">BD 1429</text:span> 21.5.1940<text:span text:style-name="_31__20_Text"> </text:span></text:p>
      <text:p text:style-name="Para_20_1">Will to redeem.... </text:p>
      <text:p text:style-name="Para_20_1">Troubling the Underworld.... </text:p>
      <text:p text:style-name="Standard">The will for spiritual redemption is the driving force of an orderly way of life according to the will of God, because the human being who recognizes his unfree state and desires to become free from it, will also decide to step into opposition against the force keeping him bound. He now consciously does what does not correspond to the will of this force, and conversely will again enter into a serving relationship with God. There is a quite pronounced clarity of thought in him, for the will towards spiritual redemption attracts spiritual power, which now clarifies man's thinking and thus the way to liberation can be clearly shown to him. </text:p>
      <text:p text:style-name="Standard">In the meantime, all auxiliary forces of the evil power will also try to prevent this striving for the height and will use all means for this purpose, because everything that escapes from them means for them a reduction, a diminishing of their power. Everything spiritual, therefore, wanting to escape from them, is now oppressed by beings of the underworld, and this oppression triggers a feeling of fear, doubt and inner distress. The purpose of the evil forces is that man should compensate for his oppressed condition by worldly thoughts and the fulfillment of worldly desires..... </text:p>
      <text:p text:style-name="Standard">And then the enemy has won the game, because he now ties up the soul of man anew, and the loosening from his power becomes more and more difficult. If, however, the earthly child in such distress sends his thoughts upward in the firm will to continue the struggle against this violence, the success is correspondingly greater, for the will of man is valued and strength and Divine grace are imparted to him from good spiritual quarters. The spiritual turning point in the earthly life of man is always the moment of <text:soft-page-break/>the most intimate contact with God.... because this is also at the same time the moment when the good spiritual power comes into action. From now on, man no longer fights alone against his arch-enemy, but he can expect the greatest support, if his will has turned towards God. </text:p>
      <text:p text:style-name="Standard">But man must always reckon with the hostility of the adversary, who will put obstacles of all kinds in his way to hinder or complicate his ascent. And this unmistakable influence of bad power must not let the will of man to free himself, slacken. He has the antidote at hand.... intimate prayer to God for strength and grace.... For such a prayer is heard by the Father in heaven, because love for Him and the will for unite with Him, makes the prayer rise up to Him.... because if the child asks for help from the Father, he can be sure of all help..... </text:p>
      <text:p text:style-name="Standard">Amen </text:p>
      <text:p text:style-name="_30__20_Block"/>
      <text:p text:style-name="Standard"><text:span text:style-name="_31__20_Text">BD 1430</text:span> 22.5.1940<text:span text:style-name="_31__20_Text"> </text:span></text:p>
      <text:p text:style-name="Para_20_1">Christ our Advocate.... </text:p>
      <text:p text:style-name="Para_20_1">Forgiveness of sins.... </text:p>
      <text:p text:style-name="Para_20_1">Affirming the work of redemption.... </text:p>
      <text:p text:style-name="Standard">Confess your guilt to the heavenly Father, so that He may free you from it. There is no law that could question God's love.... There is nothing that would be impossible for man to fulfill, what God requires of him. So if you are burdened by guilt and you want to be freed from it, you only need to turn your whole will to the Father and commend yourselves to Him and His grace. And He will take all guilt from you, if it is your heartfelt wish to be freed from it. For you have a mighty intercessor with God, Jesus Christ, Who took your guilt of sin upon Himself out of love for you and died for it. You only need to ask for His love and His intercession, to consciously place yourselves in the circle of those for whom the Savior died, and you will be able to partake of the graces of the work of redemption..... You will become free from all guilt for the sake of Jesus. </text:p>
      <text:p text:style-name="Standard">Only your will must have become active.... You must feel sin itself as a burden from which you wish to be freed, you must detest it, and the desire for liberation must be so strong in you, that you make use of the Divine love and grace of the Savior and let yourselves be redeemed from all guilt. </text:p>
      <text:p text:style-name="Standard">This will is an affirmation, an acknowledgement of the work of redemption.... You then believe in Jesus Christ, the Redeemer of the world.... You turn <text:span text:style-name="_31__20_Text">to</text:span> Him and <text:span text:style-name="_31__20_Text">away</text:span> from the originator of sin </text:p>
      <text:p text:style-name="Standard">.... You thus recognize the wrong you have done. And feeling guilty, makes you humble - it makes you ask for mercy.... </text:p>
      <text:p text:style-name="Standard">You establish the connection to the heavenly Father in the realization that you have sinned against Him, that you have not observed His commandments and therefore have not fulfilled them either </text:p>
      <text:p text:style-name="Standard">.... You feel this as wrong, you are no longer arrogant or aware of your value, but you humbly ask the Father for His grace and mercy. And He hears your prayer for the sake of His Son.... He accepts the sacrifice of <text:soft-page-break/>atonement which Jesus offered Him through His death on the cross for you and for your sin.... And so He has redeemed you from all sin.... </text:p>
      <text:p text:style-name="_30__20_Block"/>
      <text:p text:style-name="Standard">Amen </text:p>
      <text:p text:style-name="Standard"/>
      <text:p text:style-name="Standard"><text:span text:style-name="_31__20_Text">BD 1431</text:span> 22.5.1940<text:span text:style-name="_31__20_Text"> </text:span></text:p>
      <text:p text:style-name="Para_20_1">Serve or fight.... </text:p>
      <text:p text:style-name="Standard">Be obedient servants of the Lord, and do not challenge Divine justice. For if you grieve the Lord by rebelling against His will, He must force you to serve otherwise; He must bestow upon you what corresponds to not obeying His will.... He must make you fight where originally you should only have served. Fighting is something brutal, exhausting.... while serving is the state of deepest devotion. If you therefore withdraw from serving, you have to fight, and many a pain will be given to you, which you can avert through your will to serve. </text:p>
      <text:p text:style-name="Standard">And mankind no longer serves each other, and therefore they are fighting with each other. They refuse to obey the Divine Lord, and therefore struggle is their lot. And if they do not seek to remedy this state by serving, the struggle will last for a long time, for it is God's justice - and this justice shall again be your comfort and assurance that every state of suffering will come to an end, if the being is willing to serve on earth and also in the hereafter. Then also the struggle, the suffering, must have an end. And therefore all people must help to bear the suffering of the fellow human being and therefore serve, and every fight will be eliminated, because God does not let His creatures perish fighting, whose hearts are able to love and always willing to help.... </text:p>
      <text:p text:style-name="Standard">To serve means to be obedient to the Divine will.... To serve also means to recognize a master over oneself, and man has to do it totally if he always wants to do justice to the Divine will. But he will then also be freed from the struggle. Everything difficult will touch him only as far as it is necessary for the further education of the soul. An earthly child, whose will it is to serve the Divine Lord.... thus to be obedient in everything what the Lord demands from him, will be considered according to Divine justice.... </text:p>
      <text:p text:style-name="Standard">God's love is infinite, and He wants His creatures to be receptive to this love. Therefore, they must first obey the One Who wants to give them this love.... And if they offer resistance to the most loving Being and thereby show their disobedience, suffering and struggle must first shape the human heart so that it longs for God's love and thus learns to willingly obey.... i.e. fulfils the Divine will at all times.... </text:p>
      <text:p text:style-name="Standard">Amen </text:p>
      <text:p text:style-name="_30__20_Block"/>
      <text:p text:style-name="Standard"><text:span text:style-name="_31__20_Text">BD 1432 </text:span><text:s/>23.5.1940<text:span text:style-name="_31__20_Text"> </text:span></text:p>
      <text:p text:style-name="Para_20_1">God-Serving-Will.... </text:p>
      <text:p text:style-name="Para_20_1">Beautiful task.... </text:p>
      <text:p text:style-name="Standard"><text:soft-page-break/>It is an incomparably beautiful task that man sets for himself if he wants to serve God. He declares himself ready to receive extraordinary grace, because God imparts it to everyone who offers himself to Him for service. He needs this extraordinary strength for his work on earth, he must con-quer all resistances, he must assert himself against all opposing views, he must be able to refute everything intellectually and thus train his mind to be able to represent what his heart has received as truth and now wants to pass on. He must have a great love for his fellow human beings in order to be able to help them in their spiritual distress. Furthermore, he must devote his earthly life exclusively to spiritual work, once the thought of helping souls has come alive in him. </text:p>
      <text:p text:style-name="Standard">All this requires great strength, which, however, is also imparted to him by God. A clear, rightly guided thought-bearer must stand up against the confused mental state of the people, and this one must do the laborious work to change the train of thought of the fellow men, and thus do the pre-paratory work which facilitates the work of the beings on the other side, to then influence the people mentally. The door of the heart must be opened a little, so that the light- and wisdom- bearers find entrance and can now do their part. </text:p>
      <text:p text:style-name="Standard">And if man now uses the gifts from above correctly, he receives the greatest power through them, and he masters his earthly task easily and effortlessly. And man redeems himself completely from the spiritual night. He will be able to think brightly and clearly, he will offer resistance to all objec-tions raised by the ignorant side, because he will always recognize the erring people, whose train of thought could not yet be guided properly, because his nature and their will rejected every truthful instruction. </text:p>
      <text:p text:style-name="Standard">It is understandable that every spiritual direction lacking Divine influence, must be wrong. Because if the spiritual beings standing in knowledge cannot be active, the way is free for the erring spiritual beings who steer the thinking of man on an erroneous course. And the consequence is that they lack all knowledge, but they also do not desire such and it therefore cannot be offered to them. If the knowing man takes care of such souls and tries to direct their thinking to certain problems which arouse their interest, then this knowing man opens the chamber door of the heart, and a ray of light penetrates through it into the previous darkness. </text:p>
      <text:p text:style-name="Standard">This ray of light can cause a great change.... The hitherto erring person can feel the benefit of the light and increase the desire for it, which is then satisfied at any time from above.... so that his thoughts are now more orderly and he is suddenly also able to recognize what truth is. For his part, he has now established the connection with the spiritual world. The man, who willingly offered himself to the Lord for service, has fulfilled the task on an erring soul for his and his fellow man's blessing..... </text:p>
      <text:p text:style-name="Standard">Amen </text:p>
      <text:p text:style-name="_30__20_Block"/>
      <text:p text:style-name="Standard"><text:span text:style-name="_31__20_Text">BD 1433</text:span> 23.5.1940<text:span text:style-name="_31__20_Text"> </text:span></text:p>
      <text:p text:style-name="Para_20_1"><text:soft-page-break/>The essence in the solid form.... </text:p>
      <text:p text:style-name="Para_20_1">Material.... </text:p>
      <text:p text:style-name="Standard">To recognize the essence (beingness?) in the creation of God, presupposes a certain knowledge, because without this knowledge, man sees only the so-called dead matter, but not the essence which this matter holds in itself. The creation of God can however only be visible to man if it holds essence in itself. That which is visible to the human being as matter, is therefore by no means dead. Everything lives, also the solid form which appears lifeless in itself. Only the spiritual hidden in it is still in the lowest degree of maturity, therefore condemned to inactivity, as every low being will always be inactive and just the increased activity of a being or any creation, also reveals a higher state of maturity. </text:p>
      <text:p text:style-name="Standard">The development of the plant- and animal- worlds progresses however considerably faster than those in the solid form. Because it always entails violent means to redeem the spiritual from the solid form, which happen either by the will of God - i.e. naturally - or by human hand. The former are decided according to plan in deepest wisdom, so the spiritual in the form is matured and therefore should become free. This happens through natural catastrophes, which completely reshape creations of unspeakably long life within a short time, so that by the shattering of the formerly solid form, the bound in it becomes free. </text:p>
      <text:p text:style-name="Standard">In the other case, people themselves contribute to redeem the banished from the solid form by wanting to reshape existing material and for this purpose crushing it, dissolving it and putting it together in a different form again. Every work of destruction based on a certain purpose.... therefore means advantage for other creations.... has for the being an opportunity to serve as a result and is therefore wanted by God.... provided that everything which is now created by human hand, corresponds to His Divine will - i.e. that no low motives are based in it.... e.g. damage done to the neighbor, or everything that is disadvantageous for people or any creation. </text:p>
      <text:p text:style-name="Standard">The frequent reshaping of that which holds spiritual in itself, is only great blessing for the being and is gratefully welcomed by it, if the new outer form serves some useful purpose. The form and therefore also the spiritual in this form, now serves - and this serving earns it again a new shaping, and so on, until the form around the being becomes less and less burdensome.... and the transformations proceed faster and faster. This development of all essence, is not often recognizable to the human being and is therefore much too little considered, but if the human being imagines the many objects which purpose is to serve him.... if he now considers that all these objects carry spiritual life in themselves.... if he finally imagines that he himself has already lived through this captivity and likewise had to endure endless times of agony and being under bondage, then he will consider every work of creation only in this thought.... but he will also pay more attention to his earthly life and thus also recognize the responsibility he bears towards his soul.... He will help the spiritual in the solid form to liberation if possible <text:soft-page-break/>and also strive himself to always serve God and his fellow man to redeem himself from the last form, through service.... </text:p>
      <text:p text:style-name="Standard">Amen </text:p>
      <text:p text:style-name="_30__20_Block"/>
      <text:p text:style-name="Standard"><text:span text:style-name="_31__20_Text">BD 1434</text:span> 24.5.1940<text:span text:style-name="_31__20_Text"> </text:span></text:p>
      <text:p text:style-name="Para_20_1">"And the world shall be delivered from all sin...." </text:p>
      <text:p text:style-name="Standard"><text:span text:style-name="_32__20_Text"><text:s/></text:span><text:s/>And the world will be redeemed from all sin.... Thus the Lord once spoke to mankind, He pro-claimed the Redeemer, He promised mankind redemption from all guilt. And Jesus Christ fulfilled this promise through His suffering and death on the cross. But how does the world, i.e. mankind itself, face this redemption?.... The Lord has done everything to fulfill this promise; but what must man do to become a partaker of the Divine promise?.... He must first have the will to be redeemed.... Thus, by acknowledging Christ as the Son of God and Redeemer of the world, he must want to belong to those who have been redeemed by His death on the cross. </text:p>
      <text:p text:style-name="Standard">He must be ready to receive the graces of the work of redemption: a will strengthened by heartfelt prayer, which makes everything feasible, thus can be put into action. Before, the will was bound by the power of the adversary, and there was no means to free oneself from this power, because man was too weak to resist due to his guilt of sin. Divine Love gave Himself to break the power of the adversary - thus the will of man could become strong enough to escape from this power. Therefore, the strength of the will must first be requested through prayer.... And at the same time man must form himself into a loving being, which is also now only possible for him through the work of love of the Lord.... For only through love, sin is erased. </text:p>
      <text:p text:style-name="Standard">Therefore, the person who wants to be redeemed from sin, must stand in love - that is, he must be permeated by the ray of Divine Love which moved Jesus Christ to sacrifice Himself for the sinful-ness of mankind. The human being must affirm the great work of mercy, recognize the love of Christ and <text:span text:style-name="_31__20_Text">want</text:span> to stand in the circle of those for whom the Lord died on the cross.... He must acknowledge the work of redemption and want to be redeemed..... </text:p>
      <text:p text:style-name="Standard">Therefore, whoever invokes God's mercy for the sake of Jesus, who begs Jesus as mediator between himself and God for His intercession, has recourse to the graces of the work of redemption..... If you ask the Father in My name, He will give it to you.... For His Son's sake, all guilt of sin shall be blotted out - for His Son's sake, forgiveness of sins is assured to all people. Therefore, whoever believes in Jesus Christ, that He is the Son of God, Who by His death on the cross redeemed the world from all sin, will also be redeemed by his faith.... For he accepts the grace which the Redeemer Himself offers him, he allows himself to be redeemed by His will.... He affirms the work of redemption, he recognizes the oversized Divine Love, he recognizes his oversized guilt, he recognizes his unworthiness and his powerlessness to free himself from it. He imploringly lifts up his hands to Christ and asks for mercy.... And so he becomes free from all guilt.... </text:p>
      <text:p text:style-name="Standard"><text:soft-page-break/>The greatness of the Savior's work of love for mankind can only be measured when man imagines the heavenly delights as well as the unspeakable sufferings in the hereafter - that is, the redeemed as well as the banished state.... when he imagines that only His infinite love moved Jesus to take unspeakable pain upon Himself in order to spare the souls in the hereafter the pain. But if His love is not recognized - i.e. if the Lord's work of redemption is doubted or even denied, man excludes himself from the circle of those whom the Lord has redeemed through His death on the cross. </text:p>
      <text:p text:style-name="Standard">Because if the Lord in His love offers him the most delicious gift of grace and he rejects it, it is his own fault if unspeakable suffering comes over him in the hereafter. Without Jesus Christ, no being can be redeemed, because the will was bound - i.e. in the power of Satan - as long as Christ Himself had not loosened this will.... The solution took place through the death of Christ on the cross. </text:p>
      <text:p text:style-name="Standard">The Lord died for everyone, and therefore every will can become free from the power of the opponent, but without the redemption, its power is so great that the man can never escape it by himself.... </text:p>
      <text:p text:style-name="Standard">Amen </text:p>
      <text:p text:style-name="_30__20_Block"/>
      <text:p text:style-name="Standard"><text:span text:style-name="_31__20_Text">BD 1435</text:span> 25.5.1940<text:span text:style-name="_31__20_Text"> </text:span></text:p>
      <text:p text:style-name="Para_20_1">Lack of power.... </text:p>
      <text:p text:style-name="Para_20_1">Prayer.... </text:p>
      <text:p text:style-name="Para_20_1">Sigh for strength.... </text:p>
      <text:p text:style-name="Standard">People often lack the strength to live, and that because they desire too little strength from God, that they try to master everything by themselves, but against strong adversities, their own strength is not sufficient and they should therefore seek help from the origin of every event. Whether distress and worry come over man through his own fault, or whether God Himself sends them suffering to be tested, the strength from God must always be requested if this distress is to give way. But man has lost this knowledge that God only wants to make Himself known through suffering, so that man remembers Him and takes refuge in Him. The will is extraordinarily weakened, so that it often lets itself be dominated by the distress situation with indifference and without resistance, instead of wanting to fight everything difficult and to call on God's help for this. </text:p>
      <text:p text:style-name="Standard">If God is called upon for help, he will succeed in freeing himself, both from the lethargy of the spirit and the captivity of the soul.... For the will for self-liberation will become strong. The basic evil must always be removed first, the will must be freed again from the power of the adversary who has bound it, then it will express itself again according to the will of God. And again, man must come to the Father of his own accord in his greatest distress.... He must pray, because only prayer in spirit and in truth can reach God, and only this prayer can be answered by God. The sigh for strength can be sent up to the Father in the greatest distress.... The more intimately and <text:soft-page-break/>imploringly it rises to the heights, the more surely it will be heard. For God waits for this call coming from the heart.... </text:p>
      <text:p text:style-name="Standard">God wants the child on earth to reach out to Him in desire, He wants it to recognize its own weakness and surrender to the Father in heaven.... that it desires to make use of His love and grace..... He wants it to come to Him in every need.... because He is willing to distribute His power if it is only desired. Receive God into your hearts, recognize that He is near you and only waits until your heart turns to Him. Do not seek Him in the distance, but open your heart and hear His voice.... </text:p>
      <text:p text:style-name="Standard">He speaks to you like a loving father and will comfort you when you present your trouble to Him, because He is Love and Love wants to help you, but you have to desire it with an alert spirit, you have to request the power from God at every hour, for every action and in every situation in life </text:p>
      <text:p text:style-name="Standard">.... You must ask God for salvation from the misery which you have caused yourselves, by also granting the adversary power over you and thereby weakening your will. Ask God sincerely for deliverance from his power, and you will truly do no wrong.... </text:p>
      <text:p text:style-name="Standard">Amen </text:p>
      <text:p text:style-name="_30__20_Block"/>
      <text:p text:style-name="Standard"/>
      <text:p text:style-name="Standard"><text:span text:style-name="_31__20_Text">BD 1436</text:span> 25.5.1940<text:span text:style-name="_31__20_Text"> </text:span></text:p>
      <text:p text:style-name="Para_20_1">World affairs.... </text:p>
      <text:p text:style-name="Para_20_1">Natural History.... </text:p>
      <text:p text:style-name="Standard">Let God alone rule, He will guide your destiny according to His will.... And so world-events take their course. It brings salvation to many souls in an earthly and spiritual sense, although Satan's work is unmistakable. But God is everywhere where a thought is sent up to Him. And the distress and misery is so great, that the souls turn to God full of desire and ask for salvation from the misery. There are often agonizing hours that precede death, but many a soul struggles through it and finds the right way, and then the earthly course is still blessed by the right recognition. The human is now only a means to an end..... He is sacrificed without scruples, he fulfills his purpose and sacrifices his life, because he himself is powerless against earthly violence. </text:p>
      <text:p text:style-name="Standard">And his sacrifice will be graciously accepted by the heavenly Father, and his prematurely ended life will be credited to him in the hereafter and his soul will also be granted help, if the maturity of the soul has not yet been reached. But those who have caused misery and hardship out of selfishness and greed, will still suffer great hardships. For the suffering of fellow human beings cries out to heaven for retribution.... This says the Lord, and His Word is unchangeable.... And thus He decrees that all strife and contention shall remain undecided and the unspeakable sacrifices shall be made in vain. </text:p>
      <text:p text:style-name="Standard">He puts a stop to the activities of the one who has great power; he puts an end to the wrestling of nations. This is planned in the shortest possible time. <text:soft-page-break/>The activity of Satan is so obvious, that now the Lord Himself will intervene to limit him in his power. And truly only His will is sufficient for this, and the structure which seemed to be strong and unshakable, will become shaky. The spiritual misery among mankind is unspeakably great, it should first be controlled by this means, because mankind does not recognize the work of the adversary in the world-events, therefore they must learn to recognize the work of God in the natural events..... </text:p>
      <text:p text:style-name="Standard">And mankind recognizes even less that the time has come which the Lord mentioned [while] on earth. They recognize neither the spiritual decay nor the compelling necessity of Divine intervention.... They live and fear the temporal end and thus walk in darkest night.... in deepest spiritual darkness.... And therefore God wants to bring light.... He Himself wants to speak to the people, but not in dear gentle words, but with a mighty voice He will speak to them, so that they recognize Him and pay attention to His voice. </text:p>
      <text:p text:style-name="Standard">He will express Himself in such a way that he who believes, will recognize Him - but to the others, also this Voice will not be proof of Divine omnipotence and wisdom. They will close their ears and do not want to hear anything about a violent downfall of thousands and thousands of people. And yet they will have to hear it. The whole world will hear this Voice and feel its effect full of horror, because God wants to shake up the sleeping, frighten the weak and let the strong recognize their powerlessness.... He will hold a judgment and atone for violence and injustice.... </text:p>
      <text:p text:style-name="Standard">Amen </text:p>
      <text:p text:style-name="_30__20_Block"/>
      <text:p text:style-name="Standard"><text:span text:style-name="_31__20_Text">BD 1437</text:span> 26.5.1940<text:span text:style-name="_31__20_Text"> </text:span></text:p>
      <text:p text:style-name="Para_20_1">Work of the light-beings prior to God's intervention.... </text:p>
      <text:p text:style-name="Standard"><text:span text:style-name="_32__20_Text"><text:s/></text:span><text:s/>It will happen that light-beings will come to earth in great numbers to indicate to the people who are devoted to God the time when the earth will be visited by His wrath. These beings will express themselves in the most varying ways - they will always guide the God-serving earthly child so that it escapes the visitation or also protect it visibly from destruction. The work of these beings can be recognized everywhere where one strives to receive the Word of the Lord, which is offered to them from above. They will recognize with frightening clarity the signs announcing the approach of the time of judgment.... </text:p>
      <text:p text:style-name="Standard">The work of the beings on the other side is in closest connection with the coming Divine missions, as far as these appear naturally. If it is the Lord's will to prove His omnipotence to mankind, He informs them beforehand and leaves it up to them to make use of the time of grace which He still grants them in His great mercy. He warns them always and always and announces Himself.... He allows things to happen that must lead to faith if the person is willing.... He brings His Word close to them and instructs them beforehand about the necessity of Divine intervention, about the cause of it and the possibilities to avert it.... </text:p>
      <text:p text:style-name="Standard"><text:soft-page-break/>He therefore makes this intervention dependent on the will of man and is ready for every gift of grace, if it is requested. And therefore He also needs willing servants on earth and also in the hereafter, who receive and transmit this gift of grace in cooperation, always carried by the thought of wanting to help in greatest spiritual need. And so God's intervention has become inevitable and therefore the time is getting closer and closer, since heavy things are to be imposed on mankind for the sake of the souls, the spiritual work has also become more urgent, and all powers of heaven and earth place themselves at the Lord's disposal to have an enlightening effect beforehand. </text:p>
      <text:p text:style-name="Standard">From the beyond, the good spiritual constantly descends to earth and seeks out earthly children everywhere who are willing to receive, who understand the misery of mankind and want to serve God and their neighbor. These His servants on earth are visibly protected from spiritual and earthly decline, because the Lord Himself has chosen them to pass on the gift of grace from above. They are under His protection, He directs their steps, He gives them strength and knowledge and increases their will to serve Him. For His visible care makes their love for Him grow ever greater, and ever more longingly they desire Him. And this desire attracts at the same time the good spiritual, because this has become one in love with the heavenly Father.... </text:p>
      <text:p text:style-name="Standard">And thus God Himself works when the beings of light get in touch with humans.... He Himself comes down to the people and gives them information about His will.... He initiates His servants into His plans, so that they should mention it to their fellow men again, so He Himself gets in touch with the earth and its inhabitants and desires their will. Because if this belongs to him, nothing coming over the earth, frightens the earthly child anymore. The task of the light-beings is to move the hearts of the people to offer their will to the Father in heaven..... </text:p>
      <text:p text:style-name="Standard">The intimate union with Him is established when the earthly child gives up its will and unconditionally submits it to the heavenly Father. Therefore the beings of light must be able to express their thoughts, they must try to transmit their insight and wisdom and make the earthly child understand that his own will is his greatest obstacle as long as he does not strive towards God. And these thoughts must go to man until he takes them up into his heart, processes them with his intellect and now either affirms or rejects them. This thought-exchange, man's questions and the spiritual being's answer, is of greatest importance in times preceding a world-catastrophe, because if the human being is clear about the purpose and destiny of creation and the creatures, a spiritual change also takes place in him. </text:p>
      <text:p text:style-name="Standard">He expects the coming event well-prepared and also adjusts his earthly walk accordingly.... he can for his part again enlighten and instruct his fellow men and do the preliminary work for the light-beings, which is absolutely necessary for the mental influence. Therefore heaven and earth <text:soft-page-break/>must work united on the salvation of erring souls, and for the confirmation of everything what the light-beings transmit mentally to the people. God will express Himself when the time for this has come. </text:p>
      <text:p text:style-name="Standard">He will prove His omnipotence to the people who do not believe in Him, but His love will be recognizable to those who recognize Him..... </text:p>
      <text:p text:style-name="Standard">Amen </text:p>
      <text:p text:style-name="_30__20_Block"/>
      <text:p text:style-name="Standard"/>
      <text:p text:style-name="Standard"><text:span text:style-name="_31__20_Text">BD 1438</text:span> 27.5.1940<text:span text:style-name="_31__20_Text"> </text:span></text:p>
      <text:p text:style-name="Para_20_1">Mystery of the Incarnation.... </text:p>
      <text:p text:style-name="Para_20_1">Word of God.... </text:p>
      <text:p text:style-name="Para_20_1">Divine Savior.... </text:p>
      <text:p text:style-name="Standard">In order to understand the mystery of the Divine incarnation, all sources of wisdom must be opened. The deepest faith must make man capable of receiving the Divine Word, so that the purest truth can be offered to him and, at the same time, the understanding of what remains incomprehensible to mankind without inner enlightenment. It takes a heart that glows with love for God to penetrate into the realm of the mysterious, and only then does all that is veiled, unveil itself before the eyes of man, because a certain spiritual maturity is necessary in order to be introduced into this realm. </text:p>
      <text:p text:style-name="Standard">Whoever never opens his heart and declares himself ready to receive spiritual truth by preparing himself to receive it, will never ever gain insight into the question of the incarnation of Christ. For the Lord has reserved wisdom only for those who take up the work on their souls in all earnestness. </text:p>
      <text:p text:style-name="Standard">For they are serious about the higher development of the soul, they consciously strive for a higher degree of maturity and gratefully accept the teachings from above. </text:p>
      <text:p text:style-name="Standard">So God reveals Himself in writing, which contain nothing else than what the Lord Himself has taught on earth - that wellspring is now opened, offering refreshment, power and strengthening to the thirsty wanderer. What flows from this spring, is purest, purest truth - it is the living water that flows down from the loins of him who desires to drink at the spring of truth. The one who is given this, will suddenly recognize the infinite love of God, who descends to the people Himself in order to bring them fullest clarity. For the state of ignorance is burdensome for the soul.... but if the soul recognizes brightly and clearly, it is free and happy. </text:p>
      <text:p text:style-name="Standard">Now the Lord descends to earth in the Word.... His Word is the link from Him to mankind.... His Word can be received by those who have reduced or bridged the distance from God through deep love. Once, however, the Lord Himself descended to earth and was among mankind.... He Himself was the bridge.... He offered Himself to restore the connection between mankind and God.... </text:p>
      <text:p text:style-name="Standard">He Himself walked the path that people are now supposed to walk in order to reach God. He took on flesh and blood.... He sought as a human being, to <text:soft-page-break/>build the bridge to the eternal Godhead through deepest love.... He overcame everything human and aspired to everything Divine.... He lived in purity of heart - and into this pure heart, God Himself could enter in all fullness.... He surrendered His body, He left this body in the hands of the opposing power in order to offer it as an expiatory sacrifice to God the Lord. </text:p>
      <text:p text:style-name="Standard">The man Jesus was aspired to serve God, although in Him the highest Being was hidden and therefore He could rule unrestrictedly. He wanted to redeem the world through service and show people that man can redeem himself from sin only through service. For service awakens love, and love again is the binding agent that brings people close to God. Whoever loves God intimately - i.e. </text:p>
      <text:p text:style-name="Standard">from the heart - his spirit will also be instructed by God about the meaning of the incarnation of Christ. But only those can be informed about the mystery of the incarnation of Christ.... </text:p>
      <text:p text:style-name="Standard">Amen </text:p>
      <text:p text:style-name="_30__20_Block"/>
      <text:p text:style-name="Standard"><text:span text:style-name="_31__20_Text">BD 1439</text:span> 27.5.1940<text:span text:style-name="_31__20_Text"> </text:span></text:p>
      <text:p text:style-name="Para_20_1">Various expressions of the will to live.... </text:p>
      <text:p text:style-name="Standard"><text:span text:style-name="_32__20_Text"><text:s/></text:span><text:s/>People's will to live expresses itself quite differently. Man often has to struggle with unwillingness and inhibitions of every kind, and this strongly depresses his will to live; likewise others are seized by such a strong will to live, and this shows itself in cheerfulness and joy in life. Good or bad cir-cumstances need not always be decisive for such a difference in the expression of the will to live, but these are mostly the emotions of the soul, which adapts itself to life on earth less good or better, but inwardly feels its predicament on earth, its unfree condition more or less, and this is there<text:span text:style-name="T5">f</text:span>ore expressed in the will or unwillingness to live. </text:p>
      <text:p text:style-name="Standard">Therefore, many a soul has to fight a very hard battle before it is redeemed, although it strives to live according to God's will. It sometimes has to bear suffering which is not outwardly recognizable as that, it is exposed to exceptionally gloomy moods, it has to summon up all its willpower to master these depressed moods. While other people again have little to suffer from mental depression and are only in depressed moods when real suffering and worries approach them. </text:p>
      <text:p text:style-name="Standard">But they also overcome this quickly and are always life-affirming. These souls feel well on earth, but they also let themselves be captured by the charms of this world and are often in danger of fall-ing victim to it. The state of maturity of the soul now also plays a major role here. A person in higher maturity finds no edification on earth, his soul longs for its true home. It is not quite aware of its longing, but life on earth is a state of torment for it, and the lack of freedom weighs very heavily on it. </text:p>
      <text:p text:style-name="Standard">Such an earthly child must very often take recourse to prayer, otherwise he can hardly bear his life on earth. He must ask again and again for strength for the walk through the earth-valley, and in deep faith, he must also take all difficulties upon himself out of love for the Savior; people must <text:soft-page-break/>constantly strive towards the spiritual, then life on earth will be easier for them to bear, they will patiently submit to everything sent from above and longingly look forward to the hour of release from the bodily fetters, and the exit of the soul from the body-shell, will be its deliverance from all distress.... </text:p>
      <text:p text:style-name="Standard">Amen </text:p>
      <text:p text:style-name="_30__20_Block"/>
      <text:p text:style-name="Standard"><text:span text:style-name="_31__20_Text">BD 1440</text:span> 28.5.1940<text:span text:style-name="_31__20_Text"> </text:span></text:p>
      <text:p text:style-name="Para_20_1">Apostasy from God.... </text:p>
      <text:p text:style-name="Para_20_1">Fight of light against darkness.... </text:p>
      <text:p text:style-name="Standard">Everything that went out from God stands in higher development until it is united with God again, because what went out from Him, is spiritual power.... it is some kind of entity, which was originally determined to work in the same will with God.... But the will of this spiritual was unbound, it was - because of its Divine origin - without any compulsion.... and this unbound will was the cause that the spiritual separated itself from God, in the recognition of its own power, which God had likewise granted to that which had come forth from Him. God did not hinder the will of that which came out of Him, but set limits to its activity. </text:p>
      <text:p text:style-name="Standard">Countless entities emerged from the mighty will of <text:span text:style-name="_31__20_Text">the</text:span> (force) power which now consciously opposed God. And also these entities were again the outflow of Divine power, because also that counter-power was a receiver of Divine power. Only that those entities were now animated by the drive to fight against God and Divine Love, instead of them longing for union with Him. And so, in order to lead the power flowing out of Him back to Himself, God (had to) <text:span text:style-name="_32__20_Text">make an agreement</text:span> with His opponent.... He (had to) further (leave) to him free will and <text:span text:style-name="_32__20_Text">gave him</text:span> the assurance of (giving) His power, but at the same time took away (take away) the power to force the will of <text:span text:style-name="_31__20_Text">the</text:span> entities that were called into being by this power. (italicized words were added to the handwritten text = ed.) It should be left to these entities themselves to turn to God or to His opponent. And now a struggle for them began, but from both sides, it was fought with different means. Now the light fought against the darkness.... Because everything what turned against God was dark - while from God, light and love went out uninterruptedly. The entity, which was born through the will of darkness, was led into the circuit of Divine Love.... </text:p>
      <text:p text:style-name="Standard">(5/28/1940) The superiority of the beings devoted to God, spread such bright light, that this be-came visible to the entities which had emerged from darkness, and now the beings fought against each other. The light-beings tried to draw the dark beings to themselves, while the latter harassed the beings of light and tried to pull them down. This perpetual fight was however insofar unsuccessful as the light-beings now could not work in the depth according to the fullness of their light; </text:p>
      <text:p text:style-name="Standard"/>
      <text:p text:style-name="Standard"><text:soft-page-break/>they were not allowed to hinder the beings in their free will, but these, the antipole of God, had in his power. And he succeeded in rebelling [with] all his produce against everything filled with light.... </text:p>
      <text:p text:style-name="Standard">Therefore the darkness rebelled against God Himself, because the beings of light were his repre-sentatives, they were his creatures which came out of him and were devoted to him. This rebellion against God was the most serious sin and had to find its expiation according to Divine justice; the spiritual of darkness had to atone for its rebellion against God, Who was the highest being in highest perfection. And at the same time, the opponent himself had to be forced down. And so God let the creation come into being, and all spiritual that opposed Him, was banished in this creation.... </text:p>
      <text:p text:style-name="Standard">His free will was taken away from him.... </text:p>
      <text:p text:style-name="Standard">Now the entities, which had refused obedience to God, had to enter into a serving relationship - the entity could not make itself free through its will, but it was subject to the Divine will, until - for the examination of its will - it was granted a gracious time of embodiment on earth and now free will was given to it again and the entity was now once more confronted with the choice to find its way back to God or to strive for separation from God again.... And it failed the will of the unredeemed being.... The power The influence of the adversary was still so strong, that it pressed the will of the beings in their embodiment as a human being to belong to it.... And the distress of these beings was immense. </text:p>
      <text:p text:style-name="Standard">Then the eternal Divinity had mercy on your creatures anew, He descended Himself to the bound beings.... God banished the power of the adversary by opposing his hatred and unkindness with His infinite love and thus redeemed mankind from its tormentor.... His love was greater and stronger than hatred, which subjugated man's free will to the point of fullest surrender. He overcame death, i.e. the powerless state of the will bound by the adversary. And thus double redemption was brought to the spiritual.... Once the power of the adversary was limited, so that the being, which carried a desire for God, remained completely unimpressed by that power.... but then the adversary was deprived of all power over the works of creation, so that his whole power consists only in having a weakening effect on the will of man, but this effect can be completely can-celled, if the will of man consciously turns to God.... </text:p>
      <text:p text:style-name="Standard">Amen </text:p>
      <text:p text:style-name="_30__20_Block"/>
      <text:p text:style-name="Standard"><text:span text:style-name="_31__20_Text">BD 1441</text:span> 29.5.1940<text:span text:style-name="_31__20_Text"> </text:span></text:p>
      <text:p text:style-name="Para_20_1">Sin.... </text:p>
      <text:p text:style-name="Para_20_1">Atonement.... </text:p>
      <text:p text:style-name="Para_20_1">Creation.... </text:p>
      <text:p text:style-name="Para_20_1">Will.... </text:p>
      <text:p text:style-name="Para_20_1">Redemption.... </text:p>
      <text:p text:style-name="Standard">God's work of creation therefore came into being to bind the free will of the being - which was misused - for a certain time, so that therefore the being is <text:soft-page-break/>forced to do something what goes against its will.... that it must serve where it wanted to rule before. The being is forced into a state which its free will would never have taken upon itself; the being is forced to an activity, which corresponds to the will of God, and the power of the adversary cannot change anything about this state of the beings. His power has therefore already been broken when God let the creation come into being, therefore he used all his cunning and guile to make the being in the stage of free will, in the embodiment as man, nevertheless again subject to himself. </text:p>
      <text:p text:style-name="Standard">And so He oppressed the being in an unheard-of way so that it, even if its will desired God, was too weak to carry out this will, but it again and again got into the nets of Satan and could not free itself from them by its own strength. And in order to lift also this state of weakness of the beings, which had nevertheless originated from Him in the beginning,.... in order to strengthen the beings in their will-power and to give them at the same time the means which let them become free from the evil power, the Lord descended to earth. He also gave the opponent the power over Himself - </text:p>
      <text:p text:style-name="Standard">i.e. over everything that was earthly about Him, He placed Himself in the fight against the worst enemy of all good. </text:p>
      <text:p text:style-name="Standard">And He overcame him.... He broke the power of death, He was stronger than the one whose ambition is to take everything away from the realm of light and to increase the realm of darkness. He broke its power, and He showed the being a way that led out of the realm of darkness into the realm of light. He now left him free will and also the opponent to have power over it, but he provided the being with a measure of grace, which can let his will become strong and makes complete liberation from the opponent's power possible for him, if the being consciously makes use of this grant of grace. </text:p>
      <text:p text:style-name="Standard">So it depends again on the free will of the being, which side it chooses.... It can now take the way unhindered upward or also downward, but if it desires to go upward, also the strength is given to correspond to its desire, while the being was powerless before and the will was utterly weakened by the adversary, so that therefore the desire for the light continuously diminished, constantly increasing the distance from God. Through the work of creation, the being is given the opportunity before being embodied as a human, to develop to the height also against his will, so that therefore already a certain state of maturity is reached when the being is then allowed to embody itself as a human. </text:p>
      <text:p text:style-name="Standard">The journey through creation has already brought the being closer to the Godhead, the distance is no longer so infinitely large as it was once. And therefore also the possibility is greater that the course through the earthly valley as a human, brings the being the last liberation from the power of the opponent. If now the grant of grace which God Himself has made accessible to humans through His work of redemption is made use of, then the last redemption from this power can take place and the being can return to Him, from Whom it has gone out..... </text:p>
      <text:p text:style-name="Standard">Amen </text:p>
      <text:p text:style-name="_30__20_Block"><text:soft-page-break/></text:p>
      <text:p text:style-name="Standard"><text:span text:style-name="_31__20_Text">BD 1442</text:span> 29.5.1940<text:span text:style-name="_31__20_Text"> </text:span></text:p>
      <text:p text:style-name="Para_20_1">Living faith and trust in God.... </text:p>
      <text:p text:style-name="Standard">Living faith and unbounded trust in God are indispensable for an easy life on earth. Man must be convinced of the love and omnipotence of God, then nothing will frighten him on earth, he will unconditionally submit himself to the heavenly Father, because he knows himself well-protected in His love. And therefore you should be careful that your faith is strong and that you trustingly present every request to Him, and you will also courageously face the most difficult events. So faith transmits the Divine power to you, because through faith you recognize it, and through your trust, you draw it to yourselves. What you hope for from God's love, is already fulfilled before you have said it, because the faith in His love and omnipotence, is inherent in you..... </text:p>
      <text:p text:style-name="Standard">Rock-solid faith can make the impossible possible, because nothing is impossible for God and your faith is the guarantee that God will let His omnipotence come to light. For if a child places complete trust in its Father, the Father will not want to disappoint this trust of the child, and He will meet the desire of His child. It is unspeakably important and valuable in earthly life to be believing and trusting, for both lead to intimate connection with the Father in heaven; a believing earthly child will be able to establish contact with Him more easily and approach Him childlike, asking and trusting and without doubt. He will therefore easily establish the right relationship, which is the prerequisite for a gracious earthly life.... </text:p>
      <text:p text:style-name="Standard">Man will have an advantage over those who are without faith and therefore have no support in the hardships, which are a bitter necessity to let the earthly child find the right relationship with the Father, so that it can also be grasped by God's love. To recognize the Divine love, wisdom and omnipotence, is a prerequisite to be able to live life on earth consciously.... For faith is the recognition of God's omnipotence and wisdom, while God's love is recognized by the deep trust in God and the human being leaves himself unconditionally to the Divine care, if he believes, and can now walk his earthly path without care, always knowing himself protected by God's infinite love and goodness.... </text:p>
      <text:p text:style-name="Standard">Amen </text:p>
      <text:p text:style-name="_30__20_Block"/>
      <text:p text:style-name="Standard"><text:span text:style-name="_31__20_Text">BD 1443</text:span> 30.5.1940<text:span text:style-name="_31__20_Text"> </text:span></text:p>
      <text:p text:style-name="Para_20_1">Connection of the soul with the spiritual.... </text:p>
      <text:p text:style-name="Standard">Man only needs to imagine that his soul longs for liberation, and he will muster all the will to help it out of captivity. It is the soul of the human, being likewise spiritual, which should find the way to God.... it is substance, which feels well in freedom and feels the form enveloping it as terrible constraint. It is without any connection with the spiritual which came out of God, as long as it has not found the right way yet, but it is a only an unfree, <text:soft-page-break/>tormented being, which can only reach true freedom in union with the spirit. </text:p>
      <text:p text:style-name="Standard">As long as the soul corresponds to the desire of the body, its state is unfree; only its desire for the spirit, makes it freer - and so it now strives to completely unite with it, it frees itself from the constraint of bondage. In order to now complete this process, the will for the final unification with the spiritual must be exceptionally strong; the soul - that is all thinking, feeling and willing in man, must be directed only to live according to this aim; it must therefore no longer live earthly life haphazardly, but must put itself in touch with those forces which are helpful in the work which is now to be its only task, for the soul is weakened in its will. It can master this work on itself only with support. It must first make use of the strength which God puts at its disposal unmeasured, only the will of the soul must become active to receive it. </text:p>
      <text:p text:style-name="Standard">And this activity of the will, it must carry out itself; it must carry a desire upwards, desire for a free, unbound state, it must express its will through the desire for it, to want to become again what it was and what its actual destiny is, then the way is also free for it, because it is supported in its intention, it is given strength and can now take the way upwards unhindered, it can form itself in such a way that union with God's Spirit is the consequence of its efforts.... It can give up its bound state and leave the last earthly form as a completely free being.... </text:p>
      <text:p text:style-name="Standard">Amen </text:p>
      <text:p text:style-name="_30__20_Block"/>
      <text:p text:style-name="Standard"><text:span text:style-name="_31__20_Text">BD 1444</text:span> 29.5.1940<text:span text:style-name="_31__20_Text"> </text:span></text:p>
      <text:p text:style-name="Para_20_1">Untruthfulness is an obstacle to reception.... </text:p>
      <text:p text:style-name="Standard"><text:span text:style-name="_32__20_Text"><text:s/></text:span><text:s/>The slightest inclination to untruth is an obstacle for the acceptance of the Divine gift, because the light-beings can only connect with man when he stands in fullest desire for truth. For since they are bearers of Divine truth, they can only impart it to a man who absolutely desires truth, and therefore an untruthful earthly child can never accept the pure truth, because the light-being can no longer impart it. Truth is constantly offered to people in an acceptable form, and an earthly child longing for truth, will also offer no resistance to the spiritual mediations. </text:p>
      <text:p text:style-name="Standard">However, as the lie has found entrance, man is no longer suitable as a mediator of Divine truth. </text:p>
      <text:p text:style-name="Standard">He no longer takes account of his thoughts. He no longer has the right aspiration to serve God in all devotion, but he likes something that goes against God's will, better - he tries to excuse himself and thus falls into the error of becoming untrue. He then seeks to anesthetize himself again by convincing himself of its necessity, and thus deviates from the right path that leads to God.... This is such a momentous step, that one cannot warn enough against it, because only he who desires to stand in the fullest truth, can establish the connection with God, as the eternal truth Himself. And therefore the guarantee for the truthfulness of the words coming from <text:soft-page-break/>above, will always be given when man's desire is exclusively to receive this truth. </text:p>
      <text:p text:style-name="Standard">The Divine Word can only be offered where concessions are not made also to the adversary, and every lie is only a concession of the will to him. The will is now in a certain lack of freedom, it is forced to accept what the adversary presents to it, it becomes weak and does not offer sufficient resistance, and this causes a mood of spiritual dissatisfaction, which lasts until the desire for truth has again become so strong in man, that the light-bearers can approach the earthly child without hesitation and the purest truth can again be offered to him. Man must always keep in mind that he can only have complete enlightenment if he puts truth above everything and never takes recourse to even the slightest untruth. For otherwise he denies access to the light-beings, and they cannot express themselves in this way, for only where the desire for truth is predominant can the pure truth be offered from above. Therefore avoid lies and always strive for the fullest truth, so that you will be worthy of the Divine gift of grace..... </text:p>
      <text:p text:style-name="Standard">Amen </text:p>
      <text:p text:style-name="_30__20_Block"/>
      <text:p text:style-name="Standard"><text:span text:style-name="_31__20_Text">BD 1445</text:span> 31.5.1940<text:span text:style-name="_31__20_Text"> </text:span></text:p>
      <text:p text:style-name="Para_20_1">Slackening of the desire for truth prevents reception.... </text:p>
      <text:p text:style-name="Standard"><text:span text:style-name="_32__20_Text"><text:s/></text:span><text:s/>Enormous obstacles lie in the way of the one striving upwards when receiving spiritual messages, if the state of reception does not correspond to the Divine will. The currents which make an easy reception possible, are switched off, so that the human being must struggle for inner firmness, to prevent his thoughts from straying and to turn more intimately to God, in order to remain in the truth. The will to truth must always come alive in the receiver; he must not only mechanically receive a transmission, but must presuppose his desire for truth in every proclamation. </text:p>
      <text:p text:style-name="Standard">He must desire truth in order to be able to receive it. If the desire for truth diminishes or if man is inclined to find pleasure in an untruth, he must be prevented by increased difficulties in receiving from following this inner urge. He must therefore always and forever work on himself and must not abandon himself to any weakness of will, he must practice a pronounced self-chastisement, he must not let any thoughts come up that move away from the truth.... The Lord protects His Word, and He does not let it be disfigured by teachings that do not correspond to His will and the truth. </text:p>
      <text:p text:style-name="Standard">And therefore He prevents the receiving earthly child from receiving, if its will wants to deviate from His will. He puts obstacles in his way, the overcoming of which lets man find back to the right thinking. He Himself leads and guides him by the hand, but he must overcome the obstacles himself and get through them in order to be able to approach God again, the Giver of truth. Thus, every unclear or untrue thought will always result in a feeling of separation from Him, man will hesitate to take up this thought, he will be inclined to reject it and finally drop it.... he will obviously be prevented from writing him down by an inner feeling of rejection. </text:p>
      <text:p text:style-name="Standard"><text:soft-page-break/>And it is therefore good to know that only <text:span text:style-name="_31__20_Text">that</text:span> man is able to receive, who gives account to himself about his inner feeling, who admits unhesitatingly if he strays mentally, and strives to remain true before God and himself. On the other hand, he must also fight against the hostilities of evil powers. If he encounters the slightest resistance when receiving spiritual messages, he must relentlessly subject himself to self-criticism and submit all thoughts to the Lord, so that it may be rightly guided. For the adversary seeks to exploit the weakness of man, so the strength of will must be asked for. The gifts of heaven cannot be received without any application of strength, so this application of strength should also be requested as a concession that the earthly child surrenders his will to the Father in heaven and only wants to serve Him..... </text:p>
      <text:p text:style-name="Standard">Amen </text:p>
      <text:p text:style-name="_30__20_Block"/>
      <text:p text:style-name="Standard"/>
      <text:p text:style-name="_30__20_Block"/>
      <text:p text:style-name="Standard"><text:span text:style-name="_31__20_Text">BD 1446</text:span> 31.5.1940<text:span text:style-name="_31__20_Text"> </text:span></text:p>
      <text:p text:style-name="Para_20_1">State of mind.... </text:p>
      <text:p text:style-name="Para_20_1">Godlessness.... </text:p>
      <text:p text:style-name="Standard">The state of mind which requires a reformation of the existing living conditions, must be subjected to a closer examination, if man is to have the right understanding for the coming natural events. </text:p>
      <text:p text:style-name="Standard">First of all, people's attitude towards God must be taken into consideration.... and no other judgment can be formed than that mankind lives almost completely without God. That they indeed traditionally still speaks of Him or also outwardly professes Him, but that the actual life is led independently from Him and the concept of God almost exclusively means something unbelievable for people. For it is always only the inner attitude towards God that is decisive, not the formal confession outwardly. And just the innermost attitude is to be found only extremely rarely in the way God demands it from the people. </text:p>
      <text:p text:style-name="Standard">Many try to fathom the essence of the Godhead, but rarely do they do so in such a way that they turn to Him directly for enlightenment. This is the only and sure way, but they only ask this question when they already inwardly affirm the Godhead.... However, as long as they cannot do this, they ponder over it intellectually and do not come to a conclusion. Therefore they have no faith, and they try to replace the faith in the most favorable case, with intellectual research. But this way is wrong. In order to recognize God, He must first be acknowledged. Only the God-affirming attitude can also result in the right relationship to God. And this must be felt inwardly.... </text:p>
      <text:p text:style-name="Standard">It must recognize the being which is from God - its origin, it must feel the togetherness with God, in order to approach Him again. At present, however, human thinking is far away from the right realization. God is for the people only the concept of an infinitely distant being or else a light-figure called into being by the people themselves, which lacks all likelihood. <text:soft-page-break/>And therefore one does not try to get in touch with such an unproven being, yes, one rather tries to free oneself from this concept. So one lives life consciously without God. </text:p>
      <text:p text:style-name="Standard">Unification with God can never be sought if one does not acknowledge the eternal Godhead. And almost nothing is able to change the erroneous thinking of the people. Because everything that comes over man in suffering and sorrow, does not let him find the realization that these are transmissions from this very Godhead, Who is not recognized. They try to explain everything earthly, i.e. adapted to the human intellect, and the existence of the eternal Deity is increasingly put into question - more and more, mankind frees itself from the thoughts pointing to God, and thereby the soul gets into a state which questions any spiritual progress.... </text:p>
      <text:p text:style-name="Standard">(Interruption) </text:p>
      <text:p text:style-name="_30__20_Block"/>
      <text:p text:style-name="Standard"><text:span text:style-name="_31__20_Text">BD 1447</text:span> 1.6.1940<text:span text:style-name="_31__20_Text"> </text:span></text:p>
      <text:p text:style-name="Para_20_1">Original sin.... </text:p>
      <text:p text:style-name="Para_20_1">Liberation.... </text:p>
      <text:p text:style-name="Standard">The most unthinkable opportunities are offered to man for his final liberation, but always the urge to sin is also felt in him, and therefore the will must be extraordinarily strong to resist it and to strive for liberation. So he must constantly be in a struggle with the desire in him, because this will mostly be directed to what is obstructive for the liberation of the spirit, otherwise the resistance would not be man's merit. It is true that human strength is not sufficient to bear this fight successfully, but the will lets man again request strength from God, Who now also comes to him. Therefore the will must always be opposed to sin, if the liberation of the spirit is to succeed. </text:p>
      <text:p text:style-name="Standard">Sin is everything that goes against the Divine will, thus separates man from God. And man is born out of sin - i.e., his soul is the union of spiritual entities, which renounced God out of their own drive and acted against His will by striving towards darkness and fighting the light. Their resistance against God has brought them the state of being banished, and therefore the soul is still something unfree, banished, which is only to make itself free through its own will during earth life. </text:p>
      <text:p text:style-name="Standard">He must therefore first fight sin - i.e. everything that is directed against the Divine will. </text:p>
      <text:p text:style-name="Standard">The soul was embodied only for the purpose to have the opportunity for self-redemption, to give up its will, which has been directed against God since time immemorial, to fight against him and to finally strive for union with him, from whom it has emerged. Therefore no human being is free from the sin of the former rebellion against God at his birth.... and therefore now also the word original sin is understandable. Man takes up the fight against his inherent urge against the light. </text:p>
      <text:p text:style-name="Standard">He will always have to fight to reduce or abolish the state of darkness around him, and this fight will require his full will, but he will have an <text:soft-page-break/>unmeasured amount of strength at his disposal, if he lets his will become seriously active and desires the strength from God. </text:p>
      <text:p text:style-name="Standard">It is the will that God requires. If man gives his will to God as his own, then God gives him His power to such an extent that he can completely free himself from his banished state, which was only the consequence of that sin.... the will opposed to God.... Every human being still calls the will opposed to God his own when he enters earthly life - but when he leaves this earth, he can give it up completely - i.e. subordinated it to the Divine will, and this means for the being final liberation from his imprisonment which lasted for unthinkable times.... </text:p>
      <text:p text:style-name="Standard">Amen </text:p>
      <text:p text:style-name="_30__20_Block"/>
      <text:p text:style-name="Standard"><text:span text:style-name="_31__20_Text">BD 1448</text:span> 1.6.1940<text:span text:style-name="_31__20_Text"> </text:span></text:p>
      <text:p text:style-name="Para_20_1">Hour of Visitation.... </text:p>
      <text:p text:style-name="Standard">The hour of visitation will teach you humans that you are powerless creatures, dependent on the will of a power which is so strong, that everything in heaven and on earth is subject to it. You will have to bow to this power, and if your will rebels against this power, eternal ruin will be your lot. </text:p>
      <text:p text:style-name="Standard">And therefore know that the Lord himself opposes you, so that your activity, which is completely under the influence of the adversary, will come to an end..... </text:p>
      <text:p text:style-name="Standard">Know that you will have to pay tremendously for disregarding His commandments and completely eliminating love from your life. This will not earn you any blessing, because you do not correspond to the Divine will, but you subordinate yourselves to the will of the adversary. And so you should also take the consequences of your wrong will upon yourselves. Know that God has set his limits to the adversary's activity and that you will also feel it when God opposes the adversary with His power. </text:p>
      <text:p text:style-name="Standard">And you must take unspeakable suffering upon yourselves, because you are to blame for the suffering of your fellow men, you must experience the same suffering for the sake of Divine justice, which cannot allow that man makes his laws for himself, which contradict His laws, that he arro-gates rights to himself, which are never given to him by God, that he harasses innocent people and does works which cry to heaven for retribution. And the retribution will come, and the same horror will seize the people, who rage to the horror of the fellow men and transgress against right and justice. </text:p>
      <text:p text:style-name="Standard">For God's love and mercy is meant for the oppressed and weak who are at the mercy of the strong; God's wisdom and omnipotence intervenes when the activities of the adversary already create hell on earth. But the country shall be devastated that harbors people who carry the devil within them, and the atrocities shall come to an end and mankind shall once again remember the Creator and strive to lead a different life, so that the soul may be liberated from the deepest misery.... </text:p>
      <text:p text:style-name="Standard">Amen </text:p>
      <text:p text:style-name="_30__20_Block"><text:soft-page-break/></text:p>
      <text:p text:style-name="Standard"/>
      <text:p text:style-name="Standard"><text:span text:style-name="_31__20_Text">BD 1449</text:span> 2.6.1940<text:span text:style-name="_31__20_Text"> </text:span></text:p>
      <text:p text:style-name="Para_20_1">Living beings.... </text:p>
      <text:p text:style-name="Para_20_1">Receiver of light and power.... </text:p>
      <text:p text:style-name="Standard">Even the most inconspicuous being is a recipient of Divine power, and just these beings have a task which is tremendously important for the existence of the whole of creation. These beings have a destiny, which shows very clearly the serving. They must be continuously active as conductors of the Divine love. Because Divine love is power, which has to be imparted to all beings, and this imparting happens through exactly those smallest living beings, whose task it is to bring everything coming into contact with him (them) into connection with each other, so to speak, so that that contact is established, which enables acceptance of Divine power. </text:p>
      <text:p text:style-name="Standard">However, this process is independent of the will of the individual, how far he gives consent to the wish to receive this power, therefore the most inconspicuous beings are destined to give themselves up to a process which again secures the existence of other living beings. At the same time, however, they are allowed to enter into the state of a certain activity, and this is already the first stage of redemption. Everything that is admitted to activity, is also in a degree of maturity where it can receive and transmit light. As soon as the being is admitted to activity, it will also be able to spread light, and there will therefore always be light where these living beings are active, while darkness exists when these beings stop their activity. </text:p>
      <text:p text:style-name="Standard">So always activity also means light.... And again this activity is stimulated or favored, the more intensively the radiation of the Divine light-donor affects the light-receiving being. The living beings must exercise the functions which are assigned to them by God, they must therefore be active, need power from God for this, receive this and have now entered the circuit of Divine love which means unimaginable graces for the being. Now they walk in the light, they feel the benefit of it, it stimulates the urge for activity, and activity is the state of the liberated, the redeemed. However, for the human eye, the activity of the smallest living beings is hardly perceptible. And yet, all these beings, according to their state of maturity, are included in the circle of those who serve God and His creation. </text:p>
      <text:p text:style-name="Standard">All beings are periodically given an activity as a task, which they now also fulfill completely according to the Divine will. The living being is always put again into the state of rest, of inactivity, to enable the benefit of the activity to have an effect on it again and again, because it recognizes in the alternation of activity and rest, that activity corresponds to the liberated state, while rest corresponds to the state of banishment in the solid form. Therefore, the smallest living being, once it is admitted to activity, will fulfill its task in all industriousness and thus serve as a light- and power-conductor in the creation of all beings..... </text:p>
      <text:p text:style-name="Standard"><text:soft-page-break/>Amen </text:p>
      <text:p text:style-name="_30__20_Block"/>
      <text:p text:style-name="Standard"><text:span text:style-name="_31__20_Text">BD 1450</text:span> 2.6.1940<text:span text:style-name="_31__20_Text"> </text:span></text:p>
      <text:p text:style-name="Para_20_1">Redirecting and forwarding God's power.... </text:p>
      <text:p text:style-name="Standard"><text:span text:style-name="_32__20_Text"><text:s/></text:span><text:s/>Innumerable living beings are born through the omnipotence of the Divine Creator, and these beings now pursue the task given to them by the Creator. The earthly activity of these beings is quite different, however. Spiritually they all fulfill the same task, to feed everything coming into contact with them with Divine power, which transfer and passing on, is their duty. So they serve as an intermediate station.... They are the collecting vessels which are needed in the total creation, so that the power from God penetrates into the darkest corners, because living beings are everywhere, even if because of their minute size, not always visible to the eye. </text:p>
      <text:p text:style-name="Standard">But there is no object which is not saturated with living beings, and since each of these smallest living beings was created by the will of God only to fulfil a mission, and this mission consists in imparting the power out of God, which is necessary for earthly life, so the spiritual activity of the living beings must be tremendously important and therefore the primary motive for the emergence of these beings. Thus every being lives with the help of other beings, because the power out of God is transferred from being to being, but then every living being arranges itself to the Divine plan of creation and is therefore also determined to earthly activity, which again is beneficial for the whole work of creation. </text:p>
      <text:p text:style-name="Standard">Nothing in creation is without life, since it constantly receives the life-force from God. It must collect this power in innumerable receiving-stations and be diverted again into other stations. This process can only be seen with the spiritual eye, but it will be understandable to people in the representation of a drainage system, which first collects everything that flows into it, in order to then pass it on in such a way that it is useful for the earth, so that the influx is never haphazardly wasted..... </text:p>
      <text:p text:style-name="Standard">Amen </text:p>
      <text:p text:style-name="_30__20_Block"/>
      <text:p text:style-name="Standard"><text:span text:style-name="_31__20_Text">BD 1451</text:span> 3.6.1940<text:span text:style-name="_31__20_Text"> </text:span></text:p>
      <text:p text:style-name="Para_20_1">Prayer-need and power.... </text:p>
      <text:p text:style-name="Para_20_1">Prayer proof of faith.... </text:p>
      <text:p text:style-name="Standard">The dangers of life on earth are indescribably great if man relies on his own strength. For the adversary can use his power without meeting any resistance. And he uses this power to weaken the human will. And since the being is still in the banished state, even if in a relieved form, its will is not sufficiently resistant without the support of Divine power and will therefore fall victim to the enemy. And therefore must strength from God be requested without fail - i.e., man must make use of the grace of prayer, he cannot possibly be armed against the earthly dangers without prayer, <text:soft-page-break/>without the asking thought to God, and the man who does not believe to need prayer, will never ever have victory in the fight on earth. </text:p>
      <text:p text:style-name="Standard">Prayer is the acknowledgement of his helplessness; prayer proves the will of the earthly child to correspond to the Divine will; prayer is the bridge upward, which is thus entered in the good will to escape the power of the adversary and to unite with God. And this will is the reason why God hears the prayer, if it goes up to God in deepest faith, trusting in His help. This state of helplessness makes prayer indispensable. He who thinks he can get along without prayer, feels strong enough on the one hand and suffers too little from his spellbound condition on the other hand, to desire to be freed from it. </text:p>
      <text:p text:style-name="Standard">So he still lacks the realization of his present situation, his origin and his destiny. Life on earth is enough for him, he believes to be able to master this by his own strength. But he also does not recognize a power standing above him as a being, to whom he can entrust himself or approach you for help. And therefore he also cannot pray and call on a Being which he doubts. So he lacks faith. </text:p>
      <text:p text:style-name="Standard">And so prayer on the other hand is always a proof of inner faith, while an unbelieving person will never pray.... </text:p>
      <text:p text:style-name="Standard">Therefore, man must first believe before he can make use of the graces of prayer, and the man who lacks faith is to be unspeakably pitied, since he lacks all spiritual help, without which, however, he cannot tread the path upwards. Therefore prayer is not to be eliminated in earthly life, if it is to be lived according to purpose and to bring the soul the success of a higher development. For only through prayer, man establishes connection with the good spiritual power, and only now he can do justice to his earthly task.... Only now he can do everything what brings his soul to a higher degree of maturity and this is therefore the only purpose of earthly life.... </text:p>
      <text:p text:style-name="Standard">Amen </text:p>
      <text:p text:style-name="_30__20_Block"/>
      <text:p text:style-name="Standard"/>
      <text:p text:style-name="Standard"><text:span text:style-name="_31__20_Text">BD 1452</text:span> 3.6.1940<text:span text:style-name="_31__20_Text"> </text:span></text:p>
      <text:p text:style-name="Para_20_1">Sure characteristic of the desire for the truth.... </text:p>
      <text:p text:style-name="Standard"><text:span text:style-name="_32__20_Text"><text:s/></text:span><text:s/>The core of truth can only be found when it is consciously desired. People believe that the truth is always what seems to be acceptable to them, and since people are willing to accept differently, there should be different truths. But the pure truth remains always and eternally the same. And he who strives for it, cannot walk in error. But when does a man strive for the truth.... when every man thinks to desire nothing else than the truth. </text:p>
      <text:p text:style-name="Standard">A sure characteristic of the desire for truth is the willing surrender of what man has previously recognized as truth and a willing opening of the heart to receive the truth from above. This shows his will for the pure truth, because he will always recognize a certain lack in all traditions, he will now know well to distinguish human work from what comes directly from above. And if <text:soft-page-break/>he is only concerned with the pure truth, he must first eliminate everything that is of human origin. </text:p>
      <text:p text:style-name="P5">He must keep exactly to the Divine Word received and try as little as possible to make spiritual property of what has been imparted to his fellow men in school. He must remain tremendously consistent, i.e. always let the Word from above speak to him first, before he recognizes the transformed word as truth. He must have a certain security against the opponent, who represents the often changed Word, which does not correspond to Divine will. He must not be satisfied with his intellectual thinking, but always and everywhere take God's advice to help him and therefore always desire the power from God to now recognize the purest truth, and he must be ready to give up his preconceived opinions if they do not agree with what is commanded from above..... Amen </text:p>
      <text:p text:style-name="P5"><text:span text:style-name="_31__20_Text"/></text:p>
      <text:p text:style-name="P5"><text:span text:style-name="_31__20_Text">BD 1453</text:span> 4.6.1940<text:span text:style-name="_31__20_Text"> </text:span></text:p>
      <text:p text:style-name="Para_20_1">Effects of the works of love.... </text:p>
      <text:p text:style-name="Para_20_1">Increased power.... </text:p>
      <text:p text:style-name="Standard">The strength is to be increased through the love.... Everything man does, should be born from love - then he will also feel the increased power supply, he will be carried by an unparalleled security and will stimulate everything around him to love, because the spiritual around him feels the love, and the will to God will be stimulated.... And this will again is power.... Man cannot imagine a work of love in its effect. All imperfections are subordinated to the perfections.... i.e., all good spiritual things have great influence on the spiritual things that are in the process of higher development, and the imperfections feel this influence as increased power. It can more easily carry out what its will strives for, and thus the power of love penetrates into all beings and increases in it the urge to ascend. </text:p>
      <text:p text:style-name="Standard">And therefore all thinking and acting should have its origin in love, then it will bear rich fruit. The spiritual in man demands redemption, but can only be redeemed through love.... If man is now lovingly active, he gives his spirit freedom within himself, and this liberation of the spirit in turn earns him the grace to recognize the value of love and thus now to live consciously - i.e., to practice love. And what he now does with the intention to serve God and the neighbor with it, is the outflow of the love expressing itself in him.... he wants to be good, he wants to strive to the height, he wants to serve, to help the fellow man, he wants to bring liberation to all beings that surround him. </text:p>
      <text:p text:style-name="Standard">And every work of love now also gives him the strength to carry out what he wants.... </text:p>
      <text:p text:style-name="Standard">The power of love is effective to the greatest distance.... Man can include every being distant from him in his love-work; it can grant him help in spiritual need, because love will always break its way </text:p>
      <text:p text:style-name="Standard">[through] and find the way to God; therefore a requesting thought in love will always reach the Divine ear and give power to the being for whom the <text:soft-page-break/>prayer is meant, in richest measure. Therefore, prayer should always be based in deep love; whoever asks on behalf of his neighbor, should be prompted to do so by love, then every prayer will find an answer from God. </text:p>
      <text:p text:style-name="Standard">Every activity in love results in unimaginable spiritual successes, because God Himself is in every work of love, therefore His power must also overflow into every person active in love and bring redemption to the spiritually unredeemed, because to be unredeemed means to be far away from God.... but to be active in love, means to feel God's nearness, and the nearness of God must inevitably also mean influx of power for the being. And again, every influx of power is a becoming free from an unfree state.... But only the being can become free, which forms itself to love, because only love produces the strength which the being needs for its becoming free.... </text:p>
      <text:p text:style-name="Standard">Amen </text:p>
      <text:p text:style-name="_30__20_Block"/>
      <text:p text:style-name="Standard"><text:span text:style-name="_31__20_Text">BD 1454</text:span> 4 &amp; 5.6.1940<text:span text:style-name="_31__20_Text"> </text:span></text:p>
      <text:p text:style-name="Para_20_1">Love is indispensable to spiritual wealth.... </text:p>
      <text:p text:style-name="Standard"><text:span text:style-name="_32__20_Text"/></text:p>
      <text:p text:style-name="Standard">Unspeakably poor is the man to be called, whose attitude lacks all love, because he lacks the knowledge of the highest God-Being, since all Divine in him cannot come to development. In his delusion, he not only sees earthly life in a false light, but he makes his heart completely incapable of receiving Divine wisdom. He closes himself against Divine activity and therefore can never be instructed in the truth. For love is indispensable, it is only the link between man and the teaching forces of the beyond.... Without love, man does not hear the voice within himself; without love, the spiritual spark cannot be kindled in him; and without love, also any understanding of spiritual truths is impossible. </text:p>
      <text:p text:style-name="Standard">Man must educate himself to love, and he can do this easily, if he pays less attention to the earthly life and turns to the supersensible. A man who is concerned in his thoughts with the things that lie outside the earthly, will now also look at his fellow man as the same seeking being, and this will trigger a kind of connected feeling in him. He feels the need to exchange his thoughts with him, he wants to communicate them to him and also lead him on the same way, and therefore love starts to unfold in him, and a barrier is torn down, which previously blocked the access to knowledge.... </text:p>
      <text:p text:style-name="Standard">What man himself recognizes as right, he would like to communicate to the neighbour, and so the need for communication becomes alive in him, his train of thought will also be guided right, because where love is, God Himself is and prevents wrong thought-results. Man should cultivate love, he should carry it as the most precious good in his heart and constantly try to increase it.... </text:p>
      <text:p text:style-name="Standard">And if he lacks the strength to do so, he should ask for it.... And his life will be rich in spiritual possessions, because love brings him knowledge, which man can otherwise not achieve. </text:p>
      <text:p text:style-name="Standard"><text:soft-page-break/>God gives unmeasured wisdom and power, light and strength to the loving people, and they can therefore call themselves abundant, because they are considered by the heavenly Father in the same love.... And thus love can never be eliminated, if man is to be enlightened.... Without love, man remains astray and walks in spiritual night.... But love enlightens and leads to the knowledge of Divine truth.... </text:p>
      <text:p text:style-name="Standard">Amen </text:p>
      <text:p text:style-name="_30__20_Block"/>
      <text:p text:style-name="Standard"><text:span text:style-name="_31__20_Text">BD 1455</text:span> 5.6.1940<text:span text:style-name="_31__20_Text"> </text:span></text:p>
      <text:p text:style-name="Para_20_1">Humility.... </text:p>
      <text:p text:style-name="Para_20_1">Grace.... </text:p>
      <text:p text:style-name="Standard">Humility is rooted in the recognition of one's own inadequacy, and this in turn gives birth to prayer, for humility is the feeling of unworthiness and weakness, and this must be remedied by grace and help. As long as a person feels small, he will be able to ask and give heartfelt thanks for the grace he has received, but he who is arrogant, will truly not raise his hands to the Father - for he feels himself strong enough to overcome opposition. He no longer bows to a power that is above him, but he is aware of his worth and stands exalted above the one who asks for help. He demands if he lacks something, and takes everything offered to him for granted. </text:p>
      <text:p text:style-name="Standard">And such a man cannot enjoy the grace of God either, he will certainly receive the power from God - which he needs for his earthly life - but his soul is in greatest danger, because it has too little power at its disposal, since the will is missing to request this power from God and to humbly receive it. </text:p>
      <text:p text:style-name="Standard">Therefore the earthly life is lived uselessly, because it does not bring the soul the liberation from its fetters, although the human has claimed the strength from God merely for his body. It is a state which does not correspond to the will of God if man is arrogant towards Him, because the being has therefore gone the long way on earth in banished form to recognize its powerlessness and to let it recognize the distance from God, which is now to be reduced by real childlike love. </text:p>
      <text:p text:style-name="Standard">But an arrogant spirit increases the distance from God in an unimaginable way. Arrogance was the reason for the apostasy from God, and now only deepest humility can bring the essence of the eternal Godhead closer again. For God loves His creatures and makes His grace available to them, unmeasured. It is this grace-power from God that flows to the spiritual in man. If now certain demands are made on man, it happens only for man to freely decide for the union with God, or for the continuing separation from Him. If the feeling of arrogance prevails in him, he must learn to recognize his unworthiness through life on earth, so that he may turn to his Creator in supplication and receive the power that shapes him in such a way that the distance from God becomes ever smaller. </text:p>
      <text:p text:style-name="Standard"><text:soft-page-break/>And this has then brought about the inner humility, because a humble person gives away his own will and completely submits to the Divine will. The Lord gives His grace to the humble.... </text:p>
      <text:p text:style-name="Standard">Through humility he establishes the right relationship with God, humility makes him ask for strength, which can only come to man if it is consciously requested. Inner humility is the admission of the former guilt, which caused the apostasy from God. Humility is the surest guarantee that the Father will lovingly draw near to His child and pull it up to His Father's heart.... that God's Spirit will reunite with the Father's spirit.... </text:p>
      <text:p text:style-name="Standard">Amen </text:p>
      <text:p text:style-name="_30__20_Block"/>
      <text:p text:style-name="Standard"><text:span text:style-name="_31__20_Text">BD 1457</text:span> 6.6.1940<text:span text:style-name="_31__20_Text"> </text:span></text:p>
      <text:p text:style-name="Para_20_1">Admonition.... </text:p>
      <text:p text:style-name="Standard"><text:span text:style-name="_32__20_Text"><text:s/></text:span><text:s/>My child, flee the world.... Everything that gives you pleasure in earthly life results in spiritual decline, because it loosens the bond with Me. And I want you to mature to a task which I have given you from the beginning, and this task demands fullest separation from the world. Your will, your love, must turn exclusively to Me. Man must resist every temptation, and he must not volun-tarily put himself in danger, he must rather renounce everything, he must not demand something which can bring about a pronounced weakening of the spirit. Therefore I must warn you, My child, and try to imagine the responsibility you bear towards humanity, and consider how few willing fighters walk on earth, who only strive to fulfill the Divine will.... </text:p>
      <text:p text:style-name="Standard">(interruption) </text:p>
      <text:p text:style-name="_30__20_Block"/>
      <text:p text:style-name="Standard"><text:span text:style-name="_31__20_Text">BD 1458</text:span> 7.6.1940<text:span text:style-name="_31__20_Text"> </text:span></text:p>
      <text:p text:style-name="Para_20_1">Cloudless sky.... </text:p>
      <text:p text:style-name="Para_20_1">Effect of the sun.... </text:p>
      <text:p text:style-name="Standard">A cloudless, blue sky makes man's fear of threatening clouds disappear, he lulls himself in joyful expectations, and he himself is cheerful and radiant, if earthly worries do not depress him. He rejoices in the light of the sun, he rejoices in the whole sight which offers itself to the beauty-thirsty eye. And not infrequently, such a sight will also have an ennobling effect on the mind of man; the sun, which touches him outwardly beneficently, will also cast a reflection in the heart of man, while a dark sky heavy with clouds, often evokes grudging thoughts in man. </text:p>
      <text:p text:style-name="Standard">Now it needs no other explanation than that the light-beings, the mediators of the power out of God, turn their light and love-power to humans in all fullness, and therefore man, who receives such support spiritually, can reach the height correspondingly effortlessly, if he willingly surrenders himself to this influence of the light-beings - i.e. thinks and acts as the inner feeling urges him, and this feeling mostly affirms the good. On such sunny days, therefore, the impulse to be good is pro-portionately stronger, and it <text:soft-page-break/>must also be observed that man does not oppose his inner desire and thereby the influence of the beings of light and power is diminished. </text:p>
      <text:p text:style-name="Standard">The natural sun is the awakener of all earthly life, but it also have at the same time the greatest effect on the human spiritual life, if man strives for the spiritual higher development by his own will. </text:p>
      <text:p text:style-name="Standard">Then the spiritual power can reach him in far greater measure, if he entrusts himself to the influence of the natural rays of the sun, because these rays are only spiritual work - which can also remain without effect - if man wants to remain completely unimpressed.... because then the effect of the rays of the sun is only physically noticeable - i.e. only beneficial to earthly life - while the spiritual life remains untouched. </text:p>
      <text:p text:style-name="Standard">Therefore it is always a conscious striving upwards with the precondition that the rays of the sunlight have influence on the spiritual development, but then this effect is tremendous - i.e. bringing incomparable success for man. And this will express itself in such a way that the will for the good, the power to love and for recognizing the wisdom from God, is extraordinarily strong.... The desire for upward will increase, love-activity will become more and more active, and a spiritual decline will be less to be feared, because the light-beings can have a direct effect on the hearts which open willingly, which consciously turn to the sun and, apart from the physical well-being, recognize the spiritual effect of the sunlight and desire it.... </text:p>
      <text:p text:style-name="Standard">Amen </text:p>
      <text:p text:style-name="_30__20_Block"/>
      <text:p text:style-name="Standard"><text:span text:style-name="_31__20_Text">BD 1460</text:span> 8.6.1940<text:span text:style-name="_31__20_Text"> </text:span></text:p>
      <text:p text:style-name="Para_20_1">Fight of the light-beings for too weak souls.... </text:p>
      <text:p text:style-name="Standard"><text:span text:style-name="_32__20_Text"><text:s/></text:span><text:s/>The soul demands redemption, even if it walks a wrong way on earth. It is well aware of its error, only too weak to free itself from its fetters, otherwise no guilt would be attributed to it and it would therefore also have to fear no retribution in the hereafter. Because it is free at any time to strengthen its weak will and to request strength for its self-redemption, so that it therefore only needs to use its free will. It has to overcome great difficulties in order to reach the heights, but not too much, or unachievable things are demanded of it, because it has strength to do so in the same measure. </text:p>
      <text:p text:style-name="Standard">But when it uses its free will in the negative way, when it turns to the adversary of its own accord, therefore desires the power to act and think there, then it will also receive it from there, and its way leads downwards towards ruin. Now the adversary will try to cloud the consciousness of this soul by granting it everything on earth which puts it into a satisfied state; he will fulfill the earthly desire and therefore try to stupefy the soul so that it makes no effort to become free from the power which dominates it. </text:p>
      <text:p text:style-name="Standard">And he would now have won the game, if the soul would not be incredibly fought for by the good spiritual side. The latter does not leave the soul to the adversary without a fight. And therefore the light-beings work untiringly on such souls by trying to mentally present to them the great danger in <text:soft-page-break/>which they are. Therefore also the man, who has delivered himself unhesitatingly to the evil power, will at times occupy himself with thoughts which do not please him, because he is not left unwarned if he walks a wrong way. </text:p>
      <text:p text:style-name="Standard">Provided that now the realization comes to him that his way is wrong and he now has the will to take another way, the power is already available to him, which he is only allowed to use to free himself from evil power. If, however, he rejects help from the side of the light-beings, then he is hopelessly exposed to the power of evil, and such souls are lost for eternal times - i.e., they strive willfully again to the state which kept them banished through immemorial times. The more the will of man surrenders to him, the greater is the power of the adversary, and once the will is weakened by him, then it is more and more difficult for the soul to break free from its fetters. </text:p>
      <text:p text:style-name="Standard">And nevertheless the state of a soul is not hopeless as long as good spiritual power is striving for it - i.e., as long as the soul lets both powers have an effect on it, thus does not exactly resist the good power. There is then still the hope that it would turn its will to these forces. And then the danger of the downfall for this soul is over. Then the good forces can contribute to increase the will, and the release from the power of the adversary will become easier and easier, the more the soul grants power to the good force over itself so that it can now assert its entire influence. And the soul will succeed in finding the right way to the height.... </text:p>
      <text:p text:style-name="Standard">Amen </text:p>
      <text:p text:style-name="_30__20_Block"/>
      <text:p text:style-name="Standard"><text:span text:style-name="_31__20_Text">BD 1461</text:span> 8.6.1940<text:span text:style-name="_31__20_Text"> </text:span></text:p>
      <text:p text:style-name="Para_20_1">Activity of the will.... </text:p>
      <text:p text:style-name="Standard">Use your will in such a way that you let it become active, and give yourselves over to the firm con-fidence that the Lord leads you, if you ask Him for it, then you must inevitably also fulfill the will of the Lord, because He will direct you in such a way that you can easily comply with His will, if you completely abandon yourselves to Him. It is of incalculable value to entrust yourselves to Divine protection, because His love is the greatest guarantee that you are well-protected. His love seeks to keep all heaviness away from you. </text:p>
      <text:p text:style-name="Standard">If you want to completely enter his will, only God will always be recognizable in your actions, because it is He Who now expresses Himself through you. You only need the Divine power to now work in the Divine will, and this is security for Divine work that you desire from the bottom of your heart to stand in the closest union with God.... that you may never separate from Him and you recognize Him everywhere.... For everywhere you will see Him, great power will always go out from Him, your courage will be steeled, and you will overcome all obstacles.... </text:p>
      <text:p text:style-name="Standard">(interruption) </text:p>
      <text:p text:style-name="_30__20_Block"/>
      <text:p text:style-name="Standard"><text:span text:style-name="_31__20_Text">BD 1462</text:span> 9.6.1940<text:span text:style-name="_31__20_Text"> </text:span></text:p>
      <text:p text:style-name="Para_20_1"><text:soft-page-break/>Divine gift is a proof of love.... </text:p>
      <text:p text:style-name="Para_20_1">Entering into the will of God.... </text:p>
      <text:p text:style-name="Standard">In a quiet hour of contemplation, you will become aware that all earthly desire is an obstacle to a deep and intimate connection with God. And when you have recognized this, all danger is over. </text:p>
      <text:p text:style-name="Standard">Only he who can give everything, will receive everything. The grace of being allowed to receive the Divine Word, is incomparably more valuable than the fulfillment of earthly longings, and therefore he who gives himself to earthly desires and cravings, loses unspeakable graces. However, only covetous love is an obstacle to the height, so it should be fought with all one's strength. </text:p>
      <text:p text:style-name="Standard">It is of extraordinary importance to establish contact with the heavenly Father, and for this the will is first required, it must turn to Him fully, it must express itself in a way that visibly betrays the desire for God. Man's will will always be the only thing demanded by God. Divine Love is incessantly endeavoring to make Himself known to man in such a way that man consciously strives for this love - i.e., desires to be seized by it. And this desire is subordination of the will under the Divine will. For a desire for union with God is awakened in man, which is the cause for the transformation of his previous way of life. For he who walked without God before, acted according to his own will, which was therefore turned away from Him. </text:p>
      <text:p text:style-name="Standard">To have recognized God, however, means to enter into the Divine will - a complete submission to everything God demands of him, and it also means an unhesitating abandonment of the previous way of life. It is therefore only understandable that the human will must first declare itself ready to submit to the Divine will, before God now announces His will.... It is understandable that again and again the will of man must be surrendered in order to be able to accept this manifestation of His will; it is understandable that every earthly desire weakens the will striving towards God and therefore now also the desire for His Word becomes less; and it is understandable that everything must be fought against what could diminish the strength to accept. For the Divine gift is more precious than anything the world can offer. </text:p>
      <text:p text:style-name="Standard">The Divine gift contains the love of God, and is there anything more beautiful than to be allowed to receive the proof of <text:span text:style-name="_31__20_Text">Divine</text:span> love? The desire of the heart is also satisfied, only in such a way that the body does not feel it so pleasantly - however, the soul is extremely happy about any connection with the love of God. And therefore the human being should think of his soul and grant it the great happiness of Divine Love, but not pay attention to the body and its desire, but insert himself into the will of God without limits, to be able to receive Divine expressions of will. The love that prompts God to His Fatherly care for His children, should be desired in the deepest heart, because to be allowed to stand in this love, is the most beautiful thing that man can desire on earth. </text:p>
      <text:p text:style-name="Standard"><text:soft-page-break/>His heart should beat towards the heavenly Father, the child should long for the Father, then he will also happily receive the outflow of his love.... the Divine Word, which establishes the most intimate connection with him and is therefore the visible proof of his love. Can you ever be offered anything more delightful than that the heavenly Father Himself draws near to you and desires to speak with you?.... And if He obviously offers His love to you, it only requires your will to receive this love. You may only want that your thinking is guided by Him, and from now on you will only fulfill His will, carry His will in you and also use your earthly life according to the Divine will </text:p>
      <text:p text:style-name="Standard">.... </text:p>
      <text:p text:style-name="Standard">Amen </text:p>
      <text:p text:style-name="_30__20_Block"/>
      <text:p text:style-name="Standard"><text:span text:style-name="_31__20_Text">BD 1463</text:span> 9.6.1940<text:span text:style-name="_31__20_Text"> </text:span></text:p>
      <text:p text:style-name="Para_20_1">Arrogance.... </text:p>
      <text:p text:style-name="Para_20_1">Consciously requesting Divine power.... </text:p>
      <text:p text:style-name="Standard">Your greatest mistake is that you think you are in full possession of all power and believe to master the earthly life alone. And therefore you reject the thought far from you that you are in need of help and therefore could also call for help once. And therefore your attitude towards God is negative, you do not recognize Him, and so His constant work is not apparent to you. And this is an extremely dangerous attitude, because you thereby still reduce the power which God lets you receive for the physical life. He must diminish it to let you recognize your own powerlessness, He must let illness and physical suffering come over you so that you recognize a higher power in it. </text:p>
      <text:p text:style-name="Standard">The supply of power from God will be given to you in the way you intend to use it.<text:span text:style-name="T5"> <text:s/>T</text:span>he power out of God is available to you for boundless spiritual maturing, but if you do not request it for this and you only need it for the sake of earthly life, you will also only be able to receive what is absolutely necessary for earthly life, but all spiritual use of power will remain withheld from you until you consciously request it. And this lack of power can only lead you to spiritual decline, because you do not strive for progress and only think of your physical well-being. Divine power has been supplied to you throughout immemorial times without your will being necessary for it. In earthly life, however, the will itself must become active to consciously request the power that is at your disposal, otherwise man would be an unfree being that would again be dependent on the Divine will. </text:p>
      <text:p text:style-name="Standard">The union with spiritual power is the actual higher development of the spiritual.... Now to impart spiritual power to the being without requirement, would mean to promote the higher development of the spiritual by force, and this is completely impossible according to Divine law, because such a course of development could never produce godlike beings. The being can reach the highest through his will, however without letting this become active, all progress is impossible. The human will must therefore always be <text:soft-page-break/>influenced to turn to God, subordinate itself to Him and therefore also desires power for spiritual welfare. </text:p>
      <text:p text:style-name="Standard">But man's spiritual state is lightless, they do not see the necessity of help from the side of the eternal Divinity, they constantly think only of the earthly needs and oppose every spiritual admonition. </text:p>
      <text:p text:style-name="Standard">They are so far from God and do not want to recognize Him in the vicinity, and yet they think themselves far more advanced in their knowledge, because they believe themselves to be unencum-bered and free, while they want to impose restrictions and burdens on spiritually striving. And this is how the young generation is educated, so that they believe themselves to be powerful and strong and able to build their earthly life according to a well-conceived plan. And they lack the power-supply from God, because they do not desire it. </text:p>
      <text:p text:style-name="Standard">But when the day will come that teaches mankind otherwise, boundless misery and fear will befall people who recognize their own power as void and are exposed to powers they cannot stand up to. </text:p>
      <text:p text:style-name="Standard">Then man will have to decide to perish or to stretch out his hands imploringly to Him whom he has misjudged so far, so that He may help him and let him Earthly But blessed is he who recognizes this in the hours of greatest need - God will help him and save him.... </text:p>
      <text:p text:style-name="Standard">Amen </text:p>
      <text:p text:style-name="_30__20_Block"/>
      <text:p text:style-name="Standard"><text:span text:style-name="_31__20_Text">BD 1465</text:span> 10.6.1940<text:span text:style-name="_31__20_Text"> </text:span></text:p>
      <text:p text:style-name="Para_20_1">Resistance.... </text:p>
      <text:p text:style-name="Para_20_1">Weaknesses of the will of the adversary.... </text:p>
      <text:p text:style-name="Standard">The constant fight with the opponent strengthens the power of resistance, if at all resistance is offered to its temptations. He is increasingly eager at work to force down the soul, but all attempts fail because of man's right will. And this right will is the will turned towards God, which is the best weapon against all attacks of the enemy. The will turned towards God also paralyzes the power of the enemy, and he therefore tries to redirect the will in another way towards his lures. He knows the weaknesses of mankind, he also knows how to exploit them in such a way that the temptations have a weakening effect on man and all resistance must be offered in order to be able to master them. </text:p>
      <text:p text:style-name="Standard">But those temptations are only a danger if they stifle the desire for God, but if this is predominant, all attempts of the opponent fail. For then God stands by the one who desires Him and helps him to free himself from the force that wants to bind him. And in such hours of temptation, it is especially important to take refuge in prayer - that is, to confess to the Lord that one's longing is for Him and that all earthly pleasures are willingly abandoned of love for Him. This battle, which man is supposed to fight against his own feelings, is certainly difficult, but God knows for what purpose He sends such trials to His own, He knows the degree of love for Himself and now <text:soft-page-break/>wants to strengthen it by making Himself more difficult to reach and thus stimulating the will of man to increased activity. </text:p>
      <text:p text:style-name="Standard">Then man proves his love for God, he proves that it stands up to earthly love. Man will seldom be able to free himself completely from the feeling of inner abandonment if Divine help is not near him. He will have to go through difficult inner conflicts as long as there is still earthly desire in him. And he can only overcome this by calling on Divine strength and requesting it in prayer, but then he will overcome everything victoriously, he will turn to God more and more exclusively and strive for union with Him, because love always urges for union. </text:p>
      <text:p text:style-name="Standard">This is the Divine feeling which should be inherent in all beings, so that only the right union.... the union with the good, should always be striven for. God stands by the earthly child struggling with itself and guides its thoughts rightly, and if these thoughts find themselves again in intimate prayer to Him, all danger is overcome.... the cunning of the adversary has failed.... love for God has won the victory.... </text:p>
      <text:p text:style-name="Standard"><text:a xlink:type="simple" xlink:href="http://www.bertha-dudde.info/english/edown.html" text:style-name="_30__20_Text" text:visited-style-name="_30__20_Text"><text:span text:style-name="_30__20_Text"/></text:a></text:p>
      <text:p text:style-name="Standard"/>
      <text:p text:style-name="Standard">Amen </text:p>
      <text:p text:style-name="_30__20_Block"/>
      <text:p text:style-name="Standard"><text:span text:style-name="_31__20_Text">BD 1466</text:span> 10.3.1940<text:span text:style-name="_31__20_Text"> </text:span></text:p>
      <text:p text:style-name="Para_20_1">The guilty.... </text:p>
      <text:p text:style-name="Para_20_1">Pleased with the raging of the nations.... </text:p>
      <text:p text:style-name="Para_20_1">Prediction.... </text:p>
      <text:p text:style-name="Standard">Full of mercy the Lord looks at His creatures who tear each other apart and outdo each other in cruelty. He would like to draw their attention to the horror of their actions, He would like to present the spiritual effects to them, so that they will reflect and henceforth give love and justice to all people, but all efforts are in vain, they do not depart from the path they have taken - and so all bear the same responsibility who take pleasure in the raging of the nations among themselves. </text:p>
      <text:p text:style-name="Standard">Because they are the actual culprits, because their attitude draws the inevitable, nevertheless, an enormous counter-impulse is necessary to make clear to the people the disastrous, which their way of acting entails. There are only a few whose hearts beat differently and who recognize the need of the time, and these must place themselves at God's disposal if they are to be able to be instructors on earth, thus also having received corresponding spiritual gifts from above. And the Lord makes use of these few to announce the coming events among the people. </text:p>
      <text:p text:style-name="Standard">If now these few unite with each other in believing trust, they will be well-instructed by God, but if they are fully devoted, then these servants will be initiated into the plan which the Divine Creator has determined since eternities.... They will experience the day and the hour when the power of God will be manifested, and they will see themselves in the midst of the events and now sacrifice their entire will to the Lord, so that they may be <text:soft-page-break/>active in the salvation of countless souls who threaten to lose themselves in the night of the spirit. And there will be great anxiety among the people when the servants of God tell them about the will of the Lord.... </text:p>
      <text:p text:style-name="Standard">Amen </text:p>
      <text:p text:style-name="_30__20_Block"/>
      <text:p text:style-name="Standard"><text:span text:style-name="_31__20_Text">BD 1466</text:span> 10.3.1940<text:span text:style-name="_31__20_Text"> </text:span></text:p>
      <text:p text:style-name="Para_20_1">The guilty.... </text:p>
      <text:p text:style-name="Para_20_1">Pleased with the raging of the nations.... </text:p>
      <text:p text:style-name="Para_20_1">Prediction.... </text:p>
      <text:p text:style-name="Standard">Full of mercy the Lord looks at His creatures who tear each other apart and outdo each other in cruelty. He would like to draw their attention to the horror of their actions, He would like to present the spiritual effects to them, so that they will reflect and henceforth give love and justice to all people, but all efforts are in vain, they do not depart from the path they have taken - and so all bear the same responsibility who take pleasure in the raging of the nations among themselves. </text:p>
      <text:p text:style-name="Standard">Because they are the actual culprits, because their attitude draws the inevitable, nevertheless, an enormous counter-impulse is necessary to make clear to the people the disastrous, which their way of acting entails. There are only a few whose hearts beat differently and who recognize the need of the time, and these must place themselves at God's disposal if they are to be able to be instructors on earth, thus also having received corresponding spiritual gifts from above. And the Lord makes use of these few to announce the coming events among the people. </text:p>
      <text:p text:style-name="Standard">If now these few unite with each other in believing trust, they will be well-instructed by God, but if they are fully devoted, then these servants will be initiated into the plan which the Divine Creator has determined since eternities.... They will experience the day and the hour when the power of God will be manifested, and they will see themselves in the midst of the events and now sacrifice their entire will to the Lord, so that they may be active in the salvation of countless souls who threaten to lose themselves in the night of the spirit. And there will be great anxiety among the people when the servants of God tell them about the will of the Lord.... </text:p>
      <text:p text:style-name="Standard">Amen </text:p>
      <text:p text:style-name="_30__20_Block"/>
      <text:p text:style-name="Standard"><text:span text:style-name="_31__20_Text">BD 1467</text:span> 11.6.1940<text:span text:style-name="_31__20_Text"> </text:span></text:p>
      <text:p text:style-name="Para_20_1">Spreading the Word of God.... </text:p>
      <text:p text:style-name="Para_20_1">The soul is imperfect.... </text:p>
      <text:p text:style-name="Standard">It is the spiritual connection among yourselves that promotes you in your striving for the height. </text:p>
      <text:p text:style-name="Standard">You should pass on everything you receive and thus work for the Lord. In this way, the messages from above will be spread, and they will be accepted with joy wherever there is a desire for them. </text:p>
      <text:p text:style-name="Standard">It is immensely instructive to receive these announcements, because man is introduced to a knowledge that gives complete information about the rule <text:soft-page-break/>and work of God in the entire universe and the spiritual life of His creatures. And if man now imagines that only the infinite love of God imparts such knowledge to him, he must likewise pass on in love what has been imparted to him to those fellow men who are in need of truth and hungry for truth. </text:p>
      <text:p text:style-name="Standard">God himself therefore brings His creatures together so that each one carries out the mission which God himself determines. His earthly child who wants to serve Him, must often let God's Spirit speak in him and therefore also do everything to pass on what is given to him. They must develop an unusual gift of speech and always turn their thoughts to God, then they will be visibly guided in their train of thought and thus can teach unobjectionably, because their will is to serve God. And the true service of God consists in the fact that His Word is spread and thus finds entrance among mankind. </text:p>
      <text:p text:style-name="Standard">This precious Word, the Lord's greatest gift of grace, must be received with gratitude if it is to have the effect on the earthly child that God intended for it. And this power expresses itself in the fact that the knowledge comes to man, if he surrenders himself to the Divine Word in the will for truth. </text:p>
      <text:p text:style-name="Standard">The imparting of the truth from God, will be a difficult work for the people - however, much spiritual support is available to them. And it will be shown that all these proclamations penetrate the human heart much easier than the book of the fathers, which contains much wisdom, but needs a strict purification, and therefore its power is easily lost, which can be seen from the infinite number of additions, which are only man's work. </text:p>
      <text:p text:style-name="Standard">If now the teaching man has to fight against resistances on earth, which prevent him from convey-ing the Divine Word, then he must first get strength from this most holy Word. He must try to free himself as far as possible from such teachings as have not yet been sufficiently explained to him, and must try to harmonize everything that is already his spiritual property with what he has been commanded.... but what cannot be united with it, he must unhesitatingly drop as hitherto unclarified. So he must not regard the life in the embodiment as a human being as the beginning of the life on earth, but he must know that his soul has already gone an endless long way and now the Divine grace gives it the possibility to become what its destiny is: a child of God.... </text:p>
      <text:p text:style-name="Standard">Only the explanation of the soul and its task gives fullest information about the necessity of all world-historical events, because otherwise a violent separation of the soul from the body would mean an unheard-of cruelty on the part of God or would presuppose a different shaping of the soul, which the Divine Creator incorporates into humans at birth, but which again could be felt as injustice. Immensely erroneous conclusions can be drawn, if the course of the soul is not first recognized, and then also the pure truth cannot be supplied to <text:span text:style-name="_31__20_Text">those</text:span> who are not willing to accept this teaching of the slow development of the soul up to the embodiment as a human. </text:p>
      <text:p text:style-name="Standard"><text:soft-page-break/>They can never be given information about the actual purpose of creation and the purpose of life on earth. For what God puts into man, what He Himself has created, is perfect. Something perfect, however, needs no task to reach the height, because the perfect has already reached the height. </text:p>
      <text:p text:style-name="Standard">What would be the use of the earthly life-journey, if the being.... the soul.... is already perfect? </text:p>
      <text:p text:style-name="Standard">But the soul, which embodies itself in the human being, is far away from perfection, thus it did not come from God as it is constituted at the beginning of the embodiment. It consequently must have already traveled a distance before, and man must be informed about it, so that man can understand his task on earth. </text:p>
      <text:p text:style-name="Standard">Therefore the teaching must be accepted unhesitatingly, which is offered to man from above and which first gives a clear picture about the importance of earthly life and the state of the human soul before embodiment. And this knowledge is to be spread and the teaching is to be accepted unobjectionably as truth, and then people will recognize their responsibility in earthly life and form their life accordingly to the Divine will.... </text:p>
      <text:p text:style-name="Standard">Amen </text:p>
      <text:p text:style-name="_30__20_Block"/>
      <text:p text:style-name="Standard"><text:span text:style-name="_31__20_Text">BD 1468</text:span> 12.6.1940<text:span text:style-name="_31__20_Text"> </text:span></text:p>
      <text:p text:style-name="Para_20_1">Bondage of the soul.... </text:p>
      <text:p text:style-name="Para_20_1">Intercession in love helps to redeem.... </text:p>
      <text:p text:style-name="Standard">It is an irresponsible act against the human soul if it is held in a certain bondage - i.e., if it is prevented from higher development. And this is the case when the will of man turns exclusively to the earthly, when therefore this will is weakened by the adversary and therefore the soul is no longer able to express itself freely and unbound. This unfreedom of the will, however, is again its own fault, it is the consequence of self-conceit, which prevents man from turning to God in prayer for strength - thus, in short, a consequence of earthly life without prayer. For at the beginning of his earth- task, man was given free will, which could dispose him to both good and evil. But he may also make use of prayer. He is free to ask for help at any time, and if he makes use of this prayer, the power to resist will also increase; thus the will is truly free and not bound by the power of the adversary. </text:p>
      <text:p text:style-name="Standard">The prayerless man will always have less resisting power - he therefore surrenders himself to the force which wants to harm him, and the consequence is his soul getting into a completely unfree state, that it is bound to the earth, that it always does and wants to do what it is told to do by a bad power. It is in a bondage from which it can hardly free itself, also if it does not yet use prayer, because it has also lost the knowledge of the grace of prayer, it is completely without help and exposed to the influence of evil, because it can no longer use its will in the right way. And such a wrongly directed will can only be effectively counteracted by love; if a loving being on earth or also in the beyond comes to the aid of such a forced <text:soft-page-break/>soul and therefore sends up prayer to God on its behalf, the fetters of that soul will loosen, it will suddenly feel the power to resist in itself and willingly surrender to better forces, and this can bring about a change of thinking and will, which is expressed in a changed way of life. </text:p>
      <text:p text:style-name="Standard">Souls who cannot find their way back to God by themselves, must receive a supply of willpower through intercession in love, if they are not to be lost without salvation, since they cannot be compelled to think and want differently. And this intercession is a weapon that effectively fights the adversary. For it cancels his exclusive power over the soul. The soul feels the loosening of its fetters, and now also the will to escape this power completely, is awakened in it. </text:p>
      <text:p text:style-name="Standard">It certainly feels weak, but desires help, which now can be offered to it, because the desire for help is an unconscious prayer, which also finds hearing by the light-beings wanting to help it to now direct the thoughts, so that man now also consciously makes use of prayer and so increases the power to resist, therefore can free himself from the state of bondage. Love for the fellow man can contribute in this way enormously much to the redemption of an erring soul, if it takes into account the completely weakened will and on its behalf, now lets the will become active to help that soul. The power of a prayer for the human soul is immense and the only means to redeem it from the power of the adversary.... </text:p>
      <text:p text:style-name="Standard">Amen </text:p>
      <text:p text:style-name="_30__20_Block"/>
      <text:p text:style-name="Standard"/>
      <text:p text:style-name="_30__20_Block"/>
      <text:p text:style-name="Standard"><text:span text:style-name="_31__20_Text">BD 1470</text:span> 13.6.1940<text:span text:style-name="_31__20_Text"> </text:span></text:p>
      <text:p text:style-name="Para_20_1">Awakening faith.... </text:p>
      <text:p text:style-name="Para_20_1">Deep, unshakable faith.... </text:p>
      <text:p text:style-name="Standard">Every faith makes demands on the human being, and if he fulfills these demands, he recognizes the faith - i.e., he affirms it. He is therefore believing, if he complies with the demands, but rejects the faith, if he ignores the demands. Who now believes in God, will also make it his business to fulfill what God demands of him, provided he also loves the Being, Which is the concept of God for him. </text:p>
      <text:p text:style-name="Standard">But faith and love are inseparably connected with each other, because to believe in God, also means to recognize Him as a Being Who is the epitome of deepest love, highest power-perfection and unimaginable wisdom. And man must love something so perfect, and he will also do everything out of this love, what God demands from him. </text:p>
      <text:p text:style-name="Standard">Therefore faith is the first prerequisite for a successful life on earth. And without faith, man can never achieve even the slightest success for his soul. Because faith in God only lets man recognize his origin, and the consciousness to have gone out from exactly this Divinity, lets him strive to reunite with Him. And this striving for the union with God is the actual purpose of earthly life.... </text:p>
      <text:p text:style-name="Standard"><text:soft-page-break/>Without faith however, man is not ready for any spiritual work. He does not open his heart to the spiritual power that wants to help him, because he does not affirm such power at all. But again, faith cannot be awakened in man by force, but he should approach Him affirmatively out of free, inner conviction. And so God can only indirectly come to man's aid by stimulating his thoughts and man now asks himself questions about what is inexplicable to him. </text:p>
      <text:p text:style-name="Standard">If man does not want to recognize his origin from God, another explanation of his existence will satisfy him just as little, so that he now sends this question into the infinity, from where he will now also be answered. Now different thoughts will flow to him, and again it depends on his will, which thoughts he gives ear to.... Faith must slowly come alive in him. But this is again dependent on whether man is lovingly active. Man can, even without being a believer, unconsciously strive towards the good, and such a man will undoubtedly find faith. </text:p>
      <text:p text:style-name="Standard">An unloving person on the other hand, will never ever give access to thoughts that lead to faith. </text:p>
      <text:p text:style-name="Standard">Unkindness always leads to a greater darkening of the spirit, and the person is still so far away from the right faith. The firmness and depth of faith is again a gift of grace from God, which is then imparted to the believing earthly child when he intimately asks for it - because through a deep, unshakable faith, unimaginable powers are available to man, and such a measure of grace must be consciously asked for before the love of God imparts it to the earthly child. </text:p>
      <text:p text:style-name="Standard">Therefore, man must already be faithful - i.e. he must recognize God and want to fulfill His demands and then declare his readiness to accept the extraordinary grant of grace. He must do more than is demanded of him. He must stand in fullest conviction that no thing is impossible for God, and now put this faith into action.... to do what is God's will, regardless of his human powerlessness.... he must desire the power from God to provide the unbelieving people with the proof of the existence of a God-Being Who is full of love, wisdom and omnipotence.... </text:p>
      <text:p text:style-name="Standard">Amen </text:p>
      <text:p text:style-name="_30__20_Block"/>
      <text:p text:style-name="Standard"><text:span text:style-name="_31__20_Text">BD 1471</text:span> 14.6.1940<text:span text:style-name="_31__20_Text"> </text:span></text:p>
      <text:p text:style-name="Para_20_1">The teachings of Christ.... </text:p>
      <text:p text:style-name="Para_20_1">Inwardness.... </text:p>
      <text:p text:style-name="P2">Loosen - Bind.... </text:p>
      <text:p text:style-name="Standard">The teaching of Christ is a structure that is based only on inwardness and lacks any outwardness. </text:p>
      <text:p text:style-name="Standard">Therefore, only that can be regarded as the teaching of Christ, which has such an effect that the nature of man is formed according to the will of God. The outer form on the other hand, does not </text:p>
      <text:p text:style-name="Standard"/>
      <text:p text:style-name="Standard"><text:soft-page-break/>contribute to the change of the being, it leaves the inner untouched. When Jesus instructed His own in His teachings, He did not give them any regulations or instructions as to the outwardly recognizable form in which they should spread His teachings among the people. He therefore did not make the following of the teachings dependent on externals, but only purely and simply that the Divine Word should be taught, accepted and followed.... There are also no indications given about a building which should remain powerfully and mightily for eternal times. </text:p>
      <text:p text:style-name="Standard">Jesus only figuratively represented the activity of the disciples who want to serve God and their followers by giving Peter the key-power to loose or bind according to his knowledge. He called him to stand up for His Divine teachings and to spread them where people were willing to receive them, but to refuse them to those who were still too imprisoned by the spirit of the world, because they did not recognize <text:span text:style-name="_31__20_Text">what</text:span> they were commanded. And so Jesus made the spreading of His teaching dependent on the people's willingness to receive it.... What you bind will also be bound in heaven.... what you loose will also be loosed in heaven.... These words are only the confirmation that the Lord on earth instructed His disciples to spread His Divine Word, and so the disciples recognized people as receptive to the Divine Word, to introduce them to the Divine doctrine of love, the observance of which brings complete freedom from the banishing form. </text:p>
      <text:p text:style-name="Standard">However, where the willingness to receive the Divine Word is lacking and this is only accepted as empty sound, can the act of redemption not occur, and therefore the same banished state will be the lot of him in the hereafter, who does not believe the word of His servants on earth. His servants on earth, however, are those who spread the teachings of Christ on earth among the people without any externalities, only in the endeavor to serve the Lord God and to help mankind. These His servants will therefore be able to be redemptively active, since they strive for nothing more than the redemption of mankind from the banished state.... However, they will also realize that people will not be eternally liberated if they do not accept this inner teaching of Christ and live according to it. They will also enter the hereafter in the banished state. </text:p>
      <text:p text:style-name="Standard">The teaching of Christ is something so deeply inward, that it cannot be replaced by forms and externals, and therefore also he will remain bound who keeps form and externals, but inwardly remains untouched and therefore does not follow the teaching of Christ according to the will of God. </text:p>
      <text:p text:style-name="Standard">Everything Divine lifts you up, everything human, pulls you down.... The teaching that Jesus imparted to His own on earth was Divine and must therefore also lead to salvation from the depths. </text:p>
      <text:p text:style-name="Standard">However, if the work of man disfigures this pure teaching, the teaching will lose power if the work of man is respected more, because only the pure Divine is powerful, and this power has a redeeming effect, while everything human weakens the will of man and this explains the bondage, as long as man just accepts the teaching of Christ in a form, which deviates from what <text:soft-page-break/>the Lord Himself has taught on earth. The Lord has mentioned to His disciples whose nature was full of inwardness.... and there will continue to be of His disciples on earth who form themselves inwardly according to His will.... because they will be enlightened to recognize the pure teaching of Christ and to spread it according to the will of God.... </text:p>
      <text:p text:style-name="Standard">Amen </text:p>
      <text:p text:style-name="_30__20_Block"/>
      <text:p text:style-name="Standard"><text:span text:style-name="_31__20_Text">BD 1472</text:span> 15.6.1940<text:span text:style-name="_31__20_Text"> </text:span></text:p>
      <text:p text:style-name="Para_20_1">Exploring the God-Being's Divine Will.... </text:p>
      <text:p text:style-name="Para_20_1">Seek and ye shall find.... </text:p>
      <text:p text:style-name="Standard">Every thought applying to the God-Being, will lead to the height. There is nothing arbitrary when man's spirit is concerned with God, but then the will has become active to strive upward. The will has to be used first, the thoughts have to be directed to the all-dominating power of a Being Who is still incomprehensible to man. The will must therefore be stimulated to grasp this incomprehensible, and for this purpose, it must send its spirit into regions where it will receive enlightenment about the questions that occupy it. But the desire for it will be of varying strength - and explains why also the desire to penetrate into the deepest truth produces the most diverse successes.... why therefore the results of those who want to know God, are not always the same. </text:p>
      <text:p text:style-name="Standard">Many people are content to know that there is an eternal Divinity, while others seek to fathom Him and desire nothing more than to get complete information about this problem. These will also get enlightenment, because every desiring thought will be fulfilled by the light-beings who stand in knowledge and therefore may instruct man through mental transmissions with their knowledge. The more therefore man seeks truth, the more detailed it is offered to him, but the heavenly Father never leaves His earthly child asking for light, without enlightenment. </text:p>
      <text:p text:style-name="Standard">In order to recognize the eternal Divinity in your highest perfection, the state of greatest maturity is required, which the being on earth does not reach - however, such is given to the person longing for light, so that his spiritual state becomes more mature and it is therefore possible for him to find understanding of all Divine work. And so he is slowly introduced into the knowledge about God.... the work and rule of the eternal Godhead is brought before his eyes, and this knowledge about Him, awakens in him the love for this God-Being.... Love, however, is power.... and so the power goes to him now to be able to solve deeper and deeper issues regarding the eternal Godhead. </text:p>
      <text:p text:style-name="Standard">In a sense, he is given the ability to recognize that which is the origin of all life.... "Seek and ye shall find...." God Himself gives us the promise that any search for truth will be successful.... </text:p>
      <text:p text:style-name="Standard">"Knock, and it shall be opened unto you...." We must desire the truth in order to receive it, for God opens His ear to every voice that reaches Him from the depths and gives man what he desires in spiritual relationship. God <text:soft-page-break/>wants the thoughts of man to be directed to Him, He wants them to become light in spiritual darkness; therefore He will also lead the people in such a way that they come closer to this light. </text:p>
      <text:p text:style-name="Standard">He has given man the ability to think about the most various issues, He will therefore leave no question regarding His Divine Being, unanswered. Because light and truth is what the earthly beings lack, but God, as the eternal truth, wants to spread light everywhere, and He only wants to see the desire awakened in man for exactly this light. Then it flows to him in all fullness.... He Himself speaks to the earthly child who desires truth and gives him enlightenment, He reveals Himself, He helps the weak earthly being by trying to explain everything to him in an understandable way and therefore his spirit is opened for the reception of deepest Divine truth. He gives man the power to grasp the Divine wisdom, He thereby increases the desire, and man is introduced to knowledge of Divine essence, as far as it is beneficial for the earthly time, because God wants mankind to recognize Him, He wants that they seek to investigate Him, He wants man to desire the pure truth, then He imparts to them all wisdom.... </text:p>
      <text:p text:style-name="Standard">Amen </text:p>
      <text:p text:style-name="_30__20_Block"/>
      <text:p text:style-name="Standard"><text:span text:style-name="_31__20_Text">BD 1474</text:span> 16.6.1940<text:span text:style-name="_31__20_Text"> </text:span></text:p>
      <text:p text:style-name="Para_20_1">Imperishability of the Divine Word.... </text:p>
      <text:p text:style-name="Standard"><text:span text:style-name="_32__20_Text"><text:s/></text:span><text:s/>Hear what the Spirit from God wants to declare to you: Worlds will pass away, but the Word of God will not pass away until all eternity. For the Word is Divine truth, and the truth remains. And so God again speaks to humans, the necessity is given to announce the will of the Creator to His creatures. But God wants to give people the last possibility to reflect; He wants to give people, who find it difficult to believe, a quiet suggestion to deal with the thought of Him, He wants to make Himself known to them in another way and help people to find God also outside tradition and to connect with Him more deeply and more intimately. </text:p>
      <text:p text:style-name="Standard">This transmission of the Divine Word is an extraordinary grant of grace, caused by the great misery of the time, due to the great distance from God. Unimaginable suffering means being separated from God, if man has decided on earthly life and enters the hereafter; and in order to avert this suffering from the soul, God enters into such an obvious connection with man and sends His Word to him, which is a proof of His infinite love for mankind, which is in deepest darkness. And still this love is also not properly recognized. Only a few people receive the Divine Word for what it is; </text:p>
      <text:p text:style-name="Standard"/>
      <text:p text:style-name="Standard">only a few feel the great love of God in this Word and now let this love have an effect on their souls. </text:p>
      <text:p text:style-name="Standard">But most of them do not recognize it and consequently are not touched by the power which flows out of this Word. And they will always and constantly deny it, because the adversary kindles the will of rejection and likewise <text:soft-page-break/>affects such people mentally and illuminates everything, refuting and denying. And therefore the man receiving the Divine Word is confronted with tremendous resistance, which requires an indomitable will to break. The will towards God, however, helps to overcome everything, the will towards God is power, because God himself shares it with him who desires Him himself. And so the Divine Word will never be endangered as long as the will of man is turned towards God, and it is therefore impossible to want to destroy such a wonderfully received Word, if this is striven for. Because this would be a beginning against the strongest power, which nevertheless let such a work come into being through your will. </text:p>
      <text:p text:style-name="Standard">The Divine Word must again be received by a willing earthly child to give strength to those who need such strength from God. For the coming time will bring heavy trials upon people, in which only the Divine Word is comfort and strength. The Lord wants to help all good people on earth, so that they will not feel the hardships so painfully and will not waver in their faith in God. So, together with the Divine threat of punishment, also the power supply from God is assured to man and it is free to every person to make use of - it is again up to the will of man to make the coming suffering bearable for himself, if he pays attention to the proof of the Divine love and takes devoted refuge in the protection of the Divine Savior. His life is in God's hand, and it will be just as imperishable as the Divine Word that comes to people who are of good will.... </text:p>
      <text:p text:style-name="Standard">Amen </text:p>
      <text:p text:style-name="_30__20_Block"/>
      <text:p text:style-name="Standard"><text:span text:style-name="_31__20_Text">BD 1475</text:span> 16.6.1940<text:span text:style-name="_31__20_Text"> </text:span></text:p>
      <text:p text:style-name="Para_20_1">Doubts about the truthfulness of individual announcements.... </text:p>
      <text:p text:style-name="Standard"><text:span text:style-name="_32__20_Text"><text:s/></text:span><text:s/>Whoever entrusts himself to Me, to his soul I give peace, and I direct his mind so that he recognizes Me and My guidance.... </text:p>
      <text:p text:style-name="Standard">It is of utmost importance to know that all spiritual gifts form themselves according to the will of God and that no own thought-activity is the cause of the seemingly unclear or incomprehensible transcripts. Everything that is written down, has its justification and is always adapted to the spiritual maturity of the people to whom these writings should once be a refreshment. Apparently, one's own thinking causes different announcements - however, these are already based on an intention or a connection which the people now do not quite recognize. </text:p>
      <text:p text:style-name="Standard">These announcements can be accepted as truth without hesitation, because only ignorance in some areas let such come about. God knows the purpose of each scripture and gives it truly in such a way as it will be needed one day. The strangest doubts arise in man and again and again cause doubts about the truthfulness of the transmissions from above, and yet they are completely ground-less, because an army of spirits from the other side watches over the work and does not allow that erring beings intrude and enforce the truth with error. It is therefore impossible that announcements can contain anything but the truth. </text:p>
      <text:p text:style-name="Standard"><text:soft-page-break/>It is furthermore impossible for man's thoughts to sometimes be arbitrarily active against the Divine will, and it is therefore impossible that a being standing in wrong thinking, can take part in the mental transmission to earthly man. However, the receiving man must always and constantly be vigilant, and therefore he is again and again stimulated to brood over such problems, which have the appearance of error. For the human being deals more thoroughly with such questions which do not yet seem to be quite clarified to him, and the enlightenment will come to him mentally, so that he no longer has any doubts about the received announcements and has therefore enriched his knowledge, so that he can refute every counter-reflection in this respect.... </text:p>
      <text:p text:style-name="Standard">Amen </text:p>
      <text:p text:style-name="Standard"/>
      <text:p text:style-name="Standard"><text:span text:style-name="_31__20_Text">BD 1476</text:span> 17.6.1940<text:span text:style-name="_31__20_Text"> </text:span></text:p>
      <text:p text:style-name="Para_20_1">Mammon - Matter.... </text:p>
      <text:p text:style-name="Para_20_1">Wrongful direction of will.... </text:p>
      <text:p text:style-name="Standard">It is a great danger and a great injustice that you attach your heart too much to Mammon and therefore do not detach yourselves from matter, but strive to increase it. And your thinking and striving will always only be for the increase of earthly good, and so you also do not pay attention to the signs that announce the approaching judgment. You live in a world of desires, of wanting the treasures of this earth, and you forget that these draw you down again towards the banished state. </text:p>
      <text:p text:style-name="Standard">Earthly life is given to you to have the opportunity to free yourselves from such desires, but you use it to increase, you let yourselves be captured more and more and don't consider the dreadful consequences. And your thinking is a blinded one, because you also no longer recognize the root of all evil, you cannot distinguish the lie from truth, you rejoice in every earthly success, and your spiritual state declines. </text:p>
      <text:p text:style-name="Standard">It cannot become light for you, where you yourselves feel well in the darkness. Because you fight the light, you close yourselves to the instructions from above, and you rage against yourselves, if you do not pay attention to the voice of God, which would like to give you information about your wrongful direction of will. You only accept what corresponds to your love, and since your love is for the world and its goods, you take offense that these are marked as evil. And you reject the Word of God, which is supposed to be your salvation from greatest trouble. You turn all attention to earthly events and do not consider that these events are the result of wrongful thoughts and desires. </text:p>
      <text:p text:style-name="Standard">And what you could easily overcome, if your will would be turned towards God, that will now cost you a bitter fight, you will have to give it up unwillingly, and a horror will seize you in view of the values which fall prey to destruction. And if you then recognize the worthlessness of earthly goods, you are saved, but woe to those whose heart still cannot separate from the goods of the world.... </text:p>
      <text:p text:style-name="Standard"><text:soft-page-break/>They can no longer be saved on earth, because they are still too much connected to matter and God is still too far away for them to recognize His rule. The one who fights against all earthly desires, will have an advantage, because he will also recognize the meaning and purpose of all events for the further education of the soul. </text:p>
      <text:p text:style-name="Standard">But who always only sees the world and wants to avert the damage in an only purely earthly way, he still lacks the right knowledge, his thinking is erroneous, and he will move further and further away from truth, because he does not seek and desire it, but is firmly connected with what is part of the adversary. His train of thought is erroneous, and consequently all conclusions will also be in error, until he stifles his desire for earthly goods and desires only spiritual goods. Only then can he become enlightened, and only then can he recognize the cause of the physical and spiritual decline of mankind.... </text:p>
      <text:p text:style-name="Standard">Amen </text:p>
      <text:p text:style-name="_30__20_Block"/>
      <text:p text:style-name="Standard"><text:span text:style-name="_31__20_Text">BD 1477</text:span> 17.6.1940<text:span text:style-name="_31__20_Text"> </text:span></text:p>
      <text:p text:style-name="Para_20_1">Distance from God.... </text:p>
      <text:p text:style-name="Para_20_1">Self-knowledge.... </text:p>
      <text:p text:style-name="Para_20_1">Unification.... </text:p>
      <text:p text:style-name="Standard">In order to reduce the distance from God, man must be conscious of the distance from Him and therefore feel the separation oppressive or painful, then he will strive for a change of the state which does not satisfy him and now therefore consciously work on himself in the realization that his own state of maturity must be raised in order to reduce the distance from God. Thus, self-knowledge is the first condition for conscious work on the soul, but this is least to be found in people, because they do not consider themselves defective, and therefore they do nothing to raise their spiritual state. </text:p>
      <text:p text:style-name="Standard">It is extraordinarily difficult to shake the feeling of excellence in man, and yet this is equally necessary, because only the man who recognizes his shortcomings, lends a hand himself to remedy these shortcomings. And again, the will to truth is absolutely necessary, for the truth-loving man gives himself an account of his thoughts and actions, and he exercises criticism, so it is understandable that the man whose heart strives for truth, is close to the right path - for his train of thought is guided in such a way that he recognizes himself and consequently also strives for a change in his nature. And so, when he recognizes his shortcomings, he becomes small and humble, he wants to remedy them and turns to God for strength, and so he already approaches the eternal Godhead, because he wants to go to God.... </text:p>
      <text:p text:style-name="Standard">He recognizes his unworthy state and wants to escape from it.... He feels that he alone is not able to do this and therefore requests Divine grace, and now the distance from God becomes smaller and smaller, because as man receives the strength from God, which he requests for his spiritual well-being, God's love also takes hold of him and makes his heart capable of <text:soft-page-break/>love.... And love again brings him closer and closer to God, love at last completely abolishes the distance from God, love establishes the union.... The walk on earth has now finally brought about that man has given up his will striving against God and has reconnected himself to his Father from eternity out of his own will and is thus redeemed from an endlessly long bondage.... </text:p>
      <text:p text:style-name="Standard">Amen </text:p>
      <text:p text:style-name="_30__20_Block"/>
      <text:p text:style-name="Standard"><text:span text:style-name="_31__20_Text">BD 1478</text:span> 18.6.1940<text:span text:style-name="_31__20_Text"> </text:span></text:p>
      <text:p text:style-name="Para_20_1">Earthly need.... </text:p>
      <text:p text:style-name="Para_20_1">Violent intervention.... </text:p>
      <text:p text:style-name="Para_20_1">Living faith.... </text:p>
      <text:p text:style-name="Standard">Without a violent intervention, conversion of mankind is no longer possible, because their thinking and striving is turned to a wrong goal and God's Spirit is therefore gagged, so that a recognition of the endangered situation is almost impossible. By their own strength, therefore, they can no longer rise; they lie bound on the ground and need some help, and this can be offered to them only in such a way that the enlightenment comes to them in a flash, that they have walked the wrong way. </text:p>
      <text:p text:style-name="Standard">And for this purpose, people's thinking must be forcibly torn out of its usual path - people must be confronted with forces they have not reckoned with so far, and they must be made aware what a helpless, powerless creature man is, when God withdraws His help from him. </text:p>
      <text:p text:style-name="Standard">They must inevitably come into a situation where they take refuge in prayer, so that they can then be offered noticeable help and find God in faith and trust, if they are only willing. Because otherwise they do not return to faith, and God therefore tries to change human thinking in this way. </text:p>
      <text:p text:style-name="Standard">Only a situation which is hopeless from a human point of view, lets man think of a higher Being, if he has denied such thoughts so far. However, in many cases even this world-shaking event will be unsuccessful in spiritual terms. The completely hardened earthly man will not recognize any Divine providence in it, he will accept it without changing his attitude to God in the least.... he will, if he still acknowledges God, curse Him because of the apparent injustice, or deny the Divinity completely, and for these there is no other way of salvation, they are completely lost for eternal times.... </text:p>
      <text:p text:style-name="Standard">So in no way a compulsion is applied to the thinking of man, but they are only directed through extraordinary horrors and sufferings to the right thinking, and it is completely left to them to adjust themselves affirmatively or negatively to God - but the smallest will to God, earns them increased willpower, so that they can very well carry out the spiritual ascent, if only the thought of God becomes alive in them and they ask for and hope for strength from God. The Lord pays attention to the slightest stirring of the heart and is ready with His gift of grace. Thus, it is made easy for man to regain faith in God, but the horrors and sufferings must contribute to render man docile, because then the resistance against God is not as great <text:soft-page-break/>as with a completely unbending, obdurate man who sees only himself and his earthly advantage threatened by Divine intervention and rebels against the Power that has such authority. </text:p>
      <text:p text:style-name="Standard">But God seeks especially to help those whose worship has been only form and who lack any inwardness. He wants to help them to find the inner connection with the highest Being, He wants them to devote themselves to Him in all intimacy, that they prove their outwardly known faith anew by seeking refuge with Him, Whom they have not yet recognized properly. He gives them the opportunity to experience inwardly and to put into practice what they have represented outwardly before; He wants to form their faith into a living one in order to let them get to know the power of such a faith. He wants them to join their Father in heaven, Whom they have always called upon, but with empty words. </text:p>
      <text:p text:style-name="Standard">God wants to be called upon in spirit and in truth - and this misery on earth, will lead many people to turn to Him in spirit and in truth, Who alone can provide help. And then the earthly misfortune will have become a blessing for them, because they have entered into contact with their Creator and He will now never let them go.... He guides their thoughts to the right knowledge and leads them through the night to the light.... </text:p>
      <text:p text:style-name="Standard">Amen </text:p>
      <text:p text:style-name="_30__20_Block"/>
      <text:p text:style-name="Standard"><text:span text:style-name="_31__20_Text">BD 1479</text:span> 18.6.1940<text:span text:style-name="_31__20_Text"> </text:span></text:p>
      <text:p text:style-name="Para_20_1">Union with God is the consequence of active love.... </text:p>
      <text:p text:style-name="Standard"><text:span text:style-name="_32__20_Text"><text:s/></text:span><text:s/>To find inner contact with the Divine, is always a consequence of love awakened in man. It is impossible that a man, who has not previously expressed the will through love-work to adjust himself affirmatively to the eternal Godhead, can unite with God. From this it follows that only through love, a union with God can be achieved, that therefore the union with God presupposes having become love. It is furthermore understandable that God, as Love Himself, will be there where true love becomes active. So man feels in a work of love, the presence of Eternal Love as an increased drive to love and a blissful consciousness of power. Purely physically, this is little perceptible - however, the soul feels this unconsciously in inner peace and increased joy of life, which, however, is not valid for earthly interests. It seeks to explore God and infinity.... Once it has become active in love, it will feel prompted to think about God and spiritual things. For it is the consequence of the love of the heart, that Eternal Love now makes Himself known to man and turns his train of thought to Himself. </text:p>
      <text:p text:style-name="Standard">And a person feels well in the spiritual atmosphere which now surrounds him. He feels the Divine where He approaches him, he lets himself be seized by the power of Divine Love, he tries to form himself in such a way that he is worthy of this Divine connection, and from now on he remains striving for the salvation of his soul, since he recognizes that man's goal should be the union with God. He does not need to withdraw from the duties of earthly life, but he must be careful to put the work on his soul before earthly <text:soft-page-break/>striving, then earthly activity is also conducive to the higher development of the soul. If he begins and ends everything with God and only always strives for God-connectedness, all earthly activity will be a blessing for him, because he now consciously serves his fellow man through his earthly work, and he can master this effortlessly, if he only always desires strength from God and constantly practices love. </text:p>
      <text:p text:style-name="Standard">For now he does everything with God, Who is with him in every work of love. He has detached himself from the kingdom of darkness and has consciously entered the kingdom of light.... And light always means closeness to God.... Now also his spirit must have awakened, thus the light must be synonymous with knowledge, because God is the wisdom and the love.... As God as love is connected with man through works of love, wisdom must also communicate itself to man in the same measure. A loving earthly being must be a knowing being at the same time, because if God announces himself to man through love, he does not exclude wisdom, and the one who has connected himself with God through love, will always stand in knowledge.... </text:p>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Standard"/>
      <text:p text:style-name="Standard"><text:span text:style-name="_31__20_Text">BD 1480 </text:span><text:s/>19.6.1940<text:span text:style-name="_31__20_Text"> </text:span></text:p>
      <text:p text:style-name="Para_20_1">The way of the flesh.... </text:p>
      <text:p text:style-name="Para_20_1">Free will - reason - understanding.... </text:p>
      <text:p text:style-name="Standard">Henceforth, your life shall be consecrated to the service of the Lord - and all the gifts you receive, will strengthen your will and give you the strength to work for the Lord. Amen So receive the following today: Every being must go the way of the flesh in order to decide for or against God. Therefore, two possibilities are presented to him, the choice of which is up to him. If both would be equally desirable in their external effects, it would be easy to decide for God, but so the way to God is laborious and riddled with privation, while the way down promises earthly joys and successes, therefore appears more desirable to the being, and therefore it must fight now, if it wants to take the way up. This however is the Divine law that the being must stand in definite resistance to its inner desire, that it must win for itself what is infinitely precious and needs its willpower for it, which however is increased to it according to need and demand, so that the being can reach the goal if it wants. </text:p>
      <text:p text:style-name="Standard">It is not able to do anything by its own strength, but the strength from God is not withheld from it, if the being desires it. Therefore nothing more is demanded than the will. Because the being once misused its will to fall away from God, it must now give away exactly this will - i.e. use it, in order to reach back to God again. And for this purpose, the embodiment as a human being was given to him. The way of the flesh is striven for by all beings, as long as they still stay in the bound form, because they know that <text:soft-page-break/>this means the last walk on earth. They therefore take it upon themselves joyfully, know beforehand about their task and long for this embodiment in the hope to finally be able to free themselves from the banished form. However, they also know about the responsibility of earthly existence, but they consider their willpower sufficient to be able to fulfill their task. But they underestimate the cunning and power of the adversary.... They do not consider that he uses all means to make the spiritual again submissive to himself and his plans. </text:p>
      <text:p text:style-name="Standard">However, God's love enfolds His creatures and provides them with all the tools to resist this power. But the free state in the flesh involves many dangers. Especially the freedom of the will is used by the adversary, by presenting all glories to the being on earth, which now the being can acquire by virtue of its free will and which seem to be extraordinarily desirable to it after the previously unfree state. And the adversary seeks to determine the being to use the free will to create an extremely pleasant life for himself.... and again this means apostasy from God. And there resistance is to be offered from one's own motivation. </text:p>
      <text:p text:style-name="Standard">Man should not be hindered in his freedom of will during this short time of earthly journey, but he should recognize the great danger of a pleasurable earthly life, with his reason and his intellect. </text:p>
      <text:p text:style-name="Standard">And indeed he is pointed to it by the Word of God, which is offered to every human being.... This holds the glories of the eternal life on the one hand, as well as the ruin on the other hand before his eyes, and now man can decide for himself which way he wants to go.... For this, God gave him reason, understanding and free will, so that he does not walk in ignorance about its great meaning, during his life on earth. </text:p>
      <text:p text:style-name="Standard">Therefore, however, life as a human being is also a responsibility. It has been given to him for a certain purpose and must therefore also be lived consciously according to this purpose. Although he is at the mercy of the adversary's power, the Divine power and grace are so extensively at his disposal, that he can resist this power if he uses his free will correctly - i.e. if he has decided in favor of God..... </text:p>
      <text:p text:style-name="Standard">Amen </text:p>
      <text:p text:style-name="_30__20_Block"/>
      <text:p text:style-name="Standard"/>
      <text:p text:style-name="Standard"><text:span text:style-name="_31__20_Text">BD 1481</text:span> 19.6.1940<text:span text:style-name="_31__20_Text"> </text:span></text:p>
      <text:p text:style-name="Para_20_1">Physical pleasures.... </text:p>
      <text:p text:style-name="Para_20_1">Afflictions of old age.... </text:p>
      <text:p text:style-name="Standard">It is glaring carelessness to look at life on earth only from the viewpoint of what is beneficial for the body. It is a difficult beginning to make such people understand the true purpose of earthly life, because they will never want to eliminate physical enjoyment and will therefore be inaccessible to other views and teachings, since the content of life, if it consists in earthly enjoyment, is sufficient for them. But the awakening of an erring person will be terrible. For the body will soon no longer be able to cope with the <text:soft-page-break/>demands of earthly life; with increasing age, it will recognize its weaknesses and infirmities - and nothing will remain of the earthly life that has been taken so seriously, when its outer form, the physical shell, begins to become frail. He must now realize that even the most beautiful earthly pleasures lose their appeal when the body no longer possesses its youthful strength. So now life must also seem barren and empty and useless to him, for as long as he is only concerned about the body. </text:p>
      <text:p text:style-name="Standard">And again it is a gift of grace, so the body of man goes faster and faster towards decay, because only now there is hope that man may get in touch with his spirit and make contact with the forces which lovingly take care of the now thoughtful man, present him the uselessness of the previous way of life and try to move him to seriously deal with the spiritual, with the higher development of the soul. Man will now have ample opportunity to suppress or fight physical desires, if he is willing - i.e., if he subordinates himself to the Divine laws and allows only this will to be valid. </text:p>
      <text:p text:style-name="Standard">But it is far more meritorious if man fights earthly pleasures already while he is young and full of life, for the sooner he reaches knowledge and cognition - for then his striving has become active in fullest freedom of will, he has not been forced to renounce by physical hardship, but renounces these pleasures of his own accord, and both his spirit - which can now unite with his equals - as well as his soul - which is destined to think and want differently - will thank him with all sincerity, for only they know about the true purpose of earthly life, they also recognize the dreadful plight of the imperfect spiritual beings snatched from this life, which, however, must first be brought before the human being's eyes if he is to be able to free himself from the power which hinders him on the way up.... </text:p>
      <text:p text:style-name="Standard">Amen </text:p>
      <text:p text:style-name="_30__20_Block"/>
      <text:p text:style-name="Standard"><text:span text:style-name="_31__20_Text">BD 1483</text:span> 21.6.1940<text:span text:style-name="_31__20_Text"> </text:span></text:p>
      <text:p text:style-name="Para_20_1">Force of nature.... </text:p>
      <text:p text:style-name="Para_20_1">Elemental power.... </text:p>
      <text:p text:style-name="Para_20_1">Recognition of the Deity.... </text:p>
      <text:p text:style-name="Standard">There are forces active between heaven and earth, which express themselves in such a way that this appears visibly to people. And therefore these forces cannot be denied. But one is not able to spec-ify them with only intellectual thinking, one is confronted with an elementary force whose cause cannot be determined, and one is therefore content with the word 'natural force' for all those processes which are visible to man, but cannot be explained. These forces can also not be explained to the people who do not try to penetrate into the spiritual kingdom, because everything earthbound cannot accept an explanation about it and cannot understand it. The visible expression of will of the Divine Creator, is natural power; natural power is something conditioned in itself, it is cause and effect at the same time.... it is a power-expression of the eternal Divinity unimaginable for human concepts.... </text:p>
      <text:p text:style-name="Standard"><text:soft-page-break/>The power of nature is the work of God visible to man, it is the proof of an incessantly active entity, which awakens to life, forms and shapes in its own power-perfection.... And this expression of power is at the same time a means to inform the imperfect being of the existence of a Deity, because the being is confronted with an activity which is inexplicable to him and which presupposes a most perfect Being.... It exceeds human working abilities, is therefore also not humanly explicable, since it is founded in forces which are inscrutable for human understanding. </text:p>
      <text:p text:style-name="Standard">However, God's expression of power is taken for granted by people and does not always lead to the knowledge of a God-being, and elemental forces are not able to convince people of a Being Who is their Creator. Neither the coming into being by this power, nor the passing away by natural ele-ments announces to them a Creator, to Whom love, wisdom and omnipotence are inherent. Man accepts the results of an acting being indifferently, but at the same time denying the Being itself, whether also obviously the knowledge of such a being is brought near to him.... He denies it.... </text:p>
      <text:p text:style-name="Standard">He believes himself close to the truth, if he regards everything around him as self-acting and constantly repeating transformation of what is apparent to him as nature. </text:p>
      <text:p text:style-name="Standard">He will therefore never be able to deny an exceedingly wisely-regulated activity in everything what he sees around him, but is not willing to recognize this activity as an expression of a Deity, because this appears to him as an entity, simply unacceptable - but he will never be able to give himself a satisfying explanation about that what has arisen around man without the earthly (human?) intervention. He will indeed brood, but if he denies the eternal Godhead, he will never be able to get an answer to his brooding questions, because to be able to claim a power, this power must first be recognized. </text:p>
      <text:p text:style-name="Standard">But the denial of this power excludes recognition, because what is not recognized, cannot make itself known. A more convincing proof of His existence than the creation, God can never give to mankind, but who does not want to recognize the wise Creator in the creation, his spirit is not receptive, and he must therefore be left to continue in error; God cannot reveal Himself to him, and he will walk along in darkness, and the eternal Godhead will remain an unimaginable concept to him.... </text:p>
      <text:p text:style-name="Standard">Amen </text:p>
      <text:p text:style-name="_30__20_Block"/>
      <text:p text:style-name="Standard"><text:span text:style-name="_31__20_Text">BD 1484</text:span> 22.6.1940<text:span text:style-name="_31__20_Text"> </text:span></text:p>
      <text:p text:style-name="Para_20_1">Work of the light-beings.... </text:p>
      <text:p text:style-name="Para_20_1">Disappointments.... </text:p>
      <text:p text:style-name="Para_20_1">Renunciations.... </text:p>
      <text:p text:style-name="Standard">The forces of heaven and earth unite to serve the Lord in all devotion, and so innumerable connections are established, which again mean a counteraction of the evil power. So where love is active, the evil power is weakened, because it can no longer be active to the extent to exert its <text:soft-page-break/>influence on the person to whom this redeeming-willing love applies. Because there the light-beings start their activity by instructing man mentally from all dangers of the soul and therefore man now pays more attention to his soul-life. The work of the light-beings is not always visible, however noticeable everywhere there where the thoughts of man deal with God. The greater the worldly need is, the sooner the light-beings will succeed in influencing people mentally, and the greater will be the number of those who seek God and therefore also find Him. </text:p>
      <text:p text:style-name="Standard">The activity of the light-beings is a busy one, because it is carried out with the greatest love and patience. The light-being will never leave the person who is entrusted to its protection and will always express itself in a way which reveals its permanent care. Man will go through many dangers which will always remind him to think of his soul-life.... And all these dangers and hardships are in fact aids for the light-being to direct man's thoughts towards the eternal Divine. If they succeeded in this, then their work is easier and more successful, because then there are no obstacles to the mental exchange between light-beings and people, and now the possibilities of success are greater. </text:p>
      <text:p text:style-name="Standard">Divine Love gives the light-being great power over the earthly child entrusted to it, insofar that it can assign events to promise success, because the love of the light-being is so great, that it truly only lets man come into earthly trouble and danger for the sake of the advancement of the soul, in the knowledge that such contribute most likely to the progress of the soul. And the light-beings are again familiar with the earthly life of the souls entrusted to them, they know every impulse of the soul, every earthly and also every spiritual desire, and try to take everything into account in such a way that the soul draws its advantage from it, which now also causes that man must be denied some things he longs for, because in the fulfillment lies a great danger for the soul. </text:p>
      <text:p text:style-name="Standard">And now it is also understandable why life on earth brings man far more disappointments and re-nunciations than fulfillment of his earthly wishes. These are the greatest danger for the soul, because they often prevent the elevation of the spirit to those heights, which only bring the soul the success of spiritual maturity. They are an obstacle to the further mental education of the soul by the light-beings; they hold back the thoughts of man on earth and prevent them the flight to the height, and this is always detrimental to the progress of the soul. However, the love of the light-beings is so great that they cannot leave the earthly child in this danger and therefore remove the obstacle, although this causes pain and sorrow to man. But one day the soul will recognize the love of these beings and thank them for everything that has promoted the state of maturity and has brought light and recognition to the soul.... </text:p>
      <text:p text:style-name="Standard">Amen </text:p>
      <text:p text:style-name="_30__20_Block"/>
      <text:p text:style-name="Standard"><text:span text:style-name="_31__20_Text">BD 1485</text:span> 22.6.1940<text:span text:style-name="_31__20_Text"> </text:span></text:p>
      <text:p text:style-name="Para_20_1"><text:soft-page-break/>Father's words.... </text:p>
      <text:p text:style-name="Standard">That is what I demand of you - that you only desire Me and let nothing hinder you to establish the connection with Me. Because if you resist and you nevertheless remain loyal to Me, I seize you with all love and clear all obstacles aside, so that the way to Me is free for you. For you are not to slacken in prayer, and therefore I must sometimes make it difficult for you to reach Me, otherwise you will not call upon Me for help, and yet I want to hear the call of My children, they are to declare it loudly to Me that they desire Me and My Spirit.... And I will strengthen them so that they lose all sense of weakness.... I will be with them and express Myself in such a way that they will recognize Me.... </text:p>
      <text:p text:style-name="Standard">Amen </text:p>
      <text:p text:style-name="_30__20_Block"/>
      <text:p text:style-name="Standard"><text:span text:style-name="_31__20_Text">BD 1486</text:span> 23.6.1940<text:span text:style-name="_31__20_Text"> </text:span></text:p>
      <text:p text:style-name="Para_20_1">Detachment from being earthbound.... </text:p>
      <text:p text:style-name="Para_20_1">Task.... </text:p>
      <text:p text:style-name="Standard">Man's will is extremely strong when it is necessary to resist, as long as he recognizes something not agreeable to him, but very weak when he is doubtful about what is good or bad for him. Therefore, to overcome all dangers, recognition thereof is also necessary, because then the will also becomes correspondingly stronger. Man has certain inhibitions which appear just when complete resistance or readiness for action is demanded of him. And this is always the influence of evil power, which wants to prevent man from resisting. And to fight such inhibitions, is man's constant task, then also the power-supply from God is not hindered or interrupted, and the will will be strengthened again and again to carry out what is God's will. </text:p>
      <text:p text:style-name="Standard">The problem of releasing yourself from the earthly bondage when receiving the Word, is still a problem for you. Too many impressions of earthly life still hinder you, and these do not allow the spirit to rise. The world of the pure spirit recognizes your will and your efforts and comes to meet you with help - but they cannot influence this will, and so they must now wait patiently until you detach the thoughts yourself from all earthly things and willingly surrender to them. The will upwards is certainly strong, but it does not yet separate itself completely from the earthly and is therefore an obstacle for effortless reception. </text:p>
      <text:p text:style-name="Standard">The Lord has set you a great task, for the accomplishment of which an exceedingly strong will is necessary. And therefore a constant fight must be waged against everything that could weaken your will. Only that should be important to you which is useful for this task. Your spirit should continue to strive upwards and seek to unite with God's Spirit, because this alone proves your love for Him, Who has given you this task. Earthly children who want to serve God, must no longer cling to the earth - they must willingly detach themselves and give away everything that seems desirable to them, they must not divide themselves into service to God and service to man, if <text:soft-page-break/>the latter corresponds to their self-love.... but they should give away everything in order to gain the fullest love of God.... Give everything.... to possess far more glorious than what the world can ever offer. </text:p>
      <text:p text:style-name="Standard">Every thought turned towards God, gives man the strength to fight against earthly desires; the will turned towards God, earns him graces upon graces. And he will now also be able to easily detach himself from earth and easily and effortlessly find the connection with the world beyond, if he completely disregards the world and only desires God and His love. For this is man's greatest danger, that he divides his love with the world and its pleasures. The one must be overcome in order to possess the other. Because with the love of the world, man follows the temptations of Satan, who uses all means to make him turn away from God again. </text:p>
      <text:p text:style-name="Standard">Therefore, it also requires a strong will to resist, and the stronger, the more tempting the temptation is. Then man must not hesitate for long, he must be aware of the great danger that a defeat in this fight means for him, he must try to remind himself of the treasure he can lose for the sake of that temptation, and this must prompt him to the utmost resistance.... and he must not forget prayer - because if he prays, he expresses his will to do God's will.... </text:p>
      <text:p text:style-name="_30__20_Block"/>
      <text:p text:style-name="Standard">Amen </text:p>
      <text:p text:style-name="_30__20_Block"/>
      <text:p text:style-name="_30__20_Block"/>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Cambria" svg:font-family="Cambria" style:font-family-generic="roman" style:font-pitch="variable"/>
    <style:font-face style:name="Cambria1" svg:font-family="Cambria" style:font-family-generic="system"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1pt" fo:language="en" fo:country="US" style:letter-kerning="false" style:font-name-asian="DejaVu Sans" style:font-size-asian="11pt" style:language-asian="en" style:country-asian="US" style:font-name-complex="DejaVu Sans" style:font-size-complex="11pt" style:language-complex="en" style:country-complex="US"/>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1pt" fo:language="en" fo:country="US" style:letter-kerning="false" style:font-name-asian="DejaVu Sans" style:font-size-asian="11pt" style:language-asian="en" style:country-asian="US" style:font-name-complex="DejaVu Sans" style:font-size-complex="11pt" style:language-complex="en" style:country-complex="US"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style:line-height-at-least="0.2in" fo:text-align="start" style:justify-single-word="false" fo:orphans="2" fo:widows="2" style:writing-mode="lr-tb"/>
      <style:text-properties fo:font-variant="normal" fo:text-transform="none" fo:color="#000000" loext:opacity="100%" style:text-line-through-style="none" style:text-line-through-type="none" style:text-position="0% 100%" style:font-name="Cambria" fo:font-family="Cambria" style:font-family-generic="roman" style:font-pitch="variable" fo:font-size="12pt" fo:letter-spacing="normal" fo:font-style="normal" fo:text-shadow="none" style:text-underline-style="none" fo:font-weight="normal" fo:background-color="transparent" style:font-name-asian="Cambria1" style:font-family-asian="Cambria" style:font-family-generic-asian="system" style:font-pitch-asian="variable" style:font-size-asian="12pt" style:font-style-asian="normal" style:font-weight-asian="normal" style:font-name-complex="Cambria1" style:font-family-complex="Cambria" style:font-family-generic-complex="system" style:font-pitch-complex="variable" style:font-size-complex="12pt" style:font-style-complex="normal" style:font-weight-complex="normal" loext:padding="0in" loext:border="none" loext:shadow="none"/>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Para_20_1" style:display-name="Para 1" style:family="paragraph" style:parent-style-name="Standard">
      <style:paragraph-properties style:line-height-at-least="0.2in" fo:text-align="start" style:justify-single-word="false"/>
      <style:text-properties fo:font-style="italic" style:font-style-asian="italic" style:font-style-complex="italic"/>
    </style:style>
    <style:style style:name="Para_20_2" style:display-name="Para 2" style:family="paragraph" style:parent-style-name="Standard">
      <style:paragraph-properties style:line-height-at-least="0.2in" fo:text-align="start" style:justify-single-word="false"/>
      <style:text-properties fo:font-style="italic" fo:font-weight="bold" style:font-style-asian="italic" style:font-weight-asian="bold" style:font-style-complex="italic" style:font-weight-complex="bold"/>
    </style:style>
    <style:style style:name="_30__20_Block" style:display-name="0 Block" style:family="paragraph">
      <style:paragraph-properties fo:margin-top="0in" fo:margin-bottom="0in" style:contextual-spacing="false" style:line-height-at-least="0.2in" fo:text-align="start" style:justify-single-word="false" fo:orphans="2" fo:widows="2" style:writing-mode="lr-tb"/>
    </style:style>
    <style:style style:name="_30__20_Text" style:display-name="0 Text" style:family="text">
      <style:text-properties fo:color="#0000ff" loext:opacity="100%" style:text-underline-style="none"/>
    </style:style>
    <style:style style:name="_31__20_Text" style:display-name="1 Text" style:family="text">
      <style:text-properties fo:font-weight="bold" style:font-weight-asian="bold" style:font-weight-complex="bold"/>
    </style:style>
    <style:style style:name="_32__20_Text" style:display-name="2 Text" style:family="text">
      <style:text-properties fo:font-style="italic" style:font-style-asian="italic" style:font-style-complex="italic"/>
    </style:style>
    <style:style style:name="_33__20_Text" style:display-name="3 Text" style:family="text">
      <style:text-properties fo:font-style="italic" fo:font-weight="bold" style:font-style-asian="italic" style:font-weight-asian="bold" style:font-style-complex="italic"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1in" fo:margin-bottom="1in" fo:margin-left="1in" fo:margin-right="1in" style:writing-mode="lr-tb" style:layout-grid-color="#c0c0c0" style:layout-grid-lines="36" style:layout-grid-base-height="0.2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editing-cycles>9</meta:editing-cycles>
    <meta:creation-date>2026-02-08T16:49:43</meta:creation-date>
    <dc:date>2026-08-28T14:23:10.238037514</dc:date>
    <dc:title>1424</dc:title>
    <meta:initial-creator>FJD</meta:initial-creator>
    <dc:language>en</dc:language>
    <meta:generator>LibreOffice/7.3.7.2$Linux_X86_64 LibreOffice_project/30$Build-2</meta:generator>
    <meta:editing-duration>PT54M20S</meta:editing-duration>
    <meta:document-statistic meta:table-count="0" meta:image-count="0" meta:object-count="0" meta:page-count="59" meta:paragraph-count="522" meta:word-count="29315" meta:character-count="166492" meta:non-whitespace-character-count="137150"/>
    <meta:user-defined meta:name="AppVersion">06.0029</meta:user-defined>
    <meta:user-defined meta:name="LinksUpToDate" meta:value-type="boolean">true</meta:user-defined>
  </office:meta>
</office:document-meta>
</file>