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text-properties style:font-name="Liberation Sans"/>
    </style:style>
    <style:style style:name="P2" style:family="paragraph" style:parent-style-name="Text_20_body">
      <style:text-properties style:font-name="Liberation Sans" officeooo:paragraph-rsid="0005a889"/>
    </style:style>
    <style:style style:name="T1" style:family="text">
      <style:text-properties officeooo:rsid="0005a889"/>
    </style:style>
    <style:style style:name="T2" style:family="text">
      <style:text-properties fo:font-style="italic" officeooo:rsid="0005a889" style:font-style-asian="italic" style:font-style-complex="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BD 7574<text:span text:style-name="T1"> </text:span></text:p>
      <text:p text:style-name="P2">received 12.4.1960 <text:span text:style-name="T1">- </text:span><text:span text:style-name="T2">translated by AI</text:span></text:p>
      <text:p text:style-name="P2">Time of the struggle for faith ....</text:p>
      <text:p text:style-name="P1">You may still perform vineyard work without hindrance, but the time will come when you will be persecuted, you who wish to serve Me, when people seek to prevent your work, when everyone is hostile to everything that counts as work for Me and My Kingdom. And then you will have to assert yourselves, in that you courageously confess Me and My Name before the world. You shall then be as innocent as doves and wise as serpents, you shall proceed with caution, but nevertheless proclaim My teaching and repeatedly make My will known to people, as I instruct you through My word ....</text:p>
      <text:p text:style-name="P1">You shall not fear people, who cannot harm your soul, and you shall carry out your office, into which I have appointed you. And this includes the dissemination of My word, which will be important and necessary until the last day, because people can still be saved from destruction. And therefore I urge you again and again, to perform as much vineyard work as possible before this time comes .... You should make the fields arable beforehand and provide them with plenty of seed, so that the seed has already sprouted and can now also bear its fruit.</text:p>
      <text:p text:style-name="P1">For the struggle against faith is coming, the struggle against everything spiritual, the struggle against everyone who still believes in Me in Jesus Christ .... For they want to eradicate this faith. This is the final struggle, the final work of My opponent, who still believes that he can overthrow Me before his time is up .... who will then exceed the limits of his authority when he proceeds against Me Myself, when he attempts to take from people the knowledge of their God and Creator and thus make your free decision impossible. Then the time has come when he is banned again, when he is put in chains and completely robbed of his power for a long time.</text:p>
      <text:p text:style-name="P1">And you, My faithful ones, you shall know when the struggle against faith begins, and you shall not fear the people who may kill your body, but not your soul .... And you shall know that I will then fight by your side, that I will be your army leader and the struggle will always end in victory for you. For the struggle for faith will not last long, because I shorten the days for the sake of My own, so that they do not fall victim to the opponent. You, who wish to serve Me, you will build a wall around yourselves through strong faith, which I will repeatedly strengthen, for I will Myself be with My own in spirit and sometimes also visibly, if the need requires it.</text:p>
      <text:p text:style-name="P1">And you will be unusually strengthened, so that you can persevere until the end. For I do not leave My own in need, I stand obviously by them, and I will make them capable of resistance, so that they will loudly confess before the world to whom they belong, and through their courage of confession will also win souls from the enemy camp .... For I strive for every single soul, that it may find its way to Me before the end and now be eternally saved.</text:p>
      <text:p text:style-name="P1">Short is the time remaining until the end, and yet much work can still be done in My vineyard before you enter the final phase, which for you means the struggle for faith .... Then you can expect My coming daily, you can hope that I will come soon, and I will not <text:soft-page-break/>disappoint you .... I will take you away from the old earth when the day of judgment has come ....</text:p>
      <text:p text:style-name="P1">Ame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4T22:51:45.424136098</meta:creation-date>
    <dc:title>Simple - for Earl</dc:title>
    <meta:generator>LibreOffice/7.3.7.2$Linux_X86_64 LibreOffice_project/30$Build-2</meta:generator>
    <meta:editing-duration>PT4M16S</meta:editing-duration>
    <meta:editing-cycles>2</meta:editing-cycles>
    <dc:date>2026-08-24T22:56:01.370359422</dc:date>
    <meta:document-statistic meta:table-count="0" meta:image-count="0" meta:object-count="0" meta:page-count="2" meta:paragraph-count="10" meta:word-count="627" meta:character-count="3358" meta:non-whitespace-character-count="2740"/>
    <meta:template xlink:type="simple" xlink:actuate="onRequest" xlink:title="Simple - for Earl" xlink:href="../../../../../../../home/mint21/.config/libreoffice/4/user/template/Simple%20-%20for%20Earl.ott" meta:date="2026-08-24T22:51:44.827340427"/>
  </office:meta>
</office:document-meta>
</file>