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automatic-styles>
    <style:style style:name="P1" style:family="paragraph" style:parent-style-name="Standard">
      <style:text-properties style:font-name="Liberation Mono"/>
    </style:style>
    <style:style style:name="P2" style:family="paragraph" style:parent-style-name="Text_20_body">
      <style:paragraph-properties fo:margin-left="0in" fo:margin-right="0in" fo:margin-top="0in" fo:margin-bottom="0in" style:contextual-spacing="false" fo:text-align="start" style:justify-single-word="false" fo:orphans="2" fo:widows="2" fo:text-indent="0in" style:auto-text-indent="false"/>
      <style:text-properties fo:font-variant="normal" fo:text-transform="none" fo:color="#000000" loext:opacity="100%" style:font-name="sans-serif" fo:font-size="14pt" fo:letter-spacing="normal" fo:font-style="normal" fo:font-weight="normal" officeooo:paragraph-rsid="00077374"/>
    </style:style>
    <style:style style:name="P3" style:family="paragraph" style:parent-style-name="Text_20_body">
      <style:paragraph-properties fo:margin-left="0in" fo:margin-right="0in" fo:margin-top="0in" fo:margin-bottom="0in" style:contextual-spacing="false" fo:text-align="start" style:justify-single-word="false" fo:orphans="2" fo:widows="2" fo:text-indent="0in" style:auto-text-indent="false"/>
      <style:text-properties fo:font-variant="normal" fo:text-transform="none" fo:color="#000000" loext:opacity="100%" style:font-name="sans-serif" fo:font-size="14pt" fo:letter-spacing="normal" fo:font-style="normal" fo:font-weight="normal" officeooo:paragraph-rsid="00085341"/>
    </style:style>
    <style:style style:name="P4" style:family="paragraph" style:parent-style-name="Text_20_body">
      <style:text-properties fo:font-variant="normal" fo:text-transform="none" fo:color="#000000" loext:opacity="100%" style:font-name="sans-serif" fo:font-size="14pt" fo:letter-spacing="normal" fo:font-style="normal" fo:font-weight="normal" officeooo:paragraph-rsid="00077374"/>
    </style:style>
    <style:style style:name="T1" style:family="text">
      <style:text-properties officeooo:rsid="0006aa04"/>
    </style:style>
    <style:style style:name="T2" style:family="text">
      <style:text-properties officeooo:rsid="00077374"/>
    </style:style>
    <style:style style:name="T3" style:family="text">
      <style:text-properties fo:font-style="italic" officeooo:rsid="00077374" style:font-style-asian="italic"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BD 8322 <text:span text:style-name="T2"><text:tab/><text:tab/></text:span>received November 6, 1962 <text:span text:style-name="T2"><text:s/><text:tab/><text:tab/></text:span><text:span text:style-name="T3">translated by AI</text:span></text:p>
      <text:p text:style-name="P4">"Do not worry about what you eat and drink...."</text:p>
      <text:p text:style-name="P2">Again and again, I wish to call out to you, humans: Do not worry about what you will eat and drink, and what you will clothe yourselves with.... but seek first the Kingdom of God, and all else will be given to you.... You must never forget that you live on earth for a purpose: to make the way back to Me, which must happen consciously, by seeking Me Myself, by doing everything to connect yourselves to Me, to establish the contact that characterizes the relationship of a child to a father.... </text:p>
      <text:p text:style-name="P2"/>
      <text:p text:style-name="P2">You shall seek Me Myself and My Kingdom.... This is the sole purpose of earthly life, because it is not about the well-being of your body, but about the well-being of your soul, which is imperishable.... For this purpose, I have given you existence as a human, and it is therefore quite understandable that I will also sustain you, that I will cover all the needs of the body, if you prioritize the needs of the soul, if you fulfill your true earthly life purpose. </text:p>
      <text:p text:style-name="P2"/>
      <text:p text:style-name="P2">I am your Father and bear toward you an overflowing love that wishes to bless you until all eternity and strives to ensure that you reach the level of maturity on earth that earns you such bliss.... I am also your God and Creator.... I know what you need, not only spiritually, but also earthly.... And if I have created you.... if I enable your path as a human across the earth, then I will also ensure that you are provided for, so that you can do justice to your actual task.... </text:p>
      <text:p text:style-name="P2"/>
      <text:p text:style-name="P2">I will not demand from you something for which the prerequisites are lacking.... For I know that your body requires many things in earthly life, and I will truly grant them to it.... But I set only one condition for this: that you seek My Kingdom first, that the task of your soul is priority and that you set aside the worry for your body, so that you may also experience the evidence of My Fatherly love: that I care for you and give you everything you need.... And truly, completely without worry could you go through your earthly life, if you take this My promise to heart and fulfill only My demand, to think of the soul first.... And thus you must fulfill My will, which is <text:soft-page-break/>repeatedly made known to you through My word: You must live in love, you must always seek to overcome your self-love and perform works of love in complete selflessness.... you must give, wish to make others happy, do everything for your neighbor to help him or protect him from harm.... For if you practice love, then you connect yourselves with Me, then you also establish a connection with My Kingdom, where there is only love, where I Myself govern, He who is Love.... </text:p>
      <text:p text:style-name="P2"/>
      <text:p text:style-name="P2">And if you live in love, then you also lead a life of justice, for you cannot do otherwise than to give to everyone in your surroundings what is due to them.... You will tolerate no injustice, because it violates the commandment of love, you will enter completely into My will and then also be true candidates of My Kingdom.... Your earthly life, however, will run in calm channels, because I Myself take over the care for you and your physical life, because I will sustain you, feed you and clothe you, just as I care for everything that exists in creation, because My essence is love, wisdom and power.... And should I not then be able to take over all worries for you, since all things are possible for Me?.... </text:p>
      <text:p text:style-name="P2"/>
      <text:p text:style-name="P2">Believe that every promise on My part is fulfilled, if you only fulfill the conditions under which I have given a promise.... I truly stand by My word, and you can therefore rely firmly on the fact that no worry need burden you, as long as it is your endeavor to come closer to Me and My Kingdom, as long as you are ready to do everything to enable the ripening of your soul on earth, for it is only for this purpose that you traverse the earth.... </text:p>
      <text:p text:style-name="P2"/>
      <text:p text:style-name="P3">And as soon as you establish the right relationship to Me.... the relationship of a child to a father.... I will also care for you fatherly and give you everything, so that you do not have to suffer during your earthly life.... But if you do not heed My promise, then truly an earthly lot is decreed for you, where you do not escape worry and need. But then it is your own fault, because you do not believe what I Myself promised you when I walked on earth, where I lived through everything Myself as a human and therefore knew all your needs, which I wanted to remedy.... but then I also demand from you that <text:soft-page-break/>you follow My will and strive first for the ripening of your soul.... in order to then receive everything your body requires.... </text:p>
      <text:p text:style-name="P3"/>
      <text:p text:style-name="P3">Amen</text:p>
      <text:p text:style-name="P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5T22:57:12.675565679</meta:creation-date>
    <dc:title>Simple - for Earl</dc:title>
    <meta:generator>LibreOffice/7.3.7.2$Linux_X86_64 LibreOffice_project/30$Build-2</meta:generator>
    <meta:editing-duration>PT11M33S</meta:editing-duration>
    <meta:editing-cycles>4</meta:editing-cycles>
    <dc:date>2026-08-25T23:08:45.989439204</dc:date>
    <meta:document-statistic meta:table-count="0" meta:image-count="0" meta:object-count="0" meta:page-count="3" meta:paragraph-count="10" meta:word-count="857" meta:character-count="4603" meta:non-whitespace-character-count="3744"/>
    <meta:template xlink:type="simple" xlink:actuate="onRequest" xlink:title="Simple - for Earl" xlink:href="../../../../../../../../home/mint21/.config/libreoffice/4/user/template/Simple%20-%20for%20Earl.ott" meta:date="2026-08-25T22:57:11.974523774"/>
  </office:meta>
</office:document-meta>
</file>